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el" svg:font-family="Ariel"/>
    <style:font-face style:name="DejaVu Sans" svg:font-family="'DejaVu Sans'" style:font-family-generic="swiss" style:font-pitch="variable"/>
    <style:font-face style:name="DejaVu Sans Condensed" svg:font-family="'DejaVu Sans Condensed'" style:font-family-generic="swiss"/>
    <style:font-face style:name="DejaVu Sans Condensed1" svg:font-family="'DejaVu Sans Condensed'"/>
    <style:font-face style:name="DejaVu Sans Condensed2" svg:font-family="'DejaVu Sans Condensed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wiss"/>
    <style:font-face style:name="DejaVu Sans2" svg:font-family="'DejaVu Sans'"/>
    <style:font-face style:name="DejaVu Sans3" svg:font-family="'DejaVu Sans'" style:font-family-generic="system" style:font-pitch="variable"/>
    <style:font-face style:name="DejaVu Serif" svg:font-family="'DejaVu Serif'" style:font-family-generic="roman"/>
    <style:font-face style:name="DejaVu Serif Condensed" svg:font-family="'DejaVu Serif Condensed'"/>
    <style:font-face style:name="DejaVu Serif Condensed1" svg:font-family="'DejaVu Serif Condensed'" style:font-family-generic="roman"/>
    <style:font-face style:name="DejaVu Serif Condensed2" svg:font-family="'DejaVu Serif Condensed'" style:font-family-generic="roman" style:font-pitch="variable"/>
    <style:font-face style:name="DejaVu Serif1" svg:font-family="'DejaVu Serif'"/>
    <style:font-face style:name="DejaVu Serif2" svg:font-family="'DejaVu Serif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Lucida Sans Unicode1" svg:font-family="'Lucida Sans Unicode'" style:font-family-generic="swiss" style:font-pitch="variable"/>
    <style:font-face style:name="Mangal" svg:font-family="Mangal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, Tahoma, 'Arial Unicode MS', 'Lucida Sans Unicode', 'DejaVu Sans', 'Albany AMT', Albany, Arial, 'Nimbus Sans L', 'Interface User', Geneva, Dialog, Lucida, Helvetica, Helmet, 'Interface System', 'Sans Serif'" style:font-family-generic="swiss"/>
    <style:font-face style:name="Tahoma" svg:font-family="Tahoma" style:font-family-generic="system" style:font-pitch="variable"/>
    <style:font-face style:name="Thannhaeuser-fett" svg:font-family="Thannhaeuser-fett" style:font-pitch="variable"/>
    <style:font-face style:name="Wingdings" svg:font-family="Wingdings" style:font-pitch="variable" style:font-charset="x-symbol"/>
    <style:font-face style:name="arial" svg:font-family="arial" style:font-family-generic="swiss"/>
  </office:font-face-decls>
  <office:automatic-styles>
    <style:style style:name="co1" style:family="table-column">
      <style:table-column-properties fo:break-before="auto" style:column-width="1.087cm"/>
    </style:style>
    <style:style style:name="co2" style:family="table-column">
      <style:table-column-properties fo:break-before="auto" style:column-width="1.109cm"/>
    </style:style>
    <style:style style:name="co3" style:family="table-column">
      <style:table-column-properties fo:break-before="auto" style:column-width="1.386cm"/>
    </style:style>
    <style:style style:name="co4" style:family="table-column">
      <style:table-column-properties fo:break-before="auto" style:column-width="1.415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1.13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99cm" fo:break-before="auto" style:use-optimal-row-height="fals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0.25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style:style style:name="ce2789" style:family="table-cell" style:parent-style-name="Default">
      <style:text-properties fo:font-weight="bold" style:font-weight-asian="bold" style:font-weight-complex="bold"/>
    </style:style>
    <style:style style:name="ce2790" style:family="table-cell" style:parent-style-name="Default">
      <style:table-cell-properties fo:border="0.06pt solid #000000"/>
      <style:text-properties fo:font-size="9pt" fo:font-weight="bold" style:font-size-asian="9pt" style:font-weight-asian="bold" style:font-size-complex="9pt" style:font-weight-complex="bold"/>
    </style:style>
    <style:style style:name="ce2791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8pt" fo:font-weight="normal" style:font-size-asian="8pt" style:font-weight-asian="normal" style:font-size-complex="8pt" style:font-weight-complex="normal"/>
    </style:style>
    <style:style style:name="ce2792" style:family="table-cell" style:parent-style-name="Default">
      <style:table-cell-properties fo:border="0.06pt solid #000000"/>
      <style:text-properties fo:font-weight="bold" style:font-weight-asian="bold" style:font-weight-complex="bold"/>
    </style:style>
    <style:style style:name="ce2793" style:family="table-cell" style:parent-style-name="Default">
      <style:text-properties fo:font-size="9pt" style:font-size-asian="9pt" style:font-size-complex="9pt"/>
    </style:style>
    <style:style style:name="ce2794" style:family="table-cell" style:parent-style-name="Default">
      <style:table-cell-properties fo:border="0.06pt solid #000000"/>
      <style:text-properties fo:color="#000000" fo:font-size="9pt" fo:font-weight="bold" style:font-size-asian="9pt" style:font-weight-asian="bold" style:font-size-complex="9pt" style:font-weight-complex="bold"/>
    </style:style>
    <style:style style:name="ce2795" style:family="table-cell" style:parent-style-name="Default">
      <style:text-properties fo:font-size="9pt" fo:font-weight="bold" style:font-size-asian="9pt" style:font-weight-asian="bold" style:font-size-complex="9pt" style:font-weight-complex="bold"/>
    </style:style>
    <style:style style:name="ce2796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2797" style:family="table-cell" style:parent-style-name="Default">
      <style:table-cell-properties style:text-align-source="fix" style:repeat-content="fals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2798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8pt" fo:font-weight="bold" style:font-size-asian="8pt" style:font-weight-asian="bold" style:font-size-complex="8pt" style:font-weight-complex="bold"/>
    </style:style>
    <style:style style:name="ce2799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800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2801" style:family="table-cell" style:parent-style-name="Default" style:data-style-name="N2">
      <style:table-cell-properties style:text-align-source="fix" style:repeat-content="false" fo:border="0.06pt solid #000000"/>
      <style:paragraph-properties fo:text-align="start" fo:margin-left="0cm"/>
      <style:text-properties fo:color="#0000ff"/>
    </style:style>
    <style:style style:name="ce2802" style:family="table-cell" style:parent-style-name="Default" style:data-style-name="N2">
      <style:table-cell-properties style:text-align-source="fix" style:repeat-content="false" fo:border="0.06pt solid #000000"/>
      <style:paragraph-properties fo:text-align="start" fo:margin-left="0cm"/>
      <style:text-properties fo:color="#0000ff" fo:font-size="9pt" style:font-size-asian="9pt" style:font-size-complex="9pt"/>
    </style:style>
    <style:style style:name="ce2803" style:family="table-cell" style:parent-style-name="Default" style:data-style-name="N2">
      <style:table-cell-properties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04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ff00cc" fo:font-size="9pt" fo:font-weight="normal" style:font-size-asian="9pt" style:font-weight-asian="normal" style:font-size-complex="9pt" style:font-weight-complex="normal"/>
    </style:style>
    <style:style style:name="ce2805" style:family="table-cell" style:parent-style-name="Default" style:data-style-name="N2">
      <style:table-cell-properties fo:background-color="#ffcc99"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06" style:family="table-cell" style:parent-style-name="Default" style:data-style-name="N2">
      <style:table-cell-properties fo:background-color="#cfe7f5" style:text-align-source="fix" style:repeat-content="false" fo:border="0.06pt solid #000000"/>
      <style:paragraph-properties fo:text-align="start" fo:margin-left="0cm"/>
      <style:text-properties fo:color="#0000ff" fo:font-size="9pt" style:font-size-asian="9pt" style:font-size-complex="9pt"/>
    </style:style>
    <style:style style:name="ce2807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08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00ff" fo:font-size="9pt" style:font-size-asian="9pt" style:font-size-complex="9pt"/>
    </style:style>
    <style:style style:name="ce2809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10" style:family="table-cell" style:parent-style-name="Default">
      <style:table-cell-properties fo:border-bottom="none" style:text-align-source="fix" style:repeat-content="false" fo:background-color="transparent" fo:border-left="0.06pt solid #000000" fo:border-right="0.06pt solid #000000" fo:border-top="none"/>
      <style:paragraph-properties fo:text-align="start" fo:margin-left="0cm"/>
      <style:text-properties fo:color="#ff00ff" fo:font-size="9pt" style:font-size-asian="9pt" style:font-size-complex="9pt"/>
    </style:style>
    <style:style style:name="ce2811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12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00cc" fo:font-size="9pt" style:font-size-asian="9pt" style:font-size-complex="9pt"/>
    </style:style>
    <style:style style:name="ce2841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00ff" fo:font-size="9pt" style:font-size-asian="9pt" style:font-size-complex="9pt"/>
    </style:style>
    <style:style style:name="ce2813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style:font-size-asian="9pt" style:font-size-complex="9pt"/>
    </style:style>
    <style:style style:name="ce281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9pt" style:font-size-asian="9pt" style:font-size-complex="9pt"/>
    </style:style>
    <style:style style:name="ce2815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16" style:family="table-cell" style:parent-style-name="Default" style:data-style-name="N109"/>
    <style:style style:name="ce2817" style:family="table-cell" style:parent-style-name="Default" style:data-style-name="N109">
      <style:table-cell-properties fo:border="0.06pt solid #000000"/>
      <style:text-properties fo:font-size="9pt" fo:font-weight="bold" style:font-size-asian="9pt" style:font-weight-asian="bold" style:font-size-complex="9pt" style:font-weight-complex="bold"/>
    </style:style>
    <style:style style:name="ce2818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cm"/>
      <style:text-properties fo:color="#00ae00" fo:font-size="9pt" fo:font-weight="bold" style:font-size-asian="9pt" style:font-weight-asian="bold" style:font-size-complex="9pt" style:font-weight-complex="bold"/>
    </style:style>
    <style:style style:name="ce2819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2820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fo:color="#0000ff"/>
    </style:style>
    <style:style style:name="ce2821" style:family="table-cell" style:parent-style-name="Default" style:data-style-name="N1">
      <style:table-cell-properties fo:background-color="#ffff00" style:text-align-source="fix" style:repeat-content="false" fo:border="0.06pt solid #000000"/>
      <style:paragraph-properties fo:text-align="start" fo:margin-left="0cm"/>
      <style:text-properties fo:color="#33cc66" fo:font-size="9pt" style:font-size-asian="9pt" style:font-size-complex="9pt"/>
    </style:style>
    <style:style style:name="ce2822" style:family="table-cell" style:parent-style-name="Default" style:data-style-name="N109">
      <style:table-cell-properties fo:background-color="#ffff66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23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24" style:family="table-cell" style:parent-style-name="Default" style:data-style-name="N1">
      <style:table-cell-properties style:text-align-source="fix" style:repeat-content="false" fo:border="0.06pt solid #000000"/>
      <style:paragraph-properties fo:text-align="start" fo:margin-left="0cm"/>
      <style:text-properties fo:color="#009900" fo:font-size="9pt" style:font-size-asian="9pt" style:font-size-complex="9pt"/>
    </style:style>
    <style:style style:name="ce2825" style:family="table-cell" style:parent-style-name="Default" style:data-style-name="N1">
      <style:table-cell-properties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26" style:family="table-cell" style:parent-style-name="Default" style:data-style-name="N1">
      <style:table-cell-properties fo:background-color="#ffffcc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27" style:family="table-cell" style:parent-style-name="Default" style:data-style-name="N109">
      <style:table-cell-properties fo:background-color="#ccff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28" style:family="table-cell" style:parent-style-name="Default" style:data-style-name="N109">
      <style:table-cell-properties fo:border-bottom="none" style:text-align-source="fix" style:repeat-content="false" fo:border-left="0.06pt solid #000000" fo:border-right="0.06pt solid #000000" fo:border-top="none"/>
      <style:paragraph-properties fo:text-align="start" fo:margin-left="0cm"/>
      <style:text-properties fo:color="#00ae00" fo:font-size="9pt" style:font-size-asian="9pt" style:font-size-complex="9pt"/>
    </style:style>
    <style:style style:name="ce2829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30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9933" fo:font-size="9pt" style:font-size-asian="9pt" style:font-size-complex="9pt"/>
    </style:style>
    <style:style style:name="ce2831" style:family="table-cell" style:parent-style-name="Default" style:data-style-name="N109">
      <style:table-cell-properties style:text-align-source="fix" style:repeat-content="false"/>
      <style:paragraph-properties fo:text-align="center" fo:margin-left="0cm"/>
      <style:text-properties fo:font-size="9pt" style:font-size-asian="9pt" style:font-size-complex="9pt"/>
    </style:style>
    <style:style style:name="ce2832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33" style:family="table-cell" style:parent-style-name="Default" style:data-style-name="N110">
      <style:table-cell-properties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34" style:family="table-cell" style:parent-style-name="Default" style:data-style-name="N109">
      <style:text-properties fo:font-size="9pt" style:font-size-asian="9pt" style:font-size-complex="9pt"/>
    </style:style>
    <style:style style:name="ce2835" style:family="table-cell" style:parent-style-name="Default" style:data-style-name="N2">
      <style:table-cell-properties style:text-align-source="fix" style:repeat-content="false" fo:border="0.06pt solid #000000"/>
      <style:paragraph-properties fo:text-align="start" fo:margin-left="0cm"/>
      <style:text-properties fo:color="#ff00ff"/>
    </style:style>
    <style:style style:name="ce2836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fo:color="#0000ff" fo:font-size="9pt" style:font-size-asian="9pt" style:font-size-complex="9pt"/>
    </style:style>
    <style:style style:name="ce2837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38" style:family="table-cell" style:parent-style-name="Default" style:data-style-name="N2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39" style:family="table-cell" style:parent-style-name="Default">
      <style:table-cell-properties fo:background-color="#cfe7f5" style:text-align-source="fix" style:repeat-content="false" fo:border="0.06pt solid #000000"/>
      <style:paragraph-properties fo:text-align="start" fo:margin-left="0cm"/>
      <style:text-properties fo:color="#0000ff" fo:font-size="9pt" style:font-size-asian="9pt" style:font-size-complex="9pt"/>
    </style:style>
    <style:style style:name="ce284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/>
      <style:paragraph-properties fo:text-align="start" fo:margin-left="0cm"/>
      <style:text-properties fo:color="#ff00ff" fo:font-size="9pt" style:font-size-asian="9pt" style:font-size-complex="9pt"/>
    </style:style>
    <style:style style:name="ce2842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3399" fo:font-size="9pt" style:font-size-asian="9pt" style:font-size-complex="9pt"/>
    </style:style>
    <style:style style:name="ce2843" style:family="table-cell" style:parent-style-name="Default">
      <style:table-cell-properties fo:background-color="#ffcc99"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44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fo:color="#ff00ff"/>
    </style:style>
    <style:style style:name="ce2845" style:family="table-cell" style:parent-style-name="Default" style:data-style-name="N109">
      <style:table-cell-properties fo:background-color="#ffff00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46" style:family="table-cell" style:parent-style-name="Default" style:data-style-name="N1">
      <style:table-cell-properties fo:background-color="#ffff66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47" style:family="table-cell" style:parent-style-name="Default">
      <style:table-cell-properties fo:background-color="#ffff00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48" style:family="table-cell" style:parent-style-name="Default" style:data-style-name="N109">
      <style:table-cell-properties fo:background-color="#ffffcc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49" style:family="table-cell" style:parent-style-name="Default" style:data-style-name="N1">
      <style:table-cell-properties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50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start" fo:margin-left="0cm"/>
      <style:text-properties fo:color="#ff00ff" fo:font-size="9pt" style:font-size-asian="9pt" style:font-size-complex="9pt"/>
    </style:style>
    <style:style style:name="ce2851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33ff" fo:font-size="9pt" style:font-size-asian="9pt" style:font-size-complex="9pt"/>
    </style:style>
    <style:style style:name="ce2852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00ff" style:font-name="Arial1" fo:font-size="9pt" style:font-size-asian="9pt" style:font-size-complex="9pt"/>
    </style:style>
    <style:style style:name="ce2853" style:family="table-cell" style:parent-style-name="Default">
      <style:table-cell-properties fo:background-color="#ffcc99" style:text-align-source="fix" style:repeat-content="false" fo:border="0.06pt solid #000000"/>
      <style:paragraph-properties fo:text-align="start" fo:margin-left="0cm"/>
      <style:text-properties fo:color="#ff00ff" style:font-name="Arial1" fo:font-size="9pt" style:font-size-asian="9pt" style:font-size-complex="9pt"/>
    </style:style>
    <style:style style:name="ce2854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00ff" style:font-name="DejaVu Sans" fo:font-size="9pt" style:font-size-asian="9pt" style:font-size-complex="9pt"/>
    </style:style>
    <style:style style:name="ce2855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9900" fo:font-size="9pt" style:font-size-asian="9pt" style:font-size-complex="9pt"/>
    </style:style>
    <style:style style:name="ce2856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ae00" style:font-name="Arial1" fo:font-size="9pt" style:font-size-asian="9pt" style:font-size-complex="9pt"/>
    </style:style>
    <style:style style:name="ce2857" style:family="table-cell" style:parent-style-name="Default" style:data-style-name="N109">
      <style:table-cell-properties fo:background-color="#ffff66" style:text-align-source="fix" style:repeat-content="false" fo:border="0.06pt solid #000000"/>
      <style:paragraph-properties fo:text-align="start" fo:margin-left="0cm"/>
      <style:text-properties fo:color="#00ae00" style:font-name="Arial1" fo:font-size="9pt" style:font-size-asian="9pt" style:font-size-complex="9pt"/>
    </style:style>
    <style:style style:name="ce2858" style:family="table-cell" style:parent-style-name="Default" style:data-style-name="N109">
      <style:table-cell-properties fo:background-color="#ffffcc" style:text-align-source="fix" style:repeat-content="false" fo:border="0.06pt solid #000000"/>
      <style:paragraph-properties fo:text-align="start" fo:margin-left="0cm"/>
      <style:text-properties fo:color="#00ae00" style:font-name="arial" fo:font-size="9pt" style:font-size-asian="9pt" style:font-size-complex="9pt"/>
    </style:style>
    <style:style style:name="ce2859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ae00" style:font-name="DejaVu Sans" fo:font-size="9pt" style:font-size-asian="9pt" style:font-size-complex="9pt"/>
    </style:style>
    <style:style style:name="ce2860" style:family="table-cell" style:parent-style-name="Default">
      <style:text-properties fo:color="#00ae00"/>
    </style:style>
    <style:style style:name="ce2861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62" style:family="table-cell" style:parent-style-name="Default" style:data-style-name="N109">
      <style:table-cell-properties fo:background-color="#cfe7f5" style:text-align-source="fix" style:repeat-content="false" fo:border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63" style:family="table-cell" style:parent-style-name="Default" style:data-style-name="N2">
      <style:table-cell-properties style:text-align-source="fix" style:repeat-content="false" fo:border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66" style:family="table-cell" style:parent-style-name="Default" style:data-style-name="N2">
      <style:table-cell-properties style:text-align-source="fix" style:repeat-content="false" fo:background-color="transparent" fo:border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67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ff00ff" fo:font-size="9pt" style:font-size-asian="9pt" style:font-size-complex="9pt"/>
    </style:style>
    <style:style style:name="ce2868" style:family="table-cell" style:parent-style-name="Default">
      <style:table-cell-properties fo:border-bottom="0.06pt solid #000000" fo:background-color="#cfe7f5" style:text-align-source="fix" style:repeat-content="false" fo:border-left="none" fo:border-right="none" fo:border-top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69" style:family="table-cell" style:parent-style-name="Default">
      <style:table-cell-properties fo:border-bottom="0.06pt solid #000000" style:text-align-source="fix" style:repeat-content="false" fo:background-color="transparent" fo:border-left="none" fo:border-right="none" fo:border-top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70" style:family="table-cell" style:parent-style-name="Default">
      <style:table-cell-properties fo:border-bottom="0.06pt solid #000000" style:text-align-source="fix" style:repeat-content="false" fo:background-color="transparent" fo:border-left="none" fo:border-right="none" fo:border-top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71" style:family="table-cell" style:parent-style-name="Default" style:data-style-name="N109">
      <style:table-cell-properties fo:background-color="#ffffcc"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72" style:family="table-cell" style:parent-style-name="Default" style:data-style-name="N1">
      <style:table-cell-properties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73" style:family="table-cell" style:parent-style-name="Default" style:data-style-name="N1">
      <style:table-cell-properties fo:background-color="#ffff66"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74" style:family="table-cell" style:parent-style-name="Default" style:data-style-name="N109">
      <style:table-cell-properties fo:background-color="#ffff00"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75" style:family="table-cell" style:parent-style-name="Default" style:data-style-name="N1">
      <style:table-cell-properties fo:background-color="#ccffff"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76" style:family="table-cell" style:parent-style-name="Default" style:data-style-name="N109">
      <style:table-cell-properties fo:background-color="#ffff66"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77" style:family="table-cell" style:parent-style-name="Default" style:data-style-name="N109">
      <style:table-cell-properties fo:background-color="#ffffff"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878" style:family="table-cell" style:parent-style-name="Default" style:data-style-name="N109">
      <style:table-cell-properties fo:border-bottom="none" style:text-align-source="fix" style:repeat-content="false" fo:border-left="0.06pt solid #000000" fo:border-right="0.06pt solid #000000" fo:border-top="none"/>
      <style:paragraph-properties fo:text-align="justify" fo:margin-left="0cm"/>
      <style:text-properties fo:color="#00ae00" fo:font-size="9pt" style:font-size-asian="9pt" style:font-size-complex="9pt"/>
    </style:style>
    <style:style style:name="ce2879" style:family="table-cell" style:parent-style-name="Default" style:data-style-name="N109">
      <style:table-cell-properties fo:background-color="#ffff66" style:text-align-source="fix" style:repeat-content="false" fo:border="0.06pt solid #000000"/>
      <style:paragraph-properties fo:text-align="start" fo:margin-left="0cm"/>
      <style:text-properties fo:color="#009900" fo:font-size="9pt" style:font-size-asian="9pt" style:font-size-complex="9pt"/>
    </style:style>
    <style:style style:name="ce2880" style:family="table-cell" style:parent-style-name="Default" style:data-style-name="N109">
      <style:table-cell-properties fo:background-color="#ffff00" style:text-align-source="fix" style:repeat-content="false" fo:border="0.06pt solid #000000"/>
      <style:paragraph-properties fo:text-align="start" fo:margin-left="0cm"/>
      <style:text-properties fo:color="#069a2e" fo:font-size="9pt" style:font-size-asian="9pt" style:font-size-complex="9pt"/>
    </style:style>
    <style:style style:name="ce2881" style:family="table-cell" style:parent-style-name="Default" style:data-style-name="N2">
      <style:table-cell-properties style:text-align-source="fix" style:repeat-content="false" fo:border="0.06pt solid #000000"/>
      <style:paragraph-properties fo:text-align="start" fo:margin-left="0cm"/>
    </style:style>
    <style:style style:name="ce2882" style:family="table-cell" style:parent-style-name="Default" style:data-style-name="N2">
      <style:table-cell-properties fo:background-color="#cfe7f5"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883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</style:style>
    <style:style style:name="ce2884" style:family="table-cell" style:parent-style-name="Default" style:data-style-name="N109">
      <style:table-cell-properties fo:background-color="#99cc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85" style:family="table-cell" style:parent-style-name="Default" style:data-style-name="N109">
      <style:table-cell-properties fo:background-color="#ffffff" style:text-align-source="fix" style:repeat-content="false" fo:border="0.06pt solid #000000"/>
      <style:paragraph-properties fo:text-align="start" fo:margin-left="0cm"/>
      <style:text-properties fo:color="#009900" fo:font-size="9pt" style:font-size-asian="9pt" style:font-size-complex="9pt"/>
    </style:style>
    <style:style style:name="ce2886" style:family="table-cell" style:parent-style-name="Default" style:data-style-name="N109">
      <style:table-cell-properties fo:border-bottom="0.06pt solid #000000" fo:background-color="#ccffff" style:text-align-source="fix" style:repeat-content="false" fo:border-left="none" fo:border-right="none" fo:border-top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87" style:family="table-cell" style:parent-style-name="Default" style:data-style-name="N109">
      <style:table-cell-properties fo:border-bottom="0.06pt solid #000000" style:text-align-source="fix" style:repeat-content="false" fo:background-color="transparent" fo:border-left="none" fo:border-right="none" fo:border-top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88" style:family="table-cell" style:parent-style-name="Default" style:data-style-name="N109">
      <style:table-cell-properties fo:border-bottom="0.06pt solid #000000" fo:background-color="#ffff00" style:text-align-source="fix" style:repeat-content="false" fo:border-left="none" fo:border-right="none" fo:border-top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889" style:family="table-cell" style:parent-style-name="Default" style:data-style-name="N2">
      <style:table-cell-properties style:text-align-source="fix" style:repeat-content="false" fo:border="0.06pt solid #000000"/>
      <style:paragraph-properties fo:text-align="start" fo:margin-left="0cm"/>
      <style:text-properties style:use-window-font-color="true"/>
    </style:style>
    <style:style style:name="ce2890" style:family="table-cell" style:parent-style-name="Default" style:data-style-name="N1">
      <style:table-cell-properties style:text-align-source="fix" style:repeat-content="false" fo:border="0.06pt solid #000000"/>
      <style:paragraph-properties fo:text-align="start" fo:margin-left="0cm"/>
      <style:text-properties fo:color="#ff0000" fo:font-size="9pt" style:font-size-asian="9pt" style:font-size-complex="9pt"/>
    </style:style>
    <style:style style:name="ce2891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cm"/>
      <style:text-properties fo:color="#ff00ff" fo:font-size="9pt" style:font-size-asian="9pt" style:font-size-complex="9pt"/>
    </style:style>
    <style:style style:name="ce2892" style:family="table-cell" style:parent-style-name="Default">
      <style:table-cell-properties fo:background-color="#ffcc99" style:text-align-source="fix" style:repeat-content="false" fo:border="0.06pt solid #000000"/>
      <style:paragraph-properties fo:text-align="center" fo:margin-left="0cm"/>
      <style:text-properties fo:color="#ff0000" fo:font-size="9pt" style:font-size-asian="9pt" style:font-size-complex="9pt"/>
    </style:style>
    <style:style style:name="ce2893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ff0000" fo:font-size="9pt" style:font-size-asian="9pt" style:font-size-complex="9pt"/>
    </style:style>
    <style:style style:name="ce2894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style:use-window-font-color="true"/>
    </style:style>
    <style:style style:name="ce2895" style:family="table-cell" style:parent-style-name="Default" style:data-style-name="N109">
      <style:table-cell-properties fo:border-bottom="none" fo:background-color="#ccffff" style:text-align-source="fix" style:repeat-content="false" fo:border-left="0.06pt solid #000000" fo:border-right="0.06pt solid #000000" fo:border-top="none"/>
      <style:paragraph-properties fo:text-align="start" fo:margin-left="0cm"/>
      <style:text-properties fo:color="#00ae00" fo:font-size="9pt" style:font-size-asian="9pt" style:font-size-complex="9pt"/>
    </style:style>
    <style:style style:name="ce2896" style:family="table-cell" style:parent-style-name="Default" style:data-style-name="N2">
      <style:table-cell-properties style:text-align-source="fix" style:repeat-content="false" fo:border="0.06pt solid #000000"/>
      <style:paragraph-properties fo:text-align="start" fo:margin-left="0cm"/>
      <style:text-properties fo:color="#ff0000" fo:font-size="9pt" style:font-size-asian="9pt" style:font-size-complex="9pt"/>
    </style:style>
    <style:style style:name="ce2897" style:family="table-cell" style:parent-style-name="Default" style:data-style-name="N2">
      <style:table-cell-properties fo:background-color="#ffdbb6" style:text-align-source="fix" style:repeat-content="false" fo:border="0.06pt solid #000000"/>
      <style:paragraph-properties fo:text-align="start" fo:margin-left="0cm"/>
      <style:text-properties fo:color="#ff0000" fo:font-size="9pt" style:font-size-asian="9pt" style:font-size-complex="9pt"/>
    </style:style>
    <style:style style:name="ce2898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ff0000" fo:font-size="9pt" style:font-size-asian="9pt" style:font-size-complex="9pt"/>
    </style:style>
    <style:style style:name="ce2899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start" fo:margin-left="0cm"/>
      <style:text-properties fo:color="#ff0000" fo:font-size="9pt" style:font-size-asian="9pt" style:font-size-complex="9pt"/>
    </style:style>
    <style:style style:name="ce2900" style:family="table-cell" style:parent-style-name="Default" style:data-style-name="N1">
      <style:table-cell-properties fo:background-color="#99cc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01" style:family="table-cell" style:parent-style-name="Default" style:data-style-name="N1">
      <style:table-cell-properties fo:background-color="#ccff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02" style:family="table-cell" style:parent-style-name="Default">
      <style:table-cell-properties fo:background-color="#99cc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03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04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05" style:family="table-cell" style:parent-style-name="Default">
      <style:table-cell-properties fo:background-color="#ccff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06" style:family="table-cell" style:parent-style-name="Default" style:data-style-name="N110">
      <style:table-cell-properties fo:background-color="#ccffff"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907" style:family="table-cell" style:parent-style-name="Default" style:data-style-name="N109">
      <style:table-cell-properties style:text-align-source="fix" style:repeat-content="false" fo:border="0.06pt solid #000000"/>
      <style:paragraph-properties fo:text-align="start" fo:margin-left="0cm"/>
      <style:text-properties fo:color="#ff0000" fo:font-size="9pt" style:font-size-asian="9pt" style:font-size-complex="9pt"/>
    </style:style>
    <style:style style:name="ce2908" style:family="table-cell" style:parent-style-name="Default">
      <style:table-cell-properties fo:background-color="#cfe7f5"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909" style:family="table-cell" style:parent-style-name="Default">
      <style:table-cell-properties fo:background-color="#ffcc99" style:text-align-source="fix" style:repeat-content="false" fo:border="0.06pt solid #000000"/>
      <style:paragraph-properties fo:text-align="start" fo:margin-left="0cm"/>
      <style:text-properties fo:color="#ff0000" fo:font-size="9pt" style:font-size-asian="9pt" style:font-size-complex="9pt"/>
    </style:style>
    <style:style style:name="ce2910" style:family="table-cell" style:parent-style-name="Default" style:data-style-name="N109">
      <style:table-cell-properties fo:background-color="#ffffcc" style:text-align-source="fix" style:repeat-content="false" fo:border="0.06pt solid #000000"/>
      <style:paragraph-properties fo:text-align="start" fo:margin-left="0cm"/>
      <style:text-properties fo:color="#009900" fo:font-size="9pt" style:font-size-asian="9pt" style:font-size-complex="9pt"/>
    </style:style>
    <style:style style:name="ce2911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2912" style:family="table-cell" style:parent-style-name="Default" style:data-style-name="N2">
      <style:table-cell-properties fo:background-color="#ffffff"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913" style:family="table-cell" style:parent-style-name="Default" style:data-style-name="N1">
      <style:table-cell-properties fo:background-color="#ffffff" style:text-align-source="fix" style:repeat-content="false" fo:border="0.06pt solid #000000"/>
      <style:paragraph-properties fo:text-align="start" fo:margin-left="0cm"/>
      <style:text-properties fo:color="#ff00ff" fo:font-size="9pt" style:font-size-asian="9pt" style:font-size-complex="9pt"/>
    </style:style>
    <style:style style:name="ce2914" style:family="table-cell" style:parent-style-name="Default">
      <style:table-cell-properties fo:border-bottom="none" fo:background-color="#ffcc99" style:text-align-source="fix" style:repeat-content="false" fo:border-left="0.06pt solid #000000" fo:border-right="0.06pt solid #000000" fo:border-top="none"/>
      <style:paragraph-properties fo:text-align="start" fo:margin-left="0cm"/>
      <style:text-properties fo:color="#ff00ff" fo:font-size="9pt" style:font-size-asian="9pt" style:font-size-complex="9pt"/>
    </style:style>
    <style:style style:name="ce2915" style:family="table-cell" style:parent-style-name="Default">
      <style:table-cell-properties fo:border="none"/>
    </style:style>
    <style:style style:name="ce2916" style:family="table-cell" style:parent-style-name="Default" style:data-style-name="N109">
      <style:table-cell-properties fo:background-color="#ccffff" style:text-align-source="fix" style:repeat-content="false" fo:border="0.06pt solid #000000"/>
      <style:paragraph-properties fo:text-align="start" fo:margin-left="0cm"/>
      <style:text-properties fo:color="#33cc66" fo:font-size="9pt" style:font-size-asian="9pt" style:font-size-complex="9pt"/>
    </style:style>
    <style:style style:name="ce2917" style:family="table-cell" style:parent-style-name="Default" style:data-style-name="N109">
      <style:table-cell-properties fo:background-color="#ffffff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18" style:family="table-cell" style:parent-style-name="Default" style:data-style-name="N109">
      <style:table-cell-properties style:text-align-source="fix" style:repeat-content="false"/>
      <style:paragraph-properties fo:text-align="center" fo:margin-left="0cm"/>
      <style:text-properties fo:color="#00ae00" fo:font-size="9pt" style:font-size-asian="9pt" style:font-size-complex="9pt"/>
    </style:style>
    <style:style style:name="ce2919" style:family="table-cell" style:parent-style-name="Default" style:data-style-name="N110">
      <style:table-cell-properties style:text-align-source="fix" style:repeat-content="false" fo:border="0.06pt solid #000000"/>
      <style:paragraph-properties fo:text-align="center" fo:margin-left="0cm"/>
      <style:text-properties fo:color="#00ae00" fo:font-size="9pt" style:text-underline-style="none" style:font-size-asian="9pt" style:font-size-complex="9pt"/>
    </style:style>
    <style:style style:name="ce2920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fo:font-size="9pt" style:font-size-asian="9pt" style:font-size-complex="9pt"/>
    </style:style>
    <style:style style:name="ce2921" style:family="table-cell" style:parent-style-name="Default">
      <style:table-cell-properties fo:background-color="#ffff66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22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ff00ff" style:font-name="Arial" fo:font-size="9pt" style:font-size-asian="9pt" style:font-size-complex="9pt"/>
    </style:style>
    <style:style style:name="ce2923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cm"/>
      <style:text-properties fo:color="#3deb3d" fo:font-weight="bold" style:font-weight-asian="bold" style:font-weight-complex="bold"/>
    </style:style>
    <style:style style:name="ce2924" style:family="table-cell" style:parent-style-name="Default">
      <style:table-cell-properties fo:background-color="#ffffcc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25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8400" fo:font-size="9pt" style:font-size-asian="9pt" style:font-size-complex="9pt"/>
    </style:style>
    <style:style style:name="ce2926" style:family="table-cell" style:parent-style-name="Default" style:data-style-name="N109">
      <style:table-cell-properties fo:background-color="#ffffa6" style:text-align-source="fix" style:repeat-content="false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27" style:family="table-cell" style:parent-style-name="Default">
      <style:table-cell-properties fo:border="0.06pt solid #000000"/>
    </style:style>
    <style:style style:name="ce2929" style:family="table-cell" style:parent-style-name="Default">
      <style:table-cell-properties fo:border="0.06pt solid #000000"/>
      <style:text-properties fo:font-size="9pt" style:font-size-asian="9pt" style:font-size-complex="9pt"/>
    </style:style>
    <style:style style:name="ce2930" style:family="table-cell" style:parent-style-name="Default">
      <style:table-cell-properties style:text-align-source="fix" style:repeat-content="false" fo:border="0.06pt solid #000000"/>
      <style:paragraph-properties fo:text-align="end" fo:margin-left="0cm"/>
      <style:text-properties fo:font-size="9pt" style:font-size-asian="9pt" style:font-size-complex="9pt"/>
    </style:style>
    <style:style style:name="ce2931" style:family="table-cell" style:parent-style-name="Default">
      <style:table-cell-properties fo:border-bottom="0.06pt solid #000000" fo:border-left="none" fo:border-right="none" fo:border-top="0.06pt solid #000000"/>
      <style:text-properties fo:font-size="9pt" style:font-size-asian="9pt" style:font-size-complex="9pt"/>
    </style:style>
    <style:style style:name="ce2932" style:family="table-cell" style:parent-style-name="Default">
      <style:text-properties fo:color="#ff00ff"/>
    </style:style>
    <style:style style:name="ce293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color="#00ae00" fo:font-size="9pt" style:font-size-asian="9pt" style:font-size-complex="9pt"/>
    </style:style>
    <style:style style:name="ce2934" style:family="table-cell" style:parent-style-name="Default">
      <style:table-cell-properties fo:border="0.06pt solid #000000"/>
      <style:text-properties fo:color="#00ae00"/>
    </style:style>
    <style:style style:name="ce2935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ae00"/>
    </style:style>
    <style:style style:name="ce2936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2937" style:family="table-cell" style:parent-style-name="Default">
      <style:table-cell-properties fo:border="0.06pt solid #000000"/>
      <style:text-properties fo:font-style="normal" fo:font-weight="normal" style:font-style-asian="normal" style:font-weight-asian="normal" style:font-style-complex="normal" style:font-weight-complex="normal"/>
    </style:style>
    <style:style style:name="ce2938" style:family="table-cell" style:parent-style-name="Default">
      <style:table-cell-properties fo:background-color="#ff9966"/>
      <style:text-properties style:use-window-font-color="true" style:text-outline="false" style:text-line-through-style="none" style:text-line-through-type="none" style:font-name="DejaVu Sans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.80000019073486pt" style:language-asian="en" style:country-asian="US" style:font-style-asian="normal" style:font-weight-asian="normal" style:font-name-complex="DejaVu Sans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39" style:family="table-cell" style:parent-style-name="Default">
      <style:table-cell-properties fo:border-bottom="0.06pt solid #999999" fo:background-color="#ff0000" fo:border-left="0.06pt solid #999999" fo:border-right="none" fo:border-top="0.06pt solid #999999"/>
      <style:text-properties fo:color="#000000" style:font-name="DejaVu Sans" fo:font-size="6pt" fo:language="en" fo:country="US" fo:font-weight="normal" style:font-size-asian="6pt" style:language-asian="en" style:country-asian="US" style:font-weight-asian="normal" style:font-name-complex="DejaVu Sans" style:font-size-complex="6pt" style:language-complex="en" style:country-complex="US" style:font-weight-complex="normal"/>
    </style:style>
    <style:style style:name="ce2940" style:family="table-cell" style:parent-style-name="Default">
      <style:table-cell-properties fo:border-bottom="0.06pt solid #999999" fo:background-color="#ffff00" fo:border-left="0.06pt solid #999999" fo:border-right="none" fo:border-top="0.06pt solid #999999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1" style:family="table-cell" style:parent-style-name="Default">
      <style:table-cell-properties fo:border-bottom="0.06pt solid #999999" fo:background-color="#00dcff" fo:border-left="0.06pt solid #999999" fo:border-right="none" fo:border-top="0.06pt solid #999999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2" style:family="table-cell" style:parent-style-name="Default">
      <style:table-cell-properties fo:border-bottom="0.06pt solid #999999" fo:background-color="#ff0000" fo:border-left="0.06pt solid #999999" fo:border-right="none" fo:border-top="0.06pt solid #999999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3" style:family="table-cell" style:parent-style-name="Default">
      <style:table-cell-properties fo:border-bottom="0.06pt solid #999999" fo:background-color="#ff0000" style:text-align-source="fix" style:repeat-content="false" fo:border-left="0.06pt solid #999999" fo:border-right="none" fo:border-top="0.06pt solid #999999"/>
      <style:paragraph-properties fo:text-align="center" fo:margin-left="0cm"/>
      <style:text-properties fo:color="#000000" style:font-name="DejaVu Sans" fo:font-size="6pt" fo:language="en" fo:country="US" fo:font-weight="normal" style:font-size-asian="6pt" style:language-asian="en" style:country-asian="US" style:font-weight-asian="normal" style:font-name-complex="DejaVu Sans" style:font-size-complex="6pt" style:language-complex="en" style:country-complex="US" style:font-weight-complex="normal"/>
    </style:style>
    <style:style style:name="ce2944" style:family="table-cell" style:parent-style-name="Default">
      <style:table-cell-properties fo:border-bottom="0.06pt solid #999999" fo:background-color="#ffff00" style:text-align-source="fix" style:repeat-content="false" fo:border-left="0.06pt solid #999999" fo:border-right="none" fo:border-top="0.06pt solid #999999"/>
      <style:paragraph-properties fo:text-align="center" fo:margin-left="0cm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5" style:family="table-cell" style:parent-style-name="Default">
      <style:table-cell-properties fo:border-bottom="0.06pt solid #999999" fo:background-color="#00dcff" style:text-align-source="fix" style:repeat-content="false" fo:border-left="0.06pt solid #999999" fo:border-right="none" fo:border-top="0.06pt solid #999999"/>
      <style:paragraph-properties fo:text-align="center" fo:margin-left="0cm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6" style:family="table-cell" style:parent-style-name="Default">
      <style:table-cell-properties fo:border-bottom="0.06pt solid #999999" fo:background-color="#ff0000" style:text-align-source="fix" style:repeat-content="false" fo:border-left="0.06pt solid #999999" fo:border-right="none" fo:border-top="0.06pt solid #999999"/>
      <style:paragraph-properties fo:text-align="center" fo:margin-left="0cm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7" style:family="table-cell" style:parent-style-name="Default">
      <style:table-cell-properties style:text-align-source="fix" style:repeat-content="false"/>
      <style:paragraph-properties fo:text-align="center" fo:margin-left="0cm"/>
      <style:text-properties fo:color="#ff0000" fo:font-size="6pt" style:font-size-asian="6pt" style:font-size-complex="6pt"/>
    </style:style>
    <style:style style:name="ce2948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bf00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49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0072e4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50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0000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51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0000" style:text-outline="false" style:text-line-through-style="none" style:text-line-through-type="none" style:font-name="DejaVu Sans" fo:font-size="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bold" style:font-name-complex="DejaVu Sans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952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0000" style:font-name="DejaVu Sans" fo:font-size="6pt" fo:language="en" fo:country="US" fo:font-weight="normal" style:font-size-asian="6pt" style:language-asian="en" style:country-asian="US" style:font-weight-asian="normal" style:font-name-complex="DejaVu Sans" style:font-size-complex="6pt" style:language-complex="en" style:country-complex="US" style:font-weight-complex="normal"/>
    </style:style>
    <style:style style:name="ce2953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e7f00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54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007ff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55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950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56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start" fo:margin-left="0cm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57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d74c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58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0000" style:font-name="DejaVu Sans" fo:font-size="6pt" fo:language="en" fo:country="US" fo:font-weight="bold" style:font-size-asian="6pt" style:language-asian="en" style:country-asian="US" style:font-weight-asian="bold" style:font-name-complex="DejaVu Sans" style:font-size-complex="6pt" style:language-complex="en" style:country-complex="US" style:font-weight-complex="bold"/>
    </style:style>
    <style:style style:name="ce2959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 style:vertical-align="bottom"/>
      <style:paragraph-properties fo:text-align="center" fo:margin-left="0cm"/>
      <style:text-properties fo:color="#ff0000" style:text-outline="false" style:text-line-through-style="none" style:text-line-through-type="none" style:font-name="DejaVu Sans" fo:font-size="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bold" style:font-name-complex="DejaVu Sans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960" style:family="table-cell" style:parent-style-name="Default">
      <style:table-cell-properties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2961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 style:vertical-align="bottom"/>
      <style:paragraph-properties fo:text-align="center" fo:margin-left="0cm"/>
      <style:text-properties fo:color="#fe7f00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62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950e" style:text-outline="false" style:text-line-through-style="none" style:text-line-through-type="none" style:font-name="DejaVu Sans" fo:font-size="7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7pt" style:language-asian="en" style:country-asian="US" style:font-style-asian="normal" style:font-weight-asian="normal" style:font-name-complex="DejaVu Sans" style:font-size-complex="7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63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950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bold" style:font-name-complex="DejaVu Sans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964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007ff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bold" style:font-name-complex="DejaVu Sans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965" style:family="table-cell" style:parent-style-name="Default">
      <style:table-cell-properties fo:border-bottom="0.06pt solid #999999" fo:background-color="#ffffff" fo:border-left="0.06pt solid #999999" fo:border-right="none" fo:border-top="0.06pt solid #999999"/>
      <style:text-properties style:use-window-font-color="true" style:text-outline="false" style:text-line-through-style="none" style:text-line-through-type="none" style:font-name="DejaVu Sans" fo:font-size="6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en" style:country-asian="US" style:font-style-asian="normal" style:font-weight-asian="normal" style:font-name-complex="DejaVu Sans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66" style:family="table-cell" style:parent-style-name="Default">
      <style:table-cell-properties fo:border-bottom="0.06pt solid #999999" style:text-align-source="fix" style:repeat-content="false" fo:background-color="transparent" fo:border-left="0.06pt solid #999999" fo:border-right="none" fo:border-top="0.06pt solid #999999"/>
      <style:paragraph-properties fo:text-align="center" fo:margin-left="0cm"/>
      <style:text-properties fo:color="#ff4000" style:font-name="DejaVu Sans" fo:font-size="6pt" fo:language="en" fo:country="US" fo:font-weight="normal" style:font-size-asian="6pt" style:language-asian="en" style:country-asian="US" style:font-weight-asian="normal" style:font-name-complex="DejaVu Sans" style:font-size-complex="6pt" style:language-complex="en" style:country-complex="US" style:font-weight-complex="normal"/>
    </style:style>
    <style:style style:name="ce2967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ff0000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70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ff950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bold" style:font-name-complex="Lucida Sans Unicode1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971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0047ff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72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ff950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73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007ff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74" style:family="table-cell" style:parent-style-name="Default">
      <style:table-cell-properties fo:border-bottom="0.74pt solid #7f7f7f" style:text-align-source="value-type" style:repeat-content="false" fo:wrap-option="wrap" fo:border-left="0.74pt solid #7f7f7f" fo:border-right="none" fo:border-top="0.74pt solid #7f7f7f"/>
      <style:paragraph-properties fo:margin-left="0cm"/>
      <style:text-properties fo:color="#ff950e" style:text-outline="false" style:text-line-through-style="none" style:text-line-through-type="none" style:font-name="Liberation Serif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6pt" style:language-asian="hi" style:country-asian="IN" style:font-style-asian="normal" style:font-weight-asian="normal" style:font-name-complex="DejaVu Sans3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75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0072e4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76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ff0000" fo:font-size="6pt" style:font-size-asian="6pt" style:font-size-complex="6pt"/>
    </style:style>
    <style:style style:name="ce2977" style:family="table-cell" style:parent-style-name="Default">
      <style:table-cell-properties fo:background-color="transparent" fo:border="0.74pt solid #000000"/>
      <style:text-properties fo:font-weight="bold" style:font-weight-asian="bold" style:font-weight-complex="bold"/>
    </style:style>
    <style:style style:name="ce2978" style:family="table-cell" style:parent-style-name="Default">
      <style:table-cell-properties fo:border-bottom="0.74pt solid #7f7f7f" style:text-align-source="fix" style:repeat-content="false" fo:background-color="transparent" fo:border-left="0.74pt solid #7f7f7f" fo:border-right="none" fo:border-top="0.74pt solid #7f7f7f"/>
      <style:paragraph-properties fo:text-align="center" fo:margin-left="0cm"/>
      <style:text-properties fo:color="#ff0000" style:text-outline="false" style:text-line-through-style="none" style:text-line-through-type="none" style:font-name="DejaVu Serif Condensed2" fo:font-size="6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bold" style:font-name-complex="Lucida Sans Unicode1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979" style:family="table-cell" style:parent-style-name="Default">
      <style:table-cell-properties fo:border-bottom="0.74pt solid #7f7f7f" style:text-align-source="fix" style:repeat-content="false" fo:background-color="transparent" fo:border-left="0.74pt solid #7f7f7f" fo:border-right="none" fo:border-top="0.74pt solid #7f7f7f"/>
      <style:paragraph-properties fo:text-align="center" fo:margin-left="0cm"/>
      <style:text-properties fo:color="#ff950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80" style:family="table-cell" style:parent-style-name="Default">
      <style:table-cell-properties fo:border-bottom="0.74pt solid #7f7f7f" style:text-align-source="value-type" style:repeat-content="false" fo:wrap-option="wrap" fo:border-left="0.74pt solid #7f7f7f" fo:border-right="none" fo:border-top="0.74pt solid #7f7f7f"/>
      <style:paragraph-properties fo:margin-left="0cm"/>
      <style:text-properties fo:color="#0047ff" style:text-outline="false" style:text-line-through-style="none" style:text-line-through-type="none" style:font-name="Liberation Serif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6pt" style:language-asian="hi" style:country-asian="IN" style:font-style-asian="normal" style:font-weight-asian="normal" style:font-name-complex="DejaVu Sans3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81" style:family="table-cell" style:parent-style-name="Default">
      <style:table-cell-properties fo:border-bottom="0.74pt solid #7f7f7f" style:text-align-source="value-type" style:repeat-content="false" fo:wrap-option="wrap" fo:border-left="0.74pt solid #7f7f7f" fo:border-right="none" fo:border-top="0.74pt solid #7f7f7f"/>
      <style:paragraph-properties fo:margin-left="0cm"/>
      <style:text-properties fo:color="#ff950e" style:text-outline="false" style:text-line-through-style="none" style:text-line-through-type="none" style:font-name="Liberation Serif" fo:font-size="7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7pt" style:language-asian="hi" style:country-asian="IN" style:font-style-asian="normal" style:font-weight-asian="normal" style:font-name-complex="DejaVu Sans3" style:font-size-complex="7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82" style:family="table-cell" style:parent-style-name="Default">
      <style:table-cell-properties fo:border-bottom="0.74pt solid #7f7f7f" style:text-align-source="value-type" style:repeat-content="false" fo:wrap-option="wrap" fo:border-left="0.74pt solid #7f7f7f" fo:border-right="none" fo:border-top="0.74pt solid #7f7f7f"/>
      <style:paragraph-properties fo:margin-left="0cm"/>
      <style:text-properties fo:color="#ff0000" style:text-outline="false" style:text-line-through-style="none" style:text-line-through-type="none" style:font-name="Liberation Serif" fo:font-size="7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7pt" style:language-asian="hi" style:country-asian="IN" style:font-style-asian="normal" style:font-weight-asian="normal" style:font-name-complex="DejaVu Sans3" style:font-size-complex="7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83" style:family="table-cell" style:parent-style-name="Default">
      <style:table-cell-properties fo:border-bottom="0.74pt solid #7f7f7f" style:text-align-source="value-type" style:repeat-content="false" fo:wrap-option="wrap" fo:border-left="0.74pt solid #7f7f7f" fo:border-right="none" fo:border-top="0.74pt solid #7f7f7f"/>
      <style:paragraph-properties fo:margin-left="0cm"/>
      <style:text-properties fo:color="#0072e4" style:text-outline="false" style:text-line-through-style="none" style:text-line-through-type="none" style:font-name="Liberation Serif" fo:font-size="7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7pt" style:language-asian="hi" style:country-asian="IN" style:font-style-asian="normal" style:font-weight-asian="normal" style:font-name-complex="DejaVu Sans3" style:font-size-complex="7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84" style:family="table-cell" style:parent-style-name="Default">
      <style:table-cell-properties fo:border-bottom="0.74pt solid #7f7f7f" style:text-align-source="fix" style:repeat-content="false" fo:border-left="0.74pt solid #7f7f7f" fo:border-right="none" fo:border-top="0.74pt solid #7f7f7f"/>
      <style:paragraph-properties fo:text-align="center" fo:margin-left="0cm"/>
      <style:text-properties fo:color="#ff0000" style:text-outline="false" style:text-line-through-style="none" style:text-line-through-type="none" style:font-name="DejaVu Sans" fo:font-size="6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bold" style:font-name-complex="Lucida Sans Unicode1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985" style:family="table-cell" style:parent-style-name="Default">
      <style:table-cell-properties fo:border="0.74pt solid #000000"/>
      <style:text-properties fo:font-weight="bold" style:font-weight-asian="bold" style:font-weight-complex="bold"/>
    </style:style>
    <style:style style:name="ce2986" style:family="table-cell" style:parent-style-name="Default">
      <style:text-properties style:font-name="DejaVu Sans Condensed" fo:font-size="8pt" style:font-name-asian="DejaVu Sans Condensed" style:font-size-asian="8pt" style:font-name-complex="DejaVu Sans Condensed" style:font-size-complex="8pt"/>
    </style:style>
    <style:style style:name="ce2987" style:family="table-cell" style:parent-style-name="Default">
      <style:text-properties style:font-name="DejaVu Sans1" fo:font-size="7pt" style:font-name-asian="DejaVu Sans1" style:font-size-asian="7pt" style:font-name-complex="DejaVu Sans1" style:font-size-complex="7pt"/>
    </style:style>
    <style:style style:name="ce2988" style:family="table-cell" style:parent-style-name="Default">
      <style:table-cell-properties fo:background-color="transparent"/>
      <style:text-properties style:font-name="DejaVu Sans2" fo:font-size="6pt" style:font-name-asian="DejaVu Sans2" style:font-size-asian="6pt" style:font-name-complex="DejaVu Sans2" style:font-size-complex="6pt"/>
    </style:style>
    <style:style style:name="ce2989" style:family="table-cell" style:parent-style-name="Default">
      <style:text-properties fo:color="#0072e4" style:font-name="DejaVu Sans2" fo:font-size="6pt" style:font-name-asian="DejaVu Sans2" style:font-size-asian="6pt" style:font-name-complex="DejaVu Sans2" style:font-size-complex="6pt"/>
    </style:style>
    <style:style style:name="ce2990" style:family="table-cell" style:parent-style-name="Default">
      <style:text-properties fo:color="#ff950e" style:font-name="DejaVu Sans2" fo:font-size="7pt" style:font-name-asian="DejaVu Sans2" style:font-size-asian="7pt" style:font-name-complex="DejaVu Sans2" style:font-size-complex="7pt"/>
    </style:style>
    <style:style style:name="ce2991" style:family="table-cell" style:parent-style-name="Default">
      <style:text-properties style:font-name="DejaVu Sans2" fo:font-size="6pt" style:font-name-asian="DejaVu Sans2" style:font-size-asian="6pt" style:font-name-complex="DejaVu Sans2" style:font-size-complex="6pt"/>
    </style:style>
    <style:style style:name="ce2993" style:family="table-cell" style:parent-style-name="Default">
      <style:text-properties fo:color="#ff950e" style:text-outline="false" style:text-line-through-style="none" style:text-line-through-type="none" style:font-name="Liberation Serif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6pt" style:language-asian="hi" style:country-asian="IN" style:font-style-asian="normal" style:font-weight-asian="normal" style:font-name-complex="DejaVu Sans3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94" style:family="table-cell" style:parent-style-name="Default">
      <style:text-properties fo:color="#007ffe" style:font-name="DejaVu Sans2" fo:font-size="6pt" style:font-name-asian="DejaVu Sans2" style:font-size-asian="6pt" style:font-name-complex="DejaVu Sans2" style:font-size-complex="6pt"/>
    </style:style>
    <style:style style:name="ce2995" style:family="table-cell" style:parent-style-name="Default">
      <style:table-cell-properties style:vertical-align="bottom"/>
      <style:text-properties style:font-name="DejaVu Sans2" fo:font-size="6pt" style:font-name-asian="DejaVu Sans2" style:font-size-asian="6pt" style:font-name-complex="DejaVu Sans2" style:font-size-complex="6pt"/>
    </style:style>
    <style:style style:name="ce2996" style:family="table-cell" style:parent-style-name="Default">
      <style:table-cell-properties fo:border-bottom="0.74pt solid #000000" fo:border-left="0.74pt solid #000000" fo:border-right="none" fo:border-top="0.74pt solid #000000"/>
      <style:text-properties fo:font-weight="bold" style:font-weight-asian="bold" style:font-weight-complex="bold"/>
    </style:style>
    <style:style style:name="ce2997" style:family="table-cell" style:parent-style-name="Default">
      <style:table-cell-properties style:diagonal-bl-tr="none" style:diagonal-tl-br="none" style:text-align-source="fix" style:repeat-content="false" fo:border="none"/>
      <style:paragraph-properties fo:text-align="center" fo:margin-left="0cm"/>
      <style:text-properties fo:color="#ff3366" style:font-name="DejaVu Sans2" fo:font-size="6pt" style:font-name-asian="DejaVu Sans2" style:font-size-asian="6pt" style:font-name-complex="DejaVu Sans2" style:font-size-complex="6pt"/>
    </style:style>
    <style:style style:name="ce2998" style:family="table-cell" style:parent-style-name="Default">
      <style:table-cell-properties style:diagonal-bl-tr="none" style:diagonal-tl-br="none" style:text-align-source="fix" style:repeat-content="false" fo:border="none"/>
      <style:paragraph-properties fo:text-align="center" fo:margin-left="0cm"/>
      <style:text-properties fo:color="#ff3366" style:font-name="DejaVu Serif1" fo:font-size="6pt" style:font-name-asian="DejaVu Serif1" style:font-size-asian="6pt" style:font-name-complex="DejaVu Serif1" style:font-size-complex="6pt"/>
    </style:style>
    <style:style style:name="ce2999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ffbf00" style:font-name="DejaVu Serif" fo:font-size="6pt" style:font-name-asian="DejaVu Serif" style:font-size-asian="6pt" style:font-name-complex="DejaVu Serif" style:font-size-complex="6pt"/>
    </style:style>
    <style:style style:name="ce3000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72e4" style:font-name="DejaVu Sans2" fo:font-size="6pt" style:font-name-asian="DejaVu Sans2" style:font-size-asian="6pt" style:font-name-complex="DejaVu Sans2" style:font-size-complex="6pt"/>
    </style:style>
    <style:style style:name="ce3001" style:family="table-cell" style:parent-style-name="Default">
      <style:table-cell-properties style:text-align-source="fix" style:repeat-content="false"/>
      <style:paragraph-properties fo:text-align="center" fo:margin-left="0cm"/>
      <style:text-properties fo:color="#ff950e" style:font-name="DejaVu Sans2" fo:font-size="6pt" style:font-name-asian="DejaVu Sans2" style:font-size-asian="6pt" style:font-name-complex="DejaVu Sans2" style:font-size-complex="6pt"/>
    </style:style>
    <style:style style:name="ce3002" style:family="table-cell" style:parent-style-name="Default">
      <style:table-cell-properties style:text-align-source="fix" style:repeat-content="false"/>
      <style:paragraph-properties fo:text-align="center" fo:margin-left="0cm"/>
      <style:text-properties fo:color="#ff3399" style:font-name="DejaVu Sans2" fo:font-size="6pt" style:font-name-asian="DejaVu Sans2" style:font-size-asian="6pt" style:font-name-complex="DejaVu Sans2" style:font-size-complex="6pt"/>
    </style:style>
    <style:style style:name="ce3003" style:family="table-cell" style:parent-style-name="Default">
      <style:table-cell-properties style:text-align-source="fix" style:repeat-content="false"/>
      <style:paragraph-properties fo:text-align="center" fo:margin-left="0cm"/>
      <style:text-properties fo:color="#ffbf00" style:text-outline="false" style:text-line-through-style="none" style:text-line-through-type="none" style:font-name="DejaVu Sans2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2" style:font-size-asian="6pt" style:language-asian="hi" style:country-asian="IN" style:font-style-asian="normal" style:font-weight-asian="normal" style:font-name-complex="DejaVu Sans2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004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7ffe" style:font-name="DejaVu Sans2" fo:font-size="6pt" style:font-name-asian="DejaVu Sans2" style:font-size-asian="6pt" style:font-name-complex="DejaVu Sans2" style:font-size-complex="6pt"/>
    </style:style>
    <style:style style:name="ce3005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color="#ff3366" style:font-name="DejaVu Sans2" fo:font-size="6pt" style:font-name-asian="DejaVu Sans2" style:font-size-asian="6pt" style:font-name-complex="DejaVu Sans2" style:font-size-complex="6pt"/>
    </style:style>
    <style:style style:name="ce3006" style:family="table-cell" style:parent-style-name="Default">
      <style:text-properties fo:font-size="10pt" fo:font-weight="bold" style:font-size-asian="10pt" style:font-weight-asian="bold" style:font-size-complex="10pt" style:font-weight-complex="bold"/>
    </style:style>
    <style:style style:name="ce3007" style:family="table-cell" style:parent-style-name="Default">
      <style:text-properties fo:color="#ff3366"/>
    </style:style>
    <style:style style:name="ce3008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1c1c1c" style:font-name="DejaVu Sans Condensed1" fo:font-size="6pt" fo:font-style="italic" style:text-underline-style="none" fo:font-weight="bold" style:font-name-asian="DejaVu Sans Condensed1" style:font-size-asian="6pt" style:font-style-asian="italic" style:font-weight-asian="bold" style:font-name-complex="DejaVu Sans Condensed1" style:font-size-complex="6pt" style:font-style-complex="italic" style:font-weight-complex="bold"/>
    </style:style>
    <style:style style:name="ce3009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ffff00" style:font-name="DejaVu Serif1" fo:font-size="6pt" style:font-name-asian="DejaVu Serif1" style:font-size-asian="6pt" style:font-name-complex="DejaVu Serif1" style:font-size-complex="6pt"/>
    </style:style>
    <style:style style:name="ce301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01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ff00" fo:font-size="6pt" style:font-size-asian="6pt" style:font-size-complex="6pt"/>
    </style:style>
    <style:style style:name="ce3012" style:family="table-cell" style:parent-style-name="Default">
      <style:table-cell-properties fo:border-bottom="0.06pt solid #999999" fo:background-color="#ffff00" style:text-align-source="fix" style:repeat-content="false" fo:border-left="none" fo:border-right="none" fo:border-top="0.06pt solid #999999"/>
      <style:paragraph-properties fo:text-align="center" fo:margin-left="0cm"/>
      <style:text-properties fo:font-size="6pt" style:font-size-asian="6pt" style:font-size-complex="6pt"/>
    </style:style>
    <style:style style:name="ce3013" style:family="table-cell" style:parent-style-name="Default">
      <style:table-cell-properties fo:border-bottom="0.06pt solid #999999" fo:background-color="#c46200" fo:border-left="none" fo:border-right="none" fo:border-top="0.06pt solid #999999"/>
    </style:style>
    <style:style style:name="ce3014" style:family="table-cell" style:parent-style-name="Default">
      <style:table-cell-properties fo:border-bottom="0.06pt solid #999999" fo:background-color="#ff0000" fo:border-left="none" fo:border-right="none" fo:border-top="0.06pt solid #999999"/>
    </style:style>
    <style:style style:name="ce301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font-size="6pt" style:font-size-asian="6pt" style:font-size-complex="6pt"/>
    </style:style>
    <style:style style:name="ce3016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ans Condensed" fo:font-size="6pt" style:font-name-asian="DejaVu Sans Condensed" style:font-size-asian="6pt" style:font-name-complex="DejaVu Sans Condensed" style:font-size-complex="6pt"/>
    </style:style>
    <style:style style:name="ce3017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018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font-size="6pt" style:font-size-asian="6pt" style:font-size-complex="6pt"/>
    </style:style>
    <style:style style:name="ce301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" fo:font-size="8pt" style:font-name-asian="DejaVu Serif" style:font-size-asian="8pt" style:font-name-complex="DejaVu Serif" style:font-size-complex="8pt"/>
    </style:style>
    <style:style style:name="ce3020" style:family="table-cell" style:parent-style-name="Default">
      <style:table-cell-properties fo:border-bottom="0.06pt solid #999999" fo:background-color="#007ffe" fo:border-left="none" fo:border-right="none" fo:border-top="0.06pt solid #999999"/>
    </style:style>
    <style:style style:name="ce3021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02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02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024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025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style:text-outline="false" style:text-line-through-style="none" style:text-line-through-type="none" style:font-name="DejaVu Serif2" fo:font-size="6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bold" style:font-name-complex="Tahoma" style:font-size-complex="6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3026" style:family="table-cell" style:parent-style-name="Default">
      <style:table-cell-properties fo:border-bottom="0.06pt solid #999999" fo:background-color="#007ffe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2" fo:font-size="6pt" style:font-size-asian="6pt" style:font-size-complex="6pt"/>
    </style:style>
    <style:style style:name="ce3027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2" fo:font-size="8pt" style:font-size-asian="8pt" style:font-size-complex="8pt"/>
    </style:style>
    <style:style style:name="ce3028" style:family="table-cell" style:parent-style-name="Default">
      <style:table-cell-properties fo:border-bottom="0.06pt solid #999999" fo:background-color="#0072e4" fo:border-left="none" fo:border-right="none" fo:border-top="0.06pt solid #999999"/>
      <style:text-properties fo:color="#0072e4" style:font-name="DejaVu Serif" fo:font-size="8pt" style:font-name-asian="DejaVu Serif" style:font-size-asian="8pt" style:font-name-complex="DejaVu Serif" style:font-size-complex="8pt"/>
    </style:style>
    <style:style style:name="ce3029" style:family="table-cell" style:parent-style-name="Default">
      <style:table-cell-properties fo:border-bottom="0.06pt solid #999999" fo:background-color="#ffff00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2" fo:font-size="6pt" style:font-size-asian="6pt" style:font-size-complex="6pt"/>
    </style:style>
    <style:style style:name="ce3030" style:family="table-cell" style:parent-style-name="Default">
      <style:table-cell-properties fo:border-bottom="0.06pt solid #999999" fo:background-color="#0072e4" style:text-align-source="fix" style:repeat-content="false" fo:border-left="none" fo:border-right="none" fo:border-top="0.06pt solid #999999"/>
      <style:paragraph-properties fo:text-align="center" fo:margin-left="0cm"/>
      <style:text-properties fo:font-size="6pt" style:font-size-asian="6pt" style:font-size-complex="6pt"/>
    </style:style>
    <style:style style:name="ce303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2" fo:font-size="6pt" style:font-size-asian="6pt" style:font-size-complex="6pt"/>
    </style:style>
    <style:style style:name="ce303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2" fo:font-size="6pt" style:font-size-asian="6pt" style:font-size-complex="6pt"/>
    </style:style>
    <style:style style:name="ce3033" style:family="table-cell" style:parent-style-name="Default">
      <style:table-cell-properties fo:border-bottom="0.06pt solid #999999" fo:background-color="#ffff00" fo:border-left="none" fo:border-right="none" fo:border-top="0.06pt solid #999999"/>
    </style:style>
    <style:style style:name="ce3034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start" fo:margin-left="0cm"/>
      <style:text-properties fo:color="#ffff00" style:font-name="DejaVu Serif" fo:font-size="8pt" style:font-name-asian="DejaVu Serif" style:font-size-asian="8pt" style:font-name-complex="DejaVu Serif" style:font-size-complex="8pt"/>
    </style:style>
    <style:style style:name="ce3035" style:family="table-cell" style:parent-style-name="Default">
      <style:table-cell-properties fo:background-color="#c46200"/>
    </style:style>
    <style:style style:name="ce3036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037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03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03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font-size="6pt" style:font-size-asian="6pt" style:font-size-complex="6pt"/>
    </style:style>
    <style:style style:name="ce304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041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1" fo:font-size="6pt" style:font-size-asian="6pt" style:font-size-complex="6pt"/>
    </style:style>
    <style:style style:name="ce304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1" fo:font-size="6pt" style:font-size-asian="6pt" style:font-size-complex="6pt"/>
    </style:style>
    <style:style style:name="ce3043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" fo:font-size="8pt" style:font-name-asian="DejaVu Serif" style:font-size-asian="8pt" style:font-name-complex="DejaVu Serif" style:font-size-complex="8pt"/>
    </style:style>
    <style:style style:name="ce3044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font-size="8pt" style:font-size-asian="8pt" style:font-size-complex="8pt"/>
    </style:style>
    <style:style style:name="ce3045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1" fo:font-size="6pt" style:font-size-asian="6pt" style:font-size-complex="6pt"/>
    </style:style>
    <style:style style:name="ce304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" fo:font-size="6pt" style:font-size-asian="6pt" style:font-size-complex="6pt"/>
    </style:style>
    <style:style style:name="ce3047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 style:font-name="DejaVu Serif" fo:font-size="8pt" style:font-name-asian="DejaVu Serif" style:font-size-asian="8pt" style:font-name-complex="DejaVu Serif" style:font-size-complex="8pt"/>
    </style:style>
    <style:style style:name="ce304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1" fo:font-size="6pt" style:font-size-asian="6pt" style:font-size-complex="6pt"/>
    </style:style>
    <style:style style:name="ce3049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05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05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font-size="6pt" style:font-size-asian="6pt" style:font-size-complex="6pt"/>
    </style:style>
    <style:style style:name="ce3052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053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" fo:font-size="8pt" fo:font-weight="bold" style:font-name-asian="DejaVu Serif" style:font-size-asian="8pt" style:font-weight-asian="bold" style:font-name-complex="DejaVu Serif" style:font-size-complex="8pt" style:font-weight-complex="bold"/>
    </style:style>
    <style:style style:name="ce3054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055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8pt" fo:font-weight="bold" style:font-name-asian="DejaVu Serif" style:font-size-asian="8pt" style:font-weight-asian="bold" style:font-name-complex="DejaVu Serif" style:font-size-complex="8pt" style:font-weight-complex="bold"/>
    </style:style>
    <style:style style:name="ce3056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c6633"/>
    </style:style>
    <style:style style:name="ce305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font-size="6pt" fo:font-weight="bold" style:font-size-asian="6pt" style:font-weight-asian="bold" style:font-size-complex="6pt" style:font-weight-complex="bold"/>
    </style:style>
    <style:style style:name="ce305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font-size="6pt" fo:font-weight="bold" style:font-size-asian="6pt" style:font-weight-asian="bold" style:font-size-complex="6pt" style:font-weight-complex="bold"/>
    </style:style>
    <style:style style:name="ce305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06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061" style:family="table-cell" style:parent-style-name="Default">
      <style:table-cell-properties fo:border-bottom="0.06pt solid #999999" fo:background-color="#cc6633" fo:border-left="none" fo:border-right="none" fo:border-top="0.06pt solid #999999"/>
      <style:text-properties style:font-name="DejaVu Serif2" fo:font-size="6pt" style:font-size-asian="6pt" style:font-size-complex="6pt"/>
    </style:style>
    <style:style style:name="ce306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063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" fo:font-size="8pt" style:text-underline-style="solid" style:text-underline-width="auto" style:text-underline-color="font-color" fo:font-weight="bold" style:font-name-asian="DejaVu Serif" style:font-size-asian="8pt" style:font-weight-asian="bold" style:font-name-complex="DejaVu Serif" style:font-size-complex="8pt" style:font-weight-complex="bold"/>
    </style:style>
    <style:style style:name="ce3064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start" fo:margin-left="0cm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06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00ff" fo:font-size="6pt" fo:font-weight="bold" style:font-size-asian="6pt" style:font-weight-asian="bold" style:font-size-complex="6pt" style:font-weight-complex="bold"/>
    </style:style>
    <style:style style:name="ce3066" style:family="table-cell" style:parent-style-name="Default">
      <style:table-cell-properties fo:border-bottom="0.06pt solid #999999" fo:background-color="#cc6633" fo:border-left="none" fo:border-right="none" fo:border-top="0.06pt solid #999999"/>
      <style:text-properties fo:color="#996633" fo:font-size="6pt" fo:font-weight="bold" style:font-size-asian="6pt" style:font-weight-asian="bold" style:font-size-complex="6pt" style:font-weight-complex="bold"/>
    </style:style>
    <style:style style:name="ce3067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fo:font-size="10pt" fo:font-weight="bold" style:font-size-asian="10pt" style:font-weight-asian="bold" style:font-size-complex="10pt" style:font-weight-complex="bold"/>
    </style:style>
    <style:style style:name="ce3068" style:family="table-cell" style:parent-style-name="Default">
      <style:table-cell-properties fo:border-bottom="0.06pt solid #999999" fo:background-color="#c46200" style:text-align-source="fix" style:repeat-content="false" fo:border-left="0.06pt solid #000000" fo:border-right="none" fo:border-top="0.06pt solid #999999"/>
      <style:paragraph-properties fo:text-align="start" fo:margin-left="0cm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06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996633" fo:font-size="6pt" fo:font-weight="bold" style:font-size-asian="6pt" style:font-weight-asian="bold" style:font-size-complex="6pt" style:font-weight-complex="bold"/>
    </style:style>
    <style:style style:name="ce307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fo:font-size="6pt" style:font-size-asian="6pt" style:font-size-complex="6pt"/>
    </style:style>
    <style:style style:name="ce3071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e6ff00" fo:font-size="6pt" style:font-size-asian="6pt" style:font-size-complex="6pt"/>
    </style:style>
    <style:style style:name="ce3072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fo:font-size="6pt" style:text-underline-style="none" fo:font-weight="bold" style:font-size-asian="6pt" style:font-weight-asian="bold" style:font-size-complex="6pt" style:font-weight-complex="bold"/>
    </style:style>
    <style:style style:name="ce3073" style:family="table-cell" style:parent-style-name="Default">
      <style:table-cell-properties fo:border-bottom="0.06pt solid #999999" fo:background-color="#ffffff" fo:border-left="none" fo:border-right="none" fo:border-top="0.06pt solid #999999"/>
      <style:text-properties fo:color="#ff0000" fo:font-size="6pt" style:text-underline-style="none" fo:font-weight="bold" style:font-size-asian="6pt" style:font-weight-asian="bold" style:font-size-complex="6pt" style:font-weight-complex="bold"/>
    </style:style>
    <style:style style:name="ce3074" style:family="table-cell" style:parent-style-name="Default">
      <style:table-cell-properties fo:border-bottom="0.06pt solid #999999" fo:background-color="#007ffe" style:text-align-source="fix" style:repeat-content="false" fo:border-left="none" fo:border-right="none" fo:border-top="0.06pt solid #999999" style:vertical-align="automatic"/>
      <style:paragraph-properties fo:text-align="start" fo:margin-left="0cm"/>
      <style:text-properties fo:color="#ff00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075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 style:vertical-align="middle"/>
      <style:paragraph-properties fo:text-align="center" fo:margin-left="0cm"/>
      <style:text-properties fo:color="#c46200" style:font-name="DejaVu Serif2" fo:font-size="6pt" style:font-size-asian="6pt" style:font-size-complex="6pt"/>
    </style:style>
    <style:style style:name="ce3076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 style:vertical-align="middle"/>
      <style:paragraph-properties fo:text-align="start" fo:margin-left="0cm"/>
      <style:text-properties fo:color="#c46200" style:font-name="DejaVu Serif" fo:font-size="8pt" fo:font-style="normal" style:text-underline-style="none" fo:font-weight="bold" style:font-name-asian="DejaVu Serif" style:font-size-asian="8pt" style:font-style-asian="normal" style:font-weight-asian="bold" style:font-name-complex="DejaVu Serif" style:font-size-complex="8pt" style:font-style-complex="normal" style:font-weight-complex="bold"/>
    </style:style>
    <style:style style:name="ce307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dcff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078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font-size="6pt" style:font-size-asian="6pt" style:font-size-complex="6pt"/>
    </style:style>
    <style:style style:name="ce307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font-name="DejaVu Serif2" fo:font-size="6pt" style:font-size-asian="6pt" style:font-size-complex="6pt"/>
    </style:style>
    <style:style style:name="ce308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font-size="6pt" style:font-size-asian="6pt" style:font-size-complex="6pt"/>
    </style:style>
    <style:style style:name="ce3081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198a8a" fo:font-size="6pt" style:font-size-asian="6pt" style:font-size-complex="6pt"/>
    </style:style>
    <style:style style:name="ce3082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font-size="6pt" style:font-size-asian="6pt" style:font-size-complex="6pt"/>
    </style:style>
    <style:style style:name="ce308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084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085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 style:vertical-align="bottom"/>
      <style:paragraph-properties fo:text-align="start" fo:margin-left="0cm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086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font-size="6pt" style:font-size-asian="6pt" style:font-size-complex="6pt"/>
    </style:style>
    <style:style style:name="ce3087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ff0000" style:font-name="DejaVu Serif" fo:font-size="8pt" fo:font-style="normal" style:text-underline-style="none" fo:font-weight="bold" style:font-name-asian="DejaVu Serif" style:font-size-asian="8pt" style:font-style-asian="normal" style:font-weight-asian="bold" style:font-name-complex="DejaVu Serif" style:font-size-complex="8pt" style:font-style-complex="normal" style:font-weight-complex="bold"/>
    </style:style>
    <style:style style:name="ce308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089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2" fo:font-size="6pt" style:font-size-asian="6pt" style:font-size-complex="6pt"/>
    </style:style>
    <style:style style:name="ce3090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 style:vertical-align="bottom"/>
      <style:paragraph-properties fo:text-align="start" fo:margin-left="0cm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091" style:family="table-cell" style:parent-style-name="Default">
      <style:table-cell-properties fo:border-bottom="0.74pt solid #7f7f7f" fo:background-color="#007ffe" fo:border-left="none" fo:border-right="none" fo:border-top="0.74pt solid #7f7f7f"/>
    </style:style>
    <style:style style:name="ce3092" style:family="table-cell" style:parent-style-name="Default">
      <style:table-cell-properties fo:border-bottom="0.74pt solid #7f7f7f" fo:background-color="#ffff00" fo:border-left="none" fo:border-right="none" fo:border-top="0.74pt solid #7f7f7f"/>
    </style:style>
    <style:style style:name="ce3093" style:family="table-cell" style:parent-style-name="Default">
      <style:table-cell-properties fo:border-bottom="0.74pt solid #7f7f7f" fo:background-color="#ff0000" fo:border-left="none" fo:border-right="none" fo:border-top="0.74pt solid #7f7f7f"/>
    </style:style>
    <style:style style:name="ce3094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0000ff" fo:font-size="9pt" style:font-size-asian="9pt" style:font-size-complex="9pt"/>
    </style:style>
    <style:style style:name="ce3095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191919" style:font-name="DejaVu Serif1" fo:font-size="6pt" fo:font-style="normal" style:text-underline-style="none" fo:font-weight="bold" style:font-name-asian="DejaVu Serif1" style:font-size-asian="6pt" style:font-style-asian="normal" style:font-weight-asian="bold" style:font-name-complex="DejaVu Serif1" style:font-size-complex="6pt" style:font-style-complex="normal" style:font-weight-complex="bold"/>
    </style:style>
    <style:style style:name="ce309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font-size="8pt" style:font-size-asian="8pt" style:font-size-complex="8pt"/>
    </style:style>
    <style:style style:name="ce309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3098" style:family="table-cell" style:parent-style-name="Default">
      <style:table-cell-properties fo:border-bottom="0.74pt solid #7f7f7f" fo:background-color="#c46200" fo:border-left="none" fo:border-right="none" fo:border-top="0.74pt solid #7f7f7f"/>
    </style:style>
    <style:style style:name="ce309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/>
    </style:style>
    <style:style style:name="ce3100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ff00ff" fo:font-size="9pt" fo:font-weight="normal" style:font-size-asian="9pt" style:font-weight-asian="normal" style:font-size-complex="9pt" style:font-weight-complex="normal"/>
    </style:style>
    <style:style style:name="ce310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cm"/>
      <style:text-properties fo:color="#ff0000" style:font-name="DejaVu Serif1" fo:font-size="8pt" fo:font-style="normal" style:text-underline-style="none" fo:font-weight="bold" style:font-name-asian="DejaVu Serif1" style:font-size-asian="8pt" style:font-style-asian="normal" style:font-weight-asian="bold" style:font-name-complex="DejaVu Serif1" style:font-size-complex="8pt" style:font-style-complex="normal" style:font-weight-complex="bold"/>
    </style:style>
    <style:style style:name="ce310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erif1" fo:font-size="6pt" style:font-name-asian="DejaVu Serif1" style:font-size-asian="6pt" style:font-name-complex="DejaVu Serif1" style:font-size-complex="6pt"/>
    </style:style>
    <style:style style:name="ce3103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ff00cc" fo:font-size="9pt" style:font-size-asian="9pt" style:font-size-complex="9pt"/>
    </style:style>
    <style:style style:name="ce3104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0072e4" style:font-name="DejaVu Serif" fo:font-size="9pt" fo:font-style="normal" style:text-underline-style="none" fo:font-weight="bold" style:font-name-asian="DejaVu Serif" style:font-size-asian="9pt" style:font-style-asian="normal" style:font-weight-asian="bold" style:font-name-complex="DejaVu Serif" style:font-size-complex="9pt" style:font-style-complex="normal" style:font-weight-complex="bold"/>
    </style:style>
    <style:style style:name="ce3105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" fo:font-size="9pt" style:font-name-asian="DejaVu Serif" style:font-size-asian="9pt" style:font-name-complex="DejaVu Serif" style:font-size-complex="9pt"/>
    </style:style>
    <style:style style:name="ce3106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font-size="9pt" style:font-size-asian="9pt" style:font-size-complex="9pt"/>
    </style:style>
    <style:style style:name="ce3107" style:family="table-cell" style:parent-style-name="Default">
      <style:table-cell-properties fo:border-bottom="0.74pt solid #7f7f7f" fo:background-color="#0072e4" fo:border-left="none" fo:border-right="none" fo:border-top="0.74pt solid #7f7f7f"/>
    </style:style>
    <style:style style:name="ce3108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font-size="6pt" style:font-size-asian="6pt" style:font-size-complex="6pt"/>
    </style:style>
    <style:style style:name="ce3109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</style:style>
    <style:style style:name="ce3110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ff00ff" fo:font-size="9pt" style:font-size-asian="9pt" style:font-size-complex="9pt"/>
    </style:style>
    <style:style style:name="ce3111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112" style:family="table-cell" style:parent-style-name="Default">
      <style:table-cell-properties fo:border-bottom="0.74pt solid #7f7f7f" fo:background-color="#0072e4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113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ff00ff" style:font-name="Arial1" fo:font-size="9pt" style:font-size-asian="9pt" style:font-size-complex="9pt"/>
    </style:style>
    <style:style style:name="ce311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9e4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11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00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116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cm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117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font-size="6pt" style:font-size-asian="6pt" style:font-size-complex="6pt"/>
    </style:style>
    <style:style style:name="ce311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erif" fo:font-size="6pt" style:font-name-asian="DejaVu Serif" style:font-size-asian="6pt" style:font-name-complex="DejaVu Serif" style:font-size-complex="6pt"/>
    </style:style>
    <style:style style:name="ce3119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120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12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122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font-size-asian="6pt" style:font-size-complex="6pt"/>
    </style:style>
    <style:style style:name="ce312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font-size-asian="6pt" style:font-size-complex="6pt"/>
    </style:style>
    <style:style style:name="ce312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font-size-asian="6pt" style:font-size-complex="6pt"/>
    </style:style>
    <style:style style:name="ce3125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ff00ff" fo:font-size="9pt" style:font-size-asian="9pt" style:font-size-complex="9pt"/>
    </style:style>
    <style:style style:name="ce312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127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9e4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128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start" fo:margin-left="0cm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129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font-size-asian="6pt" style:font-size-complex="6pt"/>
    </style:style>
    <style:style style:name="ce3130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font-size-asian="6pt" style:font-size-complex="6pt"/>
    </style:style>
    <style:style style:name="ce313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13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13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1c1c1c" style:font-name="DejaVu Sans Condensed1" fo:font-size="6pt" style:text-underline-style="none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3134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007ffe" style:font-name="DejaVu Sans Condensed1" fo:font-size="6pt" style:text-underline-style="none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313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style:font-size-asian="6pt" style:font-size-complex="6pt"/>
    </style:style>
    <style:style style:name="ce3136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erif2" fo:font-size="6pt" style:font-size-asian="6pt" style:font-size-complex="6pt"/>
    </style:style>
    <style:style style:name="ce3137" style:family="table-cell" style:parent-style-name="Default">
      <style:table-cell-properties fo:background-color="#007ffe"/>
      <style:text-properties fo:color="#ff0000" style:font-name="DejaVu Sans Condensed2" fo:font-size="6pt" style:font-size-asian="6pt" style:font-size-complex="6pt"/>
    </style:style>
    <style:style style:name="ce3138" style:family="table-cell" style:parent-style-name="Default">
      <style:table-cell-properties fo:background-color="#ffff00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139" style:family="table-cell" style:parent-style-name="Default">
      <style:table-cell-properties fo:background-color="#007ffe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140" style:family="table-cell" style:parent-style-name="Default">
      <style:table-cell-properties fo:background-color="#9c520a"/>
      <style:text-properties style:font-name="DejaVu Sans Condensed2" fo:font-size="6pt" style:font-size-asian="6pt" style:font-size-complex="6pt"/>
    </style:style>
    <style:style style:name="ce3141" style:family="table-cell" style:parent-style-name="Default">
      <style:table-cell-properties fo:background-color="#ffff00"/>
      <style:text-properties style:font-name="DejaVu Sans Condensed2" fo:font-size="6pt" style:font-size-asian="6pt" style:font-size-complex="6pt"/>
    </style:style>
    <style:style style:name="ce3142" style:family="table-cell" style:parent-style-name="Default">
      <style:table-cell-properties fo:background-color="#9c520a"/>
      <style:text-properties fo:color="#9c520a" style:font-name="DejaVu Serif1" fo:font-size="6pt" style:font-name-asian="DejaVu Serif1" style:font-size-asian="6pt" style:font-name-complex="DejaVu Serif1" style:font-size-complex="6pt"/>
    </style:style>
    <style:style style:name="ce3143" style:family="table-cell" style:parent-style-name="Default">
      <style:table-cell-properties fo:background-color="#007ffe"/>
      <style:text-properties style:font-name="DejaVu Sans Condensed2" fo:font-size="6pt" style:font-size-asian="6pt" style:font-size-complex="6pt"/>
    </style:style>
    <style:style style:name="ce350" style:family="table-cell" style:parent-style-name="Default">
      <style:table-cell-properties fo:border-bottom="0.74pt solid #000000" style:text-align-source="fix" style:repeat-content="false" fo:border-left="none" fo:border-right="none" fo:border-top="0.74pt solid #000000"/>
      <style:paragraph-properties fo:text-align="center" fo:margin-left="0cm"/>
      <style:text-properties fo:color="#0000ff" fo:font-size="9pt" fo:font-weight="normal" style:font-size-asian="9pt" style:font-weight-asian="normal" style:font-size-complex="9pt" style:font-weight-complex="normal"/>
    </style:style>
    <style:style style:name="ce3145" style:family="table-cell" style:parent-style-name="Default">
      <style:table-cell-properties fo:background-color="#ff0000" style:text-align-source="fix" style:repeat-content="false"/>
      <style:paragraph-properties fo:text-align="center" fo:margin-left="0cm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146" style:family="table-cell" style:parent-style-name="Default">
      <style:table-cell-properties fo:background-color="#ff0000"/>
      <style:text-properties fo:color="#ff0000" style:font-name="DejaVu Sans2" fo:font-size="6pt" style:font-name-asian="DejaVu Sans2" style:font-size-asian="6pt" style:font-name-complex="DejaVu Sans2" style:font-size-complex="6pt"/>
    </style:style>
    <style:style style:name="ce3147" style:family="table-cell" style:parent-style-name="Default">
      <style:table-cell-properties fo:background-color="#ffff00"/>
      <style:text-properties fo:font-size="6pt" style:font-size-asian="6pt" style:font-size-complex="6pt"/>
    </style:style>
    <style:style style:name="ce3148" style:family="table-cell" style:parent-style-name="Default">
      <style:table-cell-properties fo:background-color="#007ffe"/>
      <style:text-properties fo:font-size="6pt" style:font-size-asian="6pt" style:font-size-complex="6pt"/>
    </style:style>
    <style:style style:name="ce3149" style:family="table-cell" style:parent-style-name="Default">
      <style:table-cell-properties fo:background-color="#9e4f00"/>
      <style:text-properties fo:font-size="6pt" style:font-size-asian="6pt" style:font-size-complex="6pt"/>
    </style:style>
    <style:style style:name="ce3150" style:family="table-cell" style:parent-style-name="Default">
      <style:table-cell-properties fo:background-color="#007ffe"/>
      <style:text-properties style:font-name="DejaVu Sans2" fo:font-size="6pt" style:font-size-asian="6pt" style:font-size-complex="6pt"/>
    </style:style>
    <style:style style:name="ce3151" style:family="table-cell" style:parent-style-name="Default">
      <style:table-cell-properties fo:background-color="#9e4f00"/>
      <style:text-properties fo:font-size="6pt" style:font-size-asian="6pt" style:font-name-complex="DejaVu Sans Condensed1" style:font-size-complex="6pt"/>
    </style:style>
    <style:style style:name="ce3144" style:family="table-cell" style:parent-style-name="Default">
      <style:table-cell-properties fo:border-bottom="0.74pt solid #000000" fo:border-left="none" fo:border-right="none" fo:border-top="0.74pt solid #000000"/>
      <style:text-properties fo:font-weight="normal" style:font-weight-asian="normal" style:font-weight-complex="normal"/>
    </style:style>
    <style:style style:name="ce3152" style:family="table-cell" style:parent-style-name="Default">
      <style:table-cell-properties style:diagonal-bl-tr="none" style:diagonal-tl-br="none" fo:border="none"/>
      <style:text-properties fo:font-size="6pt" style:font-size-asian="6pt" style:font-size-complex="6pt"/>
    </style:style>
    <style:style style:name="ce3274" style:family="table-cell" style:parent-style-name="Default">
      <style:table-cell-properties fo:background-color="#ff0000"/>
      <style:text-properties fo:color="#9e4f00" style:font-name="DejaVu Sans Condensed1" fo:font-size="6pt" style:font-name-asian="DejaVu Sans Condensed1" style:font-size-asian="6pt" style:font-name-complex="DejaVu Sans Condensed1" style:font-size-complex="6pt"/>
    </style:style>
    <style:style style:name="ce3154" style:family="table-cell" style:parent-style-name="Default">
      <style:table-cell-properties fo:background-color="#ffff00"/>
      <style:text-properties fo:color="#007ffe" style:font-name="DejaVu Sans Condensed1" fo:font-size="6pt" style:font-name-asian="DejaVu Sans Condensed1" style:font-size-asian="6pt" style:font-name-complex="DejaVu Sans Condensed1" style:font-size-complex="6pt"/>
    </style:style>
    <style:style style:name="ce3155" style:family="table-cell" style:parent-style-name="Default">
      <style:table-cell-properties fo:background-color="#ff0000"/>
      <style:text-properties style:font-name="DejaVu Serif Condensed" fo:font-size="6pt" style:font-name-asian="DejaVu Serif Condensed" style:font-size-asian="6pt" style:font-name-complex="DejaVu Serif Condensed" style:font-size-complex="6pt"/>
    </style:style>
    <style:style style:name="ce3156" style:family="table-cell" style:parent-style-name="Default">
      <style:table-cell-properties fo:background-color="#ff0000"/>
      <style:text-properties fo:font-size="6pt" style:font-size-asian="6pt" style:font-size-complex="6pt"/>
    </style:style>
    <style:style style:name="ce3157" style:family="table-cell" style:parent-style-name="Default">
      <style:text-properties style:text-outline="false" style:text-line-through-style="none" style:text-line-through-type="none" style:font-name="Arial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0pt" style:language-asian="zxx" style:country-asian="none" style:font-style-asian="normal" style:font-weight-asian="normal" style:font-name-complex="DejaVu Sans Condensed1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158" style:family="table-cell" style:parent-style-name="Default">
      <style:table-cell-properties fo:border-bottom="0.06pt solid #999999" fo:border-left="none" fo:border-right="none" fo:border-top="0.06pt solid #999999"/>
      <style:text-properties fo:color="#cc6633" style:font-name="DejaVu Sans Condensed2" fo:font-size="6pt" fo:font-style="italic" style:text-underline-style="solid" style:text-underline-width="auto" style:text-underline-color="font-color" fo:font-weight="bold" style:font-size-asian="6pt" style:font-style-asian="italic" style:font-weight-asian="bold" style:font-size-complex="6pt" style:font-style-complex="italic" style:font-weight-complex="bold"/>
    </style:style>
    <style:style style:name="ce3159" style:family="table-cell" style:parent-style-name="Default">
      <style:table-cell-properties fo:border-bottom="0.06pt solid #999999" fo:background-color="#ffffff" fo:border-left="none" fo:border-right="none" fo:border-top="0.06pt solid #999999"/>
      <style:text-properties fo:color="#cc6633" style:font-name="DejaVu Sans Condensed2" fo:font-size="6pt" style:font-size-asian="6pt" style:font-size-complex="6pt"/>
    </style:style>
    <style:style style:name="ce3160" style:family="table-cell" style:parent-style-name="Default">
      <style:table-cell-properties fo:border-bottom="0.06pt solid #999999" fo:border-left="none" fo:border-right="none" fo:border-top="0.06pt solid #999999"/>
      <style:text-properties fo:color="#ff00ff" fo:font-size="40pt" style:font-size-asian="40pt" style:font-size-complex="40pt"/>
    </style:style>
    <style:style style:name="ce316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ff00" fo:font-size="36pt" style:font-size-asian="36pt" style:font-size-complex="36pt"/>
    </style:style>
    <style:style style:name="ce3162" style:family="table-cell" style:parent-style-name="Default">
      <style:table-cell-properties fo:border-bottom="0.06pt solid #999999" fo:border-left="none" fo:border-right="none" fo:border-top="0.06pt solid #999999"/>
      <style:text-properties fo:font-size="6pt" style:font-size-asian="6pt" style:font-size-complex="6pt"/>
    </style:style>
    <style:style style:name="ce3163" style:family="table-cell" style:parent-style-name="Default">
      <style:table-cell-properties fo:border-bottom="0.06pt solid #999999" fo:border-left="none" fo:border-right="none" fo:border-top="0.06pt solid #999999"/>
      <style:text-properties style:font-name="DejaVu Sans Condensed2" fo:font-size="6pt" style:font-size-asian="6pt" style:font-size-complex="6pt"/>
    </style:style>
    <style:style style:name="ce3164" style:family="table-cell" style:parent-style-name="Default">
      <style:table-cell-properties fo:border-bottom="0.06pt solid #999999" fo:border-left="none" fo:border-right="none" fo:border-top="0.06pt solid #999999"/>
    </style:style>
    <style:style style:name="ce3165" style:family="table-cell" style:parent-style-name="Default">
      <style:table-cell-properties fo:border-bottom="0.06pt solid #999999" fo:border-left="none" fo:border-right="none" fo:border-top="0.06pt solid #999999"/>
      <style:text-properties style:font-name="DejaVu Serif2" fo:font-size="6pt" style:font-size-asian="6pt" style:font-size-complex="6pt"/>
    </style:style>
    <style:style style:name="ce316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Wingdings"/>
    </style:style>
    <style:style style:name="ce3167" style:family="table-cell" style:parent-style-name="Default">
      <style:table-cell-properties fo:border-bottom="0.06pt solid #999999" fo:border-left="none" fo:border-right="none" fo:border-top="0.06pt solid #999999"/>
      <style:text-properties style:font-name="Wingdings"/>
    </style:style>
    <style:style style:name="ce3168" style:family="table-cell" style:parent-style-name="Default">
      <style:table-cell-properties fo:border-bottom="0.06pt solid #999999" fo:background-color="#cc6633" fo:border-left="none" fo:border-right="none" fo:border-top="0.06pt solid #999999"/>
    </style:style>
    <style:style style:name="ce3169" style:family="table-cell" style:parent-style-name="Default">
      <style:table-cell-properties fo:border-bottom="0.06pt solid #999999" fo:border-left="none" fo:border-right="none" fo:border-top="0.06pt solid #999999"/>
      <style:text-properties fo:color="#ffff00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170" style:family="table-cell" style:parent-style-name="Default">
      <style:table-cell-properties fo:border-bottom="0.06pt solid #999999" fo:border-left="none" fo:border-right="none" fo:border-top="0.06pt solid #999999"/>
      <style:text-properties fo:color="#996633" fo:font-size="6pt" fo:font-weight="bold" style:font-size-asian="6pt" style:font-weight-asian="bold" style:font-size-complex="6pt" style:font-weight-complex="bold"/>
    </style:style>
    <style:style style:name="ce3171" style:family="table-cell" style:parent-style-name="Default">
      <style:table-cell-properties fo:border-bottom="0.06pt solid #999999" fo:background-color="#ff3366" fo:border-left="none" fo:border-right="none" fo:border-top="0.06pt solid #999999"/>
      <style:text-properties fo:color="#ff00ff" fo:font-size="6pt" fo:font-weight="bold" style:font-size-asian="6pt" style:font-weight-asian="bold" style:font-size-complex="6pt" style:font-weight-complex="bold"/>
    </style:style>
    <style:style style:name="ce3172" style:family="table-cell" style:parent-style-name="Default">
      <style:table-cell-properties fo:border-bottom="0.74pt solid #7f7f7f" fo:background-color="transparent" fo:border-left="none" fo:border-right="none" fo:border-top="0.74pt solid #7f7f7f"/>
      <style:text-properties fo:font-size="6pt" style:font-size-asian="6pt" style:font-size-complex="6pt"/>
    </style:style>
    <style:style style:name="ce3173" style:family="table-cell" style:parent-style-name="Default">
      <style:table-cell-properties fo:border-bottom="0.74pt solid #7f7f7f" fo:border-left="none" fo:border-right="none" fo:border-top="0.74pt solid #7f7f7f"/>
    </style:style>
    <style:style style:name="ce3174" style:family="table-cell" style:parent-style-name="Default">
      <style:table-cell-properties fo:background-color="transparent" fo:border="0.74pt solid #000000"/>
    </style:style>
    <style:style style:name="ce3175" style:family="table-cell" style:parent-style-name="Default">
      <style:table-cell-properties fo:border-bottom="0.74pt solid #7f7f7f" fo:background-color="transparent" fo:border-left="none" fo:border-right="none" fo:border-top="0.74pt solid #7f7f7f"/>
    </style:style>
    <style:style style:name="ce3176" style:family="table-cell" style:parent-style-name="Default">
      <style:table-cell-properties fo:border="0.74pt solid #000000"/>
    </style:style>
    <style:style style:name="ce3177" style:family="table-cell" style:parent-style-name="Default">
      <style:table-cell-properties fo:border-bottom="0.74pt solid #7f7f7f" fo:background-color="transparent" fo:border-left="none" fo:border-right="none" fo:border-top="0.74pt solid #7f7f7f"/>
      <style:text-properties style:use-window-font-color="true" style:font-name="DejaVu Serif2" fo:font-size="6pt" style:font-size-asian="6pt" style:font-size-complex="6pt"/>
    </style:style>
    <style:style style:name="ce3178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3179" style:family="table-cell" style:parent-style-name="Default">
      <style:table-cell-properties fo:border-bottom="0.74pt solid #7f7f7f" fo:background-color="transparent" fo:border-left="none" fo:border-right="none" fo:border-top="0.74pt solid #7f7f7f"/>
      <style:text-properties style:use-window-font-color="true" style:font-name="DejaVu Sans Condensed2" fo:font-size="6pt" style:font-size-asian="6pt" style:font-size-complex="6pt"/>
    </style:style>
    <style:style style:name="ce3180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6pt" style:font-size-asian="6pt" style:font-size-complex="6pt"/>
    </style:style>
    <style:style style:name="ce3181" style:family="table-cell" style:parent-style-name="Default">
      <style:text-properties style:font-name="DejaVu Sans Condensed2" fo:font-size="6pt" style:font-size-asian="6pt" style:font-size-complex="6pt"/>
    </style:style>
    <style:style style:name="ce389" style:family="table-cell" style:parent-style-name="Default">
      <style:table-cell-properties fo:border-bottom="0.74pt solid #000000" style:text-align-source="fix" style:repeat-content="false" fo:border-left="none" fo:border-right="none" fo:border-top="0.74pt solid #000000"/>
      <style:paragraph-properties fo:text-align="center" fo:margin-left="0cm"/>
      <style:text-properties fo:font-weight="normal" style:font-weight-asian="normal" style:font-weight-complex="normal"/>
    </style:style>
    <style:style style:name="ce3153" style:family="table-cell" style:parent-style-name="Default">
      <style:text-properties fo:font-size="6pt" style:font-size-asian="6pt" style:font-size-complex="6pt"/>
    </style:style>
    <style:style style:name="ce3182" style:family="table-cell" style:parent-style-name="Default" style:data-style-name="N109">
      <style:table-cell-properties fo:border="0.06pt solid #000000"/>
      <style:text-properties fo:font-weight="bold" style:font-weight-asian="bold" style:font-weight-complex="bold"/>
    </style:style>
    <style:style style:name="ce3183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cm"/>
      <style:text-properties fo:color="#00ae00" fo:font-weight="bold" style:font-weight-asian="bold" style:font-weight-complex="bold"/>
    </style:style>
    <style:style style:name="ce3184" style:family="table-cell" style:parent-style-name="Default">
      <style:text-properties style:font-name="DejaVu Sans" fo:language="en" fo:country="US" style:language-asian="en" style:country-asian="US" style:font-name-complex="DejaVu Sans"/>
    </style:style>
    <style:style style:name="ce3185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18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ans Condensed2" fo:font-size="6pt" style:font-size-asian="6pt" style:font-size-complex="6pt"/>
    </style:style>
    <style:style style:name="ce318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fo:font-size="6pt" style:font-size-asian="6pt" style:font-size-complex="6pt"/>
    </style:style>
    <style:style style:name="ce318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fo:font-size="6pt" style:font-size-asian="6pt" style:font-size-complex="6pt"/>
    </style:style>
    <style:style style:name="ce318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1" fo:font-size="10pt" style:font-name-asian="DejaVu Serif1" style:font-size-asian="10pt" style:font-name-complex="DejaVu Serif1" style:font-size-complex="10pt"/>
    </style:style>
    <style:style style:name="ce319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ans Condensed2" fo:font-size="6pt" style:font-size-asian="6pt" style:font-size-complex="6pt"/>
    </style:style>
    <style:style style:name="ce319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3192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2" fo:font-size="7pt" style:font-size-asian="7pt" style:font-size-complex="7pt"/>
    </style:style>
    <style:style style:name="ce3193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" fo:font-size="6pt" style:font-name-asian="DejaVu Serif" style:font-size-asian="6pt" style:font-name-complex="DejaVu Serif" style:font-size-complex="6pt"/>
    </style:style>
    <style:style style:name="ce319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8pt" style:font-name-asian="DejaVu Serif" style:font-size-asian="8pt" style:font-name-complex="DejaVu Serif" style:font-size-complex="8pt"/>
    </style:style>
    <style:style style:name="ce3195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/>
    </style:style>
    <style:style style:name="ce3196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" fo:font-size="6pt" style:font-size-asian="6pt" style:font-size-complex="6pt"/>
    </style:style>
    <style:style style:name="ce3197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2" fo:font-size="8pt" style:font-size-asian="8pt" style:font-size-complex="8pt"/>
    </style:style>
    <style:style style:name="ce3198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2" fo:font-size="6pt" style:font-size-asian="6pt" style:font-size-complex="6pt"/>
    </style:style>
    <style:style style:name="ce319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" fo:font-size="6pt" style:font-name-asian="DejaVu Serif" style:font-size-asian="6pt" style:font-name-complex="DejaVu Serif" style:font-size-complex="6pt"/>
    </style:style>
    <style:style style:name="ce320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dcff"/>
    </style:style>
    <style:style style:name="ce320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20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c6633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203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204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start" fo:margin-left="0cm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205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206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207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20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2" fo:font-size="8pt" style:font-size-asian="8pt" style:font-size-complex="8pt"/>
    </style:style>
    <style:style style:name="ce320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321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211" style:family="table-cell" style:parent-style-name="Default">
      <style:table-cell-properties fo:border-bottom="0.06pt solid #999999" fo:background-color="#cc6633" fo:border-left="none" fo:border-right="none" fo:border-top="0.06pt solid #999999"/>
      <style:text-properties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21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21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00ff" fo:font-size="6pt" style:font-size-asian="6pt" style:font-size-complex="6pt"/>
    </style:style>
    <style:style style:name="ce321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215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start" fo:margin-left="0cm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216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font-size="6pt" fo:font-weight="bold" style:font-size-asian="6pt" style:font-weight-asian="bold" style:font-size-complex="6pt" style:font-weight-complex="bold"/>
    </style:style>
    <style:style style:name="ce3217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ff" fo:font-size="6pt" style:font-size-asian="6pt" style:font-size-complex="6pt"/>
    </style:style>
    <style:style style:name="ce321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fo:font-size="6pt" fo:font-weight="bold" style:font-size-asian="6pt" style:font-weight-asian="bold" style:font-size-complex="6pt" style:font-weight-complex="bold"/>
    </style:style>
    <style:style style:name="ce3219" style:family="table-cell" style:parent-style-name="Default">
      <style:table-cell-properties fo:border-bottom="0.06pt solid #999999" fo:background-color="#ffffff" fo:border-left="none" fo:border-right="none" fo:border-top="0.06pt solid #999999"/>
      <style:text-properties fo:color="#ff0000"/>
    </style:style>
    <style:style style:name="ce3220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 style:vertical-align="middle"/>
      <style:paragraph-properties fo:text-align="start" fo:margin-left="0cm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221" style:family="table-cell" style:parent-style-name="Default">
      <style:table-cell-properties fo:border-bottom="0.06pt solid #999999" fo:background-color="#c46200" fo:border-left="none" fo:border-right="none" fo:border-top="0.06pt solid #999999" style:vertical-align="middle"/>
      <style:text-properties fo:color="#ffff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222" style:family="table-cell" style:parent-style-name="Default">
      <style:table-cell-properties fo:background-color="#c46200" style:text-align-source="fix" style:repeat-content="false" fo:border="none"/>
      <style:paragraph-properties fo:text-align="start" fo:margin-left="0cm"/>
      <style:text-properties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223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1" fo:font-size="6pt" fo:font-style="normal" style:text-underline-style="solid" style:text-underline-width="auto" style:text-underline-color="font-color" fo:font-weight="bold" style:font-name-asian="DejaVu Serif1" style:font-size-asian="6pt" style:font-style-asian="normal" style:font-weight-asian="bold" style:font-name-complex="DejaVu Serif1" style:font-size-complex="6pt" style:font-style-complex="normal" style:font-weight-complex="bold"/>
    </style:style>
    <style:style style:name="ce322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2" fo:font-size="6pt" style:font-size-asian="6pt" style:font-size-complex="6pt"/>
    </style:style>
    <style:style style:name="ce3225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c6633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22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227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198a8a" style:font-name="DejaVu Serif2" fo:font-size="6pt" style:font-size-asian="6pt" style:font-size-complex="6pt"/>
    </style:style>
    <style:style style:name="ce322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erif2" fo:font-size="6pt" style:font-size-asian="6pt" style:font-size-complex="6pt"/>
    </style:style>
    <style:style style:name="ce3229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23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462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231" style:family="table-cell" style:parent-style-name="Default">
      <style:table-cell-properties fo:border-bottom="0.74pt solid #7f7f7f" fo:background-color="#ffff00" fo:border-left="none" fo:border-right="none" fo:border-top="0.74pt solid #7f7f7f" style:vertical-align="top"/>
      <style:text-properties fo:color="#cc6633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232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23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3234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235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" fo:font-size="6pt" style:font-name-asian="DejaVu Serif" style:font-size-asian="6pt" style:font-name-complex="DejaVu Serif" style:font-size-complex="6pt"/>
    </style:style>
    <style:style style:name="ce3236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erif2" fo:font-size="6pt" style:font-size-asian="6pt" style:font-size-complex="6pt"/>
    </style:style>
    <style:style style:name="ce3237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00ae00" fo:font-size="9pt" style:font-size-asian="9pt" style:font-size-complex="9pt"/>
    </style:style>
    <style:style style:name="ce3238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239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" fo:font-size="6pt" style:font-name-asian="DejaVu Serif" style:font-size-asian="6pt" style:font-name-complex="DejaVu Serif" style:font-size-complex="6pt"/>
    </style:style>
    <style:style style:name="ce324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46200" style:font-name="DejaVu Serif" fo:font-size="8pt" style:font-name-asian="DejaVu Serif" style:font-size-asian="8pt" style:font-name-complex="DejaVu Serif" style:font-size-complex="8pt"/>
    </style:style>
    <style:style style:name="ce3241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00ae00" fo:font-size="9pt" style:font-size-asian="9pt" style:font-size-complex="9pt"/>
    </style:style>
    <style:style style:name="ce3242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9e4f00" style:font-name="DejaVu Serif" fo:font-size="8pt" style:font-name-asian="DejaVu Serif" style:font-size-asian="8pt" style:font-name-complex="DejaVu Serif" style:font-size-complex="8pt"/>
    </style:style>
    <style:style style:name="ce3243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1c99e0" style:font-name="DejaVu Serif1" fo:font-size="8pt" style:font-name-asian="DejaVu Serif1" style:font-size-asian="8pt" style:font-name-complex="DejaVu Serif1" style:font-size-complex="8pt"/>
    </style:style>
    <style:style style:name="ce3244" style:family="table-cell" style:parent-style-name="Default">
      <style:table-cell-properties fo:border-bottom="0.74pt solid #7f7f7f" fo:background-color="#0072e4" style:text-align-source="fix" style:repeat-content="false" fo:border-left="none" fo:border-right="none" fo:border-top="0.74pt solid #7f7f7f"/>
      <style:paragraph-properties fo:text-align="center" fo:margin-left="0cm"/>
      <style:text-properties style:font-name="DejaVu Sans Condensed" fo:font-size="6pt" style:font-name-asian="DejaVu Sans Condensed" style:font-size-asian="6pt" style:font-name-complex="DejaVu Sans Condensed" style:font-size-complex="6pt"/>
    </style:style>
    <style:style style:name="ce3245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font-size="6pt" style:text-underline-style="none" fo:font-weight="normal" style:font-size-asian="6pt" style:font-weight-asian="normal" style:font-size-complex="6pt" style:font-weight-complex="normal"/>
    </style:style>
    <style:style style:name="ce324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46200" style:font-name="DejaVu Serif1" fo:font-size="8pt" style:text-underline-style="solid" style:text-underline-width="auto" style:text-underline-color="font-color" fo:font-weight="bold" style:font-name-asian="DejaVu Serif1" style:font-size-asian="8pt" style:font-weight-asian="bold" style:font-name-complex="DejaVu Serif1" style:font-size-complex="8pt" style:font-weight-complex="bold"/>
    </style:style>
    <style:style style:name="ce3247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cc6633" fo:font-size="6pt" style:text-underline-style="none" fo:font-weight="normal" style:font-size-asian="6pt" style:font-weight-asian="normal" style:font-size-complex="6pt" style:font-weight-complex="normal"/>
    </style:style>
    <style:style style:name="ce324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font-size="6pt" fo:font-weight="bold" style:font-size-asian="6pt" style:font-weight-asian="bold" style:font-size-complex="6pt" style:font-weight-complex="bold"/>
    </style:style>
    <style:style style:name="ce324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25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462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25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252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style:text-outline="false" style:text-line-through-style="none" style:text-line-through-type="none" style:font-name="Arial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25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ans" fo:font-size="6pt" style:font-size-asian="6pt" style:font-size-complex="6pt"/>
    </style:style>
    <style:style style:name="ce3254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25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256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text-outline="false" style:text-line-through-style="none" style:text-line-through-type="none" style:font-name="DejaVu Serif2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25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1" fo:font-size="6pt" style:font-name-asian="DejaVu Serif1" style:font-size-asian="6pt" style:font-name-complex="DejaVu Serif1" style:font-size-complex="6pt"/>
    </style:style>
    <style:style style:name="ce325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b8ff" style:font-name="DejaVu Serif" fo:font-size="8pt" style:font-name-asian="DejaVu Serif" style:font-size-asian="8pt" style:font-name-complex="DejaVu Serif" style:font-size-complex="8pt"/>
    </style:style>
    <style:style style:name="ce325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ae00" fo:font-size="9pt" style:font-size-asian="9pt" style:font-size-complex="9pt"/>
    </style:style>
    <style:style style:name="ce326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3261" style:family="table-cell" style:parent-style-name="Default">
      <style:table-cell-properties fo:border-bottom="0.74pt solid #7f7f7f" fo:background-color="#e6ff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262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263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text-outline="false" style:text-line-through-style="none" style:text-line-through-type="none" style:font-name="DejaVu Sans Condensed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 Condensed" style:font-size-asian="6pt" style:language-asian="zxx" style:country-asian="none" style:font-style-asian="normal" style:font-weight-asian="normal" style:font-name-complex="DejaVu Sans Condensed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264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9e4f00" style:font-name="DejaVu Serif" fo:font-size="8pt" style:font-name-asian="DejaVu Serif" style:font-size-asian="8pt" style:font-name-complex="DejaVu Serif" style:font-size-complex="8pt"/>
    </style:style>
    <style:style style:name="ce3265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use-window-font-color="true" style:font-name="DejaVu Serif2" fo:font-size="6pt" style:font-size-asian="6pt" style:font-size-complex="6pt"/>
    </style:style>
    <style:style style:name="ce3266" style:family="table-cell" style:parent-style-name="Default">
      <style:table-cell-properties fo:border-bottom="0.74pt solid #7f7f7f" fo:background-color="transparent" fo:border-left="none" fo:border-right="none" fo:border-top="0.74pt solid #7f7f7f"/>
      <style:text-properties style:use-window-font-color="true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26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ans Condensed2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26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ffe" style:font-name="DejaVu Sans Condensed1" fo:font-size="6pt" style:text-underline-style="none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3269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text-outline="false" style:text-line-through-style="none" style:text-line-through-type="none" style:font-name="DejaVu Sans Condensed1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 Condensed1" style:font-size-asian="6pt" style:language-asian="zxx" style:country-asian="none" style:font-style-asian="normal" style:font-weight-asian="normal" style:font-name-complex="DejaVu Sans Condensed1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27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ans Condensed" fo:font-size="6pt" style:font-name-asian="DejaVu Sans Condensed" style:font-size-asian="6pt" style:font-name-complex="DejaVu Sans Condensed" style:font-size-complex="6pt"/>
    </style:style>
    <style:style style:name="ce3271" style:family="table-cell" style:parent-style-name="Default">
      <style:table-cell-properties fo:background-color="#ffff00"/>
      <style:text-properties fo:color="#007ffe" style:font-name="DejaVu Sans Condensed2" fo:font-size="6pt" style:font-size-asian="6pt" style:font-size-complex="6pt"/>
    </style:style>
    <style:style style:name="ce3272" style:family="table-cell" style:parent-style-name="Default">
      <style:table-cell-properties fo:background-color="#ff0000"/>
      <style:text-properties style:font-name="DejaVu Sans Condensed2" fo:font-size="6pt" style:font-size-asian="6pt" style:font-size-complex="6pt"/>
    </style:style>
    <style:style style:name="ce482" style:family="table-cell" style:parent-style-name="Default">
      <style:table-cell-properties fo:border-bottom="0.74pt solid #000000" style:text-align-source="fix" style:repeat-content="false" fo:border-left="none" fo:border-right="none" fo:border-top="0.74pt solid #000000"/>
      <style:paragraph-properties fo:text-align="center" fo:margin-left="0cm"/>
      <style:text-properties fo:color="#00ae00" fo:font-size="9pt" fo:font-weight="normal" style:font-size-asian="9pt" style:font-weight-asian="normal" style:font-size-complex="9pt" style:font-weight-complex="normal"/>
    </style:style>
    <style:style style:name="ce3275" style:family="table-cell" style:parent-style-name="Default">
      <style:table-cell-properties fo:background-color="#9e4f00"/>
      <style:text-properties fo:color="#9e4f00" style:font-name="DejaVu Sans Condensed1" fo:font-size="6pt" style:font-name-asian="DejaVu Sans Condensed1" style:font-size-asian="6pt" style:font-name-complex="DejaVu Sans Condensed1" style:font-size-complex="6pt"/>
    </style:style>
    <style:style style:name="ce3273" style:family="table-cell" style:parent-style-name="Default">
      <style:table-cell-properties fo:border-bottom="0.74pt solid #000000" fo:border-left="none" fo:border-right="none" fo:border-top="0.74pt solid #000000"/>
      <style:text-properties fo:color="#00ae00" fo:font-weight="normal" style:font-weight-asian="normal" style:font-weight-complex="normal"/>
    </style:style>
    <style:style style:name="ce3517" style:family="table-cell" style:parent-style-name="Default">
      <style:table-cell-properties fo:background-color="#9e4f00"/>
      <style:text-properties fo:color="#ffff00" style:font-name="DejaVu Sans Condensed1" fo:font-size="6pt" style:font-name-asian="DejaVu Sans Condensed1" style:font-size-asian="6pt" style:font-name-complex="DejaVu Sans Condensed1" style:font-size-complex="6pt"/>
    </style:style>
    <style:style style:name="ce3276" style:family="table-cell" style:parent-style-name="Default">
      <style:text-properties style:text-outline="false" style:text-line-through-style="none" style:text-line-through-type="none" style:font-name="DejaVu Sans2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277" style:family="table-cell" style:parent-style-name="Default">
      <style:text-properties fo:color="#cc6633" style:font-name="DejaVu Sans" fo:font-size="10pt" fo:language="en" fo:country="US" style:font-size-asian="10pt" style:language-asian="en" style:country-asian="US" style:font-name-complex="DejaVu Sans" style:font-size-complex="10pt"/>
    </style:style>
    <style:style style:name="ce327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ans Condensed2" fo:font-size="6pt" style:font-size-asian="6pt" style:font-size-complex="6pt"/>
    </style:style>
    <style:style style:name="ce3279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28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/>
    </style:style>
    <style:style style:name="ce328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9c520a" style:font-name="DejaVu Serif1" fo:font-size="6pt" style:font-name-asian="DejaVu Serif1" style:font-size-asian="6pt" style:font-name-complex="DejaVu Serif1" style:font-size-complex="6pt"/>
    </style:style>
    <style:style style:name="ce3282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283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1" fo:font-size="6pt" style:font-name-asian="DejaVu Serif1" style:font-size-asian="6pt" style:font-name-complex="DejaVu Serif1" style:font-size-complex="6pt"/>
    </style:style>
    <style:style style:name="ce3284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style:font-name="DejaVu Sans Condensed2" fo:font-size="6pt" style:font-size-asian="6pt" style:font-size-complex="6pt"/>
    </style:style>
    <style:style style:name="ce3285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28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2" fo:font-size="6pt" style:font-size-asian="6pt" style:font-size-complex="6pt"/>
    </style:style>
    <style:style style:name="ce3287" style:family="table-cell" style:parent-style-name="Default">
      <style:table-cell-properties fo:border-bottom="0.06pt solid #999999" fo:background-color="#0072e4" style:text-align-source="fix" style:repeat-content="false" fo:border-left="none" fo:border-right="none" fo:border-top="0.06pt solid #999999"/>
      <style:paragraph-properties fo:text-align="center" fo:margin-left="0cm"/>
      <style:text-properties style:text-outline="false" style:text-line-through-style="none" style:text-line-through-type="none" style:font-name="Arial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28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28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" fo:font-size="8pt" style:font-name-asian="DejaVu Serif" style:font-size-asian="8pt" style:font-name-complex="DejaVu Serif" style:font-size-complex="8pt"/>
    </style:style>
    <style:style style:name="ce329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" fo:font-size="6pt" style:font-name-asian="DejaVu Serif" style:font-size-asian="6pt" style:font-name-complex="DejaVu Serif" style:font-size-complex="6pt"/>
    </style:style>
    <style:style style:name="ce329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" fo:font-size="8pt" style:font-name-asian="DejaVu Serif" style:font-size-asian="8pt" style:font-name-complex="DejaVu Serif" style:font-size-complex="8pt"/>
    </style:style>
    <style:style style:name="ce329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3293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294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295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3296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" fo:font-size="6pt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329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29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29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30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c6633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30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302" style:family="table-cell" style:parent-style-name="Default">
      <style:table-cell-properties fo:border-bottom="0.06pt solid #999999" fo:background-color="#cc6633" fo:border-left="none" fo:border-right="none" fo:border-top="0.06pt solid #999999"/>
      <style:text-properties style:font-name="DejaVu Serif2" fo:font-size="6pt" fo:font-weight="normal" style:font-size-asian="6pt" style:font-weight-asian="normal" style:font-size-complex="6pt" style:font-weight-complex="normal"/>
    </style:style>
    <style:style style:name="ce3303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30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2" fo:font-size="6pt" style:font-size-asian="6pt" style:font-size-complex="6pt"/>
    </style:style>
    <style:style style:name="ce3305" style:family="table-cell" style:parent-style-name="Default">
      <style:table-cell-properties fo:border-bottom="0.06pt solid #999999" fo:background-color="#ffff00" style:text-align-source="fix" style:repeat-content="false" fo:border-left="none" fo:border-right="none" fo:border-top="0.06pt solid #999999"/>
      <style:paragraph-properties fo:text-align="start" fo:margin-left="0cm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306" style:family="table-cell" style:parent-style-name="Default">
      <style:table-cell-properties fo:border-bottom="0.06pt solid #999999" fo:background-color="#c46200" fo:border-left="none" fo:border-right="none" fo:border-top="0.06pt solid #999999" style:vertical-align="middle"/>
      <style:text-properties fo:color="#c462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07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use-window-font-color="true" style:font-name="DejaVu Serif2" fo:font-size="6pt" style:font-size-asian="6pt" style:font-size-complex="6pt"/>
    </style:style>
    <style:style style:name="ce3308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2" fo:font-size="6pt" fo:font-weight="normal" style:font-size-asian="6pt" style:font-weight-asian="normal" style:font-size-complex="6pt" style:font-weight-complex="normal"/>
    </style:style>
    <style:style style:name="ce3309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ff420e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31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191919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3311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font-name="DejaVu Serif" fo:font-size="6pt" style:font-name-asian="DejaVu Serif" style:font-size-asian="6pt" style:font-name-complex="DejaVu Serif" style:font-size-complex="6pt"/>
    </style:style>
    <style:style style:name="ce331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font-size="6pt" fo:font-weight="bold" style:font-size-asian="6pt" style:font-weight-asian="bold" style:font-size-complex="6pt" style:font-weight-complex="bold"/>
    </style:style>
    <style:style style:name="ce3313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331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c6633" fo:font-size="6pt" style:text-underline-style="none" fo:font-weight="bold" style:font-size-asian="6pt" style:font-weight-asian="bold" style:font-size-complex="6pt" style:font-weight-complex="bold"/>
    </style:style>
    <style:style style:name="ce331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16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317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18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font-name="DejaVu Serif2" fo:font-size="6pt" style:font-size-asian="6pt" style:font-size-complex="6pt"/>
    </style:style>
    <style:style style:name="ce3319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ff00ff" fo:font-size="9pt" style:font-size-asian="9pt" style:font-size-complex="9pt"/>
    </style:style>
    <style:style style:name="ce3320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ff00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321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font-name="DejaVu Serif1" fo:font-size="6pt" style:font-name-asian="DejaVu Serif1" style:font-size-asian="6pt" style:font-name-complex="DejaVu Serif1" style:font-size-complex="6pt"/>
    </style:style>
    <style:style style:name="ce3322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0047ff" fo:font-size="9pt" fo:font-weight="normal" style:font-size-asian="9pt" style:font-weight-asian="normal" style:font-size-complex="9pt" style:font-weight-complex="normal"/>
    </style:style>
    <style:style style:name="ce3323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24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9e4f00" style:font-name="DejaVu Serif" fo:font-size="6pt" style:font-name-asian="DejaVu Serif" style:font-size-asian="6pt" style:font-name-complex="DejaVu Serif" style:font-size-complex="6pt"/>
    </style:style>
    <style:style style:name="ce3325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9e4f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32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99c00" style:font-name="DejaVu Serif1" fo:font-size="8pt" style:font-name-asian="DejaVu Serif1" style:font-size-asian="8pt" style:font-name-complex="DejaVu Serif1" style:font-size-complex="8pt"/>
    </style:style>
    <style:style style:name="ce3327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32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font-size="6pt" style:text-underline-style="none" fo:font-weight="normal" style:font-size-asian="6pt" style:font-weight-asian="normal" style:font-size-complex="6pt" style:font-weight-complex="normal"/>
    </style:style>
    <style:style style:name="ce3329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191919" fo:font-size="6pt" style:text-underline-style="none" fo:font-weight="bold" style:font-size-asian="6pt" style:font-weight-asian="bold" style:font-size-complex="6pt" style:font-weight-complex="bold"/>
    </style:style>
    <style:style style:name="ce3330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3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332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33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cc6633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33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35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font-size="6pt" fo:font-weight="bold" style:font-size-asian="6pt" style:font-weight-asian="bold" style:font-size-complex="6pt" style:font-weight-complex="bold"/>
    </style:style>
    <style:style style:name="ce3336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font-name="DejaVu Serif2" fo:font-size="6pt" style:font-size-asian="6pt" style:font-size-complex="6pt"/>
    </style:style>
    <style:style style:name="ce333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33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33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fo:font-weight="bold" style:font-size-asian="6pt" style:font-weight-asian="bold" style:font-size-complex="6pt" style:font-weight-complex="bold"/>
    </style:style>
    <style:style style:name="ce334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9e4f00" style:font-name="DejaVu Serif1" fo:font-size="8pt" style:text-underline-style="none" fo:font-weight="normal" style:font-name-asian="DejaVu Serif1" style:font-size-asian="8pt" style:font-weight-asian="normal" style:font-name-complex="DejaVu Serif1" style:font-size-complex="8pt" style:font-weight-complex="normal"/>
    </style:style>
    <style:style style:name="ce3341" style:family="table-cell" style:parent-style-name="Default">
      <style:table-cell-properties fo:border-bottom="0.74pt solid #7f7f7f" fo:background-color="#e6ff00" fo:border-left="none" fo:border-right="none" fo:border-top="0.74pt solid #7f7f7f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42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34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2" fo:font-size="6pt" fo:font-weight="bold" style:font-size-asian="6pt" style:font-weight-asian="bold" style:font-size-complex="6pt" style:font-weight-complex="bold"/>
    </style:style>
    <style:style style:name="ce3344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34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ff00" style:font-name="DejaVu Sans Condensed2" fo:font-size="6pt" style:text-underline-style="none" fo:font-weight="bold" style:font-size-asian="6pt" style:font-weight-asian="bold" style:font-size-complex="6pt" style:font-weight-complex="bold"/>
    </style:style>
    <style:style style:name="ce334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9c520a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34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fo:font-weight="bold" style:font-size-asian="6pt" style:font-weight-asian="bold" style:font-size-complex="6pt" style:font-weight-complex="bold"/>
    </style:style>
    <style:style style:name="ce334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3399" style:font-name="DejaVu Serif2" fo:font-size="6pt" style:font-size-asian="6pt" style:font-size-complex="6pt"/>
    </style:style>
    <style:style style:name="ce3349" style:family="table-cell" style:parent-style-name="Default">
      <style:table-cell-properties fo:background-color="#9c520a"/>
      <style:text-properties fo:color="#ffff00" style:font-name="DejaVu Sans Condensed2" fo:font-size="6pt" style:font-size-asian="6pt" style:font-size-complex="6pt"/>
    </style:style>
    <style:style style:name="ce3350" style:family="table-cell" style:parent-style-name="Default">
      <style:table-cell-properties fo:background-color="#9c520a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565" style:family="table-cell" style:parent-style-name="Default">
      <style:table-cell-properties fo:border-bottom="0.74pt solid #000000" style:text-align-source="fix" style:repeat-content="false" fo:border-left="none" fo:border-right="none" fo:border-top="0.74pt solid #000000"/>
      <style:paragraph-properties fo:text-align="center" fo:margin-left="0cm"/>
      <style:text-properties fo:color="#ff00ff" fo:font-size="9pt" fo:font-weight="normal" style:font-size-asian="9pt" style:font-weight-asian="normal" style:font-size-complex="9pt" style:font-weight-complex="normal"/>
    </style:style>
    <style:style style:name="ce3351" style:family="table-cell" style:parent-style-name="Default">
      <style:table-cell-properties fo:background-color="#9e4f00" style:text-align-source="fix" style:repeat-content="false"/>
      <style:paragraph-properties fo:text-align="center" fo:margin-left="0cm"/>
      <style:text-properties fo:font-size="6pt" style:font-size-asian="6pt" style:font-name-complex="DejaVu Sans Condensed1" style:font-size-complex="6pt"/>
    </style:style>
    <style:style style:name="ce3352" style:family="table-cell" style:parent-style-name="Default">
      <style:table-cell-properties fo:background-color="#9e4f00"/>
      <style:text-properties style:font-name="DejaVu Sans2" fo:font-size="6pt" style:font-name-asian="DejaVu Sans2" style:font-size-asian="6pt" style:font-name-complex="DejaVu Sans2" style:font-size-complex="6pt"/>
    </style:style>
    <style:style style:name="ce3353" style:family="table-cell" style:parent-style-name="Default">
      <style:text-properties fo:color="#ffff00" fo:font-weight="bold" style:font-weight-asian="bold" style:font-weight-complex="bold"/>
    </style:style>
    <style:style style:name="ce3354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ff0000" style:text-outline="false" style:text-line-through-style="none" style:text-line-through-type="none" style:font-name="DejaVu Sans Condensed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 Condensed" style:font-size-asian="6pt" style:language-asian="zxx" style:country-asian="none" style:font-style-asian="normal" style:font-weight-asian="normal" style:font-name-complex="DejaVu Sans Condensed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35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ans Condensed2" fo:font-size="6pt" style:font-size-asian="6pt" style:font-size-complex="6pt"/>
    </style:style>
    <style:style style:name="ce3356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 fo:font-size="10pt" style:font-size-asian="10pt" style:font-size-complex="10pt"/>
    </style:style>
    <style:style style:name="ce3357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fo:font-size="6pt" style:font-size-asian="6pt" style:font-size-complex="6pt"/>
    </style:style>
    <style:style style:name="ce3358" style:family="table-cell" style:parent-style-name="Default">
      <style:table-cell-properties fo:border-bottom="0.06pt solid #999999" fo:background-color="#0072e4" fo:border-left="none" fo:border-right="none" fo:border-top="0.06pt solid #999999"/>
    </style:style>
    <style:style style:name="ce335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" fo:font-size="8pt" style:font-name-asian="DejaVu Serif" style:font-size-asian="8pt" style:font-name-complex="DejaVu Serif" style:font-size-complex="8pt"/>
    </style:style>
    <style:style style:name="ce336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2" fo:font-size="8pt" style:font-size-asian="8pt" style:font-size-complex="8pt"/>
    </style:style>
    <style:style style:name="ce336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" fo:font-size="6pt" style:font-name-asian="DejaVu Serif" style:font-size-asian="6pt" style:font-name-complex="DejaVu Serif" style:font-size-complex="6pt"/>
    </style:style>
    <style:style style:name="ce3362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36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364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2" fo:font-size="6pt" style:font-size-asian="6pt" style:font-size-complex="6pt"/>
    </style:style>
    <style:style style:name="ce3365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366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font-size="6pt" fo:font-weight="bold" style:font-size-asian="6pt" style:font-weight-asian="bold" style:font-size-complex="6pt" style:font-weight-complex="bold"/>
    </style:style>
    <style:style style:name="ce336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c6633" fo:font-size="6pt" fo:font-weight="normal" style:font-size-asian="6pt" style:font-weight-asian="normal" style:font-size-complex="6pt" style:font-weight-complex="normal"/>
    </style:style>
    <style:style style:name="ce336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c6633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36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c6633"/>
    </style:style>
    <style:style style:name="ce337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ff" fo:font-size="6pt" fo:font-weight="bold" style:font-size-asian="6pt" style:font-weight-asian="bold" style:font-size-complex="6pt" style:font-weight-complex="bold"/>
    </style:style>
    <style:style style:name="ce337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2" fo:font-size="6pt" style:text-underline-style="none" style:font-size-asian="6pt" style:font-size-complex="6pt"/>
    </style:style>
    <style:style style:name="ce3372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373" style:family="table-cell" style:parent-style-name="Default">
      <style:table-cell-properties fo:border-bottom="0.06pt solid #999999" fo:background-color="#ffff00" fo:border-left="none" fo:border-right="none" fo:border-top="0.06pt solid #999999" style:vertical-align="middle"/>
      <style:text-properties fo:font-size="6pt" style:font-size-asian="6pt" style:font-size-complex="6pt"/>
    </style:style>
    <style:style style:name="ce3374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808080" style:font-name="DejaVu Serif2" fo:font-size="6pt" style:font-size-asian="6pt" style:font-size-complex="6pt"/>
    </style:style>
    <style:style style:name="ce3375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fo:color="#ff00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376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font-name="DejaVu Serif2" fo:font-size="6pt" style:font-size-asian="6pt" style:font-size-complex="6pt"/>
    </style:style>
    <style:style style:name="ce3377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b8ff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378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style:font-name="DejaVu Serif2" fo:font-size="6pt" style:font-size-asian="6pt" style:font-size-complex="6pt"/>
    </style:style>
    <style:style style:name="ce3379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380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ff00" style:font-name="DejaVu Serif" fo:font-size="8pt" style:font-name-asian="DejaVu Serif" style:font-size-asian="8pt" style:font-name-complex="DejaVu Serif" style:font-size-complex="8pt"/>
    </style:style>
    <style:style style:name="ce338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cm"/>
      <style:text-properties style:font-name="DejaVu Serif2" fo:font-size="6pt" style:font-size-asian="6pt" style:font-size-complex="6pt"/>
    </style:style>
    <style:style style:name="ce3382" style:family="table-cell" style:parent-style-name="Default">
      <style:table-cell-properties fo:border-bottom="0.74pt solid #7f7f7f" fo:background-color="#007ffe" style:text-align-source="value-type" style:repeat-content="false" fo:border-left="none" fo:border-right="none" fo:border-top="0.74pt solid #7f7f7f" style:vertical-align="middle"/>
      <style:paragraph-properties fo:margin-left="0cm"/>
      <style:text-properties style:font-name="DejaVu Serif2" fo:font-size="6pt" style:font-size-asian="6pt" style:font-size-complex="6pt"/>
    </style:style>
    <style:style style:name="ce3383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ans" fo:font-size="8pt" style:text-underline-style="none" style:font-name-asian="DejaVu Serif" style:font-size-asian="8pt" style:font-name-complex="DejaVu Serif" style:font-size-complex="8pt"/>
    </style:style>
    <style:style style:name="ce3384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fo:color="#191919" style:font-name="DejaVu Serif" fo:font-size="6pt" style:font-name-asian="DejaVu Serif" style:font-size-asian="6pt" style:font-name-complex="DejaVu Serif" style:font-size-complex="6pt"/>
    </style:style>
    <style:style style:name="ce3385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fo:font-size="6pt" style:font-size-asian="6pt" style:font-size-complex="6pt"/>
    </style:style>
    <style:style style:name="ce3386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069a2e" fo:font-size="9pt" style:font-size-asian="9pt" style:font-size-complex="9pt"/>
    </style:style>
    <style:style style:name="ce3387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0072e4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38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9e4f00" style:font-name="DejaVu Serif1" fo:font-size="8pt" style:font-name-asian="DejaVu Serif1" style:font-size-asian="8pt" style:font-name-complex="DejaVu Serif1" style:font-size-complex="8pt"/>
    </style:style>
    <style:style style:name="ce3389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9e4f00" style:font-name="DejaVu Serif1" fo:font-size="8pt" style:font-name-asian="DejaVu Serif1" style:font-size-asian="8pt" style:font-name-complex="DejaVu Serif1" style:font-size-complex="8pt"/>
    </style:style>
    <style:style style:name="ce339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39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392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font-size-asian="6pt" style:font-size-complex="6pt"/>
    </style:style>
    <style:style style:name="ce3393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fo:color="#9c520a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394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 Condensed2" fo:font-size="6pt" style:font-size-asian="6pt" style:font-size-complex="6pt"/>
    </style:style>
    <style:style style:name="ce339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ans Condensed1" fo:font-size="6pt" style:font-name-asian="DejaVu Sans Condensed1" style:font-size-asian="6pt" style:font-name-complex="DejaVu Sans Condensed1" style:font-size-complex="6pt"/>
    </style:style>
    <style:style style:name="ce3396" style:family="table-cell" style:parent-style-name="Default">
      <style:table-cell-properties fo:background-color="#ffff00"/>
      <style:text-properties fo:color="#ffff00" style:font-name="DejaVu Serif1" fo:font-size="6pt" style:font-name-asian="DejaVu Serif1" style:font-size-asian="6pt" style:font-name-complex="DejaVu Serif1" style:font-size-complex="6pt"/>
    </style:style>
    <style:style style:name="ce3397" style:family="table-cell" style:parent-style-name="Default">
      <style:table-cell-properties fo:background-color="#ffff00"/>
      <style:text-properties fo:color="#007ffe" style:font-name="DejaVu Sans Condensed" fo:font-size="6pt" style:font-name-asian="DejaVu Sans Condensed" style:font-size-asian="6pt" style:font-name-complex="DejaVu Sans Condensed" style:font-size-complex="6pt"/>
    </style:style>
    <style:style style:name="ce3398" style:family="table-cell" style:parent-style-name="Default">
      <style:table-cell-properties fo:background-color="#9e4f00"/>
      <style:text-properties fo:color="#ffff00" style:font-name="DejaVu Sans2" fo:font-size="6pt" style:font-name-asian="DejaVu Sans2" style:font-size-asian="6pt" style:font-name-complex="DejaVu Sans2" style:font-size-complex="6pt"/>
    </style:style>
    <style:style style:name="ce3399" style:family="table-cell" style:parent-style-name="Default">
      <style:table-cell-properties fo:background-color="#ffff00" style:text-align-source="fix" style:repeat-content="false"/>
      <style:paragraph-properties fo:text-align="center" fo:margin-left="0cm"/>
      <style:text-properties style:font-name="DejaVu Sans Condensed" fo:font-size="6pt" style:font-name-asian="DejaVu Sans Condensed" style:font-size-asian="6pt" style:font-name-complex="DejaVu Sans Condensed" style:font-size-complex="6pt"/>
    </style:style>
    <style:style style:name="ce3400" style:family="table-cell" style:parent-style-name="Default">
      <style:table-cell-properties fo:background-color="#007ffe" style:text-align-source="fix" style:repeat-content="false"/>
      <style:paragraph-properties fo:text-align="center" fo:margin-left="0cm"/>
      <style:text-properties style:font-name="DejaVu Sans2" fo:font-size="6pt" style:font-name-asian="DejaVu Sans2" style:font-size-asian="6pt" style:font-name-complex="DejaVu Sans2" style:font-size-complex="6pt"/>
    </style:style>
    <style:style style:name="ce3401" style:family="table-cell" style:parent-style-name="Default">
      <style:table-cell-properties fo:background-color="#9e4f00" style:text-align-source="fix" style:repeat-content="false"/>
      <style:paragraph-properties fo:text-align="center" fo:margin-left="0cm"/>
      <style:text-properties style:font-name="DejaVu Sans2" fo:font-size="6pt" fo:font-weight="bold" style:font-name-asian="DejaVu Sans2" style:font-size-asian="6pt" style:font-weight-asian="bold" style:font-name-complex="DejaVu Sans2" style:font-size-complex="6pt" style:font-weight-complex="bold"/>
    </style:style>
    <style:style style:name="ce3402" style:family="table-cell" style:parent-style-name="Default">
      <style:table-cell-properties fo:background-color="#007ffe" style:text-align-source="fix" style:repeat-content="false"/>
      <style:paragraph-properties fo:text-align="start" fo:margin-left="0cm"/>
      <style:text-properties style:font-name="DejaVu Sans1" fo:font-size="6pt" style:font-name-asian="DejaVu Sans1" style:font-size-asian="6pt" style:font-name-complex="DejaVu Sans1" style:font-size-complex="6pt"/>
    </style:style>
    <style:style style:name="ce3403" style:family="table-cell" style:parent-style-name="Default">
      <style:table-cell-properties fo:background-color="#9e4f00" style:text-align-source="fix" style:repeat-content="false"/>
      <style:paragraph-properties fo:text-align="center" fo:margin-left="0cm"/>
      <style:text-properties fo:font-size="6pt" style:font-size-asian="6pt" style:font-name-complex="DejaVu Sans Condensed" style:font-size-complex="6pt"/>
    </style:style>
    <style:style style:name="ce4095" style:family="table-cell" style:parent-style-name="Default">
      <style:table-cell-properties fo:background-color="#ffff00"/>
      <style:text-properties fo:color="#9e4f00" style:font-name="DejaVu Sans Condensed1" fo:font-size="6pt" style:font-name-asian="DejaVu Sans Condensed1" style:font-size-asian="6pt" style:font-name-complex="DejaVu Sans Condensed1" style:font-size-complex="6pt"/>
    </style:style>
    <style:style style:name="ce3404" style:family="table-cell" style:parent-style-name="Default">
      <style:table-cell-properties fo:background-color="#ff0000" style:text-align-source="fix" style:repeat-content="false"/>
      <style:paragraph-properties fo:text-align="center" fo:margin-left="0cm"/>
      <style:text-properties style:font-name="DejaVu Sans Condensed" fo:font-size="6pt" style:font-name-asian="DejaVu Sans Condensed" style:font-size-asian="6pt" style:font-name-complex="DejaVu Sans Condensed" style:font-size-complex="6pt"/>
    </style:style>
    <style:style style:name="ce3405" style:family="table-cell" style:parent-style-name="Default">
      <style:table-cell-properties fo:background-color="#9e4f00" style:text-align-source="fix" style:repeat-content="false"/>
      <style:paragraph-properties fo:text-align="center" fo:margin-left="0cm"/>
      <style:text-properties style:font-name="DejaVu Sans2" fo:font-size="6pt" style:font-name-asian="DejaVu Sans2" style:font-size-asian="6pt" style:font-name-complex="DejaVu Sans2" style:font-size-complex="6pt"/>
    </style:style>
    <style:style style:name="ce3406" style:family="table-cell" style:parent-style-name="Default">
      <style:table-cell-properties fo:background-color="#9e4f00" style:text-align-source="fix" style:repeat-content="false"/>
      <style:paragraph-properties fo:text-align="center" fo:margin-left="0cm"/>
      <style:text-properties style:font-name="DejaVu Sans2" fo:font-size="6pt" style:font-size-asian="6pt" style:font-name-complex="DejaVu Sans Condensed" style:font-size-complex="6pt"/>
    </style:style>
    <style:style style:name="ce3407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340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340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c6633" fo:font-size="6pt" style:font-size-asian="6pt" style:font-size-complex="6pt"/>
    </style:style>
    <style:style style:name="ce341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" fo:font-size="6pt" style:font-name-asian="DejaVu Serif" style:font-size-asian="6pt" style:font-name-complex="DejaVu Serif" style:font-size-complex="6pt"/>
    </style:style>
    <style:style style:name="ce341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412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ans Condensed2" fo:font-size="6pt" style:font-size-asian="6pt" style:font-size-complex="6pt"/>
    </style:style>
    <style:style style:name="ce341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1" fo:font-size="6pt" style:font-name-asian="DejaVu Serif1" style:font-size-asian="6pt" style:font-name-complex="DejaVu Serif1" style:font-size-complex="6pt"/>
    </style:style>
    <style:style style:name="ce3414" style:family="table-cell" style:parent-style-name="Default">
      <style:table-cell-properties fo:border-bottom="0.06pt solid #999999" fo:background-color="#ffff00" style:text-align-source="fix" style:repeat-content="false" fo:border-left="none" fo:border-right="none" fo:border-top="0.06pt solid #999999"/>
      <style:paragraph-properties fo:text-align="center" fo:margin-left="0cm"/>
      <style:text-properties style:font-name="DejaVu Sans1" fo:font-size="6pt" style:font-name-asian="DejaVu Sans1" style:font-size-asian="6pt" style:font-name-complex="DejaVu Sans1" style:font-size-complex="6pt"/>
    </style:style>
    <style:style style:name="ce3415" style:family="table-cell" style:parent-style-name="Default">
      <style:table-cell-properties fo:border-bottom="0.06pt solid #999999" fo:background-color="#0072e4" fo:border-left="none" fo:border-right="none" fo:border-top="0.06pt solid #999999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416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ans1" fo:font-size="6pt" style:font-name-asian="DejaVu Sans1" style:font-size-asian="6pt" style:font-name-complex="DejaVu Sans1" style:font-size-complex="6pt"/>
    </style:style>
    <style:style style:name="ce3417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1" fo:font-size="6pt" style:font-name-asian="DejaVu Serif1" style:font-size-asian="6pt" style:font-name-complex="DejaVu Serif1" style:font-size-complex="6pt"/>
    </style:style>
    <style:style style:name="ce3418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41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42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42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2" fo:font-size="6pt" fo:font-weight="normal" style:font-size-asian="6pt" style:font-weight-asian="normal" style:font-size-complex="6pt" style:font-weight-complex="normal"/>
    </style:style>
    <style:style style:name="ce3422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423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1" style:font-name-asian="DejaVu Serif1" style:font-name-complex="DejaVu Serif1"/>
    </style:style>
    <style:style style:name="ce3424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" fo:font-size="8pt" fo:font-weight="bold" style:font-name-asian="DejaVu Serif" style:font-size-asian="8pt" style:font-weight-asian="bold" style:font-name-complex="DejaVu Serif" style:font-size-complex="8pt" style:font-weight-complex="bold"/>
    </style:style>
    <style:style style:name="ce3425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426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427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8pt" style:text-underline-style="solid" style:text-underline-width="auto" style:text-underline-color="font-color" fo:font-weight="bold" style:font-name-asian="DejaVu Serif" style:font-size-asian="8pt" style:font-weight-asian="bold" style:font-name-complex="DejaVu Serif" style:font-size-complex="8pt" style:font-weight-complex="bold"/>
    </style:style>
    <style:style style:name="ce3428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42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2" fo:font-size="8pt" fo:font-weight="bold" style:font-size-asian="8pt" style:font-weight-asian="bold" style:font-size-complex="8pt" style:font-weight-complex="bold"/>
    </style:style>
    <style:style style:name="ce3430" style:family="table-cell" style:parent-style-name="Default">
      <style:table-cell-properties fo:border-bottom="0.06pt solid #999999" fo:background-color="#cc6633" fo:border-left="none" fo:border-right="none" fo:border-top="0.06pt solid #999999"/>
      <style:text-properties fo:color="#ffffff"/>
    </style:style>
    <style:style style:name="ce3431" style:family="table-cell" style:parent-style-name="Default">
      <style:table-cell-properties fo:border-bottom="0.06pt solid #999999" fo:background-color="#ff0000" style:text-align-source="value-type" style:repeat-content="false" fo:border-left="none" fo:border-right="none" fo:border-top="0.06pt solid #999999"/>
      <style:paragraph-properties fo:margin-left="0cm"/>
      <style:text-properties fo:color="#007ffe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432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47ff" fo:font-size="9pt" style:font-size-asian="9pt" style:font-size-complex="9pt"/>
    </style:style>
    <style:style style:name="ce3433" style:family="table-cell" style:parent-style-name="Default">
      <style:table-cell-properties fo:border-bottom="0.74pt solid #7f7f7f" fo:background-color="#c46200" fo:border-left="none" fo:border-right="none" fo:border-top="0.74pt solid #7f7f7f" style:vertical-align="automatic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3434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43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font-name="DejaVu Serif" fo:font-size="6pt" style:font-name-asian="DejaVu Serif" style:font-size-asian="6pt" style:font-name-complex="DejaVu Serif" style:font-size-complex="6pt"/>
    </style:style>
    <style:style style:name="ce3436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ff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437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style:use-window-font-color="tru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43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439" style:family="table-cell" style:parent-style-name="Default">
      <style:table-cell-properties fo:border-bottom="0.74pt solid #7f7f7f" fo:background-color="#007ffe" style:text-align-source="value-type" style:repeat-content="false" fo:border-left="none" fo:border-right="none" fo:border-top="0.74pt solid #7f7f7f"/>
      <style:paragraph-properties fo:margin-left="0cm"/>
      <style:text-properties fo:color="#ffff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44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erif" fo:font-size="6pt" style:font-name-asian="DejaVu Serif" style:font-size-asian="6pt" style:font-name-complex="DejaVu Serif" style:font-size-complex="6pt"/>
    </style:style>
    <style:style style:name="ce344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cm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44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font-size="8pt" style:font-size-asian="8pt" style:font-size-complex="8pt"/>
    </style:style>
    <style:style style:name="ce3443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ff33ff" fo:font-size="9pt" style:font-size-asian="9pt" style:font-size-complex="9pt"/>
    </style:style>
    <style:style style:name="ce3444" style:family="table-cell" style:parent-style-name="Default">
      <style:table-cell-properties fo:border-bottom="0.74pt solid #7f7f7f" fo:background-color="#0072e4" style:text-align-source="fix" style:repeat-content="false" fo:border-left="none" fo:border-right="none" fo:border-top="0.74pt solid #7f7f7f"/>
      <style:paragraph-properties fo:text-align="start" fo:margin-left="0cm"/>
      <style:text-properties fo:color="#cc6633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44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erif" fo:font-size="8pt" style:font-name-asian="DejaVu Serif" style:font-size-asian="8pt" style:font-name-complex="DejaVu Serif" style:font-size-complex="8pt"/>
    </style:style>
    <style:style style:name="ce344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191919" style:text-outline="false" style:text-line-through-style="none" style:text-line-through-type="none" style:font-name="Arial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44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2e4" style:font-name="DejaVu Serif1" fo:font-size="6pt" style:text-underline-style="none" style:font-name-asian="DejaVu Serif1" style:font-size-asian="6pt" style:font-name-complex="DejaVu Serif1" style:font-size-complex="6pt"/>
    </style:style>
    <style:style style:name="ce3448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44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ff00ff" style:font-name="Arial1" fo:font-size="9pt" style:font-size-asian="9pt" style:font-size-complex="9pt"/>
    </style:style>
    <style:style style:name="ce345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451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345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3453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2" fo:font-size="6pt" style:font-size-asian="6pt" style:font-size-complex="6pt"/>
    </style:style>
    <style:style style:name="ce3454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 Condensed1" fo:font-size="6pt" style:font-name-asian="DejaVu Sans Condensed1" style:font-size-asian="6pt" style:font-name-complex="DejaVu Sans Condensed1" style:font-size-complex="6pt"/>
    </style:style>
    <style:style style:name="ce3455" style:family="table-cell" style:parent-style-name="Default">
      <style:table-cell-properties fo:background-color="#007ffe"/>
      <style:text-properties style:font-name="DejaVu Serif" fo:font-size="6pt" style:font-name-asian="DejaVu Serif" style:font-size-asian="6pt" style:font-name-complex="DejaVu Serif" style:font-size-complex="6pt"/>
    </style:style>
    <style:style style:name="ce3456" style:family="table-cell" style:parent-style-name="Default">
      <style:table-cell-properties fo:background-color="#007ffe"/>
      <style:text-properties style:font-name="DejaVu Serif1" fo:font-size="6pt" style:font-name-asian="DejaVu Serif1" style:font-size-asian="6pt" style:font-name-complex="DejaVu Serif1" style:font-size-complex="6pt"/>
    </style:style>
    <style:style style:name="ce3457" style:family="table-cell" style:parent-style-name="Default">
      <style:table-cell-properties fo:background-color="#ffff00"/>
      <style:text-properties style:font-name="DejaVu Sans2" fo:font-size="6pt" style:font-name-asian="DejaVu Sans2" style:font-size-asian="6pt" style:font-name-complex="DejaVu Sans2" style:font-size-complex="6pt"/>
    </style:style>
    <style:style style:name="ce3458" style:family="table-cell" style:parent-style-name="Default">
      <style:table-cell-properties fo:background-color="#9e4f00"/>
      <style:text-properties fo:font-size="6pt" fo:font-weight="normal" style:font-size-asian="6pt" style:font-weight-asian="normal" style:font-size-complex="6pt" style:font-weight-complex="normal"/>
    </style:style>
    <style:style style:name="ce3459" style:family="table-cell" style:parent-style-name="Default">
      <style:table-cell-properties fo:background-color="#007ffe" style:text-align-source="fix" style:repeat-content="false"/>
      <style:paragraph-properties fo:text-align="center" fo:margin-left="0cm"/>
      <style:text-properties style:font-name="DejaVu Sans2" fo:font-size="6pt" style:font-size-asian="6pt" style:font-size-complex="6pt"/>
    </style:style>
    <style:style style:name="ce3460" style:family="table-cell" style:parent-style-name="Default">
      <style:table-cell-properties fo:background-color="#ff0000"/>
      <style:text-properties style:font-name="DejaVu Sans2" fo:font-size="6pt" style:font-name-asian="DejaVu Sans2" style:font-size-asian="6pt" style:font-name-complex="DejaVu Sans2" style:font-size-complex="6pt"/>
    </style:style>
    <style:style style:name="ce3461" style:family="table-cell" style:parent-style-name="Default">
      <style:text-properties fo:color="#0047ff"/>
    </style:style>
    <style:style style:name="ce346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463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191919" style:font-name="DejaVu Serif1" fo:font-size="6pt" style:font-name-asian="DejaVu Serif1" style:font-size-asian="6pt" style:font-name-complex="DejaVu Serif1" style:font-size-complex="6pt"/>
    </style:style>
    <style:style style:name="ce346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" fo:font-size="6pt" style:font-name-asian="DejaVu Serif" style:font-size-asian="6pt" style:font-name-complex="DejaVu Serif" style:font-size-complex="6pt"/>
    </style:style>
    <style:style style:name="ce3465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start" fo:margin-left="0cm"/>
      <style:text-properties fo:font-size="6pt" style:font-size-asian="6pt" style:font-size-complex="6pt"/>
    </style:style>
    <style:style style:name="ce346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46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2" fo:font-size="8pt" style:font-size-asian="8pt" style:font-size-complex="8pt"/>
    </style:style>
    <style:style style:name="ce346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3469" style:family="table-cell" style:parent-style-name="Default">
      <style:table-cell-properties fo:border-bottom="0.06pt solid #999999" fo:background-color="#0072e4" fo:border-left="none" fo:border-right="none" fo:border-top="0.06pt solid #999999"/>
      <style:text-properties fo:color="#ff00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47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347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47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47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2" fo:font-size="6pt" fo:font-weight="normal" style:font-size-asian="6pt" style:font-weight-asian="normal" style:font-size-complex="6pt" style:font-weight-complex="normal"/>
    </style:style>
    <style:style style:name="ce347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475" style:family="table-cell" style:parent-style-name="Default">
      <style:table-cell-properties fo:border-bottom="0.06pt solid #999999" fo:background-color="#ffff00" fo:border-left="none" fo:border-right="none" fo:border-top="0.06pt solid #999999" style:vertical-align="automatic"/>
      <style:text-properties style:font-name="DejaVu Serif" fo:font-size="6pt" style:font-name-asian="DejaVu Serif" style:font-size-asian="6pt" style:font-name-complex="DejaVu Serif" style:font-size-complex="6pt"/>
    </style:style>
    <style:style style:name="ce3476" style:family="table-cell" style:parent-style-name="Default">
      <style:table-cell-properties fo:border-bottom="0.06pt solid #999999" fo:background-color="#007ffe" fo:border-left="none" fo:border-right="none" fo:border-top="0.06pt solid #999999" style:vertical-align="middle"/>
      <style:text-properties fo:font-size="6pt" style:font-size-asian="6pt" style:font-size-complex="6pt"/>
    </style:style>
    <style:style style:name="ce3477" style:family="table-cell" style:parent-style-name="Default">
      <style:table-cell-properties fo:border-bottom="0.06pt solid #999999" fo:background-color="#ffff00" fo:border-left="none" fo:border-right="none" fo:border-top="0.06pt solid #999999" style:vertical-align="middle"/>
      <style:text-properties style:font-name="DejaVu Sans Condensed1" fo:font-size="7pt" style:font-name-asian="DejaVu Sans Condensed1" style:font-size-asian="7pt" style:font-name-complex="DejaVu Sans Condensed1" style:font-size-complex="7pt"/>
    </style:style>
    <style:style style:name="ce347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style:font-size-asian="6pt" style:font-size-complex="6pt"/>
    </style:style>
    <style:style style:name="ce3479" style:family="table-cell" style:parent-style-name="Default">
      <style:table-cell-properties fo:border-bottom="0.74pt solid #7f7f7f" fo:background-color="#c46200" fo:border-left="none" fo:border-right="none" fo:border-top="0.74pt solid #7f7f7f" style:vertical-align="middle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48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481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fo:color="#ff00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482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.706cm"/>
      <style:text-properties fo:color="#ff0000" fo:font-size="6pt" style:text-underline-style="none" fo:font-weight="normal" style:font-size-asian="6pt" style:font-weight-asian="normal" style:font-size-complex="6pt" style:font-weight-complex="normal"/>
    </style:style>
    <style:style style:name="ce348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font-size="6pt" fo:font-weight="bold" style:font-size-asian="6pt" style:font-weight-asian="bold" style:font-size-complex="6pt" style:font-weight-complex="bold"/>
    </style:style>
    <style:style style:name="ce348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48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Thannhaeuser-fett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486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center" fo:margin-left="0cm"/>
      <style:text-properties style:font-name="DejaVu Serif2" fo:font-size="6pt" style:font-size-asian="6pt" style:font-size-complex="6pt"/>
    </style:style>
    <style:style style:name="ce3487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font-name="DejaVu Sans Condensed" fo:font-size="6pt" style:font-name-asian="DejaVu Sans Condensed" style:font-size-asian="6pt" style:font-name-complex="DejaVu Sans Condensed" style:font-size-complex="6pt"/>
    </style:style>
    <style:style style:name="ce348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191919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489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009900" fo:font-size="9pt" style:font-size-asian="9pt" style:font-size-complex="9pt"/>
    </style:style>
    <style:style style:name="ce349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2e4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49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9e4f00" style:font-name="DejaVu Serif" fo:font-size="8pt" style:font-name-asian="DejaVu Serif" style:font-size-asian="8pt" style:font-name-complex="DejaVu Serif" style:font-size-complex="8pt"/>
    </style:style>
    <style:style style:name="ce3492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493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069a2e" fo:font-size="9pt" style:font-size-asian="9pt" style:font-size-complex="9pt"/>
    </style:style>
    <style:style style:name="ce349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49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462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496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.706cm"/>
      <style:text-properties fo:color="#9e4f00" style:text-outline="false" style:text-line-through-style="none" style:text-line-through-type="none" style:font-name="DejaVu Serif1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erif1" style:font-size-asian="6pt" style:language-asian="zxx" style:country-asian="none" style:font-style-asian="normal" style:font-weight-asian="normal" style:font-name-complex="DejaVu Serif1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497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ae00" style:font-name="Arial1" fo:font-size="9pt" style:font-size-asian="9pt" style:font-size-complex="9pt"/>
    </style:style>
    <style:style style:name="ce349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499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007ffe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00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start" fo:margin-left="0.706cm"/>
      <style:text-properties fo:color="#ff0000" fo:font-size="6pt" style:text-underline-style="none" fo:font-weight="normal" style:font-size-asian="6pt" style:font-weight-asian="normal" style:font-size-complex="6pt" style:font-weight-complex="normal"/>
    </style:style>
    <style:style style:name="ce350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" fo:font-size="8pt" style:font-name-asian="DejaVu Serif" style:font-size-asian="8pt" style:font-name-complex="DejaVu Serif" style:font-size-complex="8pt"/>
    </style:style>
    <style:style style:name="ce350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0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9e4f00" style:font-name="DejaVu Serif2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04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start" fo:margin-left="0.706cm"/>
      <style:text-properties style:use-window-font-color="true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50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font-name-asian="DejaVu Serif" style:font-size-asian="6pt" style:font-name-complex="DejaVu Serif" style:font-size-complex="6pt"/>
    </style:style>
    <style:style style:name="ce350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46200" style:font-name="DejaVu Serif2" fo:font-size="8pt" style:font-name-asian="DejaVu Serif" style:font-size-asian="8pt" style:font-name-complex="DejaVu Serif" style:font-size-complex="8pt"/>
    </style:style>
    <style:style style:name="ce3507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508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start" fo:margin-left="0.706cm"/>
      <style:text-properties fo:color="#ffff00" style:font-name="DejaVu Serif1" fo:font-size="8pt" style:text-underline-style="none" fo:font-weight="normal" style:font-name-asian="DejaVu Serif1" style:font-size-asian="8pt" style:font-weight-asian="normal" style:font-name-complex="DejaVu Serif1" style:font-size-complex="8pt" style:font-weight-complex="normal"/>
    </style:style>
    <style:style style:name="ce3509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fo:font-weight="bold" style:font-size-asian="6pt" style:font-weight-asian="bold" style:font-size-complex="6pt" style:font-weight-complex="bold"/>
    </style:style>
    <style:style style:name="ce351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1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12" style:family="table-cell" style:parent-style-name="Default">
      <style:table-cell-properties fo:background-color="#9c520a"/>
      <style:text-properties fo:color="#ffff00" style:font-name="DejaVu Serif1" fo:font-size="6pt" style:font-name-asian="DejaVu Serif1" style:font-size-asian="6pt" style:font-name-complex="DejaVu Serif1" style:font-size-complex="6pt"/>
    </style:style>
    <style:style style:name="ce3513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.706cm"/>
      <style:text-properties fo:color="#1c1c1c" style:font-name="DejaVu Sans Condensed" fo:font-size="6pt" style:text-underline-style="none" fo:font-weight="normal" style:font-name-asian="DejaVu Sans Condensed" style:font-size-asian="6pt" style:font-weight-asian="normal" style:font-name-complex="DejaVu Sans Condensed" style:font-size-complex="6pt" style:font-weight-complex="normal"/>
    </style:style>
    <style:style style:name="ce3514" style:family="table-cell" style:parent-style-name="Default">
      <style:table-cell-properties fo:background-color="#007ffe"/>
      <style:text-properties fo:color="#ff0000" style:font-name="DejaVu Sans Condensed1" fo:font-size="6pt" style:font-name-asian="DejaVu Sans Condensed1" style:font-size-asian="6pt" style:font-name-complex="DejaVu Sans Condensed1" style:font-size-complex="6pt"/>
    </style:style>
    <style:style style:name="ce3515" style:family="table-cell" style:parent-style-name="Default">
      <style:table-cell-properties fo:background-color="#ffff00"/>
      <style:text-properties fo:color="#007ffe" style:font-name="DejaVu Sans2" fo:font-size="6pt" style:font-name-asian="DejaVu Sans2" style:font-size-asian="6pt" style:font-name-complex="DejaVu Sans2" style:font-size-complex="6pt"/>
    </style:style>
    <style:style style:name="ce3516" style:family="table-cell" style:parent-style-name="Default">
      <style:table-cell-properties fo:background-color="#9e4f00" style:text-align-source="fix" style:repeat-content="false"/>
      <style:paragraph-properties fo:text-align="center" fo:margin-left="0cm"/>
      <style:text-properties style:font-name="DejaVu Sans Condensed2" fo:font-size="6pt" style:font-size-asian="6pt" style:font-name-complex="DejaVu Sans Condensed1" style:font-size-complex="6pt"/>
    </style:style>
    <style:style style:name="ce3518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9c520a" style:font-name="DejaVu Serif1" fo:font-size="6pt" style:font-name-asian="DejaVu Serif1" style:font-size-asian="6pt" style:font-name-complex="DejaVu Serif1" style:font-size-complex="6pt"/>
    </style:style>
    <style:style style:name="ce3519" style:family="table-cell" style:parent-style-name="Default">
      <style:table-cell-properties fo:border-bottom="0.06pt solid #999999" fo:background-color="#0072e4" fo:border-left="none" fo:border-right="none" fo:border-top="0.06pt solid #999999"/>
      <style:text-properties style:font-name="DejaVu Serif2" fo:font-size="6pt" style:font-size-asian="6pt" style:font-size-complex="6pt"/>
    </style:style>
    <style:style style:name="ce3520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start" fo:margin-left="0cm"/>
      <style:text-properties style:font-name="DejaVu Serif2" fo:font-size="6pt" style:font-size-asian="6pt" style:font-size-complex="6pt"/>
    </style:style>
    <style:style style:name="ce3521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52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font-size="6pt" fo:font-weight="normal" style:font-size-asian="6pt" style:font-weight-asian="normal" style:font-size-complex="6pt" style:font-weight-complex="normal"/>
    </style:style>
    <style:style style:name="ce3523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24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" fo:font-size="6pt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352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2" fo:font-size="8pt" fo:font-weight="bold" style:font-size-asian="8pt" style:font-weight-asian="bold" style:font-size-complex="8pt" style:font-weight-complex="bold"/>
    </style:style>
    <style:style style:name="ce352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" fo:font-size="8pt" style:font-name-asian="DejaVu Serif" style:font-size-asian="8pt" style:font-name-complex="DejaVu Serif" style:font-size-complex="8pt"/>
    </style:style>
    <style:style style:name="ce3527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2e4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2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2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e6ff00"/>
    </style:style>
    <style:style style:name="ce353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font-size="6pt" style:font-size-asian="6pt" style:font-size-complex="6pt" style:language-complex="en" style:country-complex="US"/>
    </style:style>
    <style:style style:name="ce353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" fo:font-size="6pt" style:text-underline-style="none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3533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00dcff" fo:font-size="6pt" style:font-size-asian="6pt" style:font-size-complex="6pt"/>
    </style:style>
    <style:style style:name="ce353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808080" style:font-name="DejaVu Serif2" fo:font-size="6pt" style:font-size-asian="6pt" style:font-size-complex="6pt" style:language-complex="en" style:country-complex="US"/>
    </style:style>
    <style:style style:name="ce353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536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462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3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dcff" fo:font-size="6pt" style:font-size-asian="6pt" style:font-size-complex="6pt"/>
    </style:style>
    <style:style style:name="ce353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erif2" fo:font-size="6pt" style:font-size-asian="6pt" style:font-size-complex="6pt" style:language-complex="en" style:country-complex="US"/>
    </style:style>
    <style:style style:name="ce3539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007ffe" style:text-outline="false" style:text-line-through-style="none" style:text-line-through-type="none" style:font-name="DejaVu Serif1" fo:font-size="6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DejaVu Serif1" style:font-size-asian="6pt" style:language-asian="hi" style:country-asian="IN" style:font-style-asian="normal" style:font-weight-asian="bold" style:font-name-complex="DejaVu Serif1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540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191919" style:text-outline="false" style:text-line-through-style="none" style:text-line-through-type="none" style:font-name="DejaVu Serif1" fo:font-size="6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DejaVu Serif1" style:font-size-asian="6pt" style:language-asian="hi" style:country-asian="IN" style:font-style-asian="normal" style:font-weight-asian="bold" style:font-name-complex="DejaVu Serif1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541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542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cm"/>
      <style:text-properties fo:color="#191919" style:text-outline="false" style:text-line-through-style="none" style:text-line-through-type="none" style:font-name="DejaVu Serif1" fo:font-size="6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DejaVu Serif1" style:font-size-asian="6pt" style:language-asian="hi" style:country-asian="IN" style:font-style-asian="normal" style:font-weight-asian="bold" style:font-name-complex="DejaVu Serif1" style:font-size-complex="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54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font-size="7pt" style:font-size-asian="7pt" style:font-size-complex="7pt"/>
    </style:style>
    <style:style style:name="ce3544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0072e4" style:text-outline="false" style:text-line-through-style="none" style:text-line-through-type="none" style:font-name="DejaVu Serif" fo:font-size="8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DejaVu Serif" style:font-size-asian="8pt" style:language-asian="hi" style:country-asian="IN" style:font-style-asian="normal" style:font-weight-asian="bold" style:font-name-complex="DejaVu Serif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54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2e4" style:font-name="DejaVu Serif" fo:font-size="8pt" style:font-name-asian="DejaVu Serif" style:font-size-asian="8pt" style:font-name-complex="DejaVu Serif" style:font-size-complex="8pt"/>
    </style:style>
    <style:style style:name="ce354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62c4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547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49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00dcff" fo:font-size="6pt" style:font-size-asian="6pt" style:font-size-complex="6pt"/>
    </style:style>
    <style:style style:name="ce355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font-size="6pt" style:font-size-asian="6pt" style:font-size-complex="6pt" style:language-complex="en" style:country-complex="US"/>
    </style:style>
    <style:style style:name="ce355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0072e4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552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5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9e4f00" style:font-name="DejaVu Serif" fo:font-size="8pt" style:font-name-asian="DejaVu Serif" style:font-size-asian="8pt" style:font-name-complex="DejaVu Serif" style:font-size-complex="8pt" style:language-complex="en" style:country-complex="US"/>
    </style:style>
    <style:style style:name="ce3554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2e4" fo:font-size="6pt" style:font-size-asian="6pt" style:font-size-complex="6pt"/>
    </style:style>
    <style:style style:name="ce355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56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ff00" style:font-name="DejaVu Serif" fo:font-size="8pt" style:font-name-asian="DejaVu Serif" style:font-size-asian="8pt" style:font-name-complex="DejaVu Serif" style:font-size-complex="8pt"/>
    </style:style>
    <style:style style:name="ce3557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font-name-asian="DejaVu Serif" style:font-size-asian="6pt" style:font-name-complex="DejaVu Serif" style:font-size-complex="6pt" style:language-complex="en" style:country-complex="US"/>
    </style:style>
    <style:style style:name="ce3558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5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style:font-name-asian="DejaVu Serif1" style:font-size-asian="6pt" style:font-name-complex="DejaVu Serif1" style:font-size-complex="6pt"/>
    </style:style>
    <style:style style:name="ce356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1" fo:font-size="6pt" style:font-name-asian="DejaVu Sans Condensed1" style:font-size-asian="6pt" style:font-name-complex="DejaVu Sans Condensed1" style:font-size-complex="6pt" style:language-complex="en" style:country-complex="US"/>
    </style:style>
    <style:style style:name="ce3727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1" fo:font-size="6pt" style:text-underline-style="none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3561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56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2" fo:font-size="6pt" style:font-name-asian="DejaVu Serif1" style:font-size-asian="6pt" style:font-name-complex="DejaVu Serif1" style:font-size-complex="6pt"/>
    </style:style>
    <style:style style:name="ce356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1" fo:font-size="6pt" style:font-name-asian="DejaVu Serif1" style:font-size-asian="6pt" style:font-name-complex="DejaVu Serif1" style:font-size-complex="6pt" style:language-complex="en" style:country-complex="US"/>
    </style:style>
    <style:style style:name="ce356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1" fo:font-size="6pt" style:font-name-asian="DejaVu Sans Condensed1" style:font-size-asian="6pt" style:font-name-complex="DejaVu Sans Condensed1" style:font-size-complex="6pt"/>
    </style:style>
    <style:style style:name="ce3565" style:family="table-cell" style:parent-style-name="Default">
      <style:table-cell-properties fo:background-color="#ffff00"/>
      <style:text-properties style:font-name="DejaVu Serif1" fo:font-size="6pt" style:font-name-asian="DejaVu Serif1" style:font-size-asian="6pt" style:font-name-complex="DejaVu Serif1" style:font-size-complex="6pt"/>
    </style:style>
    <style:style style:name="ce3566" style:family="table-cell" style:parent-style-name="Default">
      <style:table-cell-properties fo:background-color="#007ffe"/>
      <style:text-properties style:font-name="DejaVu Sans2" fo:font-size="6pt" style:font-name-asian="DejaVu Sans2" style:font-size-asian="6pt" style:font-name-complex="DejaVu Sans2" style:font-size-complex="6pt"/>
    </style:style>
    <style:style style:name="ce3567" style:family="table-cell" style:parent-style-name="Default">
      <style:table-cell-properties fo:background-color="#007ffe"/>
      <style:text-properties fo:color="#007ffe" style:font-name="DejaVu Sans Condensed1" fo:font-size="6pt" style:font-name-asian="DejaVu Sans Condensed1" style:font-size-asian="6pt" style:font-name-complex="DejaVu Sans Condensed1" style:font-size-complex="6pt"/>
    </style:style>
    <style:style style:name="ce3568" style:family="table-cell" style:parent-style-name="Default">
      <style:table-cell-properties fo:background-color="#ff0000"/>
      <style:text-properties style:font-name="DejaVu Serif Condensed1" fo:font-size="6pt" style:font-name-asian="DejaVu Serif Condensed1" style:font-size-asian="6pt" style:font-name-complex="DejaVu Serif Condensed1" style:font-size-complex="6pt"/>
    </style:style>
    <style:style style:name="ce3569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9c520a" style:font-name="DejaVu Sans Condensed2" fo:font-size="6pt" style:font-size-asian="6pt" style:font-size-complex="6pt"/>
    </style:style>
    <style:style style:name="ce357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1" fo:font-size="6pt" style:font-name-asian="DejaVu Serif1" style:font-size-asian="6pt" style:font-name-complex="DejaVu Serif1" style:font-size-complex="6pt"/>
    </style:style>
    <style:style style:name="ce357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57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2" fo:font-size="6pt" style:font-size-asian="6pt" style:font-size-complex="6pt"/>
    </style:style>
    <style:style style:name="ce3573" style:family="table-cell" style:parent-style-name="Default">
      <style:table-cell-properties fo:border-bottom="0.06pt solid #999999" fo:background-color="#007ffe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574" style:family="table-cell" style:parent-style-name="Default">
      <style:table-cell-properties fo:border-bottom="0.06pt solid #999999" fo:background-color="#0072e4" fo:border-left="none" fo:border-right="none" fo:border-top="0.06pt solid #999999"/>
      <style:text-properties fo:font-size="6pt" style:font-size-asian="6pt" style:font-size-complex="6pt"/>
    </style:style>
    <style:style style:name="ce3575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2" fo:font-size="6pt" style:font-size-asian="6pt" style:font-size-complex="6pt"/>
    </style:style>
    <style:style style:name="ce3576" style:family="table-cell" style:parent-style-name="Default">
      <style:table-cell-properties fo:border-bottom="0.06pt solid #999999" fo:background-color="#007ffe" style:text-align-source="fix" style:repeat-content="false" fo:border-left="none" fo:border-right="none" fo:border-top="0.06pt solid #999999"/>
      <style:paragraph-properties fo:text-align="center" fo:margin-left="0cm"/>
      <style:text-properties fo:font-size="6pt" style:font-size-asian="6pt" style:font-size-complex="6pt"/>
    </style:style>
    <style:style style:name="ce3577" style:family="table-cell" style:parent-style-name="Default">
      <style:table-cell-properties fo:background-color="#c46200"/>
      <style:text-properties fo:font-size="6pt" style:font-size-asian="6pt" style:font-size-complex="6pt"/>
    </style:style>
    <style:style style:name="ce3578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 style:font-name="DejaVu Serif2" fo:font-size="6pt" style:font-size-asian="6pt" style:font-size-complex="6pt"/>
    </style:style>
    <style:style style:name="ce357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1" fo:font-size="8pt" style:text-underline-style="solid" style:text-underline-width="auto" style:text-underline-color="font-color" fo:font-weight="bold" style:font-name-asian="DejaVu Serif1" style:font-size-asian="8pt" style:font-weight-asian="bold" style:font-name-complex="DejaVu Serif1" style:font-size-complex="8pt" style:font-weight-complex="bold"/>
    </style:style>
    <style:style style:name="ce3580" style:family="table-cell" style:parent-style-name="Default">
      <style:table-cell-properties fo:border-bottom="0.06pt solid #999999" fo:background-color="#007ffe" style:text-align-source="fix" style:repeat-content="false" fo:border-left="none" fo:border-right="none" fo:border-top="0.06pt solid #999999"/>
      <style:paragraph-properties fo:text-align="start" fo:margin-left="0cm"/>
      <style:text-properties fo:color="#ff00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81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start" fo:margin-left="0cm"/>
      <style:text-properties fo:color="#007ffe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58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358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584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58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586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1" fo:font-size="6pt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3587" style:family="table-cell" style:parent-style-name="Default">
      <style:table-cell-properties fo:border-bottom="0.06pt solid #999999" fo:background-color="#ff0000" fo:border-left="none" fo:border-right="none" fo:border-top="0.06pt solid #999999" style:vertical-align="automatic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58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58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59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dcff" style:font-name="DejaVu Serif2" fo:font-size="6pt" style:font-size-asian="6pt" style:font-size-complex="6pt"/>
    </style:style>
    <style:style style:name="ce3591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fo:color="#ff0000" style:font-name="DejaVu Serif1" fo:font-size="8pt" style:text-underline-style="none" style:font-name-asian="DejaVu Serif1" style:font-size-asian="8pt" style:font-name-complex="DejaVu Serif1" style:font-size-complex="8pt"/>
    </style:style>
    <style:style style:name="ce3592" style:family="table-cell" style:parent-style-name="Default">
      <style:table-cell-properties fo:border-bottom="0.74pt solid #7f7f7f" fo:background-color="#ffff00" style:text-align-source="value-type" style:repeat-content="false" fo:border-left="none" fo:border-right="none" fo:border-top="0.74pt solid #7f7f7f" style:vertical-align="middle"/>
      <style:paragraph-properties fo:margin-left="0cm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593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DejaVu Sans1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1" style:font-size-asian="6pt" style:language-asian="hi" style:country-asian="IN" style:font-style-asian="normal" style:font-weight-asian="normal" style:font-name-complex="DejaVu Sans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59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59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59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dcff" style:font-name="DejaVu Serif2" fo:font-size="6pt" style:font-size-asian="6pt" style:font-size-complex="6pt"/>
    </style:style>
    <style:style style:name="ce3597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fo:color="#00ae00" fo:font-size="9pt" style:font-size-asian="9pt" style:font-size-complex="9pt"/>
    </style:style>
    <style:style style:name="ce359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599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0080" style:font-name="DejaVu Serif" fo:font-size="6pt" style:font-name-asian="DejaVu Serif" style:font-size-asian="6pt" style:font-name-complex="DejaVu Serif" style:font-size-complex="6pt"/>
    </style:style>
    <style:style style:name="ce360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601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fo:font-size="8pt" style:font-size-asian="8pt" style:font-size-complex="8pt"/>
    </style:style>
    <style:style style:name="ce360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60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erif1" fo:font-size="6pt" style:font-name-asian="DejaVu Serif1" style:font-size-asian="6pt" style:font-name-complex="DejaVu Serif1" style:font-size-complex="6pt"/>
    </style:style>
    <style:style style:name="ce3604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605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font-size="8pt" style:font-size-asian="8pt" style:font-size-complex="8pt"/>
    </style:style>
    <style:style style:name="ce3606" style:family="table-cell" style:parent-style-name="Default">
      <style:table-cell-properties fo:border-bottom="0.74pt solid #7f7f7f" fo:background-color="#9e4f00" fo:border-left="none" fo:border-right="none" fo:border-top="0.74pt solid #7f7f7f"/>
    </style:style>
    <style:style style:name="ce3607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69a2e" fo:font-size="9pt" style:font-size-asian="9pt" style:font-size-complex="9pt"/>
    </style:style>
    <style:style style:name="ce3608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ff00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609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c46200" fo:font-size="6pt" style:font-size-asian="6pt" style:font-size-complex="6pt"/>
    </style:style>
    <style:style style:name="ce3610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font-size="6pt" style:text-underline-style="none" fo:font-weight="bold" style:font-size-asian="6pt" style:font-weight-asian="bold" style:font-size-complex="6pt" style:font-weight-complex="bold"/>
    </style:style>
    <style:style style:name="ce3611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ff00" style:text-outline="false" style:text-line-through-style="none" style:text-line-through-type="none" style:font-name="Arial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612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0080" fo:font-size="6pt" style:font-size-asian="6pt" style:font-size-complex="6pt"/>
    </style:style>
    <style:style style:name="ce3613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007ffe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61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615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ff00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616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fo:color="#191919" style:font-name="DejaVu Serif2" fo:font-size="6pt" style:font-size-asian="6pt" style:font-size-complex="6pt"/>
    </style:style>
    <style:style style:name="ce361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0080" style:font-name="DejaVu Serif2" fo:font-size="6pt" style:font-size-asian="6pt" style:font-size-complex="6pt"/>
    </style:style>
    <style:style style:name="ce3618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start" fo:margin-left="0cm"/>
      <style:text-properties style:use-window-font-color="true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61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2" fo:font-size="8pt" style:font-name-asian="DejaVu Serif1" style:font-size-asian="8pt" style:font-name-complex="DejaVu Serif1" style:font-size-complex="8pt"/>
    </style:style>
    <style:style style:name="ce362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62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ans Condensed" fo:font-size="6pt" style:font-name-asian="DejaVu Sans Condensed" style:font-size-asian="6pt" style:font-name-complex="DejaVu Sans Condensed" style:font-size-complex="6pt"/>
    </style:style>
    <style:style style:name="ce3622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623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style:use-window-font-color="true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62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625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7pt" style:text-underline-style="none" fo:font-weight="bold" style:font-size-asian="7pt" style:font-weight-asian="bold" style:font-size-complex="7pt" style:font-weight-complex="bold"/>
    </style:style>
    <style:style style:name="ce3626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ans Condensed1" fo:font-size="6pt" style:font-name-asian="DejaVu Sans Condensed1" style:font-size-asian="6pt" style:font-name-complex="DejaVu Sans Condensed1" style:font-size-complex="6pt"/>
    </style:style>
    <style:style style:name="ce3627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cm"/>
      <style:text-properties style:use-window-font-color="tru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2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2" fo:font-size="6pt" style:font-name-asian="DejaVu Serif1" style:font-size-asian="6pt" style:font-name-complex="DejaVu Serif1" style:font-size-complex="6pt"/>
    </style:style>
    <style:style style:name="ce362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630" style:family="table-cell" style:parent-style-name="Default">
      <style:table-cell-properties fo:background-color="#9e4f00" style:text-align-source="fix" style:repeat-content="false"/>
      <style:paragraph-properties fo:text-align="center" fo:margin-left="0cm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631" style:family="table-cell" style:parent-style-name="Default">
      <style:text-properties fo:color="#ff0000"/>
    </style:style>
    <style:style style:name="ce3632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fo:color="#191919" style:font-name="DejaVu Serif2" fo:font-size="6pt" style:font-size-asian="6pt" style:font-size-complex="6pt"/>
    </style:style>
    <style:style style:name="ce363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1" style:font-name-asian="DejaVu Serif1" style:font-name-complex="DejaVu Serif1"/>
    </style:style>
    <style:style style:name="ce3634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635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ans2" fo:font-size="6pt" style:font-name-asian="DejaVu Sans2" style:font-size-asian="6pt" style:font-name-complex="DejaVu Sans2" style:font-size-complex="6pt"/>
    </style:style>
    <style:style style:name="ce3636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" fo:font-size="6pt" style:font-name-asian="DejaVu Serif" style:font-size-asian="6pt" style:font-name-complex="DejaVu Serif" style:font-size-complex="6pt"/>
    </style:style>
    <style:style style:name="ce3637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638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" fo:font-size="8pt" style:text-underline-style="solid" style:text-underline-width="auto" style:text-underline-color="font-color" fo:font-weight="bold" style:font-name-asian="DejaVu Serif" style:font-size-asian="8pt" style:font-weight-asian="bold" style:font-name-complex="DejaVu Serif" style:font-size-complex="8pt" style:font-weight-complex="bold"/>
    </style:style>
    <style:style style:name="ce363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364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" fo:font-size="8pt" fo:font-weight="bold" style:font-name-asian="DejaVu Serif" style:font-size-asian="8pt" style:font-weight-asian="bold" style:font-name-complex="DejaVu Serif" style:font-size-complex="8pt" style:font-weight-complex="bold"/>
    </style:style>
    <style:style style:name="ce364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642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191919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643" style:family="table-cell" style:parent-style-name="Default">
      <style:table-cell-properties fo:border-bottom="0.06pt solid #999999" fo:background-color="#cc6633" fo:border-left="none" fo:border-right="none" fo:border-top="0.06pt solid #999999"/>
      <style:text-properties fo:font-size="6pt" style:font-size-asian="6pt" style:font-size-complex="6pt"/>
    </style:style>
    <style:style style:name="ce3644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191919" fo:font-size="7pt" fo:font-weight="bold" style:font-size-asian="7pt" style:font-weight-asian="bold" style:font-size-complex="7pt" style:font-weight-complex="bold"/>
    </style:style>
    <style:style style:name="ce3645" style:family="table-cell" style:parent-style-name="Default">
      <style:table-cell-properties fo:border-bottom="0.06pt solid #999999" fo:background-color="#ff0000" fo:border-left="none" fo:border-right="none" fo:border-top="0.06pt solid #999999" style:vertical-align="middle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46" style:family="table-cell" style:parent-style-name="Default">
      <style:table-cell-properties fo:border-bottom="0.06pt solid #999999" fo:background-color="#ff0000" fo:border-left="none" fo:border-right="none" fo:border-top="0.06pt solid #999999" style:vertical-align="middle"/>
      <style:text-properties style:font-name="DejaVu Serif2" fo:font-size="6pt" style:font-size-asian="6pt" style:font-size-complex="6pt"/>
    </style:style>
    <style:style style:name="ce3647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656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.706cm"/>
      <style:text-properties fo:color="#ff0000"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657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658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65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c6633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660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6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font-name="DejaVu Serif2" fo:font-size="6pt" style:font-size-asian="6pt" style:font-size-complex="6pt"/>
    </style:style>
    <style:style style:name="ce366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663" style:family="table-cell" style:parent-style-name="Default">
      <style:table-cell-properties fo:border-bottom="0.74pt solid #7f7f7f" fo:background-color="#007ffe" style:text-align-source="value-type" style:repeat-content="false" fo:border-left="none" fo:border-right="none" fo:border-top="0.74pt solid #7f7f7f"/>
      <style:paragraph-properties fo:margin-left="0cm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66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99ff" style:font-name="DejaVu Serif2" fo:font-size="6pt" fo:font-weight="bold" style:font-size-asian="6pt" style:font-weight-asian="bold" style:font-size-complex="6pt" style:font-weight-complex="bold"/>
    </style:style>
    <style:style style:name="ce3665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font-size="8pt" style:font-size-asian="8pt" style:font-size-complex="8pt"/>
    </style:style>
    <style:style style:name="ce3666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cc6633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667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ff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668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669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ff00ff" style:font-name="Arial1" fo:font-size="9pt" fo:font-weight="normal" style:font-size-asian="9pt" style:font-weight-asian="normal" style:font-size-complex="9pt" style:font-weight-complex="normal"/>
    </style:style>
    <style:style style:name="ce3670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67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72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fo:font-size="6pt" style:font-size-asian="6pt" style:font-size-complex="6pt"/>
    </style:style>
    <style:style style:name="ce367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2e4" style:font-name="DejaVu Serif2" fo:font-size="6pt" style:font-size-asian="6pt" style:font-size-complex="6pt"/>
    </style:style>
    <style:style style:name="ce3674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7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676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77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font-size-asian="6pt" style:font-size-complex="6pt"/>
    </style:style>
    <style:style style:name="ce3678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text-outline="false" style:text-line-through-style="none" style:text-line-through-type="none" style:font-name="DejaVu Serif2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679" style:family="table-cell" style:parent-style-name="Default">
      <style:table-cell-properties fo:border-bottom="0.74pt solid #7f7f7f" fo:background-color="#e6ff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68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text-outline="false" style:text-line-through-style="none" style:text-line-through-type="none" style:font-name="DejaVu Serif2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681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1" fo:font-size="6pt" style:font-name-asian="DejaVu Serif1" style:font-size-asian="6pt" style:font-name-complex="DejaVu Serif1" style:font-size-complex="6pt"/>
    </style:style>
    <style:style style:name="ce368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683" style:family="table-cell" style:parent-style-name="Default">
      <style:table-cell-properties fo:border-bottom="0.74pt solid #7f7f7f" fo:background-color="transparent" fo:border-left="none" fo:border-right="none" fo:border-top="0.74pt solid #7f7f7f"/>
      <style:text-properties style:use-window-font-color="true" style:font-name="DejaVu Sans Condensed2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684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85" style:family="table-cell" style:parent-style-name="Default">
      <style:table-cell-properties fo:border-bottom="0.74pt solid #7f7f7f" fo:background-color="#9c520a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font-size-asian="6pt" style:font-size-complex="6pt"/>
    </style:style>
    <style:style style:name="ce368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687" style:family="table-cell" style:parent-style-name="Default">
      <style:table-cell-properties fo:background-color="#ff0000"/>
      <style:text-properties fo:color="#007ffe" style:font-name="DejaVu Sans2" fo:font-size="6pt" style:font-name-asian="DejaVu Sans2" style:font-size-asian="6pt" style:font-name-complex="DejaVu Sans2" style:font-size-complex="6pt"/>
    </style:style>
    <style:style style:name="ce888" style:family="table-cell" style:parent-style-name="Default">
      <style:table-cell-properties fo:background-color="#9e4f00"/>
      <style:text-properties fo:color="#9e4f00" fo:font-size="6pt" style:font-size-asian="6pt" style:font-size-complex="6pt"/>
    </style:style>
    <style:style style:name="ce3688" style:family="table-cell" style:parent-style-name="Default">
      <style:text-properties fo:color="#996633"/>
    </style:style>
    <style:style style:name="ce3689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style:font-name="DejaVu Serif1" fo:font-size="6pt" style:font-name-asian="DejaVu Serif1" style:font-size-asian="6pt" style:font-name-complex="DejaVu Serif1" style:font-size-complex="6pt"/>
    </style:style>
    <style:style style:name="ce369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191919"/>
    </style:style>
    <style:style style:name="ce369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" fo:font-size="8pt" style:font-name-asian="DejaVu Serif" style:font-size-asian="8pt" style:font-name-complex="DejaVu Serif" style:font-size-complex="8pt"/>
    </style:style>
    <style:style style:name="ce369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" fo:font-size="6pt" style:font-name-asian="DejaVu Serif" style:font-size-asian="6pt" style:font-name-complex="DejaVu Serif" style:font-size-complex="6pt"/>
    </style:style>
    <style:style style:name="ce369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2e4" style:font-name="DejaVu Serif1" fo:font-size="8pt" style:font-name-asian="DejaVu Serif1" style:font-size-asian="8pt" style:font-name-complex="DejaVu Serif1" style:font-size-complex="8pt"/>
    </style:style>
    <style:style style:name="ce3694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2" fo:font-size="6pt" style:font-size-asian="6pt" style:font-size-complex="6pt"/>
    </style:style>
    <style:style style:name="ce3695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1" fo:font-size="6pt" style:font-name-asian="DejaVu Serif1" style:font-size-asian="6pt" style:font-name-complex="DejaVu Serif1" style:font-size-complex="6pt"/>
    </style:style>
    <style:style style:name="ce369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69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69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69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2" fo:font-size="6pt" fo:font-weight="normal" style:font-size-asian="6pt" style:font-weight-asian="normal" style:font-size-complex="6pt" style:font-weight-complex="normal"/>
    </style:style>
    <style:style style:name="ce3700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fo:font-size="6pt" fo:font-weight="bold" style:font-size-asian="6pt" style:font-weight-asian="bold" style:font-size-complex="6pt" style:font-weight-complex="bold"/>
    </style:style>
    <style:style style:name="ce370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" fo:font-size="8pt" style:text-underline-style="solid" style:text-underline-width="auto" style:text-underline-color="font-color" fo:font-weight="bold" style:font-name-asian="DejaVu Serif" style:font-size-asian="8pt" style:font-weight-asian="bold" style:font-name-complex="DejaVu Serif" style:font-size-complex="8pt" style:font-weight-complex="bold"/>
    </style:style>
    <style:style style:name="ce3702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703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704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1" fo:font-size="6pt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3705" style:family="table-cell" style:parent-style-name="Default">
      <style:table-cell-properties fo:border-bottom="0.06pt solid #999999" fo:background-color="#c46200" fo:border-left="none" fo:border-right="none" fo:border-top="0.06pt solid #999999" style:vertical-align="middle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706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start" fo:margin-left="0cm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707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708" style:family="table-cell" style:parent-style-name="Default">
      <style:table-cell-properties fo:border-bottom="0.74pt solid #7f7f7f" fo:background-color="#007ffe" fo:border-left="none" fo:border-right="none" fo:border-top="0.74pt solid #7f7f7f" style:vertical-align="automatic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709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191919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710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71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712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font-name="DejaVu Serif2" fo:font-size="6pt" style:font-size-asian="6pt" style:font-size-complex="6pt"/>
    </style:style>
    <style:style style:name="ce3713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font-name="DejaVu Serif2" fo:font-size="6pt" style:font-size-asian="6pt" style:font-size-complex="6pt"/>
    </style:style>
    <style:style style:name="ce3714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71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9e4f00" style:font-name="DejaVu Serif" fo:font-size="6pt" style:font-name-asian="DejaVu Serif" style:font-size-asian="6pt" style:font-name-complex="DejaVu Serif" style:font-size-complex="6pt"/>
    </style:style>
    <style:style style:name="ce3716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9900" fo:font-size="9pt" style:font-size-asian="9pt" style:font-size-complex="9pt"/>
    </style:style>
    <style:style style:name="ce371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0000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718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ae00" style:font-name="DejaVu Sans" fo:font-size="9pt" style:font-size-asian="9pt" style:font-size-complex="9pt"/>
    </style:style>
    <style:style style:name="ce371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72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721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ans Condensed" fo:font-size="6pt" style:text-underline-style="none" fo:font-weight="bold" style:font-name-asian="DejaVu Sans Condensed" style:font-size-asian="6pt" style:font-weight-asian="bold" style:font-name-complex="DejaVu Sans Condensed" style:font-size-complex="6pt" style:font-weight-complex="bold"/>
    </style:style>
    <style:style style:name="ce3722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style:use-window-font-color="true" style:font-name="DejaVu Serif2" fo:font-size="6pt" style:font-size-asian="6pt" style:font-size-complex="6pt"/>
    </style:style>
    <style:style style:name="ce372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0080" style:font-name="DejaVu Serif1" fo:font-size="6pt" style:font-name-asian="DejaVu Serif1" style:font-size-asian="6pt" style:font-name-complex="DejaVu Serif1" style:font-size-complex="6pt"/>
    </style:style>
    <style:style style:name="ce3724" style:family="table-cell" style:parent-style-name="Default">
      <style:table-cell-properties fo:border-bottom="0.74pt solid #7f7f7f" fo:background-color="#e6ff00" fo:border-left="none" fo:border-right="none" fo:border-top="0.74pt solid #7f7f7f"/>
      <style:text-properties fo:color="#e6ff00" style:font-name="DejaVu Serif1" fo:font-size="8pt" style:font-name-asian="DejaVu Serif1" style:font-size-asian="8pt" style:font-name-complex="DejaVu Serif1" style:font-size-complex="8pt"/>
    </style:style>
    <style:style style:name="ce372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ans2" fo:font-size="6pt" style:font-name-asian="DejaVu Sans2" style:font-size-asian="6pt" style:font-name-complex="DejaVu Sans2" style:font-size-complex="6pt"/>
    </style:style>
    <style:style style:name="ce3726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 Condensed2" fo:font-size="6pt" style:font-name-asian="DejaVu Serif" style:font-size-asian="6pt" style:font-name-complex="DejaVu Serif" style:font-size-complex="6pt"/>
    </style:style>
    <style:style style:name="ce372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1" fo:font-size="6pt" style:font-name-asian="DejaVu Sans Condensed1" style:font-size-asian="6pt" style:font-name-complex="DejaVu Sans Condensed1" style:font-size-complex="6pt"/>
    </style:style>
    <style:style style:name="ce3729" style:family="table-cell" style:parent-style-name="Default">
      <style:table-cell-properties fo:background-color="#007ffe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3730" style:family="table-cell" style:parent-style-name="Default">
      <style:table-cell-properties fo:background-color="#9c520a" style:text-align-source="fix" style:repeat-content="false"/>
      <style:paragraph-properties fo:text-align="center" fo:margin-left="0cm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731" style:family="table-cell" style:parent-style-name="Default">
      <style:table-cell-properties fo:background-color="#ff0000" style:text-align-source="fix" style:repeat-content="false"/>
      <style:paragraph-properties fo:text-align="start" fo:margin-left="0cm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732" style:family="table-cell" style:parent-style-name="Default">
      <style:table-cell-properties fo:background-color="#ffff00" style:text-align-source="fix" style:repeat-content="false"/>
      <style:paragraph-properties fo:text-align="center" fo:margin-left="0cm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733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center" fo:margin-left="0cm"/>
      <style:text-properties fo:font-size="6pt" style:font-size-asian="6pt" style:font-size-complex="6pt"/>
    </style:style>
    <style:style style:name="ce3734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1" fo:font-size="6pt" style:font-name-asian="DejaVu Serif1" style:font-size-asian="6pt" style:font-name-complex="DejaVu Serif1" style:font-size-complex="6pt"/>
    </style:style>
    <style:style style:name="ce3735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191919" style:font-name="DejaVu Serif1" fo:font-size="6pt" style:font-name-asian="DejaVu Serif1" style:font-size-asian="6pt" style:font-name-complex="DejaVu Serif1" style:font-size-complex="6pt"/>
    </style:style>
    <style:style style:name="ce3736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2" fo:font-size="6pt" fo:font-weight="bold" style:font-size-asian="6pt" style:font-weight-asian="bold" style:font-size-complex="6pt" style:font-weight-complex="bold"/>
    </style:style>
    <style:style style:name="ce373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73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" fo:font-size="6pt" style:font-name-asian="DejaVu Serif" style:font-size-asian="6pt" style:font-name-complex="DejaVu Serif" style:font-size-complex="6pt"/>
    </style:style>
    <style:style style:name="ce3739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dcff" style:font-name="DejaVu Serif2" fo:font-size="6pt" style:font-size-asian="6pt" style:font-size-complex="6pt"/>
    </style:style>
    <style:style style:name="ce374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2" fo:font-size="8pt" style:font-size-asian="8pt" style:font-size-complex="8pt"/>
    </style:style>
    <style:style style:name="ce3741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74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" fo:font-size="8pt" fo:font-weight="bold" style:font-name-asian="DejaVu Serif" style:font-size-asian="8pt" style:font-weight-asian="bold" style:font-name-complex="DejaVu Serif" style:font-size-complex="8pt" style:font-weight-complex="bold"/>
    </style:style>
    <style:style style:name="ce374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text-outline="false" style:text-line-through-style="none" style:text-line-through-type="none" style:font-name="Arial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744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font-size="6pt" fo:font-weight="normal" style:font-size-asian="6pt" style:font-weight-asian="normal" style:font-size-complex="6pt" style:font-weight-complex="normal"/>
    </style:style>
    <style:style style:name="ce374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2"/>
    </style:style>
    <style:style style:name="ce3746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font-size="6pt" style:text-underline-style="none" style:font-size-asian="6pt" style:font-size-complex="6pt"/>
    </style:style>
    <style:style style:name="ce3747" style:family="table-cell" style:parent-style-name="Default">
      <style:table-cell-properties fo:border-bottom="0.06pt solid #999999" fo:background-color="#cc6633" fo:border-left="none" fo:border-right="none" fo:border-top="0.06pt solid #999999"/>
      <style:text-properties style:font-name="DejaVu Serif" fo:font-size="6pt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374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" fo:font-size="6pt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3749" style:family="table-cell" style:parent-style-name="Default">
      <style:table-cell-properties fo:border-bottom="0.06pt solid #999999" fo:background-color="#c46200" fo:border-left="none" fo:border-right="none" fo:border-top="0.06pt solid #999999" style:vertical-align="middle"/>
      <style:text-properties fo:font-size="6pt" style:font-size-asian="6pt" style:font-size-complex="6pt"/>
    </style:style>
    <style:style style:name="ce3750" style:family="table-cell" style:parent-style-name="Default">
      <style:table-cell-properties fo:border-bottom="0.06pt solid #999999" fo:background-color="#c46200" fo:border-left="none" fo:border-right="none" fo:border-top="0.06pt solid #999999" style:vertical-align="bottom"/>
      <style:text-properties style:font-name="DejaVu Serif2" fo:font-size="6pt" style:font-size-asian="6pt" style:font-size-complex="6pt"/>
    </style:style>
    <style:style style:name="ce3751" style:family="table-cell" style:parent-style-name="Default">
      <style:table-cell-properties fo:border-bottom="0.06pt solid #999999" fo:background-color="#c46200" fo:border-left="none" fo:border-right="none" fo:border-top="0.06pt solid #999999" style:vertical-align="middle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752" style:family="table-cell" style:parent-style-name="Default">
      <style:table-cell-properties fo:border-bottom="0.06pt solid #999999" fo:background-color="#ffff00" fo:border-left="none" fo:border-right="none" fo:border-top="0.06pt solid #999999" style:vertical-align="automatic"/>
      <style:text-properties style:font-name="DejaVu Serif2" fo:font-size="6pt" style:font-size-asian="6pt" style:font-size-complex="6pt"/>
    </style:style>
    <style:style style:name="ce3753" style:family="table-cell" style:parent-style-name="Default">
      <style:table-cell-properties fo:border-bottom="0.06pt solid #999999" fo:background-color="#ff0000" fo:border-left="none" fo:border-right="none" fo:border-top="0.06pt solid #999999" style:vertical-align="middle"/>
      <style:text-properties fo:font-size="6pt" style:font-size-asian="6pt" style:font-size-complex="6pt"/>
    </style:style>
    <style:style style:name="ce3754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style:font-name="DejaVu Serif2" fo:font-size="6pt" style:font-size-asian="6pt" style:font-size-complex="6pt"/>
    </style:style>
    <style:style style:name="ce375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erif2" fo:font-size="6pt" style:text-underline-style="none" fo:font-weight="normal" style:font-size-asian="6pt" style:font-weight-asian="normal" style:font-size-complex="6pt" style:font-weight-complex="normal"/>
    </style:style>
    <style:style style:name="ce3756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style:font-name="DejaVu Serif" fo:font-size="6pt" style:font-name-asian="DejaVu Serif" style:font-size-asian="6pt" style:font-name-complex="DejaVu Serif" style:font-size-complex="6pt"/>
    </style:style>
    <style:style style:name="ce3757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fo:color="#ffff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758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46200" style:font-name="DejaVu Serif2" fo:font-size="8pt" style:font-size-asian="8pt" style:font-size-complex="8pt"/>
    </style:style>
    <style:style style:name="ce3759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76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" fo:font-size="6pt" style:font-name-asian="DejaVu Serif" style:font-size-asian="6pt" style:font-name-complex="DejaVu Serif" style:font-size-complex="6pt"/>
    </style:style>
    <style:style style:name="ce376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font-name="DejaVu Serif1" fo:font-size="6pt" style:font-name-asian="DejaVu Serif1" style:font-size-asian="6pt" style:font-name-complex="DejaVu Serif1" style:font-size-complex="6pt"/>
    </style:style>
    <style:style style:name="ce3762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763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376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46200" style:font-name="DejaVu Serif" fo:font-size="6pt" style:font-name-asian="DejaVu Serif" style:font-size-asian="6pt" style:font-name-complex="DejaVu Serif" style:font-size-complex="6pt"/>
    </style:style>
    <style:style style:name="ce3765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76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767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ff0000" fo:font-size="9pt" style:font-size-asian="9pt" style:font-size-complex="9pt"/>
    </style:style>
    <style:style style:name="ce3768" style:family="table-cell" style:parent-style-name="Default">
      <style:table-cell-properties fo:border="0.74pt solid #000000"/>
      <style:text-properties fo:color="#ff00ff" fo:font-size="9pt" style:font-size-asian="9pt" style:font-size-complex="9pt"/>
    </style:style>
    <style:style style:name="ce3769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770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ff0000" fo:font-size="9pt" style:font-size-asian="9pt" style:font-size-complex="9pt"/>
    </style:style>
    <style:style style:name="ce3771" style:family="table-cell" style:parent-style-name="Default">
      <style:table-cell-properties fo:border-bottom="0.74pt solid #7f7f7f" fo:background-color="transparent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772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font-name-asian="DejaVu Serif1" style:font-size-asian="6pt" style:font-name-complex="DejaVu Serif1" style:font-size-complex="6pt"/>
    </style:style>
    <style:style style:name="ce377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font-name-asian="DejaVu Serif1" style:font-size-asian="6pt" style:font-name-complex="DejaVu Serif1" style:font-size-complex="6pt"/>
    </style:style>
    <style:style style:name="ce3774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fo:color="#9c520a" style:font-name="DejaVu Sans Condensed2" fo:font-size="6pt" style:font-size-asian="6pt" style:font-size-complex="6pt"/>
    </style:style>
    <style:style style:name="ce3775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2" fo:font-size="6pt" style:text-underline-style="none" fo:font-weight="bold" style:font-name-asian="DejaVu Sans2" style:font-size-asian="6pt" style:font-weight-asian="bold" style:font-name-complex="DejaVu Sans2" style:font-size-complex="6pt" style:font-weight-complex="bold"/>
    </style:style>
    <style:style style:name="ce3776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erif2" fo:font-size="6pt" style:font-name-asian="DejaVu Serif1" style:font-size-asian="6pt" style:font-name-complex="DejaVu Serif1" style:font-size-complex="6pt"/>
    </style:style>
    <style:style style:name="ce985" style:family="table-cell" style:parent-style-name="Default">
      <style:table-cell-properties fo:border-bottom="0.74pt solid #000000" style:text-align-source="fix" style:repeat-content="false" fo:border-left="none" fo:border-right="none" fo:border-top="0.74pt solid #000000"/>
      <style:paragraph-properties fo:text-align="center" fo:margin-left="0cm"/>
      <style:text-properties fo:color="#ff0000" fo:font-size="9pt" fo:font-weight="normal" style:font-size-asian="9pt" style:font-weight-asian="normal" style:font-size-complex="9pt" style:font-weight-complex="normal"/>
    </style:style>
    <style:style style:name="ce3777" style:family="table-cell" style:parent-style-name="Default">
      <style:table-cell-properties fo:background-color="#ff0000" style:text-align-source="fix" style:repeat-content="false"/>
      <style:paragraph-properties fo:text-align="center" fo:margin-left="0cm"/>
      <style:text-properties fo:color="#ff0000" style:font-name="DejaVu Sans1" fo:font-size="6pt" style:font-name-asian="DejaVu Sans1" style:font-size-asian="6pt" style:font-name-complex="DejaVu Sans1" style:font-size-complex="6pt"/>
    </style:style>
    <style:style style:name="ce3778" style:family="table-cell" style:parent-style-name="Default">
      <style:table-cell-properties fo:background-color="#ff0000" style:text-align-source="fix" style:repeat-content="false"/>
      <style:paragraph-properties fo:text-align="center" fo:margin-left="0cm"/>
      <style:text-properties style:font-name="DejaVu Sans2" fo:font-size="6pt" style:font-name-asian="DejaVu Sans2" style:font-size-asian="6pt" style:font-name-complex="DejaVu Sans2" style:font-size-complex="6pt"/>
    </style:style>
    <style:style style:name="ce3779" style:family="table-cell" style:parent-style-name="Default">
      <style:text-properties fo:color="#ffff00" style:text-outline="false" style:text-line-through-style="none" style:text-line-through-type="none" style:font-name="DejaVu Sans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.80000019073486pt" style:language-asian="en" style:country-asian="US" style:font-style-asian="normal" style:font-weight-asian="normal" style:font-name-complex="DejaVu Sans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78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3366" fo:language="en" fo:country="US" fo:font-weight="bold" style:language-asian="en" style:country-asian="US" style:font-weight-asian="bold" style:language-complex="en" style:country-complex="US" style:font-weight-complex="bold"/>
    </style:style>
    <style:style style:name="ce378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use-window-font-color="true" fo:font-size="6pt" style:font-size-asian="6pt" style:font-size-complex="6pt"/>
    </style:style>
    <style:style style:name="ce378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" fo:font-size="8pt" style:font-name-asian="DejaVu Serif" style:font-size-asian="8pt" style:font-name-complex="DejaVu Serif" style:font-size-complex="8pt"/>
    </style:style>
    <style:style style:name="ce3783" style:family="table-cell" style:parent-style-name="Default">
      <style:table-cell-properties fo:border-bottom="0.06pt solid #999999" fo:background-color="#007ffe" style:text-align-source="fix" style:repeat-content="false" fo:border-left="none" fo:border-right="none" fo:border-top="0.06pt solid #999999"/>
      <style:paragraph-properties fo:text-align="center" fo:margin-left="0cm"/>
      <style:text-properties style:font-name="DejaVu Serif2" fo:font-size="8pt" style:font-size-asian="8pt" style:font-size-complex="8pt"/>
    </style:style>
    <style:style style:name="ce378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2" fo:font-size="8pt" style:font-size-asian="8pt" style:font-size-complex="8pt"/>
    </style:style>
    <style:style style:name="ce3785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786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78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78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78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c6633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79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text-outline="false" style:text-line-through-style="none" style:text-line-through-type="none" style:font-name="Arial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79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000000" style:font-name="DejaVu Serif2" fo:font-size="6pt" style:font-size-asian="6pt" style:font-size-complex="6pt"/>
    </style:style>
    <style:style style:name="ce379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text-outline="false" style:text-line-through-style="none" style:text-line-through-type="none" style:font-name="Arial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3793" style:family="table-cell" style:parent-style-name="Default">
      <style:table-cell-properties fo:border-bottom="0.06pt solid #999999" fo:background-color="#ffff00" fo:border-left="none" fo:border-right="none" fo:border-top="0.06pt solid #999999" style:vertical-align="middle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794" style:family="table-cell" style:parent-style-name="Default">
      <style:table-cell-properties fo:border-bottom="0.06pt solid #999999" fo:background-color="#c46200" fo:border-left="none" fo:border-right="none" fo:border-top="0.06pt solid #999999" style:vertical-align="middle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3795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c6633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796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ff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797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" fo:font-size="6pt" style:text-underline-style="none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3798" style:family="table-cell" style:parent-style-name="Default">
      <style:table-cell-properties fo:border-bottom="0.74pt solid #7f7f7f" fo:background-color="#ffff00" fo:border-left="none" fo:border-right="none" fo:border-top="0.74pt solid #7f7f7f" style:vertical-align="automatic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799" style:family="table-cell" style:parent-style-name="Default">
      <style:table-cell-properties fo:border-bottom="0.74pt solid #7f7f7f" fo:background-color="#ffff00" fo:border-left="none" fo:border-right="none" fo:border-top="0.74pt solid #7f7f7f" style:vertical-align="middle"/>
      <style:text-properties style:font-name="DejaVu Serif2" fo:font-size="6pt" style:font-size-asian="6pt" style:font-size-complex="6pt"/>
    </style:style>
    <style:style style:name="ce3800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style:font-name="DejaVu Serif2" fo:font-size="6pt" style:font-size-asian="6pt" style:font-size-complex="6pt"/>
    </style:style>
    <style:style style:name="ce380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462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02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0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ans" fo:font-size="6pt" style:font-name-asian="Mangal" style:font-size-asian="6pt" style:language-asian="hi" style:country-asian="IN" style:font-name-complex="Lucida Sans Unicode" style:font-size-complex="6pt" style:language-complex="en" style:country-complex="US"/>
    </style:style>
    <style:style style:name="ce3804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c6633" style:font-name="Thannhaeuser-fett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805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style:font-name="DejaVu Serif2" fo:font-size="7pt" style:font-size-asian="7pt" style:font-size-complex="7pt"/>
    </style:style>
    <style:style style:name="ce380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" fo:font-size="6pt" style:font-name-asian="DejaVu Serif" style:font-size-asian="6pt" style:font-name-complex="DejaVu Serif" style:font-size-complex="6pt"/>
    </style:style>
    <style:style style:name="ce3807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start" fo:margin-left="0cm"/>
      <style:text-properties fo:color="#ffff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08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007826" fo:font-size="9pt" style:font-size-asian="9pt" style:font-size-complex="9pt"/>
    </style:style>
    <style:style style:name="ce3809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2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81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2e4" style:font-name="DejaVu Serif" fo:font-size="9pt" style:font-name-asian="DejaVu Serif" style:font-size-asian="9pt" style:font-name-complex="DejaVu Serif" style:font-size-complex="9pt"/>
    </style:style>
    <style:style style:name="ce3811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191919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12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1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font-name="DejaVu Sans" fo:font-size="6pt" style:font-name-asian="Mangal" style:font-size-asian="6pt" style:language-asian="hi" style:country-asian="IN" style:font-name-complex="Lucida Sans Unicode" style:font-size-complex="6pt" style:language-complex="en" style:country-complex="US"/>
    </style:style>
    <style:style style:name="ce381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2e4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15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c462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1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191919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817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font-name-asian="Mangal" style:font-size-asian="6pt" style:language-asian="hi" style:country-asian="IN" style:font-name-complex="Lucida Sans Unicode" style:font-size-complex="6pt" style:language-complex="en" style:country-complex="US"/>
    </style:style>
    <style:style style:name="ce381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" fo:font-size="6pt" style:font-name-asian="DejaVu Serif" style:font-size-asian="6pt" style:font-name-complex="DejaVu Serif" style:font-size-complex="6pt"/>
    </style:style>
    <style:style style:name="ce3819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2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1" fo:font-size="6pt" style:font-name-asian="DejaVu Serif1" style:font-size-asian="6pt" style:language-asian="hi" style:country-asian="IN" style:font-name-complex="DejaVu Serif1" style:font-size-complex="6pt" style:language-complex="en" style:country-complex="US"/>
    </style:style>
    <style:style style:name="ce382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2" fo:font-size="6pt" style:font-name-asian="DejaVu Sans2" style:font-size-asian="6pt" style:font-name-complex="DejaVu Sans2" style:font-size-complex="6pt"/>
    </style:style>
    <style:style style:name="ce3822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 Condensed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82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ans Condensed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24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82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1" fo:font-size="6pt" style:font-name-asian="DejaVu Sans Condensed1" style:font-size-asian="6pt" style:language-asian="hi" style:country-asian="IN" style:font-name-complex="DejaVu Sans Condensed1" style:font-size-complex="6pt" style:language-complex="en" style:country-complex="US"/>
    </style:style>
    <style:style style:name="ce3826" style:family="table-cell" style:parent-style-name="Default">
      <style:table-cell-properties fo:background-color="#ff0000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827" style:family="table-cell" style:parent-style-name="Default">
      <style:table-cell-properties fo:background-color="#9e4f00"/>
      <style:text-properties fo:color="#ff0000" style:font-name="DejaVu Sans2" fo:font-size="6pt" style:font-name-asian="DejaVu Sans2" style:font-size-asian="6pt" style:font-name-complex="DejaVu Sans2" style:font-size-complex="6pt"/>
    </style:style>
    <style:style style:name="ce3828" style:family="table-cell" style:parent-style-name="Default">
      <style:text-properties fo:color="#ffff00"/>
    </style:style>
    <style:style style:name="ce3829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2e4" style:font-name="DejaVu Serif1" fo:font-size="8pt" style:font-name-asian="DejaVu Serif1" style:font-size-asian="8pt" style:font-name-complex="DejaVu Serif1" style:font-size-complex="8pt"/>
    </style:style>
    <style:style style:name="ce3830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start" fo:margin-left="0cm"/>
      <style:text-properties fo:color="#ffff00" style:font-name="DejaVu Serif1" fo:font-size="8pt" style:text-underline-style="none" style:font-name-asian="DejaVu Serif1" style:font-size-asian="8pt" style:font-name-complex="DejaVu Serif1" style:font-size-complex="8pt"/>
    </style:style>
    <style:style style:name="ce383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007ffe" style:font-name="DejaVu Serif" fo:font-size="8pt" style:font-name-asian="DejaVu Serif" style:font-size-asian="8pt" style:font-name-complex="DejaVu Serif" style:font-size-complex="8pt"/>
    </style:style>
    <style:style style:name="ce383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2" fo:font-size="8pt" style:font-name-asian="DejaVu Serif" style:font-size-asian="8pt" style:font-name-complex="DejaVu Serif" style:font-size-complex="8pt"/>
    </style:style>
    <style:style style:name="ce3833" style:family="table-cell" style:parent-style-name="Default">
      <style:table-cell-properties fo:border-bottom="0.06pt solid #999999" fo:background-color="#007ffe" style:text-align-source="fix" style:repeat-content="false" fo:border-left="none" fo:border-right="none" fo:border-top="0.06pt solid #999999"/>
      <style:paragraph-properties fo:text-align="start" fo:margin-left="0cm"/>
      <style:text-properties fo:color="#ffff00" style:font-name="DejaVu Serif" fo:font-size="6pt" style:font-name-asian="DejaVu Serif" style:font-size-asian="6pt" style:font-name-complex="DejaVu Serif" style:font-size-complex="6pt"/>
    </style:style>
    <style:style style:name="ce3834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start" fo:margin-left="0cm"/>
      <style:text-properties style:font-name="DejaVu Serif1" fo:font-size="6pt" style:font-size-asian="6pt" style:font-size-complex="6pt"/>
    </style:style>
    <style:style style:name="ce3835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3836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font-size="6pt" style:text-underline-style="none" fo:font-weight="bold" style:font-size-asian="6pt" style:font-weight-asian="bold" style:font-size-complex="6pt" style:font-weight-complex="bold"/>
    </style:style>
    <style:style style:name="ce383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3838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3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84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4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c6633" style:font-name="DejaVu Serif2" fo:font-size="6pt" style:font-size-asian="6pt" style:font-size-complex="6pt"/>
    </style:style>
    <style:style style:name="ce3842" style:family="table-cell" style:parent-style-name="Default">
      <style:table-cell-properties fo:border-bottom="0.06pt solid #999999" fo:background-color="#ffff00" fo:border-left="none" fo:border-right="none" fo:border-top="0.06pt solid #999999" style:vertical-align="middle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843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ffff00" style:font-name="DejaVu Serif" fo:font-size="8pt" fo:font-style="normal" style:text-underline-style="none" fo:font-weight="bold" style:font-name-asian="DejaVu Serif" style:font-size-asian="8pt" style:font-style-asian="normal" style:font-weight-asian="bold" style:font-name-complex="DejaVu Serif" style:font-size-complex="8pt" style:font-style-complex="normal" style:font-weight-complex="bold"/>
    </style:style>
    <style:style style:name="ce3844" style:family="table-cell" style:parent-style-name="Default">
      <style:table-cell-properties fo:border-bottom="0.74pt solid #7f7f7f" fo:background-color="#c46200" fo:border-left="none" fo:border-right="none" fo:border-top="0.74pt solid #7f7f7f" style:vertical-align="middle"/>
      <style:text-properties fo:color="#c462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4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84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84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b8ff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84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1" fo:font-size="6pt" style:font-name-asian="DejaVu Serif1" style:font-size-asian="6pt" style:font-name-complex="DejaVu Serif1" style:font-size-complex="6pt"/>
    </style:style>
    <style:style style:name="ce3849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 style:vertical-align="automatic"/>
      <style:paragraph-properties fo:text-align="center" fo:margin-left="0cm"/>
      <style:text-properties style:font-name="DejaVu Serif2" fo:font-size="6pt" style:font-size-asian="6pt" style:font-size-complex="6pt"/>
    </style:style>
    <style:style style:name="ce3850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ff0000" fo:font-size="9pt" style:font-size-asian="9pt" style:font-size-complex="9pt"/>
    </style:style>
    <style:style style:name="ce385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0072e4" style:font-name="DejaVu Serif" fo:font-size="8pt" style:font-name-asian="DejaVu Serif" style:font-size-asian="8pt" style:font-name-complex="DejaVu Serif" style:font-size-complex="8pt"/>
    </style:style>
    <style:style style:name="ce385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9e4f00" style:font-name="DejaVu Serif1" fo:font-size="8pt" style:font-name-asian="DejaVu Serif1" style:font-size-asian="8pt" style:font-name-complex="DejaVu Serif1" style:font-size-complex="8pt"/>
    </style:style>
    <style:style style:name="ce3853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191919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54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85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856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00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5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b8ff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858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859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860" style:family="table-cell" style:parent-style-name="Default">
      <style:table-cell-properties fo:background-color="#ff0000"/>
      <style:text-properties fo:color="#9c520a" style:font-name="DejaVu Serif1" fo:font-size="6pt" style:font-name-asian="DejaVu Serif1" style:font-size-asian="6pt" style:font-name-complex="DejaVu Serif1" style:font-size-complex="6pt"/>
    </style:style>
    <style:style style:name="ce3861" style:family="table-cell" style:parent-style-name="Default">
      <style:text-properties fo:color="#0099ff" style:text-outline="false" style:text-line-through-style="none" style:text-line-through-type="none" style:font-name="DejaVu Sans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.80000019073486pt" style:language-asian="en" style:country-asian="US" style:font-style-asian="normal" style:font-weight-asian="normal" style:font-name-complex="DejaVu Sans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862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9c520a" style:font-name="DejaVu Serif1" fo:font-size="6pt" style:font-name-asian="DejaVu Serif1" style:font-size-asian="6pt" style:font-name-complex="DejaVu Serif1" style:font-size-complex="6pt"/>
    </style:style>
    <style:style style:name="ce3863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erif1" fo:font-size="6pt" style:font-name-asian="DejaVu Serif1" style:font-size-asian="6pt" style:font-name-complex="DejaVu Serif1" style:font-size-complex="6pt"/>
    </style:style>
    <style:style style:name="ce3864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center" fo:margin-left="0cm"/>
      <style:text-properties style:font-name="DejaVu Sans1" fo:font-size="6pt" style:font-name-asian="DejaVu Sans1" style:font-size-asian="6pt" style:font-name-complex="DejaVu Sans1" style:font-size-complex="6pt"/>
    </style:style>
    <style:style style:name="ce3865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866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3867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font-name="DejaVu Serif1" fo:font-size="6pt" fo:font-style="normal" fo:font-weight="normal" style:font-size-asian="6pt" style:font-style-asian="normal" style:font-weight-asian="normal" style:font-size-complex="6pt" style:font-style-complex="normal" style:font-weight-complex="normal"/>
    </style:style>
    <style:style style:name="ce3868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69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870" style:family="table-cell" style:parent-style-name="Default">
      <style:table-cell-properties fo:border-bottom="0.06pt solid #999999" fo:background-color="#ff0000" style:text-align-source="fix" style:repeat-content="false" fo:border-left="none" fo:border-right="none" fo:border-top="0.06pt solid #999999"/>
      <style:paragraph-properties fo:text-align="start" fo:margin-left="0cm"/>
      <style:text-properties fo:color="#007ff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87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72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0000" style:font-name="DejaVu Serif2" fo:font-size="6pt" fo:font-weight="bold" style:font-size-asian="6pt" style:font-weight-asian="bold" style:font-size-complex="6pt" style:font-weight-complex="bold"/>
    </style:style>
    <style:style style:name="ce3873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1" style:font-name-asian="DejaVu Serif1" style:font-name-complex="DejaVu Serif1"/>
    </style:style>
    <style:style style:name="ce3874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" fo:font-size="6pt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387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font-name="DejaVu Serif2" fo:font-size="6pt" fo:font-weight="normal" style:font-size-asian="6pt" style:font-weight-asian="normal" style:font-size-complex="6pt" style:font-weight-complex="normal"/>
    </style:style>
    <style:style style:name="ce3876" style:family="table-cell" style:parent-style-name="Default">
      <style:table-cell-properties fo:border-bottom="0.74pt solid #7f7f7f" fo:background-color="#c46200" fo:border-left="none" fo:border-right="none" fo:border-top="0.74pt solid #7f7f7f" style:vertical-align="middle"/>
      <style:text-properties style:font-name="DejaVu Serif2" fo:font-size="8pt" style:font-size-asian="8pt" style:font-size-complex="8pt"/>
    </style:style>
    <style:style style:name="ce3877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font-name="DejaVu Serif" fo:font-size="6pt" style:font-name-asian="DejaVu Serif" style:font-size-asian="6pt" style:font-name-complex="DejaVu Serif" style:font-size-complex="6pt"/>
    </style:style>
    <style:style style:name="ce3878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font-name="DejaVu Serif2" fo:font-size="6pt" fo:font-weight="normal" style:font-size-asian="6pt" style:font-weight-asian="normal" style:font-size-complex="6pt" style:font-weight-complex="normal"/>
    </style:style>
    <style:style style:name="ce3879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" fo:font-size="8pt" style:font-name-asian="DejaVu Serif" style:font-size-asian="8pt" style:font-name-complex="DejaVu Serif" style:font-size-complex="8pt"/>
    </style:style>
    <style:style style:name="ce3880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fo:color="#9e4f00" style:font-name="DejaVu Serif" fo:font-size="8pt" style:font-name-asian="DejaVu Serif" style:font-size-asian="8pt" style:font-name-complex="DejaVu Serif" style:font-size-complex="8pt"/>
    </style:style>
    <style:style style:name="ce3881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9e4f00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3882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883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3884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font-name-asian="DejaVu Serif" style:font-size-asian="6pt" style:font-name-complex="DejaVu Serif" style:font-size-complex="6pt"/>
    </style:style>
    <style:style style:name="ce388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1" fo:font-size="6pt" style:font-name-asian="DejaVu Serif1" style:font-size-asian="6pt" style:font-name-complex="DejaVu Serif1" style:font-size-complex="6pt"/>
    </style:style>
    <style:style style:name="ce3886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fo:font-weight="bold" style:font-size-asian="6pt" style:font-weight-asian="bold" style:font-size-complex="6pt" style:font-weight-complex="bold"/>
    </style:style>
    <style:style style:name="ce3887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1" fo:font-size="6pt" style:font-name-asian="DejaVu Serif1" style:font-size-asian="6pt" style:font-name-complex="DejaVu Serif1" style:font-size-complex="6pt"/>
    </style:style>
    <style:style style:name="ce3888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9e4f00" style:font-name="DejaVu Serif" fo:font-size="6pt" style:font-name-asian="DejaVu Serif" style:font-size-asian="6pt" style:font-name-complex="DejaVu Serif" style:font-size-complex="6pt"/>
    </style:style>
    <style:style style:name="ce3889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890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1" style:font-name-asian="DejaVu Serif1" style:font-name-complex="DejaVu Serif1"/>
    </style:style>
    <style:style style:name="ce389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2" fo:font-size="8pt" style:font-name-asian="DejaVu Serif1" style:font-size-asian="8pt" style:font-name-complex="DejaVu Serif1" style:font-size-complex="8pt"/>
    </style:style>
    <style:style style:name="ce3892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" fo:font-size="8pt" fo:font-weight="bold" style:font-name-asian="DejaVu Serif" style:font-size-asian="8pt" style:font-weight-asian="bold" style:font-name-complex="DejaVu Serif" style:font-size-complex="8pt" style:font-weight-complex="bold"/>
    </style:style>
    <style:style style:name="ce3893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894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7ffe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3895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2" fo:font-size="6pt" fo:font-weight="bold" style:font-size-asian="6pt" style:font-weight-asian="bold" style:font-size-complex="6pt" style:font-weight-complex="bold"/>
    </style:style>
    <style:style style:name="ce3896" style:family="table-cell" style:parent-style-name="Default">
      <style:table-cell-properties fo:background-color="#ff0000"/>
      <style:text-properties style:font-name="DejaVu Serif2" fo:font-size="6pt" style:font-size-asian="6pt" style:font-size-complex="6pt"/>
    </style:style>
    <style:style style:name="ce3897" style:family="table-cell" style:parent-style-name="Default">
      <style:table-cell-properties fo:border-bottom="0.06pt solid #999999" fo:background-color="#ff0000" fo:border-left="none" fo:border-right="none" fo:border-top="0.06pt solid #999999" style:vertical-align="middle"/>
      <style:text-properties fo:color="#c462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898" style:family="table-cell" style:parent-style-name="Default">
      <style:table-cell-properties fo:border-bottom="0.06pt solid #999999" fo:background-color="#ffff00" fo:border-left="none" fo:border-right="none" fo:border-top="0.06pt solid #999999" style:vertical-align="middle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3899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fo:color="#ff0000" style:font-name="DejaVu Serif1" fo:font-size="8pt" style:text-underline-style="none" fo:font-weight="normal" style:font-name-asian="DejaVu Serif1" style:font-size-asian="8pt" style:font-weight-asian="normal" style:font-name-complex="DejaVu Serif1" style:font-size-complex="8pt" style:font-weight-complex="normal"/>
    </style:style>
    <style:style style:name="ce3900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 style:vertical-align="middle"/>
      <style:paragraph-properties fo:text-align="start" fo:margin-left="0cm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3901" style:family="table-cell" style:parent-style-name="Default">
      <style:table-cell-properties fo:border-bottom="0.74pt solid #7f7f7f" fo:background-color="#ffff00" style:text-align-source="value-type" style:repeat-content="false" fo:border-left="none" fo:border-right="none" fo:border-top="0.74pt solid #7f7f7f"/>
      <style:paragraph-properties fo:margin-left="0cm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90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fo:font-size="6pt" style:font-size-asian="6pt" style:font-size-complex="6pt"/>
    </style:style>
    <style:style style:name="ce390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" fo:font-size="8pt" style:text-underline-style="solid" style:text-underline-width="auto" style:text-underline-color="font-color" fo:font-weight="bold" style:font-name-asian="DejaVu Serif" style:font-size-asian="8pt" style:font-weight-asian="bold" style:font-name-complex="DejaVu Serif" style:font-size-complex="8pt" style:font-weight-complex="bold"/>
    </style:style>
    <style:style style:name="ce3904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ans" fo:font-size="6pt" style:font-size-asian="6pt" style:font-size-complex="6pt"/>
    </style:style>
    <style:style style:name="ce3905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color="#ff0000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906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style:font-name="DejaVu Serif2" fo:font-size="8pt" style:font-size-asian="8pt" style:font-size-complex="8pt"/>
    </style:style>
    <style:style style:name="ce3907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start" fo:margin-left="0cm"/>
      <style:text-properties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908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3909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91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style:font-name="DejaVu Serif" fo:font-size="8pt" style:font-name-asian="DejaVu Serif" style:font-size-asian="8pt" style:font-name-complex="DejaVu Serif" style:font-size-complex="8pt"/>
    </style:style>
    <style:style style:name="ce391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2e4" style:font-name="DejaVu Serif1" fo:font-size="8pt" style:font-name-asian="DejaVu Serif1" style:font-size-asian="8pt" style:font-name-complex="DejaVu Serif1" style:font-size-complex="8pt"/>
    </style:style>
    <style:style style:name="ce3912" style:family="table-cell" style:parent-style-name="Default">
      <style:table-cell-properties fo:border-bottom="0.74pt solid #7f7f7f" fo:background-color="#0072e4" style:text-align-source="fix" style:repeat-content="false" fo:border-left="none" fo:border-right="none" fo:border-top="0.74pt solid #7f7f7f"/>
      <style:paragraph-properties fo:text-align="start" fo:margin-left="0cm"/>
      <style:text-properties fo:font-size="6pt" style:text-underline-style="none" fo:font-weight="normal" style:font-size-asian="6pt" style:font-weight-asian="normal" style:font-size-complex="6pt" style:font-weight-complex="normal"/>
    </style:style>
    <style:style style:name="ce3913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" fo:font-size="8pt" style:text-underline-style="solid" style:text-underline-width="auto" style:text-underline-color="font-color" fo:font-weight="bold" style:font-name-asian="DejaVu Serif" style:font-size-asian="8pt" style:font-weight-asian="bold" style:font-name-complex="DejaVu Serif" style:font-size-complex="8pt" style:font-weight-complex="bold"/>
    </style:style>
    <style:style style:name="ce391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191919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915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font-name="DejaVu Sans" fo:font-size="6pt" style:font-size-asian="6pt" style:font-size-complex="6pt"/>
    </style:style>
    <style:style style:name="ce391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9e4f00" style:font-name="DejaVu Serif2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91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91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19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ans Condensed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920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 Condensed1" fo:font-size="6pt" style:text-underline-style="none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561" style:family="table-cell" style:parent-style-name="Default">
      <style:table-cell-properties fo:border-bottom="0.74pt solid #000000" style:text-align-source="fix" style:repeat-content="false" fo:border-left="none" fo:border-right="none" fo:border-top="0.74pt solid #000000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392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3922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23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3924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3925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c6633" style:font-name="DejaVu Serif2" fo:font-size="6pt" fo:font-weight="bold" style:font-size-asian="6pt" style:font-weight-asian="bold" style:font-size-complex="6pt" style:font-weight-complex="bold"/>
    </style:style>
    <style:style style:name="ce3926" style:family="table-cell" style:parent-style-name="Default">
      <style:table-cell-properties fo:background-color="#ffff00"/>
      <style:text-properties fo:color="#007ffe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3927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start" fo:margin-left="0cm"/>
      <style:text-properties fo:color="#c46200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3928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3929" style:family="table-cell" style:parent-style-name="Default">
      <style:table-cell-properties fo:border-bottom="0.74pt solid #7f7f7f" fo:background-color="#ffff00" fo:border-left="none" fo:border-right="none" fo:border-top="0.74pt solid #7f7f7f" style:vertical-align="middle"/>
      <style:text-properties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93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0000" style:font-name="DejaVu Serif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931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932" style:family="table-cell" style:parent-style-name="Default">
      <style:table-cell-properties fo:border-bottom="0.74pt solid #7f7f7f" fo:background-color="#ff0000" fo:border-left="none" fo:border-right="none" fo:border-top="0.74pt solid #7f7f7f" style:vertical-align="bottom"/>
      <style:text-properties fo:color="#c46200" style:font-name="DejaVu Serif" fo:font-size="8pt" style:font-name-asian="DejaVu Serif" style:font-size-asian="8pt" style:font-name-complex="DejaVu Serif" style:font-size-complex="8pt"/>
    </style:style>
    <style:style style:name="ce3933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c6633" fo:font-size="8pt" style:font-size-asian="8pt" style:font-size-complex="8pt"/>
    </style:style>
    <style:style style:name="ce3934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c6633" style:font-name="DejaVu Serif1" fo:font-size="6pt" style:font-name-asian="DejaVu Serif1" style:font-size-asian="6pt" style:font-name-complex="DejaVu Serif1" style:font-size-complex="6pt"/>
    </style:style>
    <style:style style:name="ce3935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009900" fo:font-size="9pt" style:font-size-asian="9pt" style:font-size-complex="9pt"/>
    </style:style>
    <style:style style:name="ce3936" style:family="table-cell" style:parent-style-name="Default">
      <style:table-cell-properties fo:border-bottom="0.74pt solid #7f7f7f" fo:background-color="#c46200" style:text-align-source="value-type" style:repeat-content="false" fo:border-left="none" fo:border-right="none" fo:border-top="0.74pt solid #7f7f7f"/>
      <style:paragraph-properties fo:margin-left="0cm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393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c6633" fo:font-size="6pt" style:font-size-asian="6pt" style:font-size-complex="6pt"/>
    </style:style>
    <style:style style:name="ce393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2e4" style:font-name="DejaVu Serif1" fo:font-size="6pt" style:font-name-asian="DejaVu Serif1" style:font-size-asian="6pt" style:font-name-complex="DejaVu Serif1" style:font-size-complex="6pt"/>
    </style:style>
    <style:style style:name="ce3939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font-name="DejaVu Sans Condensed" fo:font-size="6pt" style:font-name-asian="DejaVu Sans Condensed" style:font-size-asian="6pt" style:font-name-complex="DejaVu Sans Condensed" style:font-size-complex="6pt"/>
    </style:style>
    <style:style style:name="ce3940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fo:color="#191919" style:font-name="DejaVu Sans Condensed" fo:font-size="7pt" style:font-name-asian="DejaVu Sans Condensed" style:font-size-asian="7pt" style:font-name-complex="DejaVu Sans Condensed" style:font-size-complex="7pt"/>
    </style:style>
    <style:style style:name="ce394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cc6633" fo:font-size="6pt" style:font-size-asian="6pt" style:font-size-complex="6pt"/>
    </style:style>
    <style:style style:name="ce3942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4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44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" fo:font-size="8pt" style:text-underline-style="solid" style:text-underline-width="auto" style:text-underline-color="font-color" fo:font-weight="bold" style:font-name-asian="DejaVu Serif" style:font-size-asian="8pt" style:font-weight-asian="bold" style:font-name-complex="DejaVu Serif" style:font-size-complex="8pt" style:font-weight-complex="bold"/>
    </style:style>
    <style:style style:name="ce3945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ffff00" style:font-name="DejaVu Serif" fo:font-size="6pt" style:font-name-asian="DejaVu Serif" style:font-size-asian="6pt" style:font-name-complex="DejaVu Serif" style:font-size-complex="6pt"/>
    </style:style>
    <style:style style:name="ce394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name-asian="DejaVu Serif" style:font-size-asian="6pt" style:font-weight-asian="bold" style:font-name-complex="DejaVu Serif" style:font-size-complex="6pt" style:font-weight-complex="bold"/>
    </style:style>
    <style:style style:name="ce394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style:font-name-asian="DejaVu Serif" style:font-size-asian="6pt" style:font-name-complex="DejaVu Serif" style:font-size-complex="6pt"/>
    </style:style>
    <style:style style:name="ce3948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fo:color="#9c520a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949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erif2" fo:font-size="6pt" style:font-name-asian="DejaVu Serif" style:font-size-asian="6pt" style:font-name-complex="DejaVu Serif" style:font-size-complex="6pt"/>
    </style:style>
    <style:style style:name="ce3950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" fo:font-size="6pt" style:font-name-asian="DejaVu Serif" style:font-size-asian="6pt" style:font-name-complex="DejaVu Serif" style:font-size-complex="6pt"/>
    </style:style>
    <style:style style:name="ce395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ff00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395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2" fo:font-size="6pt" style:text-underline-style="none" style:font-size-asian="6pt" style:font-size-complex="6pt"/>
    </style:style>
    <style:style style:name="ce3953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" fo:font-size="8pt" fo:font-weight="bold" style:font-name-asian="DejaVu Serif" style:font-size-asian="8pt" style:font-weight-asian="bold" style:font-name-complex="DejaVu Serif" style:font-size-complex="8pt" style:font-weight-complex="bold"/>
    </style:style>
    <style:style style:name="ce3954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0000" fo:font-size="6pt" fo:font-weight="bold" style:font-size-asian="6pt" style:font-weight-asian="bold" style:font-size-complex="6pt" style:font-weight-complex="bold"/>
    </style:style>
    <style:style style:name="ce3955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3956" style:family="table-cell" style:parent-style-name="Default">
      <style:table-cell-properties fo:border-bottom="0.06pt solid #999999" fo:background-color="#ffff00" style:text-align-source="value-type" style:repeat-content="false" fo:border-left="none" fo:border-right="none" fo:border-top="0.06pt solid #999999"/>
      <style:paragraph-properties fo:margin-left="0cm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57" style:family="table-cell" style:parent-style-name="Default">
      <style:table-cell-properties fo:border-bottom="0.06pt solid #999999" fo:background-color="#007ffe" fo:border-left="none" fo:border-right="none" fo:border-top="0.06pt solid #999999" style:vertical-align="middle"/>
      <style:text-properties fo:color="#000000" style:font-name="DejaVu Sans Condensed" fo:font-size="6pt" style:font-name-asian="DejaVu Sans Condensed" style:font-size-asian="6pt" style:font-name-complex="DejaVu Sans Condensed" style:font-size-complex="6pt"/>
    </style:style>
    <style:style style:name="ce3958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dcff" fo:font-size="6pt" style:font-size-asian="6pt" style:font-size-complex="6pt"/>
    </style:style>
    <style:style style:name="ce3959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96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1" fo:font-size="8pt" style:text-underline-style="none" style:font-name-asian="DejaVu Serif1" style:font-size-asian="8pt" style:font-name-complex="DejaVu Serif1" style:font-size-complex="8pt"/>
    </style:style>
    <style:style style:name="ce3961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dcff" fo:font-size="6pt" style:font-size-asian="6pt" style:font-size-complex="6pt"/>
    </style:style>
    <style:style style:name="ce3962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96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ff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64" style:family="table-cell" style:parent-style-name="Default">
      <style:table-cell-properties fo:border-bottom="0.06pt solid #000000" style:text-align-source="fix" style:repeat-content="false" fo:border-left="none" fo:border-right="none" fo:border-top="none"/>
      <style:paragraph-properties fo:text-align="start" fo:margin-left="0cm"/>
      <style:text-properties fo:color="#ff00ff" fo:font-size="9pt" style:font-size-asian="9pt" style:font-size-complex="9pt"/>
    </style:style>
    <style:style style:name="ce3965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c6633" fo:font-size="6pt" style:font-size-asian="6pt" style:font-size-complex="6pt"/>
    </style:style>
    <style:style style:name="ce3966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c6633" style:font-name="DejaVu Serif2" fo:font-size="6pt" style:font-size-asian="6pt" style:font-size-complex="6pt"/>
    </style:style>
    <style:style style:name="ce3967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9e4f00" style:font-name="DejaVu Serif" fo:font-size="8pt" style:font-name-asian="DejaVu Serif" style:font-size-asian="8pt" style:font-name-complex="DejaVu Serif" style:font-size-complex="8pt"/>
    </style:style>
    <style:style style:name="ce396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3969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970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1" fo:font-size="8pt" style:text-underline-style="none" style:font-name-asian="DejaVu Serif1" style:font-size-asian="8pt" style:font-name-complex="DejaVu Serif1" style:font-size-complex="8pt"/>
    </style:style>
    <style:style style:name="ce397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007ff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72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397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007ffe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3974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3975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76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style:font-name="DejaVu Serif2" fo:font-size="6pt" style:font-size-asian="6pt" style:font-size-complex="6pt"/>
    </style:style>
    <style:style style:name="ce3977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 Condensed2" fo:font-size="6pt" style:font-name-asian="DejaVu Serif1" style:font-size-asian="6pt" style:font-name-complex="DejaVu Serif1" style:font-size-complex="6pt"/>
    </style:style>
    <style:style style:name="ce397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3979" style:family="table-cell" style:parent-style-name="Default">
      <style:table-cell-properties fo:background-color="#9c520a"/>
      <style:text-properties style:font-name="DejaVu Sans2" fo:font-size="6pt" style:font-name-asian="DejaVu Sans2" style:font-size-asian="6pt" style:font-name-complex="DejaVu Sans2" style:font-size-complex="6pt"/>
    </style:style>
    <style:style style:name="ce3980" style:family="table-cell" style:parent-style-name="Default">
      <style:table-cell-properties fo:background-color="#007ffe"/>
      <style:text-properties fo:color="#ff0000" style:font-name="DejaVu Sans2" fo:font-size="6pt" style:font-name-asian="DejaVu Sans2" style:font-size-asian="6pt" style:font-name-complex="DejaVu Sans2" style:font-size-complex="6pt"/>
    </style:style>
    <style:style style:name="ce4002" style:family="table-cell" style:parent-style-name="Default">
      <style:table-cell-properties fo:background-color="#9e4f00"/>
      <style:text-properties style:font-name="DejaVu Sans1" fo:font-size="6pt" style:font-name-asian="DejaVu Sans1" style:font-size-asian="6pt" style:font-name-complex="DejaVu Sans1" style:font-size-complex="6pt"/>
    </style:style>
    <style:style style:name="ce4003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font-size="8pt" style:font-size-asian="8pt" style:font-size-complex="8pt"/>
    </style:style>
    <style:style style:name="ce4004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191919" fo:font-size="6pt" style:font-size-asian="6pt" style:font-size-complex="6pt"/>
    </style:style>
    <style:style style:name="ce4005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fo:color="#c46200" fo:font-size="6pt" style:font-size-asian="6pt" style:font-size-complex="6pt"/>
    </style:style>
    <style:style style:name="ce4006" style:family="table-cell" style:parent-style-name="Default">
      <style:table-cell-properties fo:background-color="#ff0000"/>
      <style:text-properties fo:color="#00dcff" fo:font-size="6pt" fo:font-weight="bold" style:font-size-asian="6pt" style:font-weight-asian="bold" style:font-size-complex="6pt" style:font-weight-complex="bold"/>
    </style:style>
    <style:style style:name="ce4007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c46200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4008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start" fo:margin-left="0cm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4009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0000" style:font-name="DejaVu Serif" fo:font-size="6pt" fo:font-weight="normal" style:font-name-asian="DejaVu Serif" style:font-size-asian="6pt" style:font-weight-asian="normal" style:font-name-complex="DejaVu Serif" style:font-size-complex="6pt" style:font-weight-complex="normal"/>
    </style:style>
    <style:style style:name="ce4010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0000" fo:font-size="6pt" fo:font-weight="bold" style:font-size-asian="6pt" style:font-weight-asian="bold" style:font-size-complex="6pt" style:font-weight-complex="bold"/>
    </style:style>
    <style:style style:name="ce4011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b000" fo:font-size="9pt" style:text-underline-style="none" style:font-size-asian="9pt" style:font-size-complex="9pt"/>
    </style:style>
    <style:style style:name="ce401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2" fo:font-size="6pt" style:text-underline-style="solid" style:text-underline-width="auto" style:text-underline-color="font-color" style:font-size-asian="6pt" style:font-size-complex="6pt"/>
    </style:style>
    <style:style style:name="ce4013" style:family="table-cell" style:parent-style-name="Default">
      <style:table-cell-properties fo:border-bottom="0.06pt solid #999999" fo:background-color="#c46200" fo:border-left="none" fo:border-right="none" fo:border-top="0.06pt solid #999999" style:vertical-align="middle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4014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015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1" fo:font-size="6pt" fo:font-style="normal" style:text-underline-style="none" fo:font-weight="bold" style:font-name-asian="DejaVu Serif1" style:font-size-asian="6pt" style:font-style-asian="normal" style:font-weight-asian="bold" style:font-name-complex="DejaVu Serif1" style:font-size-complex="6pt" style:font-style-complex="normal" style:font-weight-complex="bold"/>
    </style:style>
    <style:style style:name="ce4016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17" style:family="table-cell" style:parent-style-name="Default">
      <style:table-cell-properties fo:border-bottom="0.74pt solid #7f7f7f" fo:background-color="#007ffe" fo:border-left="none" fo:border-right="none" fo:border-top="0.74pt solid #7f7f7f" style:vertical-align="middle"/>
      <style:text-properties fo:font-size="6pt" style:font-size-asian="6pt" style:font-size-complex="6pt"/>
    </style:style>
    <style:style style:name="ce401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c6633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19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402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cc6633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21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dcff" fo:font-size="6pt" style:font-size-asian="6pt" style:font-size-complex="6pt"/>
    </style:style>
    <style:style style:name="ce4022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402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0000" style:font-name="DejaVu Serif" fo:font-size="8pt" style:font-name-asian="DejaVu Serif" style:font-size-asian="8pt" style:font-name-complex="DejaVu Serif" style:font-size-complex="8pt"/>
    </style:style>
    <style:style style:name="ce4024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cc6633"/>
    </style:style>
    <style:style style:name="ce4025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46200" style:font-name="DejaVu Serif1" fo:font-size="8pt" style:font-name-asian="DejaVu Serif1" style:font-size-asian="8pt" style:font-name-complex="DejaVu Serif1" style:font-size-complex="8pt"/>
    </style:style>
    <style:style style:name="ce4026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" fo:font-size="8pt" style:font-name-asian="DejaVu Serif" style:font-size-asian="8pt" style:font-name-complex="DejaVu Serif" style:font-size-complex="8pt"/>
    </style:style>
    <style:style style:name="ce4027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" fo:font-size="6pt" style:text-underline-style="none" style:font-name-asian="DejaVu Serif" style:font-size-asian="6pt" style:font-name-complex="DejaVu Serif" style:font-size-complex="6pt"/>
    </style:style>
    <style:style style:name="ce4028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c6633"/>
    </style:style>
    <style:style style:name="ce4029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cc6633" fo:font-size="8pt" style:font-size-asian="8pt" style:font-size-complex="8pt"/>
    </style:style>
    <style:style style:name="ce403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191919" style:font-name="DejaVu Serif1" fo:font-size="6pt" style:font-name-asian="DejaVu Serif1" style:font-size-asian="6pt" style:font-name-complex="DejaVu Serif1" style:font-size-complex="6pt"/>
    </style:style>
    <style:style style:name="ce403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c6633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32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191919" fo:font-size="6pt" style:text-underline-style="none" fo:font-weight="bold" style:font-size-asian="6pt" style:font-weight-asian="bold" style:font-size-complex="6pt" style:font-weight-complex="bold"/>
    </style:style>
    <style:style style:name="ce4033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fo:font-size="6pt" style:text-underline-style="none" fo:font-weight="bold" style:font-size-asian="6pt" style:font-weight-asian="bold" style:font-size-complex="6pt" style:font-weight-complex="bold"/>
    </style:style>
    <style:style style:name="ce4034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2e4" style:font-name="DejaVu Serif1" fo:font-size="8pt" style:font-name-asian="DejaVu Serif1" style:font-size-asian="8pt" style:font-name-complex="DejaVu Serif1" style:font-size-complex="8pt"/>
    </style:style>
    <style:style style:name="ce4035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4036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403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1" fo:font-size="6pt" style:text-underline-style="none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4038" style:family="table-cell" style:parent-style-name="Default">
      <style:table-cell-properties fo:border-bottom="0.74pt solid #7f7f7f" fo:background-color="#9c520a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ans Condensed1" fo:font-size="6pt" style:text-underline-style="none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4039" style:family="table-cell" style:parent-style-name="Default">
      <style:table-cell-properties fo:background-color="#ffff00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4040" style:family="table-cell" style:parent-style-name="Default">
      <style:table-cell-properties fo:background-color="#007ffe" style:text-align-source="fix" style:repeat-content="false"/>
      <style:paragraph-properties fo:text-align="center" fo:margin-left="0cm"/>
      <style:text-properties style:font-name="DejaVu Sans1" fo:font-size="6pt" style:font-name-asian="DejaVu Sans1" style:font-size-asian="6pt" style:font-name-complex="DejaVu Sans1" style:font-size-complex="6pt"/>
    </style:style>
    <style:style style:name="ce4041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2" fo:font-size="8pt" style:font-size-asian="8pt" style:font-size-complex="8pt"/>
    </style:style>
    <style:style style:name="ce404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1" fo:font-size="6pt" style:font-name-asian="DejaVu Serif" style:font-size-asian="6pt" style:font-name-complex="DejaVu Serif" style:font-size-complex="6pt"/>
    </style:style>
    <style:style style:name="ce4043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text-underline-style="solid" style:text-underline-width="auto" style:text-underline-color="font-color"/>
    </style:style>
    <style:style style:name="ce404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c6633" style:font-name="DejaVu Serif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045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4046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996633" style:font-name="DejaVu Serif2" fo:font-size="6pt" fo:font-weight="bold" style:font-size-asian="6pt" style:font-weight-asian="bold" style:font-size-complex="6pt" style:font-weight-complex="bold"/>
    </style:style>
    <style:style style:name="ce4047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191919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4048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c6633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49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0000" style:text-outline="false" style:text-line-through-style="none" style:text-line-through-type="none" style:font-name="DejaVu Serif2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pt" style:language-asian="zxx" style:country-asian="none" style:font-style-asian="normal" style:font-weight-asian="normal" style:font-name-complex="Segoe UI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4050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cc6633"/>
    </style:style>
    <style:style style:name="ce405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5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ans Condensed2" fo:font-size="6pt" style:text-underline-style="none" fo:font-weight="bold" style:font-size-asian="6pt" style:font-weight-asian="bold" style:font-size-complex="6pt" style:font-weight-complex="bold"/>
    </style:style>
    <style:style style:name="ce4053" style:family="table-cell" style:parent-style-name="Default">
      <style:table-cell-properties fo:background-color="#9e4f00"/>
      <style:text-properties style:font-name="DejaVu Serif Condensed" fo:font-size="6pt" style:font-name-asian="DejaVu Serif Condensed" style:font-size-asian="6pt" style:font-name-complex="DejaVu Serif Condensed" style:font-size-complex="6pt"/>
    </style:style>
    <style:style style:name="ce1236" style:family="table-cell" style:parent-style-name="Default">
      <style:table-cell-properties fo:background-color="#9e4f00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4054" style:family="table-cell" style:parent-style-name="Default">
      <style:table-cell-properties fo:background-color="#ffff00"/>
      <style:text-properties fo:color="#ffff00" style:font-name="DejaVu Sans Condensed1" fo:font-size="6pt" style:font-name-asian="DejaVu Sans Condensed1" style:font-size-asian="6pt" style:font-name-complex="DejaVu Sans Condensed1" style:font-size-complex="6pt"/>
    </style:style>
    <style:style style:name="ce405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4056" style:family="table-cell" style:parent-style-name="Default">
      <style:table-cell-properties fo:border-bottom="0.06pt solid #999999" fo:background-color="#9c520a" fo:border-left="none" fo:border-right="none" fo:border-top="0.06pt solid #999999"/>
      <style:text-properties fo:color="#1c1c1c" style:font-name="DejaVu Sans Condensed1" fo:font-size="6pt" style:font-name-asian="DejaVu Sans Condensed1" style:font-size-asian="6pt" style:font-name-complex="DejaVu Sans Condensed1" style:font-size-complex="6pt"/>
    </style:style>
    <style:style style:name="ce4057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style:use-window-font-color="true" style:font-name="DejaVu Serif2" fo:font-size="6pt" style:font-size-asian="6pt" style:font-size-complex="6pt"/>
    </style:style>
    <style:style style:name="ce405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405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ffff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060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center" fo:margin-left="0cm"/>
      <style:text-properties fo:color="#191919" style:font-name="DejaVu Sans Condensed" fo:font-size="6pt" style:text-underline-style="none" fo:font-weight="bold" style:font-name-asian="DejaVu Sans Condensed" style:font-size-asian="6pt" style:font-weight-asian="bold" style:font-name-complex="DejaVu Sans Condensed" style:font-size-complex="6pt" style:font-weight-complex="bold"/>
    </style:style>
    <style:style style:name="ce406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c46200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4062" style:family="table-cell" style:parent-style-name="Default">
      <style:table-cell-properties fo:border-bottom="0.06pt solid #999999" fo:background-color="#007ffe" fo:border-left="none" fo:border-right="none" fo:border-top="0.06pt solid #999999" style:vertical-align="middle"/>
      <style:text-properties fo:color="#007ffe" style:font-name="DejaVu Serif1" fo:font-size="6pt" style:font-name-asian="DejaVu Serif1" style:font-size-asian="6pt" style:font-name-complex="DejaVu Serif1" style:font-size-complex="6pt"/>
    </style:style>
    <style:style style:name="ce4063" style:family="table-cell" style:parent-style-name="Default">
      <style:table-cell-properties fo:border-bottom="0.74pt solid #7f7f7f" fo:background-color="#c46200" style:text-align-source="fix" style:repeat-content="false" fo:border-left="none" fo:border-right="none" fo:border-top="0.74pt solid #7f7f7f"/>
      <style:paragraph-properties fo:text-align="center" fo:margin-left="0cm"/>
      <style:text-properties fo:color="#000080" style:font-name="DejaVu Serif1" fo:font-size="6pt" style:text-underline-style="none" style:font-name-asian="DejaVu Serif1" style:font-size-asian="6pt" style:font-name-complex="DejaVu Serif1" style:font-size-complex="6pt"/>
    </style:style>
    <style:style style:name="ce4064" style:family="table-cell" style:parent-style-name="Default">
      <style:table-cell-properties fo:border-bottom="0.74pt solid #7f7f7f" fo:background-color="#ff0000" fo:border-left="none" fo:border-right="none" fo:border-top="0.74pt solid #7f7f7f" style:vertical-align="automatic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4065" style:family="table-cell" style:parent-style-name="Default">
      <style:table-cell-properties fo:border-bottom="0.74pt solid #7f7f7f" fo:background-color="#ff0000" fo:border-left="none" fo:border-right="none" fo:border-top="0.74pt solid #7f7f7f" style:vertical-align="middle"/>
      <style:text-properties fo:color="#ff0000" style:font-name="DejaVu Serif1" fo:font-size="8pt" style:font-name-asian="DejaVu Serif1" style:font-size-asian="8pt" style:font-name-complex="DejaVu Serif1" style:font-size-complex="8pt"/>
    </style:style>
    <style:style style:name="ce4066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406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c6633" style:font-name="DejaVu Serif2" fo:font-size="6pt" style:font-size-asian="6pt" style:font-size-complex="6pt"/>
    </style:style>
    <style:style style:name="ce4068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ae00" style:font-name="Ariel" fo:font-size="9pt" style:font-name-asian="DejaVu Serif1" style:font-size-asian="9pt" style:font-name-complex="DejaVu Serif1" style:font-size-complex="9pt"/>
    </style:style>
    <style:style style:name="ce4069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font-name="DejaVu Serif1" fo:font-size="6pt" style:font-name-asian="DejaVu Serif1" style:font-size-asian="6pt" style:font-name-complex="DejaVu Serif1" style:font-size-complex="6pt"/>
    </style:style>
    <style:style style:name="ce4070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font-name="DejaVu Serif" fo:font-size="6pt" style:font-name-asian="DejaVu Serif" style:font-size-asian="6pt" style:font-name-complex="DejaVu Serif" style:font-size-complex="6pt"/>
    </style:style>
    <style:style style:name="ce407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0072e4" style:font-name="DejaVu Serif1" fo:font-size="8pt" style:font-name-asian="DejaVu Serif1" style:font-size-asian="8pt" style:font-name-complex="DejaVu Serif1" style:font-size-complex="8pt"/>
    </style:style>
    <style:style style:name="ce4072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style:use-window-font-color="true" style:font-name="DejaVu Serif2" fo:font-size="6pt" style:font-name-asian="DejaVu Serif1" style:font-size-asian="6pt" style:font-name-complex="DejaVu Serif1" style:font-size-complex="6pt"/>
    </style:style>
    <style:style style:name="ce4073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style:use-window-font-color="true" style:font-name="DejaVu Serif1" fo:font-size="6pt" style:font-name-asian="DejaVu Serif1" style:font-size-asian="6pt" style:font-name-complex="DejaVu Serif1" style:font-size-complex="6pt"/>
    </style:style>
    <style:style style:name="ce4074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1" fo:font-size="6pt" style:font-name-asian="DejaVu Serif1" style:font-size-asian="6pt" style:font-name-complex="DejaVu Serif1" style:font-size-complex="6pt"/>
    </style:style>
    <style:style style:name="ce4075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font-size="8pt" style:font-size-asian="8pt" style:font-size-complex="8pt"/>
    </style:style>
    <style:style style:name="ce4076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" fo:font-size="6pt" style:font-size-asian="6pt" style:font-size-complex="6pt"/>
    </style:style>
    <style:style style:name="ce407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000000" style:font-name="DejaVu Serif" fo:font-size="6pt" fo:font-weight="bold" style:font-name-asian="DejaVu Serif" style:font-size-asian="6pt" style:font-weight-asian="bold" style:font-name-complex="DejaVu Serif" style:font-size-complex="6pt" style:font-weight-complex="bold"/>
    </style:style>
    <style:style style:name="ce4078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007ffe" style:font-name="DejaVu Serif2" fo:font-size="6pt" fo:font-weight="bold" style:font-size-asian="6pt" style:font-weight-asian="bold" style:font-size-complex="6pt" style:font-weight-complex="bold"/>
    </style:style>
    <style:style style:name="ce4079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ff00" style:font-name="DejaVu Serif2" fo:font-size="6pt" fo:font-weight="bold" style:font-size-asian="6pt" style:font-weight-asian="bold" style:font-size-complex="6pt" style:font-weight-complex="bold"/>
    </style:style>
    <style:style style:name="ce4080" style:family="table-cell" style:parent-style-name="Default">
      <style:table-cell-properties fo:border-bottom="0.06pt solid #999999" fo:background-color="#ff0000" fo:border-left="none" fo:border-right="none" fo:border-top="0.06pt solid #999999" style:vertical-align="middle"/>
      <style:text-properties fo:color="#ff0000" style:font-name="DejaVu Serif2" fo:font-size="6pt" style:font-size-asian="6pt" style:font-size-complex="6pt"/>
    </style:style>
    <style:style style:name="ce4081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fo:color="#ffff00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8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dcff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083" style:family="table-cell" style:parent-style-name="Default">
      <style:table-cell-properties style:text-align-source="fix" style:repeat-content="false" fo:background-color="transparent" fo:border="0.74pt solid #000000"/>
      <style:paragraph-properties fo:text-align="start" fo:margin-left="0cm"/>
      <style:text-properties fo:color="#ff00cc" fo:font-size="9pt" style:font-size-asian="9pt" style:font-size-complex="9pt"/>
    </style:style>
    <style:style style:name="ce4084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cc6633" style:font-name="DejaVu Serif" fo:font-size="6pt" style:font-name-asian="DejaVu Serif" style:font-size-asian="6pt" style:font-name-complex="DejaVu Serif" style:font-size-complex="6pt"/>
    </style:style>
    <style:style style:name="ce4085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cc6633" style:font-name="DejaVu Serif2" fo:font-size="6pt" style:font-size-asian="6pt" style:font-size-complex="6pt"/>
    </style:style>
    <style:style style:name="ce408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font-size="9pt" style:font-size-asian="9pt" style:font-size-complex="9pt"/>
    </style:style>
    <style:style style:name="ce408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font-size="9pt" style:font-size-asian="9pt" style:font-size-complex="9pt"/>
    </style:style>
    <style:style style:name="ce4088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ff00ff" style:font-name="Arial1" fo:font-size="9pt" style:font-name-asian="DejaVu Serif1" style:font-size-asian="9pt" style:font-name-complex="DejaVu Serif1" style:font-size-complex="9pt"/>
    </style:style>
    <style:style style:name="ce4089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cc6633" fo:font-size="6pt" style:font-size-asian="6pt" style:font-size-complex="6pt"/>
    </style:style>
    <style:style style:name="ce4090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cc6633" style:font-name="DejaVu Serif2" fo:font-size="8pt" style:font-size-asian="8pt" style:font-size-complex="8pt"/>
    </style:style>
    <style:style style:name="ce409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00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409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9e4f0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4093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4094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style:text-outline="false" style:text-line-through-style="none" style:text-line-through-type="none" style:font-name="DejaVu Serif2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4096" style:family="table-cell" style:parent-style-name="Default">
      <style:table-cell-properties fo:background-color="#ff0000"/>
      <style:text-properties fo:color="#ff0000" fo:font-size="6pt" style:font-size-asian="6pt" style:font-size-complex="6pt"/>
    </style:style>
    <style:style style:name="ce4097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style:font-name="DejaVu Serif2" fo:font-size="6pt" style:font-name-asian="DejaVu Serif1" style:font-size-asian="6pt" style:font-name-complex="DejaVu Serif1" style:font-size-complex="6pt"/>
    </style:style>
    <style:style style:name="ce4098" style:family="table-cell" style:parent-style-name="Default">
      <style:table-cell-properties fo:border-bottom="0.06pt solid #999999" fo:background-color="#ffff00" style:text-align-source="fix" style:repeat-content="false" fo:border-left="none" fo:border-right="none" fo:border-top="0.06pt solid #999999"/>
      <style:paragraph-properties fo:text-align="start" fo:margin-left="0cm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4099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46200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4100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" fo:font-size="6pt" style:font-name-asian="DejaVu Serif" style:font-size-asian="6pt" style:font-name-complex="DejaVu Serif" style:font-size-complex="6pt"/>
    </style:style>
    <style:style style:name="ce4101" style:family="table-cell" style:parent-style-name="Default">
      <style:table-cell-properties fo:border-bottom="0.06pt solid #999999" fo:background-color="#ff0000" fo:border-left="none" fo:border-right="none" fo:border-top="0.06pt solid #999999"/>
      <style:text-properties fo:color="#00dcff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102" style:family="table-cell" style:parent-style-name="Default">
      <style:table-cell-properties fo:border-bottom="0.06pt solid #999999" fo:background-color="#c46200" style:text-align-source="fix" style:repeat-content="false" fo:border-left="none" fo:border-right="none" fo:border-top="0.06pt solid #999999"/>
      <style:paragraph-properties fo:text-align="end" fo:margin-left="0cm"/>
      <style:text-properties style:font-name="DejaVu Serif" fo:font-size="6pt" style:font-name-asian="DejaVu Serif" style:font-size-asian="6pt" style:font-name-complex="DejaVu Serif" style:font-size-complex="6pt"/>
    </style:style>
    <style:style style:name="ce4103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 style:vertical-align="middle"/>
      <style:paragraph-properties fo:text-align="start" fo:margin-left="0cm"/>
      <style:text-properties fo:color="#007ffe" style:font-name="DejaVu Serif" fo:font-size="8pt" style:text-underline-style="none" fo:font-weight="bold" style:font-name-asian="DejaVu Serif" style:font-size-asian="8pt" style:font-weight-asian="bold" style:font-name-complex="DejaVu Serif" style:font-size-complex="8pt" style:font-weight-complex="bold"/>
    </style:style>
    <style:style style:name="ce4104" style:family="table-cell" style:parent-style-name="Default">
      <style:table-cell-properties fo:border-bottom="0.74pt solid #7f7f7f" fo:background-color="#ff0000" fo:border-left="none" fo:border-right="none" fo:border-top="0.74pt solid #7f7f7f" style:vertical-align="automatic"/>
      <style:text-properties fo:color="#191919" style:font-name="DejaVu Serif2" fo:font-size="6pt" style:text-underline-style="none" fo:font-weight="bold" style:font-size-asian="6pt" style:font-weight-asian="bold" style:font-size-complex="6pt" style:font-weight-complex="bold"/>
    </style:style>
    <style:style style:name="ce4105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DejaVu Sans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angal" style:font-size-asian="6pt" style:language-asian="hi" style:country-asian="IN" style:font-style-asian="normal" style:font-weight-asian="normal" style:font-name-complex="Lucida Sans Unicode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106" style:family="table-cell" style:parent-style-name="Default">
      <style:table-cell-properties fo:border-bottom="0.74pt solid #7f7f7f" fo:background-color="#ffff00" fo:border-left="none" fo:border-right="none" fo:border-top="0.74pt solid #7f7f7f" style:vertical-align="automatic"/>
      <style:text-properties fo:color="#ffff00" style:font-name="DejaVu Serif1" fo:font-size="8pt" style:font-name-asian="DejaVu Serif1" style:font-size-asian="8pt" style:font-name-complex="DejaVu Serif1" style:font-size-complex="8pt"/>
    </style:style>
    <style:style style:name="ce4107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4108" style:family="table-cell" style:parent-style-name="Default">
      <style:table-cell-properties fo:border-bottom="0.74pt solid #7f7f7f" fo:background-color="#ff0000" style:text-align-source="value-type" style:repeat-content="false" fo:border-left="none" fo:border-right="none" fo:border-top="0.74pt solid #7f7f7f"/>
      <style:paragraph-properties fo:margin-left="0cm"/>
      <style:text-properties fo:color="#007ffe" style:font-name="DejaVu Serif1" fo:font-size="9pt" style:text-underline-style="none" style:font-name-asian="DejaVu Serif1" style:font-size-asian="9pt" style:font-name-complex="DejaVu Serif1" style:font-size-complex="9pt"/>
    </style:style>
    <style:style style:name="ce4109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00b000" fo:font-size="9pt" style:font-size-asian="9pt" style:font-size-complex="9pt"/>
    </style:style>
    <style:style style:name="ce411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2e4" style:font-name="DejaVu Serif" fo:font-size="8pt" style:font-name-asian="DejaVu Serif" style:font-size-asian="8pt" style:font-name-complex="DejaVu Serif" style:font-size-complex="8pt"/>
    </style:style>
    <style:style style:name="ce4111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0000" style:font-name="DejaVu Serif" fo:font-size="9pt" style:font-name-asian="DejaVu Serif" style:font-size-asian="9pt" style:font-name-complex="DejaVu Serif" style:font-size-complex="9pt"/>
    </style:style>
    <style:style style:name="ce4112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9e4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4113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font-size="6pt" style:text-underline-style="none" fo:font-weight="bold" style:font-size-asian="6pt" style:font-weight-asian="bold" style:font-size-complex="6pt" style:font-weight-complex="bold"/>
    </style:style>
    <style:style style:name="ce411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9e4f00" style:font-name="DejaVu Serif" fo:font-size="6pt" style:font-name-asian="DejaVu Serif" style:font-size-asian="6pt" style:font-name-complex="DejaVu Serif" style:font-size-complex="6pt"/>
    </style:style>
    <style:style style:name="ce4115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1" fo:font-size="8pt" style:text-underline-style="solid" style:text-underline-width="auto" style:text-underline-color="font-color" fo:font-weight="bold" style:font-name-asian="DejaVu Serif1" style:font-size-asian="8pt" style:font-weight-asian="bold" style:font-name-complex="DejaVu Serif1" style:font-size-complex="8pt" style:font-weight-complex="bold"/>
    </style:style>
    <style:style style:name="ce4116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font-size="6pt" style:text-underline-style="none" fo:font-weight="bold" style:font-size-asian="6pt" style:font-weight-asian="bold" style:font-size-complex="6pt" style:font-weight-complex="bold"/>
    </style:style>
    <style:style style:name="ce4117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7ffe" style:font-name="DejaVu Serif2" fo:font-size="8pt" style:font-size-asian="8pt" style:font-size-complex="8pt"/>
    </style:style>
    <style:style style:name="ce411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4119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120" style:family="table-cell" style:parent-style-name="Default">
      <style:table-cell-properties fo:background-color="#007ffe"/>
      <style:text-properties fo:color="#ffff00" style:font-name="DejaVu Sans Condensed2" fo:font-size="6pt" style:font-size-asian="6pt" style:font-size-complex="6pt"/>
    </style:style>
    <style:style style:name="ce4121" style:family="table-cell" style:parent-style-name="Default">
      <style:text-properties fo:color="#0099ff"/>
    </style:style>
    <style:style style:name="ce4122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007ffe" style:font-name="DejaVu Serif1" fo:font-size="8pt" style:font-name-asian="DejaVu Serif1" style:font-size-asian="8pt" style:font-name-complex="DejaVu Serif1" style:font-size-complex="8pt"/>
    </style:style>
    <style:style style:name="ce4123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191919" style:font-name="DejaVu Serif1" fo:font-size="6pt" style:font-name-asian="DejaVu Serif1" style:font-size-asian="6pt" style:font-name-complex="DejaVu Serif1" style:font-size-complex="6pt"/>
    </style:style>
    <style:style style:name="ce4124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7ffe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4125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color="#ffff00" style:font-name="DejaVu Serif2" fo:font-size="6pt" fo:font-weight="bold" style:font-size-asian="6pt" style:font-weight-asian="bold" style:font-size-complex="6pt" style:font-weight-complex="bold"/>
    </style:style>
    <style:style style:name="ce4126" style:family="table-cell" style:parent-style-name="Default">
      <style:table-cell-properties fo:border-bottom="0.06pt solid #999999" fo:background-color="#c46200" fo:border-left="none" fo:border-right="none" fo:border-top="0.06pt solid #999999" style:vertical-align="automatic"/>
      <style:text-properties fo:color="#c46200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4127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ff00ff" fo:font-size="9pt" fo:font-weight="normal" style:font-size-asian="9pt" style:font-weight-asian="normal" style:font-size-complex="9pt" style:font-weight-complex="normal"/>
    </style:style>
    <style:style style:name="ce4128" style:family="table-cell" style:parent-style-name="Default">
      <style:table-cell-properties fo:border-bottom="0.06pt solid #999999" fo:background-color="#ff0000" fo:border-left="none" fo:border-right="none" fo:border-top="0.06pt solid #999999" style:vertical-align="middle"/>
      <style:text-properties fo:color="#c46200" style:font-name="DejaVu Serif1" fo:font-size="6pt" style:font-name-asian="DejaVu Serif1" style:font-size-asian="6pt" style:font-name-complex="DejaVu Serif1" style:font-size-complex="6pt"/>
    </style:style>
    <style:style style:name="ce4129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00b8ff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13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text-outline="false" style:text-line-through-style="none" style:text-line-through-type="none" style:font-name="DejaVu Sans1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1" style:font-size-asian="6pt" style:language-asian="hi" style:country-asian="IN" style:font-style-asian="normal" style:font-weight-asian="normal" style:font-name-complex="DejaVu Sans1" style:font-size-complex="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131" style:family="table-cell" style:parent-style-name="Default">
      <style:table-cell-properties fo:border-bottom="0.74pt solid #7f7f7f" fo:background-color="#c46200" style:text-align-source="value-type" style:repeat-content="false" fo:border-left="none" fo:border-right="none" fo:border-top="0.74pt solid #7f7f7f"/>
      <style:paragraph-properties fo:margin-left="0cm"/>
      <style:text-properties fo:color="#ff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4132" style:family="table-cell" style:parent-style-name="Default">
      <style:table-cell-properties fo:border-bottom="0.74pt solid #7f7f7f" fo:background-color="#c46200" fo:border-left="none" fo:border-right="none" fo:border-top="0.74pt solid #7f7f7f" style:vertical-align="middle"/>
      <style:text-properties style:font-name="DejaVu Serif2" fo:font-size="6pt" style:font-size-asian="6pt" style:font-size-complex="6pt"/>
    </style:style>
    <style:style style:name="ce413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ffe" style:font-name="DejaVu Serif" fo:font-size="6pt" style:font-name-asian="DejaVu Serif" style:font-size-asian="6pt" style:font-name-complex="DejaVu Serif" style:font-size-complex="6pt"/>
    </style:style>
    <style:style style:name="ce4134" style:family="table-cell" style:parent-style-name="Default">
      <style:table-cell-properties fo:border-bottom="0.74pt solid #7f7f7f" fo:background-color="#c46200" fo:border-left="none" fo:border-right="none" fo:border-top="0.74pt solid #7f7f7f"/>
      <style:text-properties style:font-name="DejaVu Serif1" fo:font-size="8pt" style:font-name-asian="DejaVu Serif1" style:font-size-asian="8pt" style:font-name-complex="DejaVu Serif1" style:font-size-complex="8pt"/>
    </style:style>
    <style:style style:name="ce4135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fo:color="#191919" style:font-name="DejaVu Serif2" fo:font-size="6pt" style:font-size-asian="6pt" style:font-size-complex="6pt"/>
    </style:style>
    <style:style style:name="ce4136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start" fo:margin-left="0cm"/>
      <style:text-properties fo:color="#007ffe" style:font-name="DejaVu Serif2" fo:font-size="6pt" style:font-name-asian="DejaVu Serif1" style:font-size-asian="6pt" style:font-name-complex="DejaVu Serif1" style:font-size-complex="6pt"/>
    </style:style>
    <style:style style:name="ce413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ffe" style:font-name="DejaVu Serif" fo:font-size="8pt" style:font-name-asian="DejaVu Serif1" style:font-size-asian="8pt" style:font-name-complex="DejaVu Serif1" style:font-size-complex="8pt"/>
    </style:style>
    <style:style style:name="ce4138" style:family="table-cell" style:parent-style-name="Default">
      <style:table-cell-properties fo:border-bottom="0.74pt solid #7f7f7f" fo:background-color="#c46200" fo:border-left="none" fo:border-right="none" fo:border-top="0.74pt solid #7f7f7f" style:vertical-align="bottom"/>
      <style:text-properties style:font-name="DejaVu Serif2" fo:font-size="6pt" style:font-size-asian="6pt" style:font-size-complex="6pt"/>
    </style:style>
    <style:style style:name="ce4139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cc6633"/>
    </style:style>
    <style:style style:name="ce4140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c6633" fo:font-size="8pt" style:font-size-asian="8pt" style:font-size-complex="8pt"/>
    </style:style>
    <style:style style:name="ce414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/>
    </style:style>
    <style:style style:name="ce4142" style:family="table-cell" style:parent-style-name="Default">
      <style:table-cell-properties fo:background-color="#ff0000"/>
      <style:text-properties fo:font-size="8pt" style:font-size-asian="8pt" style:font-size-complex="8pt"/>
    </style:style>
    <style:style style:name="ce4143" style:family="table-cell" style:parent-style-name="Default">
      <style:table-cell-properties fo:border-bottom="0.74pt solid #7f7f7f" fo:background-color="#ffff00" style:text-align-source="value-type" style:repeat-content="false" fo:border-left="none" fo:border-right="none" fo:border-top="0.74pt solid #7f7f7f"/>
      <style:paragraph-properties fo:margin-left="0cm"/>
      <style:text-properties fo:color="#c46200" style:font-name="DejaVu Serif1" fo:font-size="8pt" style:text-underline-style="solid" style:text-underline-width="auto" style:text-underline-color="font-color" fo:font-weight="bold" style:font-name-asian="DejaVu Serif1" style:font-size-asian="8pt" style:font-weight-asian="bold" style:font-name-complex="DejaVu Serif1" style:font-size-complex="8pt" style:font-weight-complex="bold"/>
    </style:style>
    <style:style style:name="ce4144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" fo:font-size="6pt" style:font-name-asian="DejaVu Serif" style:font-size-asian="6pt" style:font-name-complex="DejaVu Serif" style:font-size-complex="6pt"/>
    </style:style>
    <style:style style:name="ce4145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ff0000" style:font-name="DejaVu Serif1" fo:font-size="6pt" style:font-name-asian="DejaVu Serif1" style:font-size-asian="6pt" style:font-name-complex="DejaVu Serif1" style:font-size-complex="6pt"/>
    </style:style>
    <style:style style:name="ce4146" style:family="table-cell" style:parent-style-name="Default">
      <style:table-cell-properties fo:border-bottom="0.74pt solid #7f7f7f" fo:background-color="#ff0000" style:text-align-source="value-type" style:repeat-content="false" fo:border-left="none" fo:border-right="none" fo:border-top="0.74pt solid #7f7f7f"/>
      <style:paragraph-properties fo:margin-left="0cm"/>
      <style:text-properties fo:color="#191919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147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0072e4" style:font-name="DejaVu Serif1" fo:font-size="8pt" style:font-name-asian="DejaVu Serif1" style:font-size-asian="8pt" style:font-name-complex="DejaVu Serif1" style:font-size-complex="8pt"/>
    </style:style>
    <style:style style:name="ce4148" style:family="table-cell" style:parent-style-name="Default">
      <style:table-cell-properties fo:border-bottom="0.74pt solid #7f7f7f" fo:background-color="#ff0000" style:text-align-source="value-type" style:repeat-content="false" fo:border-left="none" fo:border-right="none" fo:border-top="0.74pt solid #7f7f7f"/>
      <style:paragraph-properties fo:margin-left="0cm"/>
      <style:text-properties style:use-window-font-color="true" style:font-name="DejaVu Serif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149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font-name-asian="DejaVu Serif1" style:font-size-asian="6pt" style:font-name-complex="DejaVu Serif1" style:font-size-complex="6pt"/>
    </style:style>
    <style:style style:name="ce4150" style:family="table-cell" style:parent-style-name="Default">
      <style:table-cell-properties fo:border-bottom="0.74pt solid #7f7f7f" fo:background-color="#9e4f00" style:text-align-source="value-type" style:repeat-content="false" fo:border-left="none" fo:border-right="none" fo:border-top="0.74pt solid #7f7f7f"/>
      <style:paragraph-properties fo:margin-left="0cm"/>
      <style:text-properties fo:color="#e6ff00" style:font-name="DejaVu Serif1" fo:font-size="8pt" style:text-underline-style="none" fo:font-weight="bold" style:font-name-asian="DejaVu Serif1" style:font-size-asian="8pt" style:font-weight-asian="bold" style:font-name-complex="DejaVu Serif1" style:font-size-complex="8pt" style:font-weight-complex="bold"/>
    </style:style>
    <style:style style:name="ce4151" style:family="table-cell" style:parent-style-name="Default">
      <style:table-cell-properties fo:border-bottom="0.74pt solid #7f7f7f" fo:background-color="#9e4f00" style:text-align-source="fix" style:repeat-content="false" fo:border-left="none" fo:border-right="none" fo:border-top="0.74pt solid #7f7f7f"/>
      <style:paragraph-properties fo:text-align="start" fo:margin-left="0cm"/>
      <style:text-properties fo:color="#c46200" style:font-name="DejaVu Serif" fo:font-size="10pt" style:font-name-asian="DejaVu Serif" style:font-size-asian="10pt" style:font-name-complex="DejaVu Serif" style:font-size-complex="10pt"/>
    </style:style>
    <style:style style:name="ce4152" style:family="table-cell" style:parent-style-name="Default">
      <style:table-cell-properties fo:border-bottom="0.74pt solid #7f7f7f" fo:background-color="#9c520a" style:text-align-source="value-type" style:repeat-content="false" fo:border-left="none" fo:border-right="none" fo:border-top="0.74pt solid #7f7f7f"/>
      <style:paragraph-properties fo:margin-left="0cm"/>
      <style:text-properties style:use-window-font-color="true" style:font-name="DejaVu Sans Condensed2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1335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ff00cc" fo:font-size="9pt" style:font-size-asian="9pt" style:font-size-complex="9pt"/>
    </style:style>
    <style:style style:name="ce4153" style:family="table-cell" style:parent-style-name="Default">
      <style:table-cell-properties fo:border-bottom="0.06pt solid #999999" fo:background-color="#c46200" fo:border-left="none" fo:border-right="none" fo:border-top="0.06pt solid #999999"/>
      <style:text-properties fo:color="#cc6633" fo:font-size="6pt" fo:font-weight="bold" style:font-size-asian="6pt" style:font-weight-asian="bold" style:font-size-complex="6pt" style:font-weight-complex="bold"/>
    </style:style>
    <style:style style:name="ce4154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155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4156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00dcff" style:font-name="DejaVu Serif2" fo:font-size="6pt" fo:font-weight="bold" style:font-size-asian="6pt" style:font-weight-asian="bold" style:font-size-complex="6pt" style:font-weight-complex="bold"/>
    </style:style>
    <style:style style:name="ce4157" style:family="table-cell" style:parent-style-name="Default">
      <style:table-cell-properties fo:border-bottom="0.06pt solid #999999" fo:background-color="#007ffe" fo:border-left="none" fo:border-right="none" fo:border-top="0.06pt solid #999999"/>
      <style:text-properties fo:color="#ff0000" style:font-name="DejaVu Serif2" fo:font-size="6pt" fo:font-weight="bold" style:font-size-asian="6pt" style:font-weight-asian="bold" style:font-size-complex="6pt" style:font-weight-complex="bold"/>
    </style:style>
    <style:style style:name="ce4158" style:family="table-cell" style:parent-style-name="Default">
      <style:table-cell-properties fo:background-color="#c46200"/>
      <style:text-properties fo:color="#ff0000" style:font-name="DejaVu Serif1" fo:font-size="6pt" style:text-underline-style="solid" style:text-underline-width="auto" style:text-underline-color="font-color" fo:font-weight="bold" style:font-name-asian="DejaVu Serif1" style:font-size-asian="6pt" style:font-weight-asian="bold" style:font-name-complex="DejaVu Serif1" style:font-size-complex="6pt" style:font-weight-complex="bold"/>
    </style:style>
    <style:style style:name="ce4159" style:family="table-cell" style:parent-style-name="Default">
      <style:table-cell-properties fo:background-color="#c46200" style:text-align-source="fix" style:repeat-content="false" style:vertical-align="middle"/>
      <style:paragraph-properties fo:text-align="center"/>
      <style:text-properties fo:color="#ffffff" fo:font-size="6pt" style:font-size-asian="6pt" style:font-size-complex="6pt"/>
    </style:style>
    <style:style style:name="ce4160" style:family="table-cell" style:parent-style-name="Default">
      <style:table-cell-properties fo:background-color="#ffff00" style:text-align-source="fix" style:repeat-content="false" fo:border="none" style:direction="ttb" style:shrink-to-fit="true"/>
      <style:paragraph-properties fo:text-align="start" fo:margin-left="0cm"/>
      <style:text-properties fo:color="#c46200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161" style:family="table-cell" style:parent-style-name="Default">
      <style:table-cell-properties fo:border-bottom="0.06pt solid #999999" fo:background-color="#ffff00" fo:border-left="none" fo:border-right="none" fo:border-top="0.06pt solid #999999"/>
      <style:text-properties fo:font-size="8pt" fo:font-weight="bold" style:font-size-asian="8pt" style:font-weight-asian="bold" style:font-size-complex="8pt" style:font-weight-complex="bold"/>
    </style:style>
    <style:style style:name="ce4162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color="#00ae00" fo:font-size="9pt" fo:font-weight="normal" style:font-size-asian="9pt" style:font-weight-asian="normal" style:font-size-complex="9pt" style:font-weight-complex="normal"/>
    </style:style>
    <style:style style:name="ce4163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dcff" style:font-name="DejaVu Serif2" fo:font-size="6pt" style:text-underline-style="solid" style:text-underline-width="auto" style:text-underline-color="font-color" fo:font-weight="bold" style:font-size-asian="6pt" style:font-weight-asian="bold" style:font-size-complex="6pt" style:font-weight-complex="bold"/>
    </style:style>
    <style:style style:name="ce416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font-size="6pt" fo:font-weight="normal" style:font-size-asian="6pt" style:font-weight-asian="normal" style:font-size-complex="6pt" style:font-weight-complex="normal"/>
    </style:style>
    <style:style style:name="ce4165" style:family="table-cell" style:parent-style-name="Default">
      <style:table-cell-properties fo:border-bottom="0.74pt solid #7f7f7f" fo:background-color="#c46200" fo:border-left="none" fo:border-right="none" fo:border-top="0.74pt solid #7f7f7f" style:vertical-align="middle"/>
      <style:text-properties style:font-name="DejaVu Sans Condensed1" fo:font-size="6pt" style:font-name-asian="DejaVu Sans Condensed1" style:font-size-asian="6pt" style:font-name-complex="DejaVu Sans Condensed1" style:font-size-complex="6pt"/>
    </style:style>
    <style:style style:name="ce4166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 style:vertical-align="middle"/>
      <style:paragraph-properties fo:text-align="center" fo:margin-left="0cm"/>
      <style:text-properties style:text-outline="false" style:text-line-through-style="none" style:text-line-through-type="none" style:font-name="DejaVu Serif2" fo:font-size="6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6pt" style:language-asian="zxx" style:country-asian="none" style:font-style-asian="normal" style:font-weight-asian="normal" style:font-name-complex="Tahoma" style:font-size-complex="6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416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ffe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4168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fo:color="#ffff00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4169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color="#008400" fo:font-size="9pt" style:font-size-asian="9pt" style:font-size-complex="9pt"/>
    </style:style>
    <style:style style:name="ce4170" style:family="table-cell" style:parent-style-name="Default">
      <style:table-cell-properties fo:border-bottom="0.74pt solid #7f7f7f" fo:background-color="#ffff00" fo:border-left="none" fo:border-right="none" fo:border-top="0.74pt solid #7f7f7f"/>
      <style:text-properties fo:color="#191919" style:font-name="DejaVu Sans Mono" fo:font-size="6pt" style:font-name-asian="DejaVu Sans Mono" style:font-size-asian="6pt" style:font-name-complex="DejaVu Sans Mono" style:font-size-complex="6pt"/>
    </style:style>
    <style:style style:name="ce4171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cc6633" fo:font-size="6pt" style:font-size-asian="6pt" style:font-size-complex="6pt"/>
    </style:style>
    <style:style style:name="ce4172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0072e4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4173" style:family="table-cell" style:parent-style-name="Default">
      <style:table-cell-properties fo:border-bottom="0.74pt solid #7f7f7f" fo:background-color="#0072e4" fo:border-left="none" fo:border-right="none" fo:border-top="0.74pt solid #7f7f7f"/>
      <style:text-properties fo:color="#ffff00" style:font-name="DejaVu Serif1" fo:font-size="8pt" fo:font-weight="bold" style:font-name-asian="DejaVu Serif1" style:font-size-asian="8pt" style:font-weight-asian="bold" style:font-name-complex="DejaVu Serif1" style:font-size-complex="8pt" style:font-weight-complex="bold"/>
    </style:style>
    <style:style style:name="ce4174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191919" style:font-name="DejaVu Serif1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4175" style:family="table-cell" style:parent-style-name="Default">
      <style:table-cell-properties fo:border-bottom="0.74pt solid #7f7f7f" fo:background-color="#ffff00" style:text-align-source="fix" style:repeat-content="false" fo:border-left="none" fo:border-right="none" fo:border-top="0.74pt solid #7f7f7f"/>
      <style:paragraph-properties fo:text-align="center" fo:margin-left="0cm"/>
      <style:text-properties fo:color="#000080" style:font-name="DejaVu Serif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4176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fo:color="#111111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4177" style:family="table-cell" style:parent-style-name="Default">
      <style:table-cell-properties fo:border-bottom="0.74pt solid #7f7f7f" fo:background-color="#ff0000" fo:border-left="none" fo:border-right="none" fo:border-top="0.74pt solid #7f7f7f"/>
      <style:text-properties style:use-window-font-color="true" style:font-name="DejaVu Serif2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4178" style:family="table-cell" style:parent-style-name="Default">
      <style:table-cell-properties fo:border-bottom="0.74pt solid #7f7f7f" fo:background-color="#007ffe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4179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fo:color="#00ae00" fo:font-size="9pt" style:font-size-asian="9pt" style:font-size-complex="9pt"/>
    </style:style>
    <style:style style:name="ce4180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4181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2" fo:font-size="6pt" fo:font-weight="bold" style:font-name-asian="DejaVu Serif1" style:font-size-asian="6pt" style:font-weight-asian="bold" style:font-name-complex="DejaVu Serif1" style:font-size-complex="6pt" style:font-weight-complex="bold"/>
    </style:style>
    <style:style style:name="ce4182" style:family="table-cell" style:parent-style-name="Default">
      <style:table-cell-properties fo:border-bottom="0.74pt solid #7f7f7f" fo:background-color="#ff0000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1" fo:font-size="6pt" style:text-underline-style="none" fo:font-weight="bold" style:font-name-asian="DejaVu Serif1" style:font-size-asian="6pt" style:font-weight-asian="bold" style:font-name-complex="DejaVu Serif1" style:font-size-complex="6pt" style:font-weight-complex="bold"/>
    </style:style>
    <style:style style:name="ce4183" style:family="table-cell" style:parent-style-name="Default">
      <style:table-cell-properties fo:border-bottom="0.74pt solid #7f7f7f" fo:background-color="#9e4f00" fo:border-left="none" fo:border-right="none" fo:border-top="0.74pt solid #7f7f7f"/>
      <style:text-properties fo:color="#9e4f00" style:font-name="DejaVu Serif2" fo:font-size="6pt" style:font-size-asian="6pt" style:font-size-complex="6pt"/>
    </style:style>
    <style:style style:name="ce4184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erif1" fo:font-size="6pt" style:text-underline-style="none" fo:font-weight="normal" style:font-name-asian="DejaVu Serif1" style:font-size-asian="6pt" style:font-weight-asian="normal" style:font-name-complex="DejaVu Serif1" style:font-size-complex="6pt" style:font-weight-complex="normal"/>
    </style:style>
    <style:style style:name="ce4185" style:family="table-cell" style:parent-style-name="Default">
      <style:table-cell-properties fo:border-bottom="0.74pt solid #7f7f7f" fo:background-color="#9c520a" fo:border-left="none" fo:border-right="none" fo:border-top="0.74pt solid #7f7f7f"/>
      <style:text-properties style:use-window-font-color="true" style:font-name="DejaVu Sans Condensed1" fo:font-size="6pt" fo:font-weight="bold" style:font-name-asian="DejaVu Sans Condensed1" style:font-size-asian="6pt" style:font-weight-asian="bold" style:font-name-complex="DejaVu Sans Condensed1" style:font-size-complex="6pt" style:font-weight-complex="bold"/>
    </style:style>
    <style:style style:name="ce4186" style:family="table-cell" style:parent-style-name="Default">
      <style:table-cell-properties fo:border-bottom="0.74pt solid #7f7f7f" fo:background-color="#007ffe" fo:border-left="none" fo:border-right="none" fo:border-top="0.74pt solid #7f7f7f"/>
      <style:text-properties style:use-window-font-color="true" style:font-name="DejaVu Sans Condensed2" fo:font-size="6pt" style:font-size-asian="6pt" style:font-size-complex="6pt"/>
    </style:style>
    <style:style style:name="ce4187" style:family="table-cell" style:parent-style-name="Default">
      <style:table-cell-properties fo:border-bottom="0.74pt solid #7f7f7f" fo:background-color="#9c520a" style:text-align-source="fix" style:repeat-content="false" fo:border-left="none" fo:border-right="none" fo:border-top="0.74pt solid #7f7f7f"/>
      <style:paragraph-properties fo:text-align="center" fo:margin-left="0cm"/>
      <style:text-properties style:use-window-font-color="true" style:font-name="DejaVu Serif2" fo:font-size="6pt" style:text-underline-style="none" fo:font-weight="bold" style:font-name-asian="DejaVu Serif" style:font-size-asian="6pt" style:font-weight-asian="bold" style:font-name-complex="DejaVu Serif" style:font-size-complex="6pt" style:font-weight-complex="bold"/>
    </style:style>
    <style:style style:name="ce4188" style:family="table-cell" style:parent-style-name="Default">
      <style:table-cell-properties fo:border-bottom="0.06pt solid #999999" fo:border-left="none" fo:border-right="none" fo:border-top="0.06pt solid #999999"/>
      <style:text-properties fo:font-size="9pt" style:font-size-asian="9pt" style:font-size-complex="9pt"/>
    </style:style>
    <style:style style:name="ce4189" style:family="table-cell" style:parent-style-name="Default">
      <style:table-cell-properties fo:border-bottom="0.06pt solid #999999" fo:background-color="transparent" fo:border-left="none" fo:border-right="none" fo:border-top="0.06pt solid #999999"/>
      <style:text-properties fo:font-size="9pt" style:font-size-asian="9pt" style:font-size-complex="9pt"/>
    </style:style>
    <style:style style:name="ce4190" style:family="table-cell" style:parent-style-name="Default">
      <style:table-cell-properties fo:border-bottom="0.06pt solid #999999" fo:border-left="none" fo:border-right="none" fo:border-top="0.06pt solid #999999"/>
      <style:text-properties fo:font-size="9pt" fo:font-weight="bold" style:font-size-asian="9pt" style:font-weight-asian="bold" style:font-size-complex="9pt" style:font-weight-complex="bold"/>
    </style:style>
    <style:style style:name="ce4191" style:family="table-cell" style:parent-style-name="Default">
      <style:table-cell-properties fo:border-bottom="0.06pt solid #999999" fo:background-color="#ffffff" fo:border-left="none" fo:border-right="none" fo:border-top="0.06pt solid #999999"/>
      <style:text-properties fo:font-size="9pt" fo:font-weight="bold" style:font-size-asian="9pt" style:font-weight-asian="bold" style:font-size-complex="9pt" style:font-weight-complex="bold"/>
    </style:style>
    <style:style style:name="ce4192" style:family="table-cell" style:parent-style-name="Default">
      <style:table-cell-properties style:text-align-source="value-type" style:repeat-content="false" fo:background-color="transparent" fo:border="none"/>
      <style:paragraph-properties fo:margin-left="0cm"/>
      <style:text-properties fo:font-size="9pt" style:font-size-asian="9pt" style:font-size-complex="9pt"/>
    </style:style>
    <style:style style:name="ce4193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fo:color="#ffffff" fo:font-size="9pt" fo:font-weight="normal" style:font-size-asian="9pt" style:font-weight-asian="normal" style:font-size-complex="9pt" style:font-weight-complex="normal"/>
    </style:style>
    <style:style style:name="ce4194" style:family="table-cell" style:parent-style-name="Default">
      <style:table-cell-properties fo:border="none"/>
      <style:text-properties fo:font-size="9pt" fo:font-weight="bold" style:font-size-asian="9pt" style:font-weight-asian="bold" style:font-size-complex="9pt" style:font-weight-complex="bold"/>
    </style:style>
    <style:style style:name="ce4195" style:family="table-cell" style:parent-style-name="Default">
      <style:table-cell-properties fo:border-bottom="0.74pt solid #7f7f7f" fo:border-left="none" fo:border-right="none" fo:border-top="0.74pt solid #7f7f7f"/>
      <style:text-properties fo:font-size="9pt" style:font-size-asian="9pt" style:font-size-complex="9pt"/>
    </style:style>
    <style:style style:name="ce4196" style:family="table-cell" style:parent-style-name="Default">
      <style:table-cell-properties fo:border-bottom="0.74pt solid #7f7f7f" fo:border-left="none" fo:border-right="none" fo:border-top="0.74pt solid #7f7f7f"/>
      <style:text-properties style:font-name="DejaVu Serif2" fo:font-size="6pt" style:font-size-asian="6pt" style:font-size-complex="6pt"/>
    </style:style>
    <style:style style:name="ce4197" style:family="table-cell" style:parent-style-name="Default">
      <style:table-cell-properties fo:border-bottom="0.74pt solid #7f7f7f" fo:background-color="transparent" fo:border-left="none" fo:border-right="none" fo:border-top="0.74pt solid #7f7f7f"/>
      <style:text-properties fo:font-size="9pt" style:font-size-asian="9pt" style:font-size-complex="9pt"/>
    </style:style>
    <style:style style:name="ce4198" style:family="table-cell" style:parent-style-name="Default">
      <style:table-cell-properties fo:border="0.74pt solid #000000"/>
      <style:text-properties fo:font-size="9pt" style:font-size-asian="9pt" style:font-size-complex="9pt"/>
    </style:style>
    <style:style style:name="ce419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9pt" style:font-size-asian="9pt" style:font-size-complex="9pt"/>
    </style:style>
    <style:style style:name="ce1401" style:family="table-cell" style:parent-style-name="Default">
      <style:table-cell-properties fo:border-bottom="0.74pt solid #000000" fo:border-left="none" fo:border-right="none" fo:border-top="0.74pt solid #000000"/>
      <style:text-properties fo:font-size="9pt" fo:font-weight="normal" style:font-size-asian="9pt" style:font-weight-asian="normal" style:font-size-complex="9pt" style:font-weight-complex="normal"/>
    </style:style>
    <style:style style:name="ce4200" style:family="table-cell" style:parent-style-name="Default">
      <style:table-cell-properties style:diagonal-bl-tr="none" style:diagonal-tl-br="none" fo:border="none"/>
    </style:style>
    <style:style style:name="ce4201" style:family="table-cell" style:parent-style-name="Default">
      <style:table-cell-properties fo:border-bottom="0.06pt solid #999999" style:text-align-source="fix" style:repeat-content="false" fo:border-left="none" fo:border-right="none" fo:border-top="0.06pt solid #999999"/>
      <style:paragraph-properties fo:text-align="start" fo:margin-left="0cm"/>
      <style:text-properties fo:font-size="9pt" style:font-size-asian="9pt" style:font-size-complex="9pt"/>
    </style:style>
    <style:style style:name="ce4202" style:family="table-cell" style:parent-style-name="Default">
      <style:table-cell-properties fo:border-bottom="0.74pt solid #000000" style:text-align-source="fix" style:repeat-content="false" fo:border-left="none" fo:border-right="0.74pt solid #000000" fo:border-top="0.74pt solid #000000"/>
      <style:paragraph-properties fo:text-align="start" fo:margin-left="0cm"/>
      <style:text-properties fo:color="#00ae00" fo:font-size="9pt" fo:font-weight="normal" style:font-size-asian="9pt" style:font-weight-asian="normal" style:font-size-complex="9pt" style:font-weight-complex="normal"/>
    </style:style>
    <style:style style:name="ce4203" style:family="table-cell" style:parent-style-name="Default">
      <style:table-cell-properties fo:background-color="#ffffff" fo:border="0.06pt solid #000000"/>
    </style:style>
    <style:style style:name="ce4204" style:family="table-cell" style:parent-style-name="Default">
      <style:table-cell-properties fo:border-bottom="0.74pt solid #7f7f7f" fo:border-left="none" fo:border-right="0.74pt solid #7f7f7f" fo:border-top="0.74pt solid #7f7f7f"/>
    </style:style>
    <style:style style:name="ce186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864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866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fo:font-weight="bold" style:font-weight-asian="bold" style:font-weight-complex="bold"/>
    </style:style>
    <style:style style:name="ce1867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872" style:family="table-cell" style:parent-style-name="Default">
      <style:text-properties fo:font-size="7pt" style:font-size-asian="7pt" style:font-size-complex="7pt"/>
    </style:style>
    <style:style style:name="ce1874" style:family="table-cell" style:parent-style-name="Default">
      <style:table-cell-properties style:text-align-source="fix" style:repeat-content="false"/>
      <style:paragraph-properties fo:text-align="center" fo:margin-left="0cm"/>
      <style:text-properties fo:color="#3465a4"/>
    </style:style>
    <style:style style:name="ce1877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fo:color="#3465a4"/>
    </style:style>
    <style:style style:name="ce1891" style:family="table-cell" style:parent-style-name="Default">
      <style:table-cell-properties style:text-align-source="fix" style:repeat-content="false"/>
      <style:paragraph-properties fo:text-align="center" fo:margin-left="0cm"/>
      <style:text-properties fo:color="#3465a4" fo:font-weight="bold" style:font-weight-asian="bold" style:font-weight-complex="bold"/>
    </style:style>
    <style:style style:name="ce189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1973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369a3"/>
    </style:style>
    <style:style style:name="ce1974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369a3" fo:font-weight="bold" style:font-weight-asian="bold" style:font-weight-complex="bold"/>
    </style:style>
    <style:style style:name="ce1980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0369a3"/>
    </style:style>
    <style:style style:name="ce1982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0369a3" fo:font-weight="bold" style:font-weight-asian="bold" style:font-weight-complex="bold"/>
    </style:style>
    <style:style style:name="ce1336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369a3" fo:font-size="10pt" style:font-size-asian="10pt" style:font-size-complex="10pt"/>
    </style:style>
    <style:style style:name="ce1420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369a3" fo:font-size="10pt" fo:font-weight="bold" style:font-size-asian="10pt" style:font-weight-asian="bold" style:font-size-complex="10pt" style:font-weight-complex="bold"/>
    </style:style>
    <style:style style:name="ce142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0369a3" fo:font-size="10pt" style:font-size-asian="10pt" style:font-size-complex="10pt"/>
    </style:style>
    <style:style style:name="ce1424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0369a3" fo:font-size="10pt" fo:font-weight="bold" style:font-size-asian="10pt" style:font-weight-asian="bold" style:font-size-complex="10pt" style:font-weight-complex="bold"/>
    </style:style>
    <style:style style:name="ce1425" style:family="table-cell" style:parent-style-name="Default">
      <style:table-cell-properties fo:background-color="transparent"/>
    </style:style>
    <style:style style:name="ce1912" style:family="table-cell" style:parent-style-name="Default">
      <style:table-cell-properties style:text-align-source="fix" style:repeat-content="false" fo:border="none"/>
      <style:paragraph-properties fo:text-align="center" fo:margin-left="0cm"/>
    </style:style>
    <style:style style:name="ce1984" style:family="table-cell" style:parent-style-name="Default">
      <style:table-cell-properties fo:background-color="#b3e5fc" style:text-align-source="fix" style:repeat-content="false"/>
      <style:paragraph-properties fo:text-align="center" fo:margin-left="0cm"/>
    </style:style>
    <style:style style:name="ce1994" style:family="table-cell" style:parent-style-name="Default">
      <style:table-cell-properties fo:background-color="#fffde7" style:text-align-source="fix" style:repeat-content="false"/>
      <style:paragraph-properties fo:text-align="center" fo:margin-left="0cm"/>
    </style:style>
    <style:style style:name="ce2031" style:family="table-cell" style:parent-style-name="Default">
      <style:table-cell-properties fo:background-color="#fffde7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065" style:family="table-cell" style:parent-style-name="Default">
      <style:table-cell-properties fo:background-color="#e0f7fa" style:text-align-source="fix" style:repeat-content="false"/>
      <style:paragraph-properties fo:text-align="center" fo:margin-left="0cm"/>
    </style:style>
    <style:style style:name="ce1231" style:family="table-cell" style:parent-style-name="Default">
      <style:text-properties fo:font-weight="normal" style:font-weight-asian="normal" style:font-weight-complex="normal"/>
    </style:style>
    <style:style style:name="ce2021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2029" style:family="table-cell" style:parent-style-name="Default">
      <style:table-cell-properties fo:background-color="#fff9c4" style:text-align-source="fix" style:repeat-content="false"/>
      <style:paragraph-properties fo:text-align="center" fo:margin-left="0cm"/>
    </style:style>
    <style:style style:name="ce2333" style:family="table-cell" style:parent-style-name="Default">
      <style:table-cell-properties fo:background-color="#fff9c4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345" style:family="table-cell" style:parent-style-name="Default">
      <style:table-cell-properties fo:background-color="#fffde7" style:text-align-source="fix" style:repeat-content="false" fo:border="0.74pt dotted #000000"/>
      <style:paragraph-properties fo:text-align="center" fo:margin-left="0cm"/>
    </style:style>
    <style:style style:name="ce1359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Arial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97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style:font-size-asian="10pt" style:font-size-complex="10pt"/>
    </style:style>
    <style:style style:name="ce1381" style:family="table-cell" style:parent-style-name="Default">
      <style:table-cell-properties fo:background-color="#fffde7" style:text-align-source="fix" style:repeat-content="false" fo:border="0.74pt dotted #000000"/>
      <style:paragraph-properties fo:text-align="center" fo:margin-left="0cm"/>
      <style:text-properties fo:font-size="10pt" style:font-size-asian="10pt" style:font-size-complex="10pt"/>
    </style:style>
    <style:style style:name="ce1434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442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000000" style:text-outline="false" style:text-line-through-style="none" style:text-line-through-type="none" style:font-name="Arial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367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font-size="10pt" style:font-size-asian="10pt" style:font-size-complex="10pt"/>
    </style:style>
    <style:style style:name="ce1365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fo:font-size="10pt" style:font-size-asian="10pt" style:font-size-complex="10pt"/>
    </style:style>
    <style:style style:name="ce1458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995" style:family="table-cell" style:parent-style-name="Default">
      <style:table-cell-properties fo:background-color="#e1f5fe" style:text-align-source="fix" style:repeat-content="false"/>
      <style:paragraph-properties fo:text-align="center" fo:margin-left="0cm"/>
    </style:style>
    <style:style style:name="ce1232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font-weight="bold" style:font-weight-asian="bold" style:font-weight-complex="bold"/>
    </style:style>
    <style:style style:name="ce1380" style:family="table-cell" style:parent-style-name="Default">
      <style:table-cell-properties fo:background-color="#e0f7fa" style:text-align-source="fix" style:repeat-content="false" fo:border="0.74pt dotted #000000"/>
      <style:paragraph-properties fo:text-align="center" fo:margin-left="0cm"/>
      <style:text-properties fo:font-size="10pt" style:font-size-asian="10pt" style:font-size-complex="10pt"/>
    </style:style>
    <style:style style:name="ce1438" style:family="table-cell" style:parent-style-name="Default">
      <style:table-cell-properties fo:background-color="#fffde7" style:text-align-source="fix" style:repeat-content="false" fo:border="0.74pt inset #000000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447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335" style:family="table-cell" style:parent-style-name="Default">
      <style:table-cell-properties fo:background-color="#b3e5fc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94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948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954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bold" style:font-name-complex="DejaVu Sans3" style:font-size-complex="10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2342" style:family="table-cell" style:parent-style-name="Default">
      <style:table-cell-properties fo:background-color="#ffffcc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356" style:family="table-cell" style:parent-style-name="Default">
      <style:table-cell-properties fo:background-color="#fff9c4" style:text-align-source="fix" style:repeat-content="false" fo:border="0.74pt double #000000" style:border-line-width="0.009cm 0.009cm 0.009cm"/>
      <style:paragraph-properties fo:text-align="center" fo:margin-left="0cm"/>
      <style:text-properties fo:font-weight="bold" style:font-weight-asian="bold" style:font-weight-complex="bold"/>
    </style:style>
    <style:style style:name="ce2037" style:family="table-cell" style:parent-style-name="Default">
      <style:table-cell-properties fo:background-color="#fffde7" style:text-align-source="fix" style:repeat-content="fals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2348" style:family="table-cell" style:parent-style-name="Default">
      <style:table-cell-properties fo:background-color="#e1f5fe" style:text-align-source="fix" style:repeat-content="fals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bold" style:font-name-complex="DejaVu Sans3" style:font-size-complex="10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2054" style:family="table-cell" style:parent-style-name="Default">
      <style:table-cell-properties fo:background-color="#e0f7fa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020" style:family="table-cell" style:parent-style-name="Default">
      <style:table-cell-properties fo:background-color="#e1f5fe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358" style:family="table-cell" style:parent-style-name="Default">
      <style:table-cell-properties fo:background-color="#e0f7fa" style:text-align-source="fix" style:repeat-content="false" fo:border="0.74pt dotted #000000"/>
      <style:paragraph-properties fo:text-align="center" fo:margin-left="0cm"/>
    </style:style>
    <style:style style:name="ce1361" style:family="table-cell" style:parent-style-name="Default">
      <style:table-cell-properties fo:background-color="#e1f5fe" style:text-align-source="fix" style:repeat-content="false" fo:border="0.74pt dotted #000000"/>
      <style:paragraph-properties fo:text-align="center" fo:margin-left="0cm"/>
    </style:style>
    <style:style style:name="ce1366" style:family="table-cell" style:parent-style-name="Default">
      <style:table-cell-properties fo:background-color="#e1f5fe" style:text-align-source="fix" style:repeat-content="false" fo:border="0.74pt double #000000" style:border-line-width="0.009cm 0.009cm 0.009cm"/>
      <style:paragraph-properties fo:text-align="center" fo:margin-left="0cm"/>
      <style:text-properties fo:font-weight="bold" style:font-weight-asian="bold" style:font-weight-complex="bold"/>
    </style:style>
    <style:style style:name="ce197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1"/>
    </style:style>
    <style:style style:name="ce2046" style:family="table-cell" style:parent-style-name="Default">
      <style:table-cell-properties fo:background-color="#fffde7" style:text-align-source="fix" style:repeat-content="false" fo:wrap-option="wrap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2047" style:family="table-cell" style:parent-style-name="Default">
      <style:table-cell-properties fo:background-color="#e0f7fa" style:text-align-source="fix" style:repeat-content="false" fo:wrap-option="wrap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392" style:family="table-cell" style:parent-style-name="Default">
      <style:table-cell-properties fo:background-color="#b3e5fc" style:text-align-source="fix" style:repeat-content="false" fo:border="0.74pt dotted #000000"/>
      <style:paragraph-properties fo:text-align="center" fo:margin-left="0cm"/>
      <style:text-properties fo:font-size="10pt" style:font-size-asian="10pt" style:font-size-complex="10pt"/>
    </style:style>
    <style:style style:name="ce1460" style:family="table-cell" style:parent-style-name="Default">
      <style:table-cell-properties fo:background-color="#e0f7fa" style:text-align-source="fix" style:repeat-content="false" fo:border="0.74pt inset #000000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030" style:family="table-cell" style:parent-style-name="Default">
      <style:table-cell-properties fo:background-color="#fffde7" style:text-align-source="fix" style:repeat-content="false" fo:border="none"/>
      <style:paragraph-properties fo:text-align="center" fo:margin-left="0cm"/>
    </style:style>
    <style:style style:name="ce1250" style:family="table-cell" style:parent-style-name="Default">
      <style:text-properties fo:font-size="8pt" fo:font-weight="normal" style:font-size-asian="8pt" style:font-weight-asian="normal" style:font-size-complex="8pt" style:font-weight-complex="normal"/>
    </style:style>
    <style:style style:name="ce1354" style:family="table-cell" style:parent-style-name="Default">
      <style:text-properties fo:font-size="8pt" style:font-size-asian="8pt" style:font-size-complex="8pt"/>
    </style:style>
    <style:style style:name="ce1915" style:family="table-cell" style:parent-style-name="Default">
      <style:text-properties style:font-name="DejaVu Serif1" style:font-name-asian="DejaVu Serif1" style:font-name-complex="DejaVu Serif1"/>
    </style:style>
    <style:style style:name="ce191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ejaVu Serif1" style:font-name-asian="DejaVu Serif1" style:font-name-complex="DejaVu Serif1"/>
    </style:style>
    <style:style style:name="ce200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1" fo:font-weight="bold" style:font-weight-asian="bold" style:font-weight-complex="bold"/>
    </style:style>
    <style:style style:name="ce2005" style:family="table-cell" style:parent-style-name="Default">
      <style:text-properties style:font-name="Arial1"/>
    </style:style>
    <style:style style:name="ce191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978" style:family="table-cell" style:parent-style-name="Default">
      <style:table-cell-properties fo:wrap-option="wrap" style:vertical-align="top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921" style:family="table-cell" style:parent-style-name="Default">
      <style:table-cell-properties style:text-align-source="fix" style:repeat-content="false" fo:wrap-option="wrap" style:vertical-align="to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3" style:font-size-asian="10pt" style:language-asian="zxx" style:country-asian="none" style:font-style-asian="normal" style:font-weight-asian="normal" style:font-name-complex="DejaVu Sans3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2480" style:family="table-cell" style:parent-style-name="Default">
      <style:text-properties style:use-window-font-color="tru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7ffe"/>
    </style:style>
    <style:style style:name="T2" style:family="text">
      <style:text-properties fo:color="#ff950e"/>
    </style:style>
    <style:style style:name="T3" style:family="text">
      <style:text-properties fo:font-size="7pt" style:font-size-asian="7pt" style:font-size-complex="7pt"/>
    </style:style>
    <style:style style:name="T4" style:family="text">
      <style:text-properties fo:font-size="8pt" fo:font-weight="bold" style:font-size-asian="8pt" style:font-size-complex="8pt" style:font-weight-asian="bold" style:font-weight-complex="bold"/>
    </style:style>
    <style:style style:name="T5" style:family="text">
      <style:text-properties fo:color="#ff0000" fo:font-size="7pt" style:font-size-asian="7pt" style:font-size-complex="7pt"/>
    </style:style>
    <style:style style:name="T6" style:family="text">
      <style:text-properties fo:color="#007ffe" style:font-name="DejaVu Sans1" style:font-name-asian="DejaVu Sans1" style:font-name-complex="DejaVu Sans1"/>
    </style:style>
    <style:style style:name="T7" style:family="text">
      <style:text-properties fo:color="#ff0000"/>
    </style:style>
    <style:style style:name="T8" style:family="text">
      <style:text-properties fo:color="#ff0000" fo:font-size="6pt" style:font-size-asian="6pt" style:font-size-complex="6pt"/>
    </style:style>
    <style:style style:name="T9" style:family="text">
      <style:text-properties fo:color="#ffff00"/>
    </style:style>
    <style:style style:name="T10" style:family="text">
      <style:text-properties fo:color="#ffbf00"/>
    </style:style>
    <style:style style:name="T11" style:family="text">
      <style:text-properties style:font-name="DejaVu Sans1" style:font-name-asian="DejaVu Sans1" style:font-name-complex="DejaVu Sans1"/>
    </style:style>
    <style:style style:name="T12" style:family="text">
      <style:text-properties fo:color="#ff0000" fo:font-weight="bold" style:font-weight-asian="bold" style:font-weight-complex="bold"/>
    </style:style>
    <style:style style:name="T13" style:family="text">
      <style:text-properties fo:font-size="10pt" style:font-size-asian="10pt" style:font-size-complex="10pt"/>
    </style:style>
    <style:style style:name="T14" style:family="text">
      <style:text-properties fo:font-size="10pt" style:font-size-asian="10pt" style:font-size-complex="10pt" style:font-name="DejaVu Sans" fo:language="en" fo:country="US" style:language-asian="en" style:country-asian="US" style:font-name-complex="DejaVu Sans"/>
    </style:style>
    <style:style style:name="T15" style:family="text">
      <style:text-properties fo:font-size="10pt" style:font-size-asian="10pt" style:font-size-complex="10pt" style:font-name="DejaVu Sans" fo:language="en" fo:country="US" style:language-asian="en" style:country-asian="US" style:font-name-complex="DejaVu Sans" fo:color="#cc6633"/>
    </style:style>
    <style:style style:name="T16" style:family="text">
      <style:text-properties fo:font-size="10pt" style:font-size-asian="10pt" style:font-size-complex="10pt" style:font-name="DejaVu Sans" fo:language="en" fo:country="US" style:language-asian="en" style:country-asian="US" style:font-name-complex="DejaVu Sans" fo:color="#cc6633" fo:font-weight="normal" fo:font-style="normal"/>
    </style:style>
    <style:style style:name="T17" style:family="text">
      <style:text-properties fo:font-size="10pt" style:font-size-asian="10pt" style:font-size-complex="10pt" style:font-name="DejaVu Sans" fo:language="en" fo:country="US" style:language-asian="en" style:country-asian="US" style:font-name-complex="DejaVu Sans" fo:font-weight="normal" fo:font-style="normal" fo:color="#ffff00"/>
    </style:style>
    <style:style style:name="T18" style:family="text">
      <style:text-properties style:font-name="DejaVu Serif" style:font-name-asian="DejaVu Serif" style:font-name-complex="DejaVu Serif"/>
    </style:style>
    <style:style style:name="T19" style:family="text">
      <style:text-properties style:font-name="DejaVu Serif2" style:font-name-asian="DejaVu Serif2" style:font-name-complex="DejaVu Serif2"/>
    </style:style>
    <style:style style:name="T20" style:family="text">
      <style:text-properties fo:color="#000080" style:font-name="DejaVu Sans1" fo:font-size="6pt" style:font-name-asian="DejaVu Sans1" style:font-name-complex="DejaVu Sans1" style:font-size-asian="6pt" style:font-size-complex="6pt"/>
    </style:style>
    <style:style style:name="T21" style:family="text">
      <style:text-properties style:font-name="DejaVu Sans Condensed" style:font-name-asian="DejaVu Sans Condensed" style:font-name-complex="DejaVu Sans Condensed"/>
    </style:style>
    <style:style style:name="T22" style:family="text">
      <style:text-properties fo:color="#000080"/>
    </style:style>
    <style:style style:name="T23" style:family="text">
      <style:text-properties fo:color="#000080" fo:font-size="6pt" style:font-size-asian="6pt" style:font-size-complex="6pt"/>
    </style:style>
    <style:style style:name="T24" style:family="text">
      <style:text-properties fo:color="#000080" fo:font-size="6pt" style:font-size-asian="6pt" style:font-size-complex="6pt" style:font-name="DejaVu Sans1" style:font-name-asian="DejaVu Sans1" style:font-name-complex="DejaVu Sans1"/>
    </style:style>
    <style:style style:name="T25" style:family="text">
      <style:text-properties fo:font-size="6pt" style:font-size-asian="6pt" style:font-size-complex="6pt"/>
    </style:style>
    <style:style style:name="T26" style:family="text">
      <style:text-properties fo:color="#191919" fo:font-size="6pt" style:font-size-asian="6pt" style:font-size-complex="6pt"/>
    </style:style>
    <style:style style:name="T27" style:family="text">
      <style:text-properties fo:color="#191919" fo:font-size="6pt" style:font-size-asian="6pt" style:font-size-complex="6pt" style:font-name="DejaVu Sans Condensed" style:font-name-asian="DejaVu Sans Condensed" style:font-name-complex="DejaVu Sans Condensed"/>
    </style:style>
    <style:style style:name="T28" style:family="text">
      <style:text-properties fo:color="#191919"/>
    </style:style>
    <style:style style:name="T29" style:family="text">
      <style:text-properties style:font-name="DejaVu Serif2" fo:font-size="8pt" style:font-name-asian="DejaVu Serif2" style:font-name-complex="DejaVu Serif2" style:font-size-asian="8pt" style:font-size-complex="8pt"/>
    </style:style>
    <style:style style:name="T30" style:family="text">
      <style:text-properties style:font-name="DejaVu Serif2" fo:font-size="8pt" style:font-name-asian="DejaVu Serif2" style:font-name-complex="DejaVu Serif2" style:font-size-asian="8pt" style:font-size-complex="8pt" fo:color="#191919"/>
    </style:style>
    <style:style style:name="T31" style:family="text">
      <style:text-properties style:font-name="DejaVu Serif2" style:font-name-asian="DejaVu Serif2" style:font-name-complex="DejaVu Serif2" fo:color="#191919" fo:font-size="6pt" style:font-size-asian="6pt" style:font-size-complex="6pt"/>
    </style:style>
    <style:style style:name="T32" style:family="text">
      <style:text-properties fo:color="#191919" style:font-name="DejaVu Serif2" style:font-name-asian="DejaVu Serif2" style:font-name-complex="DejaVu Serif2"/>
    </style:style>
    <style:style style:name="T33" style:family="text">
      <style:text-properties style:font-name="DejaVu Serif2" style:font-name-asian="DejaVu Serif2" style:font-name-complex="DejaVu Serif2" fo:color="#ff0000" fo:font-size="8pt" style:font-size-asian="8pt" style:font-size-complex="8pt"/>
    </style:style>
    <style:style style:name="T34" style:family="text">
      <style:text-properties style:font-name-asian="DejaVu Serif2" style:font-name-complex="DejaVu Serif2"/>
    </style:style>
    <style:style style:name="T35" style:family="text">
      <style:text-properties style:font-name-asian="DejaVu Serif2" style:font-name-complex="DejaVu Serif2" fo:color="#ff0000"/>
    </style:style>
    <style:style style:name="T36" style:family="text">
      <style:text-properties style:text-underline-style="none" style:text-underline-color="font-color"/>
    </style:style>
    <style:style style:name="T37" style:family="text">
      <style:text-properties style:text-underline-style="none" style:text-underline-color="font-color" style:font-name="DejaVu Serif2" style:font-name-asian="DejaVu Serif2" style:font-name-complex="DejaVu Serif2"/>
    </style:style>
    <style:style style:name="T38" style:family="text">
      <style:text-properties style:text-underline-style="none" style:text-underline-color="font-color" fo:color="#191919" style:font-name="DejaVu Sans1" fo:font-size="6pt" style:font-name-asian="DejaVu Sans1" style:font-name-complex="DejaVu Sans1" style:font-size-asian="6pt" style:font-size-complex="6pt"/>
    </style:style>
    <style:style style:name="T39" style:family="text">
      <style:text-properties style:font-name="DejaVu Serif2" style:font-name-asian="DejaVu Serif2" style:font-name-complex="DejaVu Serif2" fo:color="#191919"/>
    </style:style>
    <style:style style:name="T40" style:family="text">
      <style:text-properties style:font-name="DejaVu Serif2" style:font-name-asian="DejaVu Serif2" style:font-name-complex="DejaVu Serif2" fo:color="#ff0000" fo:font-size="6pt" style:font-size-asian="6pt" style:font-size-complex="6pt"/>
    </style:style>
    <style:style style:name="T41" style:family="text">
      <style:text-properties style:text-underline-style="solid" style:text-underline-width="auto" style:text-underline-color="font-color"/>
    </style:style>
    <style:style style:name="T42" style:family="text">
      <style:text-properties fo:color="#007ffe" style:font-name="DejaVu Serif2" style:text-underline-style="none" style:text-underline-color="font-color" style:font-name-asian="DejaVu Serif2" style:font-name-complex="DejaVu Serif2"/>
    </style:style>
    <style:style style:name="T43" style:family="text">
      <style:text-properties fo:color="#191919" style:font-name="DejaVu Sans Condensed" style:font-name-asian="DejaVu Sans Condensed" style:font-name-complex="DejaVu Sans Condensed"/>
    </style:style>
    <style:style style:name="T44" style:family="text">
      <style:text-properties fo:color="#c46200" fo:font-size="8pt" style:font-name-asian="DejaVu Serif2" style:font-name-complex="DejaVu Serif2" style:font-size-asian="8pt" style:font-size-complex="8pt"/>
    </style:style>
    <style:style style:name="T45" style:family="text">
      <style:text-properties style:font-name-asian="DejaVu Serif2" style:font-name-complex="DejaVu Serif2" fo:color="#191919" fo:font-size="6pt" style:font-size-asian="6pt" style:font-size-complex="6pt"/>
    </style:style>
    <style:style style:name="T46" style:family="text">
      <style:text-properties style:font-name="DejaVu Serif2" style:font-name-asian="DejaVu Serif2" style:font-name-complex="DejaVu Serif2" fo:font-size="6pt" style:font-size-asian="6pt" style:font-size-complex="6pt"/>
    </style:style>
    <style:style style:name="T47" style:family="text">
      <style:text-properties fo:font-size="6pt" style:font-size-asian="6pt" style:font-size-complex="6pt" fo:color="#191919" style:font-name="DejaVu Sans Condensed" style:font-name-asian="DejaVu Sans Condensed" style:font-name-complex="DejaVu Sans Condensed"/>
    </style:style>
    <style:style style:name="T48" style:family="text">
      <style:text-properties fo:color="#191919" fo:font-size="6pt" style:font-size-asian="6pt" style:font-size-complex="6pt" style:font-name="DejaVu Serif2" style:font-name-asian="DejaVu Serif2" style:font-name-complex="DejaVu Serif2"/>
    </style:style>
    <style:style style:name="T49" style:family="text">
      <style:text-properties style:font-name="DejaVu Serif2" fo:font-size="6pt" style:font-name-asian="DejaVu Serif2" style:font-name-complex="DejaVu Serif2" style:font-size-asian="6pt" style:font-size-complex="6pt"/>
    </style:style>
    <style:style style:name="T50" style:family="text">
      <style:text-properties fo:color="#ffff00" style:font-name="DejaVu Serif2" style:font-name-asian="DejaVu Serif2" style:font-name-complex="DejaVu Serif2"/>
    </style:style>
    <style:style style:name="T51" style:family="text">
      <style:text-properties style:font-name="DejaVu Serif2" style:font-name-asian="DejaVu Serif2" style:font-name-complex="DejaVu Serif2" fo:color="#ff0000"/>
    </style:style>
    <style:style style:name="T52" style:family="text">
      <style:text-properties fo:color="#111111"/>
    </style:style>
    <style:style style:name="T53" style:family="text">
      <style:text-properties style:font-name="DejaVu Serif2" style:font-name-asian="DejaVu Serif2" style:font-name-complex="DejaVu Serif2" fo:color="#111111"/>
    </style:style>
    <style:style style:name="T54" style:family="text">
      <style:text-properties fo:color="#ff0000" style:font-name="DejaVu Serif" style:font-name-asian="DejaVu Serif" style:font-name-complex="DejaVu Serif"/>
    </style:style>
    <style:style style:name="T55" style:family="text">
      <style:text-properties fo:color="#007ffe" style:font-name="DejaVu Serif" style:font-name-asian="DejaVu Serif" style:font-name-complex="DejaVu Serif"/>
    </style:style>
    <style:style style:name="T56" style:family="text">
      <style:text-properties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name-asian="Lucida Sans Unicode" style:font-name-complex="Tahoma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7" style:family="text">
      <style:text-properties fo:font-size="6pt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style-asian="normal" style:font-style-complex="normal" style:text-emphasize="none" style:font-relief="none" style:text-overline-style="none" style:text-overline-color="font-color" fo:font-weight="bold" style:font-name-asian="DejaVu Sans Condensed" style:font-name-complex="DejaVu Sans Condensed" style:font-weight-asian="bold" style:font-weight-complex="bold"/>
    </style:style>
    <style:style style:name="T58" style:family="text">
      <style:text-properties fo:font-size="6pt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 style:font-name-asian="DejaVu Serif" style:font-name-complex="DejaVu Serif"/>
    </style:style>
    <style:style style:name="T59" style:family="text">
      <style:text-properties fo:font-size="6pt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 style:font-name="DejaVu Sans Condensed" style:font-name-asian="DejaVu Sans Condensed" style:font-name-complex="DejaVu Sans Condensed"/>
    </style:style>
    <style:style style:name="T60" style:family="text">
      <style:text-properties fo:color="#1c1c1c" style:font-name="DejaVu Sans Condensed" style:font-name-asian="DejaVu Sans Condensed" style:font-name-complex="DejaVu Sans Condensed"/>
    </style:style>
    <style:style style:name="T61" style:family="text">
      <style:text-properties fo:color="#9c520a" style:font-name="DejaVu Serif" style:font-name-asian="DejaVu Serif" style:font-name-complex="DejaVu Serif"/>
    </style:style>
    <style:style style:name="T62" style:family="text">
      <style:text-properties fo:color="#000080" style:font-name="DejaVu Sans1" style:font-name-asian="DejaVu Sans1" style:font-name-complex="DejaVu Sans1"/>
    </style:style>
    <style:style style:name="T63" style:family="text">
      <style:text-properties fo:color="#9e4f00" style:font-name="DejaVu Sans Condensed" style:font-name-asian="DejaVu Sans Condensed" style:font-name-complex="DejaVu Sans Condensed"/>
    </style:style>
    <style:style style:name="T64" style:family="text">
      <style:text-properties style:font-name="DejaVu Sans Condensed" style:font-name-asian="DejaVu Sans Condensed" style:font-name-complex="DejaVu Sans Condensed" fo:color="#ffff00"/>
    </style:style>
    <style:style style:name="T65" style:family="text">
      <style:text-properties style:font-name="DejaVu Sans Condensed" style:font-name-asian="DejaVu Sans Condensed" style:font-name-complex="DejaVu Sans Condensed" fo:color="#111111"/>
    </style:style>
    <style:style style:name="T66" style:family="text">
      <style:text-properties style:font-name="DejaVu Serif Condensed1" style:font-name-asian="DejaVu Serif Condensed1" style:font-name-complex="DejaVu Serif Condensed1"/>
    </style:style>
    <style:style style:name="T67" style:family="text">
      <style:text-properties fo:color="#ff3366" style:font-name="DejaVu Sans" fo:font-size="10pt" fo:language="en" fo:country="US" style:language-asian="en" style:country-asian="US" style:font-name-complex="DejaVu Sans" style:font-size-asian="10pt" style:font-size-complex="10pt"/>
    </style:style>
    <style:style style:name="T68" style:family="text">
      <style:text-properties style:font-name="DejaVu Sans" fo:font-size="10pt" fo:language="en" fo:country="US" style:language-asian="en" style:country-asian="US" style:font-name-complex="DejaVu Sans" style:font-size-asian="10pt" style:font-size-complex="10pt" fo:color="#cc6633"/>
    </style:style>
    <style:style style:name="T69" style:family="text">
      <style:text-properties style:font-name="DejaVu Sans" fo:font-size="10pt" fo:language="en" fo:country="US" style:language-asian="en" style:country-asian="US" style:font-name-complex="DejaVu Sans" style:font-size-asian="10pt" style:font-size-complex="10pt" fo:color="#cc6633" fo:font-weight="normal" fo:font-style="normal"/>
    </style:style>
    <style:style style:name="T70" style:family="text">
      <style:text-properties style:font-name="DejaVu Sans Condensed" style:font-name-asian="DejaVu Sans Condensed" style:font-name-complex="DejaVu Sans Condensed" fo:color="#9c520a"/>
    </style:style>
    <style:style style:name="T71" style:family="text">
      <style:text-properties fo:color="#9c520a" style:font-name="DejaVu Sans Condensed" style:font-name-asian="DejaVu Sans Condensed" style:font-name-complex="DejaVu Sans Condensed"/>
    </style:style>
    <style:style style:name="T72" style:family="text">
      <style:text-properties fo:color="#007ffe" style:font-name="DejaVu Serif2" style:font-name-asian="DejaVu Serif2" style:font-name-complex="DejaVu Serif2"/>
    </style:style>
    <style:style style:name="T73" style:family="text">
      <style:text-properties fo:color="#000000" style:font-name="DejaVu Sans1" fo:font-size="6pt" style:font-name-asian="DejaVu Sans1" style:font-name-complex="DejaVu Sans1" style:font-size-asian="6pt" style:font-size-complex="6pt"/>
    </style:style>
    <style:style style:name="T74" style:family="text">
      <style:text-properties fo:color="#ff0000" style:font-name="DejaVu Serif2" fo:font-size="8pt" style:font-name-asian="DejaVu Serif2" style:font-name-complex="DejaVu Serif2" style:font-size-asian="8pt" style:font-size-complex="8pt"/>
    </style:style>
    <style:style style:name="T75" style:family="text">
      <style:text-properties fo:color="#007ffe" style:font-name="DejaVu Serif2" fo:font-size="8pt" style:font-name-asian="DejaVu Serif2" style:font-name-complex="DejaVu Serif2" style:font-size-asian="8pt" style:font-size-complex="8pt"/>
    </style:style>
    <style:style style:name="T76" style:family="text">
      <style:text-properties fo:font-size="6pt" style:font-size-asian="6pt" style:font-size-complex="6pt" style:font-name="DejaVu Sans1" style:font-name-asian="DejaVu Sans1" style:font-name-complex="DejaVu Sans1"/>
    </style:style>
    <style:style style:name="T77" style:family="text">
      <style:text-properties fo:color="#ff0000" style:font-name="DejaVu Serif2" style:font-name-asian="DejaVu Serif2" style:font-name-complex="DejaVu Serif2"/>
    </style:style>
    <style:style style:name="T78" style:family="text">
      <style:text-properties fo:color="#1c99e0" style:font-name="DejaVu Serif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name-asian="DejaVu Serif2" style:font-name-complex="DejaVu Serif2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9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weight-asian="normal" style:font-weight-complex="normal" style:font-style-asian="normal" style:font-style-complex="normal" style:text-emphasize="none" style:font-relief="none" style:text-overline-style="none" style:text-overline-color="font-color" fo:color="#191919" style:font-name="DejaVu Sans Condensed" fo:font-size="6pt" style:font-name-asian="DejaVu Sans Condensed" style:font-name-complex="DejaVu Sans Condensed" style:font-size-asian="6pt" style:font-size-complex="6pt"/>
    </style:style>
    <style:style style:name="T80" style:family="text">
      <style:text-properties fo:color="#0072e4"/>
    </style:style>
    <style:style style:name="T81" style:family="text">
      <style:text-properties fo:color="#0072e4" style:font-name="DejaVu Serif2" style:font-name-asian="DejaVu Serif2" style:font-name-complex="DejaVu Serif2"/>
    </style:style>
    <style:style style:name="T82" style:family="text">
      <style:text-properties style:font-name="DejaVu Serif2" style:font-name-asian="DejaVu Serif2" style:font-name-complex="DejaVu Serif2" fo:color="#000000"/>
    </style:style>
    <style:style style:name="T83" style:family="text">
      <style:text-properties fo:color="#000000" style:font-name="DejaVu Sans Condensed" style:font-name-asian="DejaVu Sans Condensed" style:font-name-complex="DejaVu Sans Condensed"/>
    </style:style>
    <style:style style:name="T84" style:family="text">
      <style:text-properties fo:color="#1c1c1c"/>
    </style:style>
    <style:style style:name="T85" style:family="text">
      <style:text-properties style:font-size-asian="6pt" style:font-size-complex="6pt"/>
    </style:style>
    <style:style style:name="T86" style:family="text">
      <style:text-properties style:font-size-asian="6pt" style:font-size-complex="6pt" fo:color="#191919" style:font-name="DejaVu Serif2" style:font-name-asian="DejaVu Serif2" style:font-name-complex="DejaVu Serif2"/>
    </style:style>
    <style:style style:name="T87" style:family="text">
      <style:text-properties style:font-size-asian="6pt" style:font-size-complex="6pt" fo:color="#191919"/>
    </style:style>
    <style:style style:name="T88" style:family="text">
      <style:text-properties fo:color="#c46200" style:font-name="DejaVu Serif2" style:font-name-asian="DejaVu Serif2" style:font-name-complex="DejaVu Serif2"/>
    </style:style>
    <style:style style:name="T89" style:family="text">
      <style:text-properties style:font-name="DejaVu Serif2" fo:font-weight="normal" style:font-name-asian="DejaVu Serif2" style:font-name-complex="DejaVu Serif2" style:font-weight-asian="normal" style:font-weight-complex="normal"/>
    </style:style>
    <style:style style:name="T90" style:family="text">
      <style:text-properties fo:color="#ffff00" style:font-name="DejaVu Serif2" fo:font-size="8pt" style:font-name-asian="DejaVu Serif2" style:font-name-complex="DejaVu Serif2" style:font-size-asian="8pt" style:font-size-complex="8pt"/>
    </style:style>
    <style:style style:name="T91" style:family="text">
      <style:text-properties style:text-underline-style="none" style:text-underline-color="font-color" style:font-name="DejaVu Serif2" style:font-name-asian="DejaVu Serif2" style:font-name-complex="DejaVu Serif2" fo:color="#ffff00"/>
    </style:style>
    <style:style style:name="T92" style:family="text">
      <style:text-properties style:font-size-asian="7pt" style:font-size-complex="7pt"/>
    </style:style>
    <style:style style:name="T93" style:family="text">
      <style:text-properties style:font-size-asian="7pt" style:font-size-complex="7pt" fo:color="#191919" style:font-name="DejaVu Sans Condensed" style:font-name-asian="DejaVu Sans Condensed" style:font-name-complex="DejaVu Sans Condensed"/>
    </style:style>
    <style:style style:name="T94" style:family="text">
      <style:text-properties fo:color="#9e4f00" style:font-size-asian="8pt" style:font-size-complex="8pt"/>
    </style:style>
    <style:style style:name="T95" style:family="text">
      <style:text-properties fo:color="#9e4f00" style:font-size-asian="8pt" style:font-size-complex="8pt" style:font-name="DejaVu Serif2" style:font-name-asian="DejaVu Serif2" style:font-name-complex="DejaVu Serif2"/>
    </style:style>
    <style:style style:name="T96" style:family="text">
      <style:text-properties fo:color="#666666" style:font-name="DejaVu Sans" fo:font-size="12pt" fo:language="en" fo:country="US" style:language-asian="en" style:country-asian="US" style:font-name-complex="DejaVu Sans" style:font-size-complex="6.80000019073486pt"/>
    </style:style>
    <style:style style:name="T97" style:family="text">
      <style:text-properties style:font-name="DejaVu Sans" fo:font-size="12pt" fo:language="en" fo:country="US" style:language-asian="en" style:country-asian="US" style:font-name-complex="DejaVu Sans" style:font-size-complex="6.80000019073486pt" fo:color="#ffff00"/>
    </style:style>
    <style:style style:name="T98" style:family="text">
      <style:text-properties fo:color="#c46200" style:font-name="DejaVu Serif2" fo:font-size="8pt" style:font-name-asian="DejaVu Serif2" style:font-name-complex="DejaVu Serif2" style:font-size-asian="8pt" style:font-size-complex="8pt"/>
    </style:style>
    <style:style style:name="T99" style:family="text">
      <style:text-properties style:font-name="DejaVu Sans" style:font-name-asian="DejaVu Sans" style:font-name-complex="DejaVu Sans"/>
    </style:style>
    <style:style style:name="T100" style:family="text">
      <style:text-properties fo:font-size="6pt" style:font-size-asian="6pt" style:font-size-complex="6pt" fo:color="#000000" style:font-name="DejaVu Sans Condensed" style:font-name-asian="DejaVu Sans Condensed" style:font-name-complex="DejaVu Sans Condensed"/>
    </style:style>
    <style:style style:name="T101" style:family="text">
      <style:text-properties fo:color="#ffff00" style:font-name="DejaVu Serif" style:font-name-asian="DejaVu Serif" style:font-name-complex="DejaVu Serif"/>
    </style:style>
    <style:style style:name="T102" style:family="text">
      <style:text-properties style:font-name="DejaVu Sans1" style:font-name-asian="DejaVu Sans1" style:font-name-complex="DejaVu Sans1" fo:color="#000000"/>
    </style:style>
    <style:style style:name="T103" style:family="text">
      <style:text-properties style:font-name-asian="DejaVu Sans1" style:font-name-complex="DejaVu Sans1"/>
    </style:style>
    <style:style style:name="T104" style:family="text">
      <style:text-properties fo:color="#0099ff"/>
    </style:style>
    <style:style style:name="T105" style:family="text">
      <style:text-properties fo:font-size="8pt" style:font-size-asian="8pt" style:font-size-complex="8pt"/>
    </style:style>
    <style:style style:name="T106" style:family="text">
      <style:text-properties fo:font-size="8pt" style:font-size-asian="8pt" style:font-size-complex="8pt" style:font-name="DejaVu Serif2" style:font-name-asian="DejaVu Serif2" style:font-name-complex="DejaVu Serif2"/>
    </style:style>
    <style:style style:name="T107" style:family="text">
      <style:text-properties fo:font-size="6pt" style:font-size-asian="6pt" style:font-size-complex="6pt" fo:color="#191919" fo:font-weight="bold" style:text-underline-style="none" style:text-underline-color="font-color" style:font-weight-asian="bold" style:font-weight-complex="bold"/>
    </style:style>
    <style:style style:name="T108" style:family="text">
      <style:text-properties fo:font-size="6pt" style:font-size-asian="6pt" style:font-size-complex="6pt" fo:color="#191919" fo:font-weight="bold" style:text-underline-style="none" style:text-underline-color="font-color" style:font-weight-asian="bold" style:font-weight-complex="bold" style:font-name="DejaVu Sans1" style:font-name-asian="DejaVu Sans1" style:font-name-complex="DejaVu Sans1"/>
    </style:style>
    <style:style style:name="T109" style:family="text">
      <style:text-properties fo:color="#191919" style:text-underline-style="none" style:text-underline-color="font-color" style:font-name-asian="DejaVu Serif2" style:font-name-complex="DejaVu Serif2"/>
    </style:style>
    <style:style style:name="T110" style:family="text">
      <style:text-properties style:text-underline-style="none" style:text-underline-color="font-color" style:font-name-asian="DejaVu Serif2" style:font-name-complex="DejaVu Serif2" fo:color="#ffff00" fo:font-size="8pt" style:font-size-asian="8pt" style:font-size-complex="8pt"/>
    </style:style>
    <style:style style:name="T111" style:family="text">
      <style:text-properties style:text-underline-style="none" style:text-underline-color="font-color" style:font-name-asian="DejaVu Serif2" style:font-name-complex="DejaVu Serif2" fo:color="#ffff00" fo:font-size="8pt" style:font-size-asian="8pt" style:font-size-complex="8pt" style:font-name="DejaVu Serif2"/>
    </style:style>
    <style:style style:name="T112" style:family="text">
      <style:text-properties style:text-underline-style="none" style:text-underline-color="font-color" style:font-name-asian="DejaVu Serif2" style:font-name-complex="DejaVu Serif2" style:font-name="DejaVu Serif2" fo:color="#191919" fo:font-size="6pt" style:font-size-asian="6pt" style:font-size-complex="6pt"/>
    </style:style>
    <style:style style:name="T113" style:family="text">
      <style:text-properties style:text-underline-style="none" style:text-underline-color="font-color" style:font-name-asian="DejaVu Serif2" style:font-name-complex="DejaVu Serif2" style:font-name="DejaVu Serif2" fo:font-size="6pt" style:font-size-asian="6pt" style:font-size-complex="6pt" fo:color="#ffff00"/>
    </style:style>
    <style:style style:name="T114" style:family="text">
      <style:text-properties style:text-underline-style="none" style:text-underline-color="font-color" style:font-name-asian="DejaVu Serif2" style:font-name-complex="DejaVu Serif2" style:font-name="DejaVu Serif2" fo:color="#ffff00" fo:font-size="8pt" style:font-size-asian="8pt" style:font-size-complex="8pt"/>
    </style:style>
    <style:style style:name="T115" style:family="text">
      <style:text-properties style:font-name-asian="DejaVu Serif2" style:font-name-complex="DejaVu Serif2" style:text-underline-style="none" style:text-underline-color="font-color"/>
    </style:style>
    <style:style style:name="T116" style:family="text">
      <style:text-properties style:font-name-asian="DejaVu Serif2" style:font-name-complex="DejaVu Serif2" style:text-underline-style="none" style:text-underline-color="font-color" fo:color="#c46200" style:font-name="DejaVu Serif2"/>
    </style:style>
    <style:style style:name="T117" style:family="text">
      <style:text-properties fo:font-weight="normal" style:font-weight-asian="normal" style:font-weight-complex="normal"/>
    </style:style>
    <style:style style:name="T118" style:family="text">
      <style:text-properties fo:font-weight="normal" style:font-weight-asian="normal" style:font-weight-complex="normal" fo:color="#000000" style:font-name="DejaVu Serif2" style:font-name-asian="DejaVu Serif2" style:font-name-complex="DejaVu Serif2"/>
    </style:style>
    <style:style style:name="T119" style:family="text">
      <style:text-properties fo:font-weight="normal" style:font-weight-asian="normal" style:font-weight-complex="normal" style:font-name="DejaVu Serif2" style:font-name-asian="DejaVu Serif2" style:font-name-complex="DejaVu Serif2"/>
    </style:style>
    <style:style style:name="T120" style:family="text">
      <style:text-properties style:font-name="DejaVu Sans" fo:font-size="12pt" fo:language="en" fo:country="US" style:language-asian="en" style:country-asian="US" style:font-name-complex="DejaVu Sans" style:font-size-complex="6.80000019073486pt"/>
    </style:style>
    <style:style style:name="T121" style:family="text">
      <style:text-properties style:font-name="DejaVu Serif2" style:font-name-asian="DejaVu Serif2" style:font-name-complex="DejaVu Serif2" style:font-size-asian="8pt" style:font-size-complex="8pt"/>
    </style:style>
    <style:style style:name="T122" style:family="text">
      <style:text-properties fo:color="#9e4f00" style:font-name-asian="DejaVu Serif2" style:font-name-complex="DejaVu Serif2"/>
    </style:style>
    <style:style style:name="T123" style:family="text">
      <style:text-properties fo:color="#191919" style:font-name="DejaVu Sans Condensed" fo:font-size="6pt" style:font-name-asian="DejaVu Sans Condensed" style:font-name-complex="DejaVu Sans Condensed" style:font-size-asian="6pt" style:font-size-complex="6pt"/>
    </style:style>
    <style:style style:name="T124" style:family="text">
      <style:text-properties fo:color="#0047ff"/>
    </style:style>
    <style:style style:name="T125" style:family="text">
      <style:text-properties fo:color="#0047ff" style:font-name="DejaVu Sans" fo:font-size="12pt" fo:language="en" fo:country="US" style:language-asian="en" style:country-asian="US" style:font-name-complex="DejaVu Sans" style:font-size-complex="6.80000019073486pt"/>
    </style:style>
    <style:style style:name="T126" style:family="text">
      <style:text-properties style:font-name-asian="DejaVu Serif2" style:font-name-complex="DejaVu Serif2" fo:color="#ffff00" fo:font-size="8pt" style:font-size-asian="8pt" style:font-size-complex="8pt"/>
    </style:style>
    <style:style style:name="T127" style:family="text">
      <style:text-properties fo:color="#ffff00" style:font-name="DejaVu Serif2" fo:font-size="6pt" fo:font-weight="bold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name-asian="DejaVu Serif2" style:font-name-complex="DejaVu Serif2" style:font-size-asian="6pt" style:font-size-complex="6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28" style:family="text">
      <style:text-properties fo:font-size="6pt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style-asian="normal" style:font-style-complex="normal" style:text-emphasize="none" style:font-relief="none" style:text-overline-style="none" style:text-overline-color="font-color" fo:color="#191919" style:font-name="Arial" fo:font-weight="normal" style:font-name-asian="Lucida Sans Unicode" style:font-name-complex="Tahoma" style:font-weight-asian="normal" style:font-weight-complex="normal"/>
    </style:style>
    <style:style style:name="T129" style:family="text">
      <style:text-properties fo:font-size="6pt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style-asian="normal" style:font-style-complex="normal" style:text-emphasize="none" style:font-relief="none" style:text-overline-style="none" style:text-overline-color="font-color" fo:color="#191919" fo:font-weight="normal" style:font-weight-asian="normal" style:font-weight-complex="normal" style:font-name="DejaVu Sans Condensed" style:font-name-asian="DejaVu Sans Condensed" style:font-name-complex="DejaVu Sans Condensed"/>
    </style:style>
    <style:style style:name="T130" style:family="text">
      <style:text-properties fo:font-size="6pt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style-asian="normal" style:font-style-complex="normal" style:text-emphasize="none" style:font-relief="none" style:text-overline-style="none" style:text-overline-color="font-color" fo:color="#191919" fo:font-weight="normal" style:font-weight-asian="normal" style:font-weight-complex="normal" style:font-name="Arial" style:font-name-asian="Lucida Sans Unicode" style:font-name-complex="Tahoma"/>
    </style:style>
    <style:style style:name="T131" style:family="text">
      <style:text-properties fo:color="#00b8ff" style:font-name="DejaVu Serif2" style:font-name-asian="DejaVu Serif2" style:font-name-complex="DejaVu Serif2"/>
    </style:style>
    <style:style style:name="T132" style:family="text">
      <style:text-properties style:font-name="DejaVu Serif" style:font-name-asian="DejaVu Serif" style:font-name-complex="DejaVu Serif" fo:color="#1c1c1c"/>
    </style:style>
    <style:style style:name="T133" style:family="text">
      <style:text-properties fo:color="#ffff00" style:font-name="DejaVu Sans Condensed" style:font-name-asian="DejaVu Sans Condensed" style:font-name-complex="DejaVu Sans Condensed"/>
    </style:style>
    <style:style style:name="T134" style:family="text">
      <style:text-properties fo:color="#ff0000" style:font-name="DejaVu Sans Condensed" style:font-name-asian="DejaVu Sans Condensed" style:font-name-complex="DejaVu Sans Condensed"/>
    </style:style>
    <style:style style:name="T135" style:family="text">
      <style:text-properties style:font-name="DejaVu Serif2" style:font-name-asian="DejaVu Serif2" style:font-name-complex="DejaVu Serif2" fo:color="#007ffe" fo:font-size="8pt" style:font-size-asian="8pt" style:font-size-complex="8pt"/>
    </style:style>
    <style:style style:name="T136" style:family="text">
      <style:text-properties style:font-name="DejaVu Serif2"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name-asian="Lucida Sans Unicode" style:font-name-complex="Tahoma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7" style:family="text">
      <style:text-properties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DejaVu Sans1" style:font-name-asian="DejaVu Sans1" style:font-name-complex="DejaVu Sans1"/>
    </style:style>
    <style:style style:name="T138" style:family="text">
      <style:text-properties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DejaVu Serif2" style:font-name-asian="Lucida Sans Unicode" style:font-name-complex="Tahoma"/>
    </style:style>
    <style:style style:name="T139" style:family="text">
      <style:text-properties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DejaVu Serif2" fo:color="#ff0000" style:font-name-asian="DejaVu Serif2" style:font-name-complex="DejaVu Serif2"/>
    </style:style>
    <style:style style:name="T140" style:family="text">
      <style:text-properties fo:color="#191919" style:font-name="DejaVu Serif2" fo:font-size="6pt" style:font-name-asian="DejaVu Serif2" style:font-name-complex="DejaVu Serif2" style:font-size-asian="6pt" style:font-size-complex="6pt"/>
    </style:style>
    <style:style style:name="T141" style:family="text">
      <style:text-properties style:font-name="DejaVu Serif2" style:font-name-asian="DejaVu Serif2" style:font-name-complex="DejaVu Serif2" fo:color="#c46200"/>
    </style:style>
    <style:style style:name="T142" style:family="text">
      <style:text-properties style:font-name="DejaVu Sans Condensed" fo:font-size="6pt" style:font-name-asian="DejaVu Sans Condensed" style:font-name-complex="DejaVu Sans Condensed" style:font-size-asian="6pt" style:font-size-complex="6pt"/>
    </style:style>
    <style:style style:name="T143" style:family="text">
      <style:text-properties fo:color="#9e4f00"/>
    </style:style>
    <style:style style:name="T144" style:family="text">
      <style:text-properties fo:color="#9e4f00" style:font-name="DejaVu Serif2" style:font-name-asian="DejaVu Serif2" style:font-name-complex="DejaVu Serif2"/>
    </style:style>
    <style:style style:name="T145" style:family="text">
      <style:text-properties style:font-name="DejaVu Sans Condensed" style:font-name-asian="DejaVu Sans Condensed" style:font-name-complex="DejaVu Sans Condensed" fo:color="#007ffe"/>
    </style:style>
    <style:style style:name="T146" style:family="text">
      <style:text-properties fo:color="#ff0000" style:font-name="DejaVu Sans" fo:font-size="12pt" fo:language="en" fo:country="US" style:language-asian="en" style:country-asian="US" style:font-name-complex="DejaVu Sans" style:font-size-complex="6.80000019073486pt"/>
    </style:style>
    <style:style style:name="T147" style:family="text">
      <style:text-properties style:font-name="DejaVu Sans Condensed" fo:font-weight="bold" style:font-name-asian="DejaVu Sans Condensed" style:font-name-complex="DejaVu Sans Condensed" style:font-weight-asian="bold" style:font-weight-complex="bold"/>
    </style:style>
    <style:style style:name="T148" style:family="text">
      <style:text-properties fo:color="#191919" style:font-name="DejaVu Sans1" style:font-name-asian="DejaVu Sans1" style:font-name-complex="DejaVu Sans1"/>
    </style:style>
    <style:style style:name="T149" style:family="text">
      <style:text-properties style:font-size-asian="6pt" style:font-size-complex="6pt" style:font-name="DejaVu Serif2" style:font-name-asian="DejaVu Serif2" style:font-name-complex="DejaVu Serif2"/>
    </style:style>
    <style:style style:name="T150" style:family="text">
      <style:text-properties style:font-size-asian="8pt" style:font-size-complex="8pt"/>
    </style:style>
    <style:style style:name="T151" style:family="text">
      <style:text-properties style:font-size-asian="8pt" style:font-size-complex="8pt" fo:color="#ff0000" style:font-name="DejaVu Serif2" style:font-name-asian="DejaVu Serif2" style:font-name-complex="DejaVu Serif2"/>
    </style:style>
    <style:style style:name="T152" style:family="text">
      <style:text-properties fo:font-weight="bold" style:font-weight-asian="bold" style:font-weight-complex="bold"/>
    </style:style>
    <style:style style:name="T153" style:family="text">
      <style:text-properties fo:font-weight="bold" style:font-weight-asian="bold" style:font-weight-complex="bold" style:font-name="DejaVu Sans Condensed" style:font-name-asian="DejaVu Sans Condensed" style:font-name-complex="DejaVu Sans Condensed"/>
    </style:style>
    <style:style style:name="T154" style:family="text">
      <style:text-properties fo:color="#ff0000" style:font-name="DejaVu Sans1" style:font-name-asian="DejaVu Sans1" style:font-name-complex="DejaVu Sans1"/>
    </style:style>
    <style:style style:name="T155" style:family="text">
      <style:text-properties style:font-name-asian="DejaVu Serif2" style:font-name-complex="DejaVu Serif2" fo:color="#c46200"/>
    </style:style>
    <style:style style:name="T156" style:family="text">
      <style:text-properties fo:color="#191919" style:font-name-asian="DejaVu Serif2" style:font-name-complex="DejaVu Serif2"/>
    </style:style>
    <style:style style:name="T157" style:family="text">
      <style:text-properties style:font-name-asian="DejaVu Serif2" style:font-name-complex="DejaVu Serif2" fo:color="#ff0000" style:font-name="DejaVu Serif2" fo:font-size="8pt" style:font-size-asian="8pt" style:font-size-complex="8pt"/>
    </style:style>
    <style:style style:name="T158" style:family="text">
      <style:text-properties style:font-name="DejaVu Sans Condensed" fo:font-weight="normal" style:font-name-asian="DejaVu Sans Condensed" style:font-name-complex="DejaVu Sans Condensed" style:font-weight-asian="normal" style:font-weight-complex="normal"/>
    </style:style>
    <style:style style:name="T159" style:family="text">
      <style:text-properties style:font-weight-asian="normal" style:font-weight-complex="normal"/>
    </style:style>
    <style:style style:name="T160" style:family="text">
      <style:text-properties style:font-weight-asian="normal" style:font-weight-complex="normal" style:font-name="DejaVu Serif2" style:font-name-asian="DejaVu Serif2" style:font-name-complex="DejaVu Serif2"/>
    </style:style>
    <style:style style:name="T161" style:family="text">
      <style:text-properties fo:color="#191919" fo:font-weight="normal" style:font-weight-asian="normal" style:font-weight-complex="normal"/>
    </style:style>
    <style:style style:name="T162" style:family="text">
      <style:text-properties fo:color="#191919" fo:font-weight="normal" style:font-weight-asian="normal" style:font-weight-complex="normal" style:font-name="DejaVu Serif2" style:font-name-asian="DejaVu Serif2" style:font-name-complex="DejaVu Serif2"/>
    </style:style>
    <style:style style:name="T163" style:family="text">
      <style:text-properties style:text-underline-style="none" style:text-underline-color="font-color" style:font-name-asian="DejaVu Serif2" style:font-name-complex="DejaVu Serif2"/>
    </style:style>
    <style:style style:name="T164" style:family="text">
      <style:text-properties style:font-name="DejaVu Serif2" style:font-name-asian="DejaVu Serif2" style:font-name-complex="DejaVu Serif2" fo:color="#ffff00" fo:font-size="8pt" style:font-size-asian="8pt" style:font-size-complex="8pt"/>
    </style:style>
    <style:style style:name="T165" style:family="text">
      <style:text-properties fo:color="#c46200"/>
    </style:style>
    <style:style style:name="T166" style:family="text">
      <style:text-properties fo:color="#007ffe" style:font-name="DejaVu Sans Condensed" style:font-name-asian="DejaVu Sans Condensed" style:font-name-complex="DejaVu Sans Condensed"/>
    </style:style>
    <style:style style:name="T167" style:family="text">
      <style:text-properties fo:color="#111111" style:font-name="DejaVu Sans Condensed" style:font-name-asian="DejaVu Sans Condensed" style:font-name-complex="DejaVu Sans Condensed"/>
    </style:style>
    <style:style style:name="T168" style:family="text">
      <style:text-properties fo:font-weight="bold" style:font-weight-asian="bold" style:font-weight-complex="bold" style:font-name="DejaVu Sans1" style:font-name-asian="DejaVu Sans1" style:font-name-complex="DejaVu Sans1"/>
    </style:style>
    <style:style style:name="T169" style:family="text">
      <style:text-properties fo:color="#c46200" style:font-name-asian="DejaVu Serif2" style:font-name-complex="DejaVu Serif2"/>
    </style:style>
    <style:style style:name="T170" style:family="text">
      <style:text-properties fo:color="#c46200" style:font-name-asian="DejaVu Serif2" style:font-name-complex="DejaVu Serif2" style:font-size-asian="8pt" style:font-size-complex="8pt"/>
    </style:style>
    <style:style style:name="T171" style:family="text">
      <style:text-properties style:font-name="DejaVu Sans1" fo:font-size="6pt" style:font-name-asian="DejaVu Sans1" style:font-name-complex="DejaVu Sans1" style:font-size-asian="6pt" style:font-size-complex="6pt"/>
    </style:style>
    <style:style style:name="T172" style:family="text">
      <style:text-properties fo:color="#000080" style:font-name="DejaVu Sans Condensed" style:font-name-asian="DejaVu Sans Condensed" style:font-name-complex="DejaVu Sans Condensed"/>
    </style:style>
    <style:style style:name="T173" style:family="text">
      <style:text-properties fo:color="#996633" style:font-name="DejaVu Sans" fo:font-size="12pt" fo:language="en" fo:country="US" style:language-asian="en" style:country-asian="US" style:font-name-complex="DejaVu Sans" style:font-size-complex="6.80000019073486pt"/>
    </style:style>
    <style:style style:name="T174" style:family="text">
      <style:text-properties fo:color="#191919" fo:font-size="6pt" style:font-size-asian="6pt" style:font-size-complex="6pt" style:font-name="DejaVu Sans1" style:font-name-asian="DejaVu Sans1" style:font-name-complex="DejaVu Sans1"/>
    </style:style>
    <style:style style:name="T175" style:family="text">
      <style:text-properties fo:font-size="6pt" fo:font-weight="bold" style:font-size-asian="6pt" style:font-size-complex="6pt" style:font-weight-asian="bold" style:font-weight-complex="bold"/>
    </style:style>
    <style:style style:name="T176" style:family="text">
      <style:text-properties fo:font-size="6pt" fo:font-weight="bold" style:font-size-asian="6pt" style:font-size-complex="6pt" style:font-weight-asian="bold" style:font-weight-complex="bold" style:font-name="DejaVu Sans Condensed" style:font-name-asian="DejaVu Sans Condensed" style:font-name-complex="DejaVu Sans Condensed"/>
    </style:style>
    <style:style style:name="T177" style:family="text">
      <style:text-properties fo:color="#0062c4" style:font-name="DejaVu Serif2" style:font-name-asian="DejaVu Serif2" style:font-name-complex="DejaVu Serif2"/>
    </style:style>
    <style:style style:name="T178" style:family="text">
      <style:text-properties fo:color="#000000"/>
    </style:style>
    <style:style style:name="T179" style:family="text">
      <style:text-properties fo:color="#191919" style:text-underline-style="none" style:text-underline-color="font-color"/>
    </style:style>
    <style:style style:name="T180" style:family="text">
      <style:text-properties style:font-name="DejaVu Sans Condensed" style:font-name-asian="DejaVu Sans Condensed" style:font-name-complex="DejaVu Sans Condensed" fo:color="#1c1c1c"/>
    </style:style>
    <style:style style:name="T181" style:family="text">
      <style:text-properties style:text-underline-style="none" style:text-underline-color="font-color" fo:color="#ffff00" style:font-name="DejaVu Serif2" style:font-name-asian="DejaVu Serif2" style:font-name-complex="DejaVu Serif2"/>
    </style:style>
    <style:style style:name="T182" style:family="text">
      <style:text-properties style:text-underline-style="none" style:text-underline-color="font-color" style:font-name="DejaVu Serif2" style:font-name-asian="DejaVu Serif2" style:font-name-complex="DejaVu Serif2" fo:color="#007ffe"/>
    </style:style>
    <style:style style:name="T183" style:family="text">
      <style:text-properties style:font-name="DejaVu Serif2" style:font-name-asian="DejaVu Serif2" style:font-name-complex="DejaVu Serif2" fo:font-size="8pt" style:font-size-asian="8pt" style:font-size-complex="8pt" fo:color="#191919"/>
    </style:style>
    <style:style style:name="T184" style:family="text">
      <style:text-properties style:font-name="DejaVu Serif2" style:font-name-asian="DejaVu Serif2" style:font-name-complex="DejaVu Serif2" fo:color="#007ffe"/>
    </style:style>
    <style:style style:name="T185" style:family="text">
      <style:text-properties fo:color="#ffff00" style:font-name-asian="DejaVu Serif2" style:font-name-complex="DejaVu Serif2"/>
    </style:style>
    <style:style style:name="T186" style:family="text">
      <style:text-properties style:font-name-asian="DejaVu Serif2" style:font-name-complex="DejaVu Serif2" fo:color="#007ffe"/>
    </style:style>
    <style:style style:name="T187" style:family="text">
      <style:text-properties fo:font-size="6pt" style:font-size-asian="6pt" style:font-size-complex="6pt" fo:color="#191919"/>
    </style:style>
    <style:style style:name="T188" style:family="text">
      <style:text-properties fo:font-size="6pt" style:font-name-asian="DejaVu Serif2" style:font-name-complex="DejaVu Serif2" style:font-size-asian="6pt" style:font-size-complex="6pt"/>
    </style:style>
    <style:style style:name="T189" style:family="text">
      <style:text-properties style:font-name-asian="DejaVu Serif2" style:font-name-complex="DejaVu Serif2" fo:color="#007ffe" style:font-name="DejaVu Serif2" fo:font-size="8pt" style:font-size-asian="8pt" style:font-size-complex="8pt"/>
    </style:style>
    <style:style style:name="T190" style:family="text">
      <style:text-properties style:font-name-asian="DejaVu Serif2" style:font-name-complex="DejaVu Serif2" style:font-name="DejaVu Serif2" fo:font-size="8pt" style:font-size-asian="8pt" style:font-size-complex="8pt" fo:color="#ff0000"/>
    </style:style>
    <style:style style:name="T191" style:family="text">
      <style:text-properties style:text-underline-style="none" style:text-underline-color="font-color" fo:color="#ff0000"/>
    </style:style>
    <style:style style:name="T192" style:family="text">
      <style:text-properties style:text-underline-style="none" style:text-underline-color="font-color" fo:color="#ff0000" style:font-name="DejaVu Serif2" style:font-name-asian="DejaVu Serif2" style:font-name-complex="DejaVu Serif2"/>
    </style:style>
    <style:style style:name="T193" style:family="text">
      <style:text-properties fo:font-size="6pt" style:font-size-asian="6pt" style:font-size-complex="6pt" style:font-name="DejaVu Sans Condensed" style:font-name-asian="DejaVu Sans Condensed" style:font-name-complex="DejaVu Sans Condensed"/>
    </style:style>
    <style:style style:name="T194" style:family="text">
      <style:text-properties fo:font-weight="normal" style:font-weight-asian="normal" style:font-weight-complex="normal" style:font-name="DejaVu Sans Condensed" style:font-name-asian="DejaVu Sans Condensed" style:font-name-complex="DejaVu Sans Condensed"/>
    </style:style>
    <style:style style:name="T195" style:family="text">
      <style:text-properties style:font-size-asian="8pt" style:font-size-complex="8pt" style:font-name="DejaVu Serif2" style:font-name-asian="DejaVu Serif2" style:font-name-complex="DejaVu Serif2"/>
    </style:style>
    <style:style style:name="T196" style:family="text">
      <style:text-properties fo:color="#ffff00" style:font-name="DejaVu Sans1" style:font-name-asian="DejaVu Sans1" style:font-name-complex="DejaVu Sans1"/>
    </style:style>
    <style:style style:name="T197" style:family="text">
      <style:text-properties fo:color="#000000" style:font-name="DejaVu Sans Condensed" fo:font-size="6pt" style:font-name-asian="DejaVu Sans Condensed" style:font-name-complex="DejaVu Sans Condensed" style:font-size-asian="6pt" style:font-size-complex="6pt"/>
    </style:style>
    <style:style style:name="T198" style:family="text">
      <style:text-properties fo:font-size="7pt" style:font-size-asian="7pt" style:font-size-complex="7pt" style:font-name="DejaVu Sans Condensed" style:font-name-asian="DejaVu Sans Condensed" style:font-name-complex="DejaVu Sans Condensed"/>
    </style:style>
    <style:style style:name="T199" style:family="text">
      <style:text-properties style:font-name-asian="DejaVu Serif2" style:font-name-complex="DejaVu Serif2" fo:font-size="6pt" style:font-size-asian="6pt" style:font-size-complex="6pt"/>
    </style:style>
    <style:style style:name="T200" style:family="text">
      <style:text-properties style:font-name-asian="DejaVu Serif2" style:font-name-complex="DejaVu Serif2" fo:font-size="6pt" style:font-size-asian="6pt" style:font-size-complex="6pt" style:font-name="DejaVu Serif2"/>
    </style:style>
    <style:style style:name="T201" style:family="text">
      <style:text-properties style:font-name-asian="DejaVu Serif2" style:font-name-complex="DejaVu Serif2" fo:font-size="6pt" style:font-size-asian="6pt" style:font-size-complex="6pt" style:font-name="DejaVu Serif2" fo:color="#191919"/>
    </style:style>
    <style:style style:name="T202" style:family="text">
      <style:text-properties style:font-name="DejaVu Serif2" style:font-name-asian="DejaVu Serif2" style:font-name-complex="DejaVu Serif2" fo:color="#111111" fo:font-size="6pt" style:font-size-asian="6pt" style:font-size-complex="6pt"/>
    </style:style>
    <style:style style:name="T203" style:family="text">
      <style:text-properties fo:color="#1c1c1c" style:font-name="DejaVu Sans1" style:font-name-asian="DejaVu Sans1" style:font-name-complex="DejaVu Sans1"/>
    </style:style>
    <style:style style:name="T204" style:family="text">
      <style:text-properties fo:color="#ff0000" fo:font-size="6pt" style:font-size-asian="6pt" style:font-size-complex="6pt" style:font-name="DejaVu Serif2" style:font-name-asian="DejaVu Serif2" style:font-name-complex="DejaVu Serif2"/>
    </style:style>
    <style:style style:name="T205" style:family="text">
      <style:text-properties fo:font-size="6pt" style:font-size-asian="6pt" style:font-size-complex="6pt" style:font-name="DejaVu Serif2" style:font-name-asian="DejaVu Serif2" style:font-name-complex="DejaVu Serif2" fo:color="#111111"/>
    </style:style>
    <style:style style:name="T206" style:family="text">
      <style:text-properties fo:font-size="6pt" style:font-size-asian="6pt" style:font-size-complex="6pt" fo:color="#111111" style:font-name="DejaVu Sans1" style:font-name-asian="DejaVu Sans1" style:font-name-complex="DejaVu Sans1"/>
    </style:style>
    <style:style style:name="T207" style:family="text">
      <style:text-properties style:font-name="DejaVu Serif2"/>
    </style:style>
    <style:style style:name="T208" style:family="text">
      <style:text-properties fo:color="#996633"/>
    </style:style>
    <style:style style:name="T209" style:family="text">
      <style:text-properties style:text-underline-style="none" style:text-underline-color="font-color" fo:color="#191919" style:font-name="DejaVu Sans1" style:font-name-asian="DejaVu Sans1" style:font-name-complex="DejaVu Sans1"/>
    </style:style>
    <style:style style:name="T210" style:family="text">
      <style:text-properties fo:font-weight="bold" style:font-weight-asian="bold" style:font-weight-complex="bold" fo:color="#ffff00"/>
    </style:style>
    <style:style style:name="T211" style:family="text">
      <style:text-properties fo:font-weight="bold" style:font-weight-asian="bold" style:font-weight-complex="bold" fo:color="#ffff00" style:font-name="DejaVu Serif2" style:font-name-asian="DejaVu Serif2" style:font-name-complex="DejaVu Serif2"/>
    </style:style>
    <style:style style:name="T212" style:family="text">
      <style:text-properties fo:color="#ff0000" fo:font-weight="bold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13" style:family="text">
      <style:text-properties fo:color="#ff0000" fo:font-weight="bold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weight-asian="bold" style:font-weight-complex="bold" style:font-style-asian="normal" style:font-style-complex="normal" style:text-emphasize="none" style:font-relief="none" style:text-overline-style="none" style:text-overline-color="font-color" style:font-name="DejaVu Serif2" style:font-name-asian="DejaVu Serif2" style:font-name-complex="DejaVu Serif2"/>
    </style:style>
    <style:style style:name="T214" style:family="text">
      <style:text-properties fo:color="#ff0000" fo:font-weight="bold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weight-asian="bold" style:font-weight-complex="bold" style:font-style-asian="normal" style:font-style-complex="normal" style:text-emphasize="none" style:font-relief="none" style:text-overline-style="none" style:text-overline-color="font-color" style:font-name="DejaVu Serif2" style:font-name-asian="DejaVu Serif2" style:font-name-complex="DejaVu Serif2" fo:font-size="6pt" style:font-size-asian="6pt" style:font-size-complex="6pt"/>
    </style:style>
    <style:style style:name="T215" style:family="text">
      <style:text-properties fo:font-weight="bold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weight-asian="bold" style:font-weight-complex="bold" style:font-style-asian="normal" style:font-style-complex="normal" style:text-emphasize="none" style:font-relief="none" style:text-overline-style="none" style:text-overline-color="font-color" style:font-name="DejaVu Serif2" fo:font-size="6pt" style:font-size-asian="6pt" style:font-size-complex="6pt" style:font-name-asian="Lucida Sans Unicode" style:font-name-complex="Tahoma"/>
    </style:style>
    <style:style style:name="T216" style:family="text">
      <style:text-properties fo:font-weight="bold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xx" style:country-asian="none" style:language-complex="zxx" style:country-complex="none" style:font-weight-asian="bold" style:font-weight-complex="bold" style:font-style-asian="normal" style:font-style-complex="normal" style:text-emphasize="none" style:font-relief="none" style:text-overline-style="none" style:text-overline-color="font-color" fo:font-size="6pt" style:font-size-asian="6pt" style:font-size-complex="6pt" fo:color="#000000" style:font-name="DejaVu Sans Condensed" style:font-name-asian="DejaVu Sans Condensed" style:font-name-complex="DejaVu Sans Condensed"/>
    </style:style>
    <style:style style:name="T217" style:family="text">
      <style:text-properties style:font-name="DejaVu Sans" fo:font-size="12pt" fo:language="en" fo:country="US" style:language-asian="en" style:country-asian="US" style:font-name-complex="DejaVu Sans" style:font-size-complex="6.80000019073486pt" fo:color="#996633"/>
    </style:style>
    <style:style style:name="T218" style:family="text">
      <style:text-properties style:font-name="DejaVu Serif2" style:font-name-asian="DejaVu Serif2" style:font-name-complex="DejaVu Serif2" fo:color="#ffff00" fo:font-size="6pt" style:font-size-asian="6pt" style:font-size-complex="6pt"/>
    </style:style>
    <style:style style:name="T219" style:family="text">
      <style:text-properties fo:font-size="7pt" style:font-size-asian="7pt" style:font-size-complex="7pt" style:font-name="DejaVu Sans1" style:font-name-asian="DejaVu Sans1" style:font-name-complex="DejaVu Sans1"/>
    </style:style>
    <style:style style:name="T220" style:family="text">
      <style:text-properties fo:color="#9c520a"/>
    </style:style>
    <style:style style:name="T221" style:family="text">
      <style:text-properties style:font-name-complex="DejaVu Sans Condensed"/>
    </style:style>
    <style:style style:name="T222" style:family="text">
      <style:text-properties style:font-name-asian="DejaVu Serif2" style:font-name-complex="DejaVu Serif2" fo:color="#c46200" fo:font-size="8pt" style:font-size-asian="8pt" style:font-size-complex="8pt"/>
    </style:style>
    <style:style style:name="T223" style:family="text">
      <style:text-properties style:font-name="DejaVu Serif2" fo:font-size="6pt" style:font-name-asian="DejaVu Serif2" style:font-name-complex="DejaVu Serif2" style:font-size-asian="6pt" style:font-size-complex="6pt" fo:color="#ffff00"/>
    </style:style>
    <style:style style:name="T224" style:family="text">
      <style:text-properties style:font-name="DejaVu Serif2" style:font-name-asian="DejaVu Serif2" style:font-name-complex="DejaVu Serif2" fo:font-size="8pt" style:font-size-asian="8pt" style:font-size-complex="8pt"/>
    </style:style>
    <style:style style:name="T225" style:family="text">
      <style:text-properties style:font-name-asian="DejaVu Serif2" style:font-name-complex="DejaVu Serif2" style:font-size-asian="6pt" style:font-size-complex="6pt"/>
    </style:style>
    <style:style style:name="T226" style:family="text">
      <style:text-properties style:font-name-asian="DejaVu Serif2" style:font-name-complex="DejaVu Serif2" style:font-size-asian="6pt" style:font-size-complex="6pt" fo:color="#191919"/>
    </style:style>
    <style:style style:name="T227" style:family="text">
      <style:text-properties fo:color="#ffff00" style:font-name="DejaVu Serif2" style:font-name-asian="DejaVu Serif2" style:font-name-complex="DejaVu Serif2" fo:font-size="6pt" style:font-size-asian="6pt" style:font-size-complex="6pt"/>
    </style:style>
    <style:style style:name="T228" style:family="text">
      <style:text-properties style:font-name="DejaVu Serif2" style:font-name-asian="DejaVu Serif2" style:font-name-complex="DejaVu Serif2" fo:font-size="6pt" style:font-size-asian="6pt" style:font-size-complex="6pt" fo:color="#191919"/>
    </style:style>
    <style:style style:name="T229" style:family="text">
      <style:text-properties style:font-name-asian="DejaVu Serif2" style:font-name-complex="DejaVu Serif2" fo:color="#191919"/>
    </style:style>
    <style:style style:name="T230" style:family="text">
      <style:text-properties fo:color="#000000" style:font-name="DejaVu Serif2" fo:font-size="6pt" style:font-name-asian="DejaVu Serif2" style:font-name-complex="DejaVu Serif2" style:font-size-asian="6pt" style:font-size-complex="6pt"/>
    </style:style>
    <style:style style:name="T231" style:family="text">
      <style:text-properties fo:color="#ff0000" style:font-name="DejaVu Sans" fo:language="en" fo:country="US" style:language-asian="en" style:country-asian="US" style:font-name-complex="DejaVu Sans" fo:font-size="10pt" style:font-size-asian="10pt" style:font-size-complex="10pt"/>
    </style:style>
  </office:automatic-styles>
  <office:body>
    <office:spreadsheet>
      <table:table table:name="Tabelle1" table:style-name="ta1" table:print="false">
        <office:forms form:automatic-focus="false" form:apply-design-mode="false"/>
        <table:table-column table:style-name="co1" table:default-cell-style-name="ce2789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2" table:default-cell-style-name="Default"/>
        <table:table-column table:style-name="co2" table:default-cell-style-name="ce2816"/>
        <table:table-column table:style-name="co3" table:default-cell-style-name="Default"/>
        <table:table-column table:style-name="co4" table:default-cell-style-name="Default"/>
        <table:table-column table:style-name="co5" table:number-columns-repeated="995" table:default-cell-style-name="Default"/>
        <table:table-row table:style-name="ro1">
          <table:table-cell table:number-columns-repeated="27"/>
          <table:table-cell table:style-name="ce2789"/>
          <table:table-cell table:number-columns-repeated="994"/>
        </table:table-row>
        <table:table-row table:style-name="ro1">
          <table:table-cell table:style-name="ce2790" office:value-type="string" calcext:value-type="string">
            <text:p>Jahr</text:p>
          </table:table-cell>
          <table:table-cell table:style-name="ce2799" office:value-type="string" calcext:value-type="string" table:number-columns-spanned="2" table:number-rows-spanned="1">
            <text:p>Januar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Februar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März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April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Mai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Juni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Juli</text:p>
          </table:table-cell>
          <table:covered-table-cell table:style-name="ce2817"/>
          <table:table-cell table:style-name="ce2790" office:value-type="string" calcext:value-type="string" table:number-columns-spanned="2" table:number-rows-spanned="1">
            <text:p>August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September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Oktober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November</text:p>
          </table:table-cell>
          <table:covered-table-cell table:style-name="ce2817"/>
          <table:table-cell table:style-name="ce2799" office:value-type="string" calcext:value-type="string" table:number-columns-spanned="2" table:number-rows-spanned="1">
            <text:p>Dezember</text:p>
          </table:table-cell>
          <table:covered-table-cell table:style-name="ce2817"/>
          <table:table-cell table:style-name="ce2927" office:value-type="string" calcext:value-type="string">
            <text:p>T</text:p>
          </table:table-cell>
          <table:table-cell table:style-name="ce2927" office:value-type="string" calcext:value-type="string">
            <text:p>N</text:p>
          </table:table-cell>
          <table:table-cell table:style-name="ce2789" table:number-columns-repeated="995"/>
        </table:table-row>
        <table:table-row table:style-name="ro1">
          <table:table-cell table:style-name="ce2791" office:value-type="string" calcext:value-type="string">
            <text:p>&lt;1990</text:p>
          </table:table-cell>
          <table:table-cell table:style-name="ce2799" office:value-type="float" office:value="-0.5" calcext:value-type="float">
            <text:p>-0,5</text:p>
          </table:table-cell>
          <table:table-cell table:style-name="ce2818" office:value-type="float" office:value="33" calcext:value-type="float">
            <text:p>33,0</text:p>
          </table:table-cell>
          <table:table-cell table:style-name="ce2799" office:value-type="float" office:value="0.2" calcext:value-type="float">
            <text:p>0,2</text:p>
          </table:table-cell>
          <table:table-cell table:style-name="ce2818" office:value-type="float" office:value="27" calcext:value-type="float">
            <text:p>27,0</text:p>
          </table:table-cell>
          <table:table-cell table:style-name="ce2799" office:value-type="float" office:value="3.4" calcext:value-type="float">
            <text:p>3,4</text:p>
          </table:table-cell>
          <table:table-cell table:style-name="ce2818" office:value-type="float" office:value="29" calcext:value-type="float">
            <text:p>29,0</text:p>
          </table:table-cell>
          <table:table-cell table:style-name="ce2799" office:value-type="float" office:value="7.6" calcext:value-type="float">
            <text:p>7,6</text:p>
          </table:table-cell>
          <table:table-cell table:style-name="ce2818" office:value-type="float" office:value="38" calcext:value-type="float">
            <text:p>38,0</text:p>
          </table:table-cell>
          <table:table-cell table:style-name="ce2799" office:value-type="float" office:value="12.9" calcext:value-type="float">
            <text:p>12,9</text:p>
          </table:table-cell>
          <table:table-cell table:style-name="ce2818" office:value-type="float" office:value="47" calcext:value-type="float">
            <text:p>47,0</text:p>
          </table:table-cell>
          <table:table-cell table:style-name="ce2799" office:value-type="float" office:value="15.8" calcext:value-type="float">
            <text:p>15,8</text:p>
          </table:table-cell>
          <table:table-cell table:style-name="ce2818" office:value-type="float" office:value="58" calcext:value-type="float">
            <text:p>58,0</text:p>
          </table:table-cell>
          <table:table-cell table:style-name="ce2799" office:value-type="float" office:value="18" calcext:value-type="float">
            <text:p>18</text:p>
          </table:table-cell>
          <table:table-cell table:style-name="ce2818" office:value-type="float" office:value="72" calcext:value-type="float">
            <text:p>72,0</text:p>
          </table:table-cell>
          <table:table-cell table:style-name="ce2799" office:value-type="float" office:value="17.2" calcext:value-type="float">
            <text:p>17,2</text:p>
          </table:table-cell>
          <table:table-cell table:style-name="ce2818" office:value-type="float" office:value="58" calcext:value-type="float">
            <text:p>58,0</text:p>
          </table:table-cell>
          <table:table-cell table:style-name="ce2799" office:value-type="float" office:value="13.6" calcext:value-type="float">
            <text:p>13,6</text:p>
          </table:table-cell>
          <table:table-cell table:style-name="ce2818" office:value-type="float" office:value="40" calcext:value-type="float">
            <text:p>40,0</text:p>
          </table:table-cell>
          <table:table-cell table:style-name="ce2799" office:value-type="float" office:value="8.7" calcext:value-type="float">
            <text:p>8,7</text:p>
          </table:table-cell>
          <table:table-cell table:style-name="ce2818" office:value-type="float" office:value="44" calcext:value-type="float">
            <text:p>44,0</text:p>
          </table:table-cell>
          <table:table-cell table:style-name="ce2799" office:value-type="float" office:value="3.7" calcext:value-type="float">
            <text:p>3,7</text:p>
          </table:table-cell>
          <table:table-cell table:style-name="ce2818" office:value-type="float" office:value="37" calcext:value-type="float">
            <text:p>37,0</text:p>
          </table:table-cell>
          <table:table-cell table:style-name="ce2799" office:value-type="float" office:value="0.6" calcext:value-type="float">
            <text:p>0,6</text:p>
          </table:table-cell>
          <table:table-cell table:style-name="ce2818" office:value-type="float" office:value="33" calcext:value-type="float">
            <text:p>33,0</text:p>
          </table:table-cell>
          <table:table-cell table:style-name="ce2929" table:formula="of:=AVERAGE([.B3];[.D3];[.F3];[.H3];[.J3];[.L3];[.N3];[.P3];[.R3];[.T3];[.V3];[.X3])" office:value-type="float" office:value="8.43333333333333" calcext:value-type="float">
            <text:p>8,43</text:p>
          </table:table-cell>
          <table:table-cell table:style-name="ce2933" table:formula="of:=SUM([.C3];[.E3];[.G3];[.I3];[.K3];[.M3];[.O3];[.Q3];[.S3];[.U3];[.W3];[.Y3])" office:value-type="float" office:value="516" calcext:value-type="float">
            <text:p>516</text:p>
          </table:table-cell>
          <table:table-cell table:style-name="ce2789" office:value-type="string" calcext:value-type="string">
            <text:p>(Leipzig)</text:p>
          </table:table-cell>
          <table:table-cell table:style-name="ce2789" table:number-columns-repeated="994"/>
        </table:table-row>
        <table:table-row table:style-name="ro1">
          <table:table-cell table:style-name="ce2792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927"/>
          <table:table-cell table:style-name="ce2934"/>
          <table:table-cell/>
          <table:table-cell table:style-name="ce2789" table:number-columns-repeated="994"/>
        </table:table-row>
        <table:table-row table:style-name="ro1">
          <table:table-cell table:style-name="ce2793"/>
          <table:table-cell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819"/>
          <table:table-cell table:style-name="ce2800"/>
          <table:table-cell table:style-name="ce2923"/>
          <table:table-cell table:style-name="ce2927"/>
          <table:table-cell table:style-name="ce2935"/>
          <table:table-cell office:value-type="string" calcext:value-type="string">
            <text:p>Brandis</text:p>
          </table:table-cell>
          <table:table-cell table:style-name="ce2789" table:number-columns-repeated="994"/>
        </table:table-row>
        <table:table-row table:style-name="ro1">
          <table:table-cell table:style-name="ce2790" office:value-type="float" office:value="1995" calcext:value-type="float">
            <text:p>1995</text:p>
          </table:table-cell>
          <table:table-cell table:style-name="ce2801"/>
          <table:table-cell table:style-name="ce2820"/>
          <table:table-cell table:style-name="ce2835"/>
          <table:table-cell table:style-name="ce2844"/>
          <table:table-cell table:style-name="ce2835"/>
          <table:table-cell table:style-name="ce2844"/>
          <table:table-cell table:style-name="ce2835"/>
          <table:table-cell table:style-name="ce2844"/>
          <table:table-cell table:style-name="ce2881"/>
          <table:table-cell table:style-name="ce2883"/>
          <table:table-cell table:style-name="ce2889"/>
          <table:table-cell table:style-name="ce2894"/>
          <table:table-cell table:style-name="ce2881"/>
          <table:table-cell table:style-name="ce2883"/>
          <table:table-cell table:style-name="ce2881"/>
          <table:table-cell table:style-name="ce2883"/>
          <table:table-cell table:style-name="ce2881"/>
          <table:table-cell table:style-name="ce2883"/>
          <table:table-cell table:style-name="ce2881"/>
          <table:table-cell table:style-name="ce2883"/>
          <table:table-cell table:style-name="ce2881"/>
          <table:table-cell table:style-name="ce2883"/>
          <table:table-cell table:style-name="ce2802" office:value-type="float" office:value="-2" calcext:value-type="float">
            <text:p>-2,00</text:p>
          </table:table-cell>
          <table:table-cell table:style-name="ce2825" office:value-type="float" office:value="33" calcext:value-type="float">
            <text:p>33</text:p>
          </table:table-cell>
          <table:table-cell table:style-name="ce2929" table:formula="of:=AVERAGE([.B6];[.D6];[.F6];[.H6];[.J6];[.L6];[.N6];[.P6];[.R6];[.T6];[.V6];[.X6])" office:value-type="float" office:value="-2" calcext:value-type="float">
            <text:p>-2</text:p>
          </table:table-cell>
          <table:table-cell table:style-name="ce2903" table:formula="of:=SUM([.C6];[.E6];[.G6];[.I6];[.K6];[.M6];[.O6];[.Q6];[.S6];[.U6];[.W6];[.Y6])" office:value-type="float" office:value="33" calcext:value-type="float">
            <text:p>33</text:p>
          </table:table-cell>
          <table:table-cell table:number-columns-repeated="995"/>
        </table:table-row>
        <table:table-row table:style-name="ro1">
          <table:table-cell table:style-name="ce2790" office:value-type="float" office:value="1996" calcext:value-type="float">
            <text:p>1996</text:p>
          </table:table-cell>
          <table:table-cell table:style-name="ce2802" office:value-type="float" office:value="-3.55" calcext:value-type="float">
            <text:p>-3,55</text:p>
          </table:table-cell>
          <table:table-cell table:style-name="ce2821" office:value-type="float" office:value="4" calcext:value-type="float">
            <text:p>4</text:p>
          </table:table-cell>
          <table:table-cell table:style-name="ce2836" office:value-type="float" office:value="-2.1" calcext:value-type="float">
            <text:p>-2,1</text:p>
          </table:table-cell>
          <table:table-cell table:style-name="ce2825" office:value-type="float" office:value="27" calcext:value-type="float">
            <text:p>27</text:p>
          </table:table-cell>
          <table:table-cell table:style-name="ce2803" office:value-type="float" office:value="0.7" calcext:value-type="float">
            <text:p>0,70</text:p>
          </table:table-cell>
          <table:table-cell table:style-name="ce2848" office:value-type="float" office:value="22.5" calcext:value-type="float">
            <text:p>22,5</text:p>
          </table:table-cell>
          <table:table-cell table:style-name="ce2861" office:value-type="float" office:value="9.2" calcext:value-type="float">
            <text:p>9,2</text:p>
          </table:table-cell>
          <table:table-cell table:style-name="ce2871" office:value-type="float" office:value="22.5" calcext:value-type="float">
            <text:p>22,5</text:p>
          </table:table-cell>
          <table:table-cell table:style-name="ce2803" office:value-type="float" office:value="12.33" calcext:value-type="float">
            <text:p>12,33</text:p>
          </table:table-cell>
          <table:table-cell table:style-name="ce2823" office:value-type="float" office:value="70.5" calcext:value-type="float">
            <text:p>70,5</text:p>
          </table:table-cell>
          <table:table-cell table:style-name="ce2803" office:value-type="float" office:value="16.25" calcext:value-type="float">
            <text:p>16,25</text:p>
          </table:table-cell>
          <table:table-cell table:style-name="ce2823" office:value-type="float" office:value="48.5" calcext:value-type="float">
            <text:p>48,5</text:p>
          </table:table-cell>
          <table:table-cell table:style-name="ce2882" office:value-type="float" office:value="16.05" calcext:value-type="float">
            <text:p>16,05</text:p>
          </table:table-cell>
          <table:table-cell table:style-name="ce2900" office:value-type="float" office:value="133" calcext:value-type="float">
            <text:p>133</text:p>
          </table:table-cell>
          <table:table-cell table:style-name="ce2803" office:value-type="float" office:value="17.93" calcext:value-type="float">
            <text:p>17,93</text:p>
          </table:table-cell>
          <table:table-cell table:style-name="ce2823" office:value-type="float" office:value="39.5" calcext:value-type="float">
            <text:p>39,5</text:p>
          </table:table-cell>
          <table:table-cell table:style-name="ce2882" office:value-type="float" office:value="11.07" calcext:value-type="float">
            <text:p>11,07</text:p>
          </table:table-cell>
          <table:table-cell table:style-name="ce2823" office:value-type="float" office:value="57.5" calcext:value-type="float">
            <text:p>57,5</text:p>
          </table:table-cell>
          <table:table-cell table:style-name="ce2803" office:value-type="float" office:value="9.57" calcext:value-type="float">
            <text:p>9,57</text:p>
          </table:table-cell>
          <table:table-cell table:style-name="ce2823" office:value-type="float" office:value="47.5" calcext:value-type="float">
            <text:p>47,5</text:p>
          </table:table-cell>
          <table:table-cell table:style-name="ce2803" office:value-type="float" office:value="4.76" calcext:value-type="float">
            <text:p>4,76</text:p>
          </table:table-cell>
          <table:table-cell table:style-name="ce2823" office:value-type="float" office:value="70.5" calcext:value-type="float">
            <text:p>70,5</text:p>
          </table:table-cell>
          <table:table-cell table:style-name="ce2802" office:value-type="float" office:value="-3.53" calcext:value-type="float">
            <text:p>-3,53</text:p>
          </table:table-cell>
          <table:table-cell table:style-name="ce2823" office:value-type="float" office:value="35.5" calcext:value-type="float">
            <text:p>35,5</text:p>
          </table:table-cell>
          <table:table-cell table:style-name="ce2929" table:formula="of:=AVERAGE([.B7];[.D7];[.F7];[.H7];[.J7];[.L7];[.N7];[.P7];[.R7];[.T7];[.V7];[.X7])" office:value-type="float" office:value="7.39" calcext:value-type="float">
            <text:p>7,39</text:p>
          </table:table-cell>
          <table:table-cell table:style-name="ce2903" table:formula="of:=SUM([.C7];[.E7];[.G7];[.I7];[.K7];[.M7];[.O7];[.Q7];[.S7];[.U7];[.W7];[.Y7])" office:value-type="float" office:value="578.5" calcext:value-type="float">
            <text:p>578,5</text:p>
          </table:table-cell>
          <table:table-cell table:number-columns-repeated="995"/>
        </table:table-row>
        <table:table-row table:style-name="ro1">
          <table:table-cell table:style-name="ce2790" office:value-type="float" office:value="1997" calcext:value-type="float">
            <text:p>1997</text:p>
          </table:table-cell>
          <table:table-cell table:style-name="ce2802" office:value-type="float" office:value="-2.37" calcext:value-type="float">
            <text:p>-2,37</text:p>
          </table:table-cell>
          <table:table-cell table:style-name="ce2822" office:value-type="float" office:value="15.5" calcext:value-type="float">
            <text:p>15,5</text:p>
          </table:table-cell>
          <table:table-cell table:style-name="ce2803" office:value-type="float" office:value="4.23" calcext:value-type="float">
            <text:p>4,23</text:p>
          </table:table-cell>
          <table:table-cell table:style-name="ce2823" office:value-type="float" office:value="54.5" calcext:value-type="float">
            <text:p>54,5</text:p>
          </table:table-cell>
          <table:table-cell table:style-name="ce2803" office:value-type="float" office:value="5.81" calcext:value-type="float">
            <text:p>5,81</text:p>
          </table:table-cell>
          <table:table-cell table:style-name="ce2825" office:value-type="float" office:value="38" calcext:value-type="float">
            <text:p>38</text:p>
          </table:table-cell>
          <table:table-cell table:style-name="ce2862" office:value-type="float" office:value="6.7" calcext:value-type="float">
            <text:p>6,7</text:p>
          </table:table-cell>
          <table:table-cell table:style-name="ce2832" office:value-type="float" office:value="41.5" calcext:value-type="float">
            <text:p>41,5</text:p>
          </table:table-cell>
          <table:table-cell table:style-name="ce2803" office:value-type="float" office:value="14.25" calcext:value-type="float">
            <text:p>14,25</text:p>
          </table:table-cell>
          <table:table-cell table:style-name="ce2825" office:value-type="float" office:value="45" calcext:value-type="float">
            <text:p>45</text:p>
          </table:table-cell>
          <table:table-cell table:style-name="ce2803" office:value-type="float" office:value="16.93" calcext:value-type="float">
            <text:p>16,93</text:p>
          </table:table-cell>
          <table:table-cell table:style-name="ce2825" office:value-type="float" office:value="50" calcext:value-type="float">
            <text:p>50</text:p>
          </table:table-cell>
          <table:table-cell table:style-name="ce2803" office:value-type="float" office:value="18.23" calcext:value-type="float">
            <text:p>18,23</text:p>
          </table:table-cell>
          <table:table-cell table:style-name="ce2827" office:value-type="float" office:value="113.5" calcext:value-type="float">
            <text:p>113,5</text:p>
          </table:table-cell>
          <table:table-cell table:style-name="ce2896" office:value-type="float" office:value="20.79" calcext:value-type="float">
            <text:p>20,79</text:p>
          </table:table-cell>
          <table:table-cell table:style-name="ce2822" office:value-type="float" office:value="12.5" calcext:value-type="float">
            <text:p>12,5</text:p>
          </table:table-cell>
          <table:table-cell table:style-name="ce2803" office:value-type="float" office:value="14.09" calcext:value-type="float">
            <text:p>14,09</text:p>
          </table:table-cell>
          <table:table-cell table:style-name="ce2823" office:value-type="float" office:value="34.5" calcext:value-type="float">
            <text:p>34,5</text:p>
          </table:table-cell>
          <table:table-cell table:style-name="ce2803" office:value-type="float" office:value="7.43" calcext:value-type="float">
            <text:p>7,43</text:p>
          </table:table-cell>
          <table:table-cell table:style-name="ce2825" office:value-type="float" office:value="40" calcext:value-type="float">
            <text:p>40</text:p>
          </table:table-cell>
          <table:table-cell table:style-name="ce2803" office:value-type="float" office:value="3.67" calcext:value-type="float">
            <text:p>3,67</text:p>
          </table:table-cell>
          <table:table-cell table:style-name="ce2846" office:value-type="float" office:value="15" calcext:value-type="float">
            <text:p>15</text:p>
          </table:table-cell>
          <table:table-cell table:style-name="ce2803" office:value-type="float" office:value="1.66" calcext:value-type="float">
            <text:p>1,66</text:p>
          </table:table-cell>
          <table:table-cell table:style-name="ce2823" office:value-type="float" office:value="64.5" calcext:value-type="float">
            <text:p>64,5</text:p>
          </table:table-cell>
          <table:table-cell table:style-name="ce2929" table:formula="of:=AVERAGE([.B8];[.D8];[.F8];[.H8];[.J8];[.L8];[.N8];[.P8];[.R8];[.T8];[.V8];[.X8])" office:value-type="float" office:value="9.285" calcext:value-type="float">
            <text:p>9,29</text:p>
          </table:table-cell>
          <table:table-cell table:style-name="ce2903" table:formula="of:=SUM([.C8];[.E8];[.G8];[.I8];[.K8];[.M8];[.O8];[.Q8];[.S8];[.U8];[.W8];[.Y8])" office:value-type="float" office:value="524.5" calcext:value-type="float">
            <text:p>524,5</text:p>
          </table:table-cell>
          <table:table-cell table:number-columns-repeated="995"/>
        </table:table-row>
        <table:table-row table:style-name="ro1">
          <table:table-cell table:style-name="ce2790" office:value-type="float" office:value="1998" calcext:value-type="float">
            <text:p>1998</text:p>
          </table:table-cell>
          <table:table-cell table:style-name="ce2803" office:value-type="float" office:value="2.47" calcext:value-type="float">
            <text:p>2,47</text:p>
          </table:table-cell>
          <table:table-cell table:style-name="ce2823" office:value-type="float" office:value="35.5" calcext:value-type="float">
            <text:p>35,5</text:p>
          </table:table-cell>
          <table:table-cell table:style-name="ce2803" office:value-type="float" office:value="4.42" calcext:value-type="float">
            <text:p>4,42</text:p>
          </table:table-cell>
          <table:table-cell table:style-name="ce2823" office:value-type="float" office:value="28.5" calcext:value-type="float">
            <text:p>28,5</text:p>
          </table:table-cell>
          <table:table-cell table:style-name="ce2849" office:value-type="float" office:value="5" calcext:value-type="float">
            <text:p>5</text:p>
          </table:table-cell>
          <table:table-cell table:style-name="ce2825" office:value-type="float" office:value="51" calcext:value-type="float">
            <text:p>51</text:p>
          </table:table-cell>
          <table:table-cell table:style-name="ce2863" office:value-type="float" office:value="10.63" calcext:value-type="float">
            <text:p>10,63</text:p>
          </table:table-cell>
          <table:table-cell table:style-name="ce2872" office:value-type="float" office:value="36" calcext:value-type="float">
            <text:p>36</text:p>
          </table:table-cell>
          <table:table-cell table:style-name="ce2803" office:value-type="float" office:value="15.24" calcext:value-type="float">
            <text:p>15,24</text:p>
          </table:table-cell>
          <table:table-cell table:style-name="ce2825" office:value-type="float" office:value="28" calcext:value-type="float">
            <text:p>28</text:p>
          </table:table-cell>
          <table:table-cell table:style-name="ce2849" office:value-type="float" office:value="18" calcext:value-type="float">
            <text:p>18</text:p>
          </table:table-cell>
          <table:table-cell table:style-name="ce2827" office:value-type="float" office:value="91.5" calcext:value-type="float">
            <text:p>91,5</text:p>
          </table:table-cell>
          <table:table-cell table:style-name="ce2837" office:value-type="float" office:value="17.4" calcext:value-type="float">
            <text:p>17,4</text:p>
          </table:table-cell>
          <table:table-cell table:style-name="ce2884" office:value-type="float" office:value="131.5" calcext:value-type="float">
            <text:p>131,5</text:p>
          </table:table-cell>
          <table:table-cell table:style-name="ce2803" office:value-type="float" office:value="17.06" calcext:value-type="float">
            <text:p>17,06</text:p>
          </table:table-cell>
          <table:table-cell table:style-name="ce2823" office:value-type="float" office:value="66.5" calcext:value-type="float">
            <text:p>66,5</text:p>
          </table:table-cell>
          <table:table-cell table:style-name="ce2803" office:value-type="float" office:value="13.43" calcext:value-type="float">
            <text:p>13,43</text:p>
          </table:table-cell>
          <table:table-cell table:style-name="ce2901" office:value-type="float" office:value="89" calcext:value-type="float">
            <text:p>89</text:p>
          </table:table-cell>
          <table:table-cell table:style-name="ce2803" office:value-type="float" office:value="8.66" calcext:value-type="float">
            <text:p>8,66</text:p>
          </table:table-cell>
          <table:table-cell table:style-name="ce2827" office:value-type="float" office:value="97.5" calcext:value-type="float">
            <text:p>97,5</text:p>
          </table:table-cell>
          <table:table-cell table:style-name="ce2882" office:value-type="float" office:value="1.76" calcext:value-type="float">
            <text:p>1,76</text:p>
          </table:table-cell>
          <table:table-cell table:style-name="ce2825" office:value-type="float" office:value="59" calcext:value-type="float">
            <text:p>59</text:p>
          </table:table-cell>
          <table:table-cell table:style-name="ce2803" office:value-type="float" office:value="0.58" calcext:value-type="float">
            <text:p>0,58</text:p>
          </table:table-cell>
          <table:table-cell table:style-name="ce2826" office:value-type="float" office:value="24" calcext:value-type="float">
            <text:p>24</text:p>
          </table:table-cell>
          <table:table-cell table:style-name="ce2929" table:formula="of:=AVERAGE([.B9];[.D9];[.F9];[.H9];[.J9];[.L9];[.N9];[.P9];[.R9];[.T9];[.V9];[.X9])" office:value-type="float" office:value="9.55416666666667" calcext:value-type="float">
            <text:p>9,55</text:p>
          </table:table-cell>
          <table:table-cell table:style-name="ce2903" table:formula="of:=SUM([.C9];[.E9];[.G9];[.I9];[.K9];[.M9];[.O9];[.Q9];[.S9];[.U9];[.W9];[.Y9])" office:value-type="float" office:value="738" calcext:value-type="float">
            <text:p>738</text:p>
          </table:table-cell>
          <table:table-cell table:number-columns-repeated="995"/>
        </table:table-row>
        <table:table-row table:style-name="ro1">
          <table:table-cell table:style-name="ce2790" office:value-type="float" office:value="1999" calcext:value-type="float">
            <text:p>1999</text:p>
          </table:table-cell>
          <table:table-cell table:style-name="ce2804" office:value-type="float" office:value="2.8" calcext:value-type="float">
            <text:p>2,8</text:p>
          </table:table-cell>
          <table:table-cell table:style-name="ce2824" office:value-type="float" office:value="36" calcext:value-type="float">
            <text:p>36</text:p>
          </table:table-cell>
          <table:table-cell table:style-name="ce2803" office:value-type="float" office:value="0.61" calcext:value-type="float">
            <text:p>0,61</text:p>
          </table:table-cell>
          <table:table-cell table:style-name="ce2823" office:value-type="float" office:value="58.5" calcext:value-type="float">
            <text:p>58,5</text:p>
          </table:table-cell>
          <table:table-cell table:style-name="ce2803" office:value-type="float" office:value="6.07" calcext:value-type="float">
            <text:p>6,07</text:p>
          </table:table-cell>
          <table:table-cell table:style-name="ce2823" office:value-type="float" office:value="45.5" calcext:value-type="float">
            <text:p>45,5</text:p>
          </table:table-cell>
          <table:table-cell table:style-name="ce2863" office:value-type="float" office:value="10.01" calcext:value-type="float">
            <text:p>10,01</text:p>
          </table:table-cell>
          <table:table-cell table:style-name="ce2872" office:value-type="float" office:value="32" calcext:value-type="float">
            <text:p>32</text:p>
          </table:table-cell>
          <table:table-cell table:style-name="ce2803" office:value-type="float" office:value="15.04" calcext:value-type="float">
            <text:p>15,04</text:p>
          </table:table-cell>
          <table:table-cell table:style-name="ce2825" office:value-type="float" office:value="53" calcext:value-type="float">
            <text:p>53</text:p>
          </table:table-cell>
          <table:table-cell table:style-name="ce2803" office:value-type="float" office:value="16.43" calcext:value-type="float">
            <text:p>16,43</text:p>
          </table:table-cell>
          <table:table-cell table:style-name="ce2827" office:value-type="float" office:value="81.5" calcext:value-type="float">
            <text:p>81,5</text:p>
          </table:table-cell>
          <table:table-cell table:style-name="ce2896" office:value-type="float" office:value="20.02" calcext:value-type="float">
            <text:p>20,02</text:p>
          </table:table-cell>
          <table:table-cell table:style-name="ce2901" office:value-type="float" office:value="86" calcext:value-type="float">
            <text:p>86</text:p>
          </table:table-cell>
          <table:table-cell table:style-name="ce2837" office:value-type="float" office:value="18.4" calcext:value-type="float">
            <text:p>18,4</text:p>
          </table:table-cell>
          <table:table-cell table:style-name="ce2823" office:value-type="float" office:value="37.5" calcext:value-type="float">
            <text:p>37,5</text:p>
          </table:table-cell>
          <table:table-cell table:style-name="ce2912" office:value-type="float" office:value="17.83" calcext:value-type="float">
            <text:p>17,83</text:p>
          </table:table-cell>
          <table:table-cell table:style-name="ce2846" office:value-type="float" office:value="18" calcext:value-type="float">
            <text:p>18</text:p>
          </table:table-cell>
          <table:table-cell table:style-name="ce2837" office:value-type="float" office:value="9.2" calcext:value-type="float">
            <text:p>9,2</text:p>
          </table:table-cell>
          <table:table-cell table:style-name="ce2823" office:value-type="float" office:value="26.5" calcext:value-type="float">
            <text:p>26,5</text:p>
          </table:table-cell>
          <table:table-cell table:style-name="ce2837" office:value-type="float" office:value="3.7" calcext:value-type="float">
            <text:p>3,7</text:p>
          </table:table-cell>
          <table:table-cell table:style-name="ce2823" office:value-type="float" office:value="67.5" calcext:value-type="float">
            <text:p>67,5</text:p>
          </table:table-cell>
          <table:table-cell table:style-name="ce2803" office:value-type="float" office:value="2.46" calcext:value-type="float">
            <text:p>2,46</text:p>
          </table:table-cell>
          <table:table-cell table:style-name="ce2825" office:value-type="float" office:value="38" calcext:value-type="float">
            <text:p>38</text:p>
          </table:table-cell>
          <table:table-cell table:style-name="ce2929" table:formula="of:=AVERAGE([.B10];[.D10];[.F10];[.H10];[.J10];[.L10];[.N10];[.P10];[.R10];[.T10];[.V10];[.X10])" office:value-type="float" office:value="10.2141666666667" calcext:value-type="float">
            <text:p>10,21</text:p>
          </table:table-cell>
          <table:table-cell table:style-name="ce2903" table:formula="of:=SUM([.C10];[.E10];[.G10];[.I10];[.K10];[.M10];[.O10];[.Q10];[.S10];[.U10];[.W10];[.Y10])" office:value-type="float" office:value="580" calcext:value-type="float">
            <text:p>580</text:p>
          </table:table-cell>
          <table:table-cell table:number-columns-repeated="995"/>
        </table:table-row>
        <table:table-row table:style-name="ro1">
          <table:table-cell table:style-name="ce2790" office:value-type="float" office:value="2000" calcext:value-type="float">
            <text:p>2000</text:p>
          </table:table-cell>
          <table:table-cell table:style-name="ce2803" office:value-type="float" office:value="0.76" calcext:value-type="float">
            <text:p>0,76</text:p>
          </table:table-cell>
          <table:table-cell table:style-name="ce2823" office:value-type="float" office:value="53.5" calcext:value-type="float">
            <text:p>53,5</text:p>
          </table:table-cell>
          <table:table-cell table:style-name="ce2803" office:value-type="float" office:value="4.32" calcext:value-type="float">
            <text:p>4,32</text:p>
          </table:table-cell>
          <table:table-cell table:style-name="ce2825" office:value-type="float" office:value="64" calcext:value-type="float">
            <text:p>64</text:p>
          </table:table-cell>
          <table:table-cell table:style-name="ce2803" office:value-type="float" office:value="5.45" calcext:value-type="float">
            <text:p>5,45</text:p>
          </table:table-cell>
          <table:table-cell table:style-name="ce2827" office:value-type="float" office:value="102.5" calcext:value-type="float">
            <text:p>102,5</text:p>
          </table:table-cell>
          <table:table-cell table:style-name="ce2863" office:value-type="float" office:value="11.36" calcext:value-type="float">
            <text:p>11,36</text:p>
          </table:table-cell>
          <table:table-cell table:style-name="ce2873" office:value-type="float" office:value="15" calcext:value-type="float">
            <text:p>15</text:p>
          </table:table-cell>
          <table:table-cell table:style-name="ce2803" office:value-type="float" office:value="16.06" calcext:value-type="float">
            <text:p>16,06</text:p>
          </table:table-cell>
          <table:table-cell table:style-name="ce2823" office:value-type="float" office:value="43.5" calcext:value-type="float">
            <text:p>43,5</text:p>
          </table:table-cell>
          <table:table-cell table:style-name="ce2803" office:value-type="float" office:value="18.48" calcext:value-type="float">
            <text:p>18,48</text:p>
          </table:table-cell>
          <table:table-cell table:style-name="ce2848" office:value-type="float" office:value="20.5" calcext:value-type="float">
            <text:p>20,5</text:p>
          </table:table-cell>
          <table:table-cell table:style-name="ce2803" office:value-type="float" office:value="16.64" calcext:value-type="float">
            <text:p>16,64</text:p>
          </table:table-cell>
          <table:table-cell table:style-name="ce2823" office:value-type="float" office:value="56.5" calcext:value-type="float">
            <text:p>56,5</text:p>
          </table:table-cell>
          <table:table-cell table:style-name="ce2803" office:value-type="float" office:value="19.18" calcext:value-type="float">
            <text:p>19,18</text:p>
          </table:table-cell>
          <table:table-cell table:style-name="ce2825" office:value-type="float" office:value="72" calcext:value-type="float">
            <text:p>72</text:p>
          </table:table-cell>
          <table:table-cell table:style-name="ce2803" office:value-type="float" office:value="14.27" calcext:value-type="float">
            <text:p>14,27</text:p>
          </table:table-cell>
          <table:table-cell table:style-name="ce2823" office:value-type="float" office:value="61.5" calcext:value-type="float">
            <text:p>61,5</text:p>
          </table:table-cell>
          <table:table-cell table:style-name="ce2803" office:value-type="float" office:value="11.54" calcext:value-type="float">
            <text:p>11,54</text:p>
          </table:table-cell>
          <table:table-cell table:style-name="ce2823" office:value-type="float" office:value="45.5" calcext:value-type="float">
            <text:p>45,5</text:p>
          </table:table-cell>
          <table:table-cell table:style-name="ce2837" office:value-type="float" office:value="6.2" calcext:value-type="float">
            <text:p>6,2</text:p>
          </table:table-cell>
          <table:table-cell table:style-name="ce2823" office:value-type="float" office:value="28.5" calcext:value-type="float">
            <text:p>28,5</text:p>
          </table:table-cell>
          <table:table-cell table:style-name="ce2837" office:value-type="float" office:value="2.8" calcext:value-type="float">
            <text:p>2,8</text:p>
          </table:table-cell>
          <table:table-cell table:style-name="ce2823" office:value-type="float" office:value="29.5" calcext:value-type="float">
            <text:p>29,5</text:p>
          </table:table-cell>
          <table:table-cell table:style-name="ce2929" table:formula="of:=AVERAGE([.B11];[.D11];[.F11];[.H11];[.J11];[.L11];[.N11];[.P11];[.R11];[.T11];[.V11];[.X11])" office:value-type="float" office:value="10.5883333333333" calcext:value-type="float">
            <text:p>10,59</text:p>
          </table:table-cell>
          <table:table-cell table:style-name="ce2903" table:formula="of:=SUM([.C11];[.E11];[.G11];[.I11];[.K11];[.M11];[.O11];[.Q11];[.S11];[.U11];[.W11];[.Y11])" office:value-type="float" office:value="592.5" calcext:value-type="float">
            <text:p>592,5</text:p>
          </table:table-cell>
          <table:table-cell table:number-columns-repeated="995"/>
        </table:table-row>
        <table:table-row table:style-name="ro1">
          <table:table-cell table:style-name="ce2790" office:value-type="float" office:value="2001" calcext:value-type="float">
            <text:p>2001</text:p>
          </table:table-cell>
          <table:table-cell table:style-name="ce2803" office:value-type="float" office:value="0.84" calcext:value-type="float">
            <text:p>0,84</text:p>
          </table:table-cell>
          <table:table-cell table:style-name="ce2825" office:value-type="float" office:value="29" calcext:value-type="float">
            <text:p>29</text:p>
          </table:table-cell>
          <table:table-cell table:style-name="ce2837" office:value-type="float" office:value="2.2" calcext:value-type="float">
            <text:p>2,2</text:p>
          </table:table-cell>
          <table:table-cell table:style-name="ce2825" office:value-type="float" office:value="33" calcext:value-type="float">
            <text:p>33</text:p>
          </table:table-cell>
          <table:table-cell table:style-name="ce2837" office:value-type="float" office:value="4.2" calcext:value-type="float">
            <text:p>4,2</text:p>
          </table:table-cell>
          <table:table-cell table:style-name="ce2827" office:value-type="float" office:value="95.5" calcext:value-type="float">
            <text:p>95,5</text:p>
          </table:table-cell>
          <table:table-cell table:style-name="ce2863" office:value-type="float" office:value="8.43" calcext:value-type="float">
            <text:p>8,43</text:p>
          </table:table-cell>
          <table:table-cell table:style-name="ce2832" office:value-type="float" office:value="46.5" calcext:value-type="float">
            <text:p>46,5</text:p>
          </table:table-cell>
          <table:table-cell table:style-name="ce2803" office:value-type="float" office:value="15.24" calcext:value-type="float">
            <text:p>15,24</text:p>
          </table:table-cell>
          <table:table-cell table:style-name="ce2823" office:value-type="float" office:value="54.5" calcext:value-type="float">
            <text:p>54,5</text:p>
          </table:table-cell>
          <table:table-cell table:style-name="ce2882" office:value-type="float" office:value="15.17" calcext:value-type="float">
            <text:p>15,17</text:p>
          </table:table-cell>
          <table:table-cell table:style-name="ce2823" office:value-type="float" office:value="71.5" calcext:value-type="float">
            <text:p>71,5</text:p>
          </table:table-cell>
          <table:table-cell table:style-name="ce2837" office:value-type="float" office:value="19.8" calcext:value-type="float">
            <text:p>19,8</text:p>
          </table:table-cell>
          <table:table-cell table:style-name="ce2827" office:value-type="float" office:value="105.5" calcext:value-type="float">
            <text:p>105,5</text:p>
          </table:table-cell>
          <table:table-cell table:style-name="ce2896" office:value-type="float" office:value="20.23" calcext:value-type="float">
            <text:p>20,23</text:p>
          </table:table-cell>
          <table:table-cell table:style-name="ce2823" office:value-type="float" office:value="31.5" calcext:value-type="float">
            <text:p>31,5</text:p>
          </table:table-cell>
          <table:table-cell table:style-name="ce2913" office:value-type="float" office:value="13" calcext:value-type="float">
            <text:p>13</text:p>
          </table:table-cell>
          <table:table-cell table:style-name="ce2916" office:value-type="float" office:value="104.5" calcext:value-type="float">
            <text:p>104,5</text:p>
          </table:table-cell>
          <table:table-cell table:style-name="ce2838" office:value-type="float" office:value="12.77" calcext:value-type="float">
            <text:p>12,77</text:p>
          </table:table-cell>
          <table:table-cell table:style-name="ce2825" office:value-type="float" office:value="31" calcext:value-type="float">
            <text:p>31</text:p>
          </table:table-cell>
          <table:table-cell table:style-name="ce2803" office:value-type="float" office:value="4.29" calcext:value-type="float">
            <text:p>4,29</text:p>
          </table:table-cell>
          <table:table-cell table:style-name="ce2823" office:value-type="float" office:value="54.5" calcext:value-type="float">
            <text:p>54,5</text:p>
          </table:table-cell>
          <table:table-cell table:style-name="ce2802" office:value-type="float" office:value="-0.68" calcext:value-type="float">
            <text:p>-0,68</text:p>
          </table:table-cell>
          <table:table-cell table:style-name="ce2825" office:value-type="float" office:value="61" calcext:value-type="float">
            <text:p>61</text:p>
          </table:table-cell>
          <table:table-cell table:style-name="ce2929" table:formula="of:=AVERAGE([.B12];[.D12];[.F12];[.H12];[.J12];[.L12];[.N12];[.P12];[.R12];[.T12];[.V12];[.X12])" office:value-type="float" office:value="9.62416666666667" calcext:value-type="float">
            <text:p>9,62</text:p>
          </table:table-cell>
          <table:table-cell table:style-name="ce2903" table:formula="of:=SUM([.C12];[.E12];[.G12];[.I12];[.K12];[.M12];[.O12];[.Q12];[.S12];[.U12];[.W12];[.Y12])" office:value-type="float" office:value="718" calcext:value-type="float">
            <text:p>718</text:p>
          </table:table-cell>
          <table:table-cell table:number-columns-repeated="995"/>
        </table:table-row>
        <table:table-row table:style-name="ro1">
          <table:table-cell table:style-name="ce2790" office:value-type="float" office:value="2002" calcext:value-type="float">
            <text:p>2002</text:p>
          </table:table-cell>
          <table:table-cell table:style-name="ce2803" office:value-type="float" office:value="0.99" calcext:value-type="float">
            <text:p>0,99</text:p>
          </table:table-cell>
          <table:table-cell table:style-name="ce2823" office:value-type="float" office:value="25.5" calcext:value-type="float">
            <text:p>25,5</text:p>
          </table:table-cell>
          <table:table-cell table:style-name="ce2838" office:value-type="float" office:value="5.11" calcext:value-type="float">
            <text:p>5,11</text:p>
          </table:table-cell>
          <table:table-cell table:style-name="ce2823" office:value-type="float" office:value="48.5" calcext:value-type="float">
            <text:p>48,5</text:p>
          </table:table-cell>
          <table:table-cell table:style-name="ce2803" office:value-type="float" office:value="5.86" calcext:value-type="float">
            <text:p>5,86</text:p>
          </table:table-cell>
          <table:table-cell table:style-name="ce2825" office:value-type="float" office:value="43" calcext:value-type="float">
            <text:p>43</text:p>
          </table:table-cell>
          <table:table-cell table:style-name="ce2861" office:value-type="float" office:value="8.3" calcext:value-type="float">
            <text:p>8,3</text:p>
          </table:table-cell>
          <table:table-cell table:style-name="ce2832" office:value-type="float" office:value="43.5" calcext:value-type="float">
            <text:p>43,5</text:p>
          </table:table-cell>
          <table:table-cell table:style-name="ce2838" office:value-type="float" office:value="16.33" calcext:value-type="float">
            <text:p>16,33</text:p>
          </table:table-cell>
          <table:table-cell table:style-name="ce2823" office:value-type="float" office:value="51.5" calcext:value-type="float">
            <text:p>51,5</text:p>
          </table:table-cell>
          <table:table-cell table:style-name="ce2803" office:value-type="float" office:value="18.04" calcext:value-type="float">
            <text:p>18,04</text:p>
          </table:table-cell>
          <table:table-cell table:style-name="ce2823" office:value-type="float" office:value="41.5" calcext:value-type="float">
            <text:p>41,5</text:p>
          </table:table-cell>
          <table:table-cell table:style-name="ce2803" office:value-type="float" office:value="19.21" calcext:value-type="float">
            <text:p>19,21</text:p>
          </table:table-cell>
          <table:table-cell table:style-name="ce2823" office:value-type="float" office:value="79.5" calcext:value-type="float">
            <text:p>79,5</text:p>
          </table:table-cell>
          <table:table-cell table:style-name="ce2896" office:value-type="float" office:value="20.59" calcext:value-type="float">
            <text:p>20,59</text:p>
          </table:table-cell>
          <table:table-cell table:style-name="ce2827" office:value-type="float" office:value="112.5" calcext:value-type="float">
            <text:p>112,5</text:p>
          </table:table-cell>
          <table:table-cell table:style-name="ce2803" office:value-type="float" office:value="14.16" calcext:value-type="float">
            <text:p>14,16</text:p>
          </table:table-cell>
          <table:table-cell table:style-name="ce2825" office:value-type="float" office:value="36" calcext:value-type="float">
            <text:p>36</text:p>
          </table:table-cell>
          <table:table-cell table:style-name="ce2803" office:value-type="float" office:value="8.83" calcext:value-type="float">
            <text:p>8,83</text:p>
          </table:table-cell>
          <table:table-cell table:style-name="ce2825" office:value-type="float" office:value="63" calcext:value-type="float">
            <text:p>63</text:p>
          </table:table-cell>
          <table:table-cell table:style-name="ce2803" office:value-type="float" office:value="5.33" calcext:value-type="float">
            <text:p>5,33</text:p>
          </table:table-cell>
          <table:table-cell table:style-name="ce2900" office:value-type="float" office:value="122" calcext:value-type="float">
            <text:p>122</text:p>
          </table:table-cell>
          <table:table-cell table:style-name="ce2802" office:value-type="float" office:value="-1.17" calcext:value-type="float">
            <text:p>-1,17</text:p>
          </table:table-cell>
          <table:table-cell table:style-name="ce2825" office:value-type="float" office:value="69" calcext:value-type="float">
            <text:p>69</text:p>
          </table:table-cell>
          <table:table-cell table:style-name="ce2929" table:formula="of:=AVERAGE([.B13];[.D13];[.F13];[.H13];[.J13];[.L13];[.N13];[.P13];[.R13];[.T13];[.V13];[.X13])" office:value-type="float" office:value="10.1316666666667" calcext:value-type="float">
            <text:p>10,13</text:p>
          </table:table-cell>
          <table:table-cell table:style-name="ce2903" table:formula="of:=SUM([.C13];[.E13];[.G13];[.I13];[.K13];[.M13];[.O13];[.Q13];[.S13];[.U13];[.W13];[.Y13])" office:value-type="float" office:value="735.5" calcext:value-type="float">
            <text:p>735,5</text:p>
          </table:table-cell>
          <table:table-cell table:number-columns-repeated="995"/>
        </table:table-row>
        <table:table-row table:style-name="ro1">
          <table:table-cell table:style-name="ce2790" office:value-type="float" office:value="2003" calcext:value-type="float">
            <text:p>2003</text:p>
          </table:table-cell>
          <table:table-cell table:style-name="ce2802" office:value-type="float" office:value="-0.17" calcext:value-type="float">
            <text:p>-0,17</text:p>
          </table:table-cell>
          <table:table-cell table:style-name="ce2825" office:value-type="float" office:value="74" calcext:value-type="float">
            <text:p>74</text:p>
          </table:table-cell>
          <table:table-cell table:style-name="ce2802" office:value-type="float" office:value="-1.93" calcext:value-type="float">
            <text:p>-1,93</text:p>
          </table:table-cell>
          <table:table-cell table:style-name="ce2845" office:value-type="float" office:value="7.5" calcext:value-type="float">
            <text:p>7,5</text:p>
          </table:table-cell>
          <table:table-cell table:style-name="ce2803" office:value-type="float" office:value="5.37" calcext:value-type="float">
            <text:p>5,37</text:p>
          </table:table-cell>
          <table:table-cell table:style-name="ce2826" office:value-type="float" office:value="24" calcext:value-type="float">
            <text:p>24</text:p>
          </table:table-cell>
          <table:table-cell table:style-name="ce2863" office:value-type="float" office:value="9.02" calcext:value-type="float">
            <text:p>9,02</text:p>
          </table:table-cell>
          <table:table-cell table:style-name="ce2832" office:value-type="float" office:value="25.5" calcext:value-type="float">
            <text:p>25,5</text:p>
          </table:table-cell>
          <table:table-cell table:style-name="ce2803" office:value-type="float" office:value="15.73" calcext:value-type="float">
            <text:p>15,73</text:p>
          </table:table-cell>
          <table:table-cell table:style-name="ce2848" office:value-type="float" office:value="22.5" calcext:value-type="float">
            <text:p>22,5</text:p>
          </table:table-cell>
          <table:table-cell table:style-name="ce2890" office:value-type="float" office:value="20" calcext:value-type="float">
            <text:p>20</text:p>
          </table:table-cell>
          <table:table-cell table:style-name="ce2823" office:value-type="float" office:value="50.5" calcext:value-type="float">
            <text:p>50,5</text:p>
          </table:table-cell>
          <table:table-cell table:style-name="ce2896" office:value-type="float" office:value="20.64" calcext:value-type="float">
            <text:p>20,64</text:p>
          </table:table-cell>
          <table:table-cell table:style-name="ce2825" office:value-type="float" office:value="44" calcext:value-type="float">
            <text:p>44</text:p>
          </table:table-cell>
          <table:table-cell table:style-name="ce2907" office:value-type="float" office:value="21.3" calcext:value-type="float">
            <text:p>21,3</text:p>
          </table:table-cell>
          <table:table-cell table:style-name="ce2822" office:value-type="float" office:value="11.5" calcext:value-type="float">
            <text:p>11,5</text:p>
          </table:table-cell>
          <table:table-cell table:style-name="ce2803" office:value-type="float" office:value="15.25" calcext:value-type="float">
            <text:p>15,25</text:p>
          </table:table-cell>
          <table:table-cell table:style-name="ce2823" office:value-type="float" office:value="64.5" calcext:value-type="float">
            <text:p>64,5</text:p>
          </table:table-cell>
          <table:table-cell table:style-name="ce2882" office:value-type="float" office:value="6.43" calcext:value-type="float">
            <text:p>6,43</text:p>
          </table:table-cell>
          <table:table-cell table:style-name="ce2825" office:value-type="float" office:value="40" calcext:value-type="float">
            <text:p>40</text:p>
          </table:table-cell>
          <table:table-cell table:style-name="ce2803" office:value-type="float" office:value="6.24" calcext:value-type="float">
            <text:p>6,24</text:p>
          </table:table-cell>
          <table:table-cell table:style-name="ce2823" office:value-type="float" office:value="27.5" calcext:value-type="float">
            <text:p>27,5</text:p>
          </table:table-cell>
          <table:table-cell table:style-name="ce2837" office:value-type="float" office:value="1.7" calcext:value-type="float">
            <text:p>1,7</text:p>
          </table:table-cell>
          <table:table-cell table:style-name="ce2823" office:value-type="float" office:value="38.5" calcext:value-type="float">
            <text:p>38,5</text:p>
          </table:table-cell>
          <table:table-cell table:style-name="ce2929" table:formula="of:=AVERAGE([.B14];[.D14];[.F14];[.H14];[.J14];[.L14];[.N14];[.P14];[.R14];[.T14];[.V14];[.X14])" office:value-type="float" office:value="9.965" calcext:value-type="float">
            <text:p>9,97</text:p>
          </table:table-cell>
          <table:table-cell table:style-name="ce2903" table:formula="of:=SUM([.C14];[.E14];[.G14];[.I14];[.K14];[.M14];[.O14];[.Q14];[.S14];[.U14];[.W14];[.Y14])" office:value-type="float" office:value="430" calcext:value-type="float">
            <text:p>430</text:p>
          </table:table-cell>
          <table:table-cell table:number-columns-repeated="995"/>
        </table:table-row>
        <table:table-row table:style-name="ro1">
          <table:table-cell table:style-name="ce2790" office:value-type="float" office:value="2004" calcext:value-type="float">
            <text:p>2004</text:p>
          </table:table-cell>
          <table:table-cell table:style-name="ce2802" office:value-type="float" office:value="-0.47" calcext:value-type="float">
            <text:p>-0,47</text:p>
          </table:table-cell>
          <table:table-cell table:style-name="ce2823" office:value-type="float" office:value="75.5" calcext:value-type="float">
            <text:p>75,5</text:p>
          </table:table-cell>
          <table:table-cell table:style-name="ce2803" office:value-type="float" office:value="3.01" calcext:value-type="float">
            <text:p>3,01</text:p>
          </table:table-cell>
          <table:table-cell table:style-name="ce2825" office:value-type="float" office:value="34" calcext:value-type="float">
            <text:p>34</text:p>
          </table:table-cell>
          <table:table-cell table:style-name="ce2803" office:value-type="float" office:value="5.06" calcext:value-type="float">
            <text:p>5,06</text:p>
          </table:table-cell>
          <table:table-cell table:style-name="ce2823" office:value-type="float" office:value="29.5" calcext:value-type="float">
            <text:p>29,5</text:p>
          </table:table-cell>
          <table:table-cell table:style-name="ce2863" office:value-type="float" office:value="10.13" calcext:value-type="float">
            <text:p>10,13</text:p>
          </table:table-cell>
          <table:table-cell table:style-name="ce2832" office:value-type="float" office:value="32.5" calcext:value-type="float">
            <text:p>32,5</text:p>
          </table:table-cell>
          <table:table-cell table:style-name="ce2803" office:value-type="float" office:value="12.13" calcext:value-type="float">
            <text:p>12,13</text:p>
          </table:table-cell>
          <table:table-cell table:style-name="ce2827" office:value-type="float" office:value="98.5" calcext:value-type="float">
            <text:p>98,5</text:p>
          </table:table-cell>
          <table:table-cell table:style-name="ce2803" office:value-type="float" office:value="16.15" calcext:value-type="float">
            <text:p>16,15</text:p>
          </table:table-cell>
          <table:table-cell table:style-name="ce2825" office:value-type="float" office:value="77" calcext:value-type="float">
            <text:p>77</text:p>
          </table:table-cell>
          <table:table-cell table:style-name="ce2837" office:value-type="float" office:value="17.7" calcext:value-type="float">
            <text:p>17,7</text:p>
          </table:table-cell>
          <table:table-cell table:style-name="ce2827" office:value-type="float" office:value="94.5" calcext:value-type="float">
            <text:p>94,5</text:p>
          </table:table-cell>
          <table:table-cell table:style-name="ce2803" office:value-type="float" office:value="19.83" calcext:value-type="float">
            <text:p>19,83</text:p>
          </table:table-cell>
          <table:table-cell table:style-name="ce2823" office:value-type="float" office:value="37.5" calcext:value-type="float">
            <text:p>37,5</text:p>
          </table:table-cell>
          <table:table-cell table:style-name="ce2803" office:value-type="float" office:value="14.57" calcext:value-type="float">
            <text:p>14,57</text:p>
          </table:table-cell>
          <table:table-cell table:style-name="ce2825" office:value-type="float" office:value="38" calcext:value-type="float">
            <text:p>38</text:p>
          </table:table-cell>
          <table:table-cell table:style-name="ce2803" office:value-type="float" office:value="10.51" calcext:value-type="float">
            <text:p>10,51</text:p>
          </table:table-cell>
          <table:table-cell table:style-name="ce2825" office:value-type="float" office:value="28" calcext:value-type="float">
            <text:p>28</text:p>
          </table:table-cell>
          <table:table-cell table:style-name="ce2837" office:value-type="float" office:value="4.6" calcext:value-type="float">
            <text:p>4,6</text:p>
          </table:table-cell>
          <table:table-cell table:style-name="ce2901" office:value-type="float" office:value="85" calcext:value-type="float">
            <text:p>85</text:p>
          </table:table-cell>
          <table:table-cell table:style-name="ce2803" office:value-type="float" office:value="1.59" calcext:value-type="float">
            <text:p>1,59</text:p>
          </table:table-cell>
          <table:table-cell table:style-name="ce2825" office:value-type="float" office:value="40" calcext:value-type="float">
            <text:p>40</text:p>
          </table:table-cell>
          <table:table-cell table:style-name="ce2929" table:formula="of:=AVERAGE([.B15];[.D15];[.F15];[.H15];[.J15];[.L15];[.N15];[.P15];[.R15];[.T15];[.V15];[.X15])" office:value-type="float" office:value="9.5675" calcext:value-type="float">
            <text:p>9,57</text:p>
          </table:table-cell>
          <table:table-cell table:style-name="ce2903" table:formula="of:=SUM([.C15];[.E15];[.G15];[.I15];[.K15];[.M15];[.O15];[.Q15];[.S15];[.U15];[.W15];[.Y15])" office:value-type="float" office:value="670" calcext:value-type="float">
            <text:p>670</text:p>
          </table:table-cell>
          <table:table-cell table:number-columns-repeated="995"/>
        </table:table-row>
        <table:table-row table:style-name="ro1">
          <table:table-cell table:style-name="ce2790" office:value-type="float" office:value="2005" calcext:value-type="float">
            <text:p>2005</text:p>
          </table:table-cell>
          <table:table-cell table:style-name="ce2803" office:value-type="float" office:value="2.47" calcext:value-type="float">
            <text:p>2,47</text:p>
          </table:table-cell>
          <table:table-cell table:style-name="ce2825" office:value-type="float" office:value="58" calcext:value-type="float">
            <text:p>58</text:p>
          </table:table-cell>
          <table:table-cell table:style-name="ce2836" office:value-type="float" office:value="-0.5" calcext:value-type="float">
            <text:p>-0,5</text:p>
          </table:table-cell>
          <table:table-cell table:style-name="ce2825" office:value-type="float" office:value="53" calcext:value-type="float">
            <text:p>53</text:p>
          </table:table-cell>
          <table:table-cell table:style-name="ce2803" office:value-type="float" office:value="3.84" calcext:value-type="float">
            <text:p>3,84</text:p>
          </table:table-cell>
          <table:table-cell table:style-name="ce2846" office:value-type="float" office:value="20" calcext:value-type="float">
            <text:p>20</text:p>
          </table:table-cell>
          <table:table-cell table:style-name="ce2863" office:value-type="float" office:value="10.55" calcext:value-type="float">
            <text:p>10,55</text:p>
          </table:table-cell>
          <table:table-cell table:style-name="ce2873" office:value-type="float" office:value="13" calcext:value-type="float">
            <text:p>13</text:p>
          </table:table-cell>
          <table:table-cell table:style-name="ce2803" office:value-type="float" office:value="14.28" calcext:value-type="float">
            <text:p>14,28</text:p>
          </table:table-cell>
          <table:table-cell table:style-name="ce2825" office:value-type="float" office:value="58" calcext:value-type="float">
            <text:p>58</text:p>
          </table:table-cell>
          <table:table-cell table:style-name="ce2837" office:value-type="float" office:value="17.2" calcext:value-type="float">
            <text:p>17,2</text:p>
          </table:table-cell>
          <table:table-cell table:style-name="ce2825" office:value-type="float" office:value="49" calcext:value-type="float">
            <text:p>49</text:p>
          </table:table-cell>
          <table:table-cell table:style-name="ce2837" office:value-type="float" office:value="19.1" calcext:value-type="float">
            <text:p>19,1</text:p>
          </table:table-cell>
          <table:table-cell table:style-name="ce2884" office:value-type="float" office:value="149.5" calcext:value-type="float">
            <text:p>149,5</text:p>
          </table:table-cell>
          <table:table-cell table:style-name="ce2837" office:value-type="float" office:value="16.8" calcext:value-type="float">
            <text:p>16,8</text:p>
          </table:table-cell>
          <table:table-cell table:style-name="ce2823" office:value-type="float" office:value="53.5" calcext:value-type="float">
            <text:p>53,5</text:p>
          </table:table-cell>
          <table:table-cell table:style-name="ce2803" office:value-type="float" office:value="15.93" calcext:value-type="float">
            <text:p>15,93</text:p>
          </table:table-cell>
          <table:table-cell table:style-name="ce2825" office:value-type="float" office:value="40" calcext:value-type="float">
            <text:p>40</text:p>
          </table:table-cell>
          <table:table-cell table:style-name="ce2803" office:value-type="float" office:value="11.67" calcext:value-type="float">
            <text:p>11,67</text:p>
          </table:table-cell>
          <table:table-cell table:style-name="ce2826" office:value-type="float" office:value="25" calcext:value-type="float">
            <text:p>25</text:p>
          </table:table-cell>
          <table:table-cell table:style-name="ce2837" office:value-type="float" office:value="4.7" calcext:value-type="float">
            <text:p>4,7</text:p>
          </table:table-cell>
          <table:table-cell table:style-name="ce2825" office:value-type="float" office:value="35" calcext:value-type="float">
            <text:p>35</text:p>
          </table:table-cell>
          <table:table-cell table:style-name="ce2803" office:value-type="float" office:value="1.18" calcext:value-type="float">
            <text:p>1,18</text:p>
          </table:table-cell>
          <table:table-cell table:style-name="ce2823" office:value-type="float" office:value="74.5" calcext:value-type="float">
            <text:p>74,5</text:p>
          </table:table-cell>
          <table:table-cell table:style-name="ce2929" table:formula="of:=AVERAGE([.B16];[.D16];[.F16];[.H16];[.J16];[.L16];[.N16];[.P16];[.R16];[.T16];[.V16];[.X16])" office:value-type="float" office:value="9.76833333333333" calcext:value-type="float">
            <text:p>9,77</text:p>
          </table:table-cell>
          <table:table-cell table:style-name="ce2903" table:formula="of:=SUM([.C16];[.E16];[.G16];[.I16];[.K16];[.M16];[.O16];[.Q16];[.S16];[.U16];[.W16];[.Y16])" office:value-type="float" office:value="628.5" calcext:value-type="float">
            <text:p>628,5</text:p>
          </table:table-cell>
          <table:table-cell table:number-columns-repeated="995"/>
        </table:table-row>
        <table:table-row table:style-name="ro1">
          <table:table-cell table:style-name="ce2790" office:value-type="float" office:value="2006" calcext:value-type="float">
            <text:p>2006</text:p>
          </table:table-cell>
          <table:table-cell table:style-name="ce2802" office:value-type="float" office:value="-3.12" calcext:value-type="float">
            <text:p>-3,12</text:p>
          </table:table-cell>
          <table:table-cell table:style-name="ce2825" office:value-type="float" office:value="33" calcext:value-type="float">
            <text:p>33</text:p>
          </table:table-cell>
          <table:table-cell table:style-name="ce2802" office:value-type="float" office:value="-0.42" calcext:value-type="float">
            <text:p>-0,42</text:p>
          </table:table-cell>
          <table:table-cell table:style-name="ce2825" office:value-type="float" office:value="42" calcext:value-type="float">
            <text:p>42</text:p>
          </table:table-cell>
          <table:table-cell table:style-name="ce2803" office:value-type="float" office:value="2.38" calcext:value-type="float">
            <text:p>2,38</text:p>
          </table:table-cell>
          <table:table-cell table:style-name="ce2823" office:value-type="float" office:value="63.5" calcext:value-type="float">
            <text:p>63,5</text:p>
          </table:table-cell>
          <table:table-cell table:style-name="ce2861" office:value-type="float" office:value="9.5" calcext:value-type="float">
            <text:p>9,5</text:p>
          </table:table-cell>
          <table:table-cell table:style-name="ce2832" office:value-type="float" office:value="36.5" calcext:value-type="float">
            <text:p>36,5</text:p>
          </table:table-cell>
          <table:table-cell table:style-name="ce2803" office:value-type="float" office:value="14.07" calcext:value-type="float">
            <text:p>14,07</text:p>
          </table:table-cell>
          <table:table-cell table:style-name="ce2823" office:value-type="float" office:value="60.5" calcext:value-type="float">
            <text:p>60,5</text:p>
          </table:table-cell>
          <table:table-cell table:style-name="ce2803" office:value-type="float" office:value="17.65" calcext:value-type="float">
            <text:p>17,65</text:p>
          </table:table-cell>
          <table:table-cell table:style-name="ce2825" office:value-type="float" office:value="64" calcext:value-type="float">
            <text:p>64</text:p>
          </table:table-cell>
          <table:table-cell table:style-name="ce2897" office:value-type="float" office:value="23.58" calcext:value-type="float">
            <text:p>23,58</text:p>
          </table:table-cell>
          <table:table-cell table:style-name="ce2826" office:value-type="float" office:value="25" calcext:value-type="float">
            <text:p>25</text:p>
          </table:table-cell>
          <table:table-cell table:style-name="ce2803" office:value-type="float" office:value="16.68" calcext:value-type="float">
            <text:p>16,68</text:p>
          </table:table-cell>
          <table:table-cell table:style-name="ce2823" office:value-type="float" office:value="66.5" calcext:value-type="float">
            <text:p>66,5</text:p>
          </table:table-cell>
          <table:table-cell table:style-name="ce2803" office:value-type="float" office:value="17.68" calcext:value-type="float">
            <text:p>17,68</text:p>
          </table:table-cell>
          <table:table-cell table:style-name="ce2823" office:value-type="float" office:value="31.5" calcext:value-type="float">
            <text:p>31,5</text:p>
          </table:table-cell>
          <table:table-cell table:style-name="ce2803" office:value-type="float" office:value="12.49" calcext:value-type="float">
            <text:p>12,49</text:p>
          </table:table-cell>
          <table:table-cell table:style-name="ce2823" office:value-type="float" office:value="42.5" calcext:value-type="float">
            <text:p>42,5</text:p>
          </table:table-cell>
          <table:table-cell table:style-name="ce2803" office:value-type="float" office:value="7.73" calcext:value-type="float">
            <text:p>7,73</text:p>
          </table:table-cell>
          <table:table-cell table:style-name="ce2823" office:value-type="float" office:value="47.5" calcext:value-type="float">
            <text:p>47,5</text:p>
          </table:table-cell>
          <table:table-cell table:style-name="ce2912" office:value-type="float" office:value="5.15" calcext:value-type="float">
            <text:p>5,15</text:p>
          </table:table-cell>
          <table:table-cell table:style-name="ce2848" office:value-type="float" office:value="20.5" calcext:value-type="float">
            <text:p>20,5</text:p>
          </table:table-cell>
          <table:table-cell table:style-name="ce2929" table:formula="of:=AVERAGE([.B17];[.D17];[.F17];[.H17];[.J17];[.L17];[.N17];[.P17];[.R17];[.T17];[.V17];[.X17])" office:value-type="float" office:value="10.2808333333333" calcext:value-type="float">
            <text:p>10,28</text:p>
          </table:table-cell>
          <table:table-cell table:style-name="ce2903" table:formula="of:=SUM([.C17];[.E17];[.G17];[.I17];[.K17];[.M17];[.O17];[.Q17];[.S17];[.U17];[.W17];[.Y17])" office:value-type="float" office:value="533" calcext:value-type="float">
            <text:p>533</text:p>
          </table:table-cell>
          <table:table-cell table:number-columns-repeated="995"/>
        </table:table-row>
        <table:table-row table:style-name="ro1">
          <table:table-cell table:style-name="ce2790" office:value-type="float" office:value="2007" calcext:value-type="float">
            <text:p>2007</text:p>
          </table:table-cell>
          <table:table-cell table:style-name="ce2805" office:value-type="float" office:value="5.27" calcext:value-type="float">
            <text:p>5,27</text:p>
          </table:table-cell>
          <table:table-cell table:style-name="ce2823" office:value-type="float" office:value="55.5" calcext:value-type="float">
            <text:p>55,5</text:p>
          </table:table-cell>
          <table:table-cell table:style-name="ce2803" office:value-type="float" office:value="4.47" calcext:value-type="float">
            <text:p>4,47</text:p>
          </table:table-cell>
          <table:table-cell table:style-name="ce2823" office:value-type="float" office:value="40.5" calcext:value-type="float">
            <text:p>40,5</text:p>
          </table:table-cell>
          <table:table-cell table:style-name="ce2803" office:value-type="float" office:value="7.07" calcext:value-type="float">
            <text:p>7,07</text:p>
          </table:table-cell>
          <table:table-cell table:style-name="ce2825" office:value-type="float" office:value="63" calcext:value-type="float">
            <text:p>63</text:p>
          </table:table-cell>
          <table:table-cell table:style-name="ce2863" office:value-type="float" office:value="11.61" calcext:value-type="float">
            <text:p>11,61</text:p>
          </table:table-cell>
          <table:table-cell table:style-name="ce2874" office:value-type="float" office:value="2.5" calcext:value-type="float">
            <text:p>2,5</text:p>
          </table:table-cell>
          <table:table-cell table:style-name="ce2837" office:value-type="float" office:value="15.7" calcext:value-type="float">
            <text:p>15,7</text:p>
          </table:table-cell>
          <table:table-cell table:style-name="ce2827" office:value-type="float" office:value="100.5" calcext:value-type="float">
            <text:p>100,5</text:p>
          </table:table-cell>
          <table:table-cell table:style-name="ce2803" office:value-type="float" office:value="19.33" calcext:value-type="float">
            <text:p>19,33</text:p>
          </table:table-cell>
          <table:table-cell table:style-name="ce2823" office:value-type="float" office:value="59.5" calcext:value-type="float">
            <text:p>59,5</text:p>
          </table:table-cell>
          <table:table-cell table:style-name="ce2803" office:value-type="float" office:value="18.96" calcext:value-type="float">
            <text:p>18,96</text:p>
          </table:table-cell>
          <table:table-cell table:style-name="ce2901" office:value-type="float" office:value="118" calcext:value-type="float">
            <text:p>118</text:p>
          </table:table-cell>
          <table:table-cell table:style-name="ce2803" office:value-type="float" office:value="18.23" calcext:value-type="float">
            <text:p>18,23</text:p>
          </table:table-cell>
          <table:table-cell table:style-name="ce2825" office:value-type="float" office:value="48" calcext:value-type="float">
            <text:p>48</text:p>
          </table:table-cell>
          <table:table-cell table:style-name="ce2837" office:value-type="float" office:value="13.3" calcext:value-type="float">
            <text:p>13,3</text:p>
          </table:table-cell>
          <table:table-cell table:style-name="ce2827" office:value-type="float" office:value="103.5" calcext:value-type="float">
            <text:p>103,5</text:p>
          </table:table-cell>
          <table:table-cell table:style-name="ce2803" office:value-type="float" office:value="8.74" calcext:value-type="float">
            <text:p>8,74</text:p>
          </table:table-cell>
          <table:table-cell table:style-name="ce2846" office:value-type="float" office:value="15" calcext:value-type="float">
            <text:p>15</text:p>
          </table:table-cell>
          <table:table-cell table:style-name="ce2803" office:value-type="float" office:value="3.82" calcext:value-type="float">
            <text:p>3,82</text:p>
          </table:table-cell>
          <table:table-cell table:style-name="ce2827" office:value-type="float" office:value="85.5" calcext:value-type="float">
            <text:p>85,5</text:p>
          </table:table-cell>
          <table:table-cell table:style-name="ce2803" office:value-type="float" office:value="1.99" calcext:value-type="float">
            <text:p>1,99</text:p>
          </table:table-cell>
          <table:table-cell table:style-name="ce2823" office:value-type="float" office:value="36.5" calcext:value-type="float">
            <text:p>36,5</text:p>
          </table:table-cell>
          <table:table-cell table:style-name="ce2929" table:formula="of:=AVERAGE([.B18];[.D18];[.F18];[.H18];[.J18];[.L18];[.N18];[.P18];[.R18];[.T18];[.V18];[.X18])" office:value-type="float" office:value="10.7075" calcext:value-type="float">
            <text:p>10,71</text:p>
          </table:table-cell>
          <table:table-cell table:style-name="ce2903" table:formula="of:=SUM([.C18];[.E18];[.G18];[.I18];[.K18];[.M18];[.O18];[.Q18];[.S18];[.U18];[.W18];[.Y18])" office:value-type="float" office:value="728" calcext:value-type="float">
            <text:p>728</text:p>
          </table:table-cell>
          <table:table-cell table:number-columns-repeated="995"/>
        </table:table-row>
        <table:table-row table:style-name="ro1">
          <table:table-cell table:style-name="ce2790" office:value-type="float" office:value="2008" calcext:value-type="float">
            <text:p>2008</text:p>
          </table:table-cell>
          <table:table-cell table:style-name="ce2803" office:value-type="float" office:value="4.29" calcext:value-type="float">
            <text:p>4,29</text:p>
          </table:table-cell>
          <table:table-cell table:style-name="ce2825" office:value-type="float" office:value="61" calcext:value-type="float">
            <text:p>61</text:p>
          </table:table-cell>
          <table:table-cell table:style-name="ce2837" office:value-type="float" office:value="4.4" calcext:value-type="float">
            <text:p>4,4</text:p>
          </table:table-cell>
          <table:table-cell table:style-name="ce2846" office:value-type="float" office:value="11" calcext:value-type="float">
            <text:p>11</text:p>
          </table:table-cell>
          <table:table-cell table:style-name="ce2803" office:value-type="float" office:value="5.04" calcext:value-type="float">
            <text:p>5,04</text:p>
          </table:table-cell>
          <table:table-cell table:style-name="ce2825" office:value-type="float" office:value="47" calcext:value-type="float">
            <text:p>47</text:p>
          </table:table-cell>
          <table:table-cell table:style-name="ce2863" office:value-type="float" office:value="8.85" calcext:value-type="float">
            <text:p>8,85</text:p>
          </table:table-cell>
          <table:table-cell table:style-name="ce2875" office:value-type="float" office:value="92" calcext:value-type="float">
            <text:p>92</text:p>
          </table:table-cell>
          <table:table-cell table:style-name="ce2803" office:value-type="float" office:value="15.73" calcext:value-type="float">
            <text:p>15,73</text:p>
          </table:table-cell>
          <table:table-cell table:style-name="ce2846" office:value-type="float" office:value="15" calcext:value-type="float">
            <text:p>15</text:p>
          </table:table-cell>
          <table:table-cell table:style-name="ce2803" office:value-type="float" office:value="18.77" calcext:value-type="float">
            <text:p>18,77</text:p>
          </table:table-cell>
          <table:table-cell table:style-name="ce2825" office:value-type="float" office:value="45" calcext:value-type="float">
            <text:p>45</text:p>
          </table:table-cell>
          <table:table-cell table:style-name="ce2803" office:value-type="float" office:value="19.94" calcext:value-type="float">
            <text:p>19,94</text:p>
          </table:table-cell>
          <table:table-cell table:style-name="ce2823" office:value-type="float" office:value="39.5" calcext:value-type="float">
            <text:p>39,5</text:p>
          </table:table-cell>
          <table:table-cell table:style-name="ce2837" office:value-type="float" office:value="19.1" calcext:value-type="float">
            <text:p>19,1</text:p>
          </table:table-cell>
          <table:table-cell table:style-name="ce2823" office:value-type="float" office:value="56.5" calcext:value-type="float">
            <text:p>56,5</text:p>
          </table:table-cell>
          <table:table-cell table:style-name="ce2803" office:value-type="float" office:value="13.24" calcext:value-type="float">
            <text:p>13,24</text:p>
          </table:table-cell>
          <table:table-cell table:style-name="ce2825" office:value-type="float" office:value="52" calcext:value-type="float">
            <text:p>52</text:p>
          </table:table-cell>
          <table:table-cell table:style-name="ce2803" office:value-type="float" office:value="9.85" calcext:value-type="float">
            <text:p>9,85</text:p>
          </table:table-cell>
          <table:table-cell table:style-name="ce2823" office:value-type="float" office:value="64.5" calcext:value-type="float">
            <text:p>64,5</text:p>
          </table:table-cell>
          <table:table-cell table:style-name="ce2803" office:value-type="float" office:value="5.66" calcext:value-type="float">
            <text:p>5,66</text:p>
          </table:table-cell>
          <table:table-cell table:style-name="ce2826" office:value-type="float" office:value="24" calcext:value-type="float">
            <text:p>24</text:p>
          </table:table-cell>
          <table:table-cell table:style-name="ce2837" office:value-type="float" office:value="1.6" calcext:value-type="float">
            <text:p>1,6</text:p>
          </table:table-cell>
          <table:table-cell table:style-name="ce2825" office:value-type="float" office:value="53" calcext:value-type="float">
            <text:p>53</text:p>
          </table:table-cell>
          <table:table-cell table:style-name="ce2929" table:formula="of:=AVERAGE([.B19];[.D19];[.F19];[.H19];[.J19];[.L19];[.N19];[.P19];[.R19];[.T19];[.V19];[.X19])" office:value-type="float" office:value="10.5391666666667" calcext:value-type="float">
            <text:p>10,54</text:p>
          </table:table-cell>
          <table:table-cell table:style-name="ce2903" table:formula="of:=SUM([.C19];[.E19];[.G19];[.I19];[.K19];[.M19];[.O19];[.Q19];[.S19];[.U19];[.W19];[.Y19])" office:value-type="float" office:value="560.5" calcext:value-type="float">
            <text:p>560,5</text:p>
          </table:table-cell>
          <table:table-cell table:number-columns-repeated="995"/>
        </table:table-row>
        <table:table-row table:style-name="ro1">
          <table:table-cell table:style-name="ce2790" office:value-type="float" office:value="2009" calcext:value-type="float">
            <text:p>2009</text:p>
          </table:table-cell>
          <table:table-cell table:style-name="ce2802" office:value-type="float" office:value="-2.32" calcext:value-type="float">
            <text:p>-2,32</text:p>
          </table:table-cell>
          <table:table-cell table:style-name="ce2826" office:value-type="float" office:value="25" calcext:value-type="float">
            <text:p>25</text:p>
          </table:table-cell>
          <table:table-cell table:style-name="ce2803" office:value-type="float" office:value="1.07" calcext:value-type="float">
            <text:p>1,07</text:p>
          </table:table-cell>
          <table:table-cell table:style-name="ce2823" office:value-type="float" office:value="51.5" calcext:value-type="float">
            <text:p>51,5</text:p>
          </table:table-cell>
          <table:table-cell table:style-name="ce2803" office:value-type="float" office:value="5.36" calcext:value-type="float">
            <text:p>5,36</text:p>
          </table:table-cell>
          <table:table-cell table:style-name="ce2823" office:value-type="float" office:value="63.5" calcext:value-type="float">
            <text:p>63,5</text:p>
          </table:table-cell>
          <table:table-cell table:style-name="ce2866" office:value-type="float" office:value="13.37" calcext:value-type="float">
            <text:p>13,37</text:p>
          </table:table-cell>
          <table:table-cell table:style-name="ce2873" office:value-type="float" office:value="16" calcext:value-type="float">
            <text:p>16</text:p>
          </table:table-cell>
          <table:table-cell table:style-name="ce2837" office:value-type="float" office:value="14.7" calcext:value-type="float">
            <text:p>14,7</text:p>
          </table:table-cell>
          <table:table-cell table:style-name="ce2825" office:value-type="float" office:value="63" calcext:value-type="float">
            <text:p>63</text:p>
          </table:table-cell>
          <table:table-cell table:style-name="ce2803" office:value-type="float" office:value="15.36" calcext:value-type="float">
            <text:p>15,36</text:p>
          </table:table-cell>
          <table:table-cell table:style-name="ce2825" office:value-type="float" office:value="40" calcext:value-type="float">
            <text:p>40</text:p>
          </table:table-cell>
          <table:table-cell table:style-name="ce2896" office:value-type="float" office:value="20.67" calcext:value-type="float">
            <text:p>20,67</text:p>
          </table:table-cell>
          <table:table-cell table:style-name="ce2901" office:value-type="float" office:value="90" calcext:value-type="float">
            <text:p>90</text:p>
          </table:table-cell>
          <table:table-cell table:style-name="ce2896" office:value-type="float" office:value="21.28" calcext:value-type="float">
            <text:p>21,28</text:p>
          </table:table-cell>
          <table:table-cell table:style-name="ce2825" office:value-type="float" office:value="27" calcext:value-type="float">
            <text:p>27</text:p>
          </table:table-cell>
          <table:table-cell table:style-name="ce2803" office:value-type="float" office:value="15.66" calcext:value-type="float">
            <text:p>15,66</text:p>
          </table:table-cell>
          <table:table-cell table:style-name="ce2825" office:value-type="float" office:value="44" calcext:value-type="float">
            <text:p>44</text:p>
          </table:table-cell>
          <table:table-cell table:style-name="ce2803" office:value-type="float" office:value="8.56" calcext:value-type="float">
            <text:p>8,56</text:p>
          </table:table-cell>
          <table:table-cell table:style-name="ce2825" office:value-type="float" office:value="58" calcext:value-type="float">
            <text:p>58</text:p>
          </table:table-cell>
          <table:table-cell table:style-name="ce2805" office:value-type="float" office:value="8.01" calcext:value-type="float">
            <text:p>8,01</text:p>
          </table:table-cell>
          <table:table-cell table:style-name="ce2823" office:value-type="float" office:value="79.5" calcext:value-type="float">
            <text:p>79,5</text:p>
          </table:table-cell>
          <table:table-cell table:style-name="ce2803" office:value-type="float" office:value="0.28" calcext:value-type="float">
            <text:p>0,28</text:p>
          </table:table-cell>
          <table:table-cell table:style-name="ce2901" office:value-type="float" office:value="90" calcext:value-type="float">
            <text:p>90</text:p>
          </table:table-cell>
          <table:table-cell table:style-name="ce2929" table:formula="of:=AVERAGE([.B20];[.D20];[.F20];[.H20];[.J20];[.L20];[.N20];[.P20];[.R20];[.T20];[.V20];[.X20])" office:value-type="float" office:value="10.1666666666667" calcext:value-type="float">
            <text:p>10,17</text:p>
          </table:table-cell>
          <table:table-cell table:style-name="ce2903" table:formula="of:=SUM([.C20];[.E20];[.G20];[.I20];[.K20];[.M20];[.O20];[.Q20];[.S20];[.U20];[.W20];[.Y20])" office:value-type="float" office:value="647.5" calcext:value-type="float">
            <text:p>647,5</text:p>
          </table:table-cell>
          <table:table-cell table:number-columns-repeated="995"/>
        </table:table-row>
        <table:table-row table:style-name="ro1">
          <table:table-cell table:style-name="ce2790" office:value-type="float" office:value="2010" calcext:value-type="float">
            <text:p>2010</text:p>
          </table:table-cell>
          <table:table-cell table:style-name="ce2806" office:value-type="float" office:value="-4.13" calcext:value-type="float">
            <text:p>-4,13</text:p>
          </table:table-cell>
          <table:table-cell table:style-name="ce2825" office:value-type="float" office:value="44" calcext:value-type="float">
            <text:p>44</text:p>
          </table:table-cell>
          <table:table-cell table:style-name="ce2802" office:value-type="float" office:value="-0.07" calcext:value-type="float">
            <text:p>-0,07</text:p>
          </table:table-cell>
          <table:table-cell table:style-name="ce2825" office:value-type="float" office:value="27" calcext:value-type="float">
            <text:p>27</text:p>
          </table:table-cell>
          <table:table-cell table:style-name="ce2803" office:value-type="float" office:value="4.79" calcext:value-type="float">
            <text:p>4,79</text:p>
          </table:table-cell>
          <table:table-cell table:style-name="ce2825" office:value-type="float" office:value="52" calcext:value-type="float">
            <text:p>52</text:p>
          </table:table-cell>
          <table:table-cell table:style-name="ce2863" office:value-type="float" office:value="9.49" calcext:value-type="float">
            <text:p>9,49</text:p>
          </table:table-cell>
          <table:table-cell table:style-name="ce2872" office:value-type="float" office:value="28" calcext:value-type="float">
            <text:p>28</text:p>
          </table:table-cell>
          <table:table-cell table:style-name="ce2882" office:value-type="float" office:value="11.54" calcext:value-type="float">
            <text:p>11,54</text:p>
          </table:table-cell>
          <table:table-cell table:style-name="ce2827" office:value-type="float" office:value="101.5" calcext:value-type="float">
            <text:p>101,5</text:p>
          </table:table-cell>
          <table:table-cell table:style-name="ce2803" office:value-type="float" office:value="17.72" calcext:value-type="float">
            <text:p>17,72</text:p>
          </table:table-cell>
          <table:table-cell table:style-name="ce2848" office:value-type="float" office:value="20.5" calcext:value-type="float">
            <text:p>20,5</text:p>
          </table:table-cell>
          <table:table-cell table:style-name="ce2896" office:value-type="float" office:value="21.85" calcext:value-type="float">
            <text:p>21,85</text:p>
          </table:table-cell>
          <table:table-cell table:style-name="ce2827" office:value-type="float" office:value="117.5" calcext:value-type="float">
            <text:p>117,5</text:p>
          </table:table-cell>
          <table:table-cell table:style-name="ce2803" office:value-type="float" office:value="17.74" calcext:value-type="float">
            <text:p>17,74</text:p>
          </table:table-cell>
          <table:table-cell table:style-name="ce2900" office:value-type="float" office:value="172" calcext:value-type="float">
            <text:p>172</text:p>
          </table:table-cell>
          <table:table-cell table:style-name="ce2803" office:value-type="float" office:value="13.07" calcext:value-type="float">
            <text:p>13,07</text:p>
          </table:table-cell>
          <table:table-cell table:style-name="ce2884" office:value-type="float" office:value="145.5" calcext:value-type="float">
            <text:p>145,5</text:p>
          </table:table-cell>
          <table:table-cell table:style-name="ce2803" office:value-type="float" office:value="8.42" calcext:value-type="float">
            <text:p>8,42</text:p>
          </table:table-cell>
          <table:table-cell table:style-name="ce2822" office:value-type="float" office:value="14.5" calcext:value-type="float">
            <text:p>14,5</text:p>
          </table:table-cell>
          <table:table-cell table:style-name="ce2803" office:value-type="float" office:value="5.15" calcext:value-type="float">
            <text:p>5,15</text:p>
          </table:table-cell>
          <table:table-cell table:style-name="ce2827" office:value-type="float" office:value="118" calcext:value-type="float">
            <text:p>118,0</text:p>
          </table:table-cell>
          <table:table-cell table:style-name="ce2806" office:value-type="float" office:value="-3.83" calcext:value-type="float">
            <text:p>-3,83</text:p>
          </table:table-cell>
          <table:table-cell table:style-name="ce2823" office:value-type="float" office:value="68.5" calcext:value-type="float">
            <text:p>68,5</text:p>
          </table:table-cell>
          <table:table-cell table:style-name="ce2929" table:formula="of:=AVERAGE([.B21];[.D21];[.F21];[.H21];[.J21];[.L21];[.N21];[.P21];[.R21];[.T21];[.V21];[.X21])" office:value-type="float" office:value="8.47833333333333" calcext:value-type="float">
            <text:p>8,48</text:p>
          </table:table-cell>
          <table:table-cell table:style-name="ce2903" table:formula="of:=SUM([.C21];[.E21];[.G21];[.I21];[.K21];[.M21];[.O21];[.Q21];[.S21];[.U21];[.W21];[.Y21])" office:value-type="float" office:value="909" calcext:value-type="float">
            <text:p>909</text:p>
          </table:table-cell>
          <table:table-cell table:number-columns-repeated="995"/>
        </table:table-row>
        <table:table-row table:style-name="ro1">
          <table:table-cell table:style-name="ce2790" office:value-type="float" office:value="2011" calcext:value-type="float">
            <text:p>2011</text:p>
          </table:table-cell>
          <table:table-cell table:style-name="ce2803" office:value-type="float" office:value="1.35" calcext:value-type="float">
            <text:p>1,35</text:p>
          </table:table-cell>
          <table:table-cell table:style-name="ce2823" office:value-type="float" office:value="58.5" calcext:value-type="float">
            <text:p>58,5</text:p>
          </table:table-cell>
          <table:table-cell table:style-name="ce2807" office:value-type="float" office:value="0.21" calcext:value-type="float">
            <text:p>0,21</text:p>
          </table:table-cell>
          <table:table-cell table:style-name="ce2822" office:value-type="float" office:value="20" calcext:value-type="float">
            <text:p>20,0</text:p>
          </table:table-cell>
          <table:table-cell table:style-name="ce2807" office:value-type="float" office:value="5.2" calcext:value-type="float">
            <text:p>5,2</text:p>
          </table:table-cell>
          <table:table-cell table:style-name="ce2822" office:value-type="float" office:value="14" calcext:value-type="float">
            <text:p>14,0</text:p>
          </table:table-cell>
          <table:table-cell table:style-name="ce2807" office:value-type="float" office:value="11.82" calcext:value-type="float">
            <text:p>11,82</text:p>
          </table:table-cell>
          <table:table-cell table:style-name="ce2871" office:value-type="float" office:value="23.5" calcext:value-type="float">
            <text:p>23,5</text:p>
          </table:table-cell>
          <table:table-cell table:style-name="ce2807" office:value-type="float" office:value="14.95" calcext:value-type="float">
            <text:p>14,95</text:p>
          </table:table-cell>
          <table:table-cell table:style-name="ce2822" office:value-type="float" office:value="20" calcext:value-type="float">
            <text:p>20,0</text:p>
          </table:table-cell>
          <table:table-cell table:style-name="ce2807" office:value-type="float" office:value="18.43" calcext:value-type="float">
            <text:p>18,43</text:p>
          </table:table-cell>
          <table:table-cell table:style-name="ce2823" office:value-type="float" office:value="51.5" calcext:value-type="float">
            <text:p>51,5</text:p>
          </table:table-cell>
          <table:table-cell table:style-name="ce2807" office:value-type="float" office:value="17.4" calcext:value-type="float">
            <text:p>17,4</text:p>
          </table:table-cell>
          <table:table-cell table:style-name="ce2902" office:value-type="float" office:value="139" calcext:value-type="float">
            <text:p>139</text:p>
          </table:table-cell>
          <table:table-cell table:style-name="ce2807" office:value-type="float" office:value="18.81" calcext:value-type="float">
            <text:p>18,81</text:p>
          </table:table-cell>
          <table:table-cell table:style-name="ce2903" office:value-type="float" office:value="68.5" calcext:value-type="float">
            <text:p>68,5</text:p>
          </table:table-cell>
          <table:table-cell table:style-name="ce2807" office:value-type="float" office:value="16.26" calcext:value-type="float">
            <text:p>16,26</text:p>
          </table:table-cell>
          <table:table-cell table:style-name="ce2905" office:value-type="float" office:value="82.5" calcext:value-type="float">
            <text:p>82,5</text:p>
          </table:table-cell>
          <table:table-cell table:style-name="ce2807" office:value-type="float" office:value="9.93" calcext:value-type="float">
            <text:p>9,93</text:p>
          </table:table-cell>
          <table:table-cell table:style-name="ce2903" office:value-type="float" office:value="36.5" calcext:value-type="float">
            <text:p>36,5</text:p>
          </table:table-cell>
          <table:table-cell table:style-name="ce2807" office:value-type="float" office:value="4.03" calcext:value-type="float">
            <text:p>4,03</text:p>
          </table:table-cell>
          <table:table-cell table:style-name="ce2847" office:value-type="float" office:value="0.5" calcext:value-type="float">
            <text:p>0,5</text:p>
          </table:table-cell>
          <table:table-cell table:style-name="ce2922" office:value-type="float" office:value="4.39" calcext:value-type="float">
            <text:p>4,39</text:p>
          </table:table-cell>
          <table:table-cell table:style-name="ce2903" office:value-type="float" office:value="69.5" calcext:value-type="float">
            <text:p>69,5</text:p>
          </table:table-cell>
          <table:table-cell table:style-name="ce2929" table:formula="of:=AVERAGE([.B22];[.D22];[.F22];[.H22];[.J22];[.L22];[.N22];[.P22];[.R22];[.T22];[.V22];[.X22])" office:value-type="float" office:value="10.2316666666667" calcext:value-type="float">
            <text:p>10,23</text:p>
          </table:table-cell>
          <table:table-cell table:style-name="ce2903" table:formula="of:=SUM([.C22];[.E22];[.G22];[.I22];[.K22];[.M22];[.O22];[.Q22];[.S22];[.U22];[.W22];[.Y22])" office:value-type="float" office:value="584" calcext:value-type="float">
            <text:p>584</text:p>
          </table:table-cell>
          <table:table-cell table:number-columns-repeated="995"/>
        </table:table-row>
        <table:table-row table:style-name="ro1">
          <table:table-cell table:style-name="ce2794" office:value-type="float" office:value="2012" calcext:value-type="float">
            <text:p>2012</text:p>
          </table:table-cell>
          <table:table-cell table:style-name="ce2807" office:value-type="float" office:value="1.92" calcext:value-type="float">
            <text:p>1,92</text:p>
          </table:table-cell>
          <table:table-cell table:style-name="ce2827" office:value-type="float" office:value="81.5" calcext:value-type="float">
            <text:p>81,5</text:p>
          </table:table-cell>
          <table:table-cell table:style-name="ce2839" office:value-type="float" office:value="-2.78" calcext:value-type="float">
            <text:p>-2,78</text:p>
          </table:table-cell>
          <table:table-cell table:style-name="ce2823" office:value-type="float" office:value="26.5" calcext:value-type="float">
            <text:p>26,5</text:p>
          </table:table-cell>
          <table:table-cell table:style-name="ce2807" office:value-type="float" office:value="7.44" calcext:value-type="float">
            <text:p>7,44</text:p>
          </table:table-cell>
          <table:table-cell table:style-name="ce2822" office:value-type="float" office:value="11" calcext:value-type="float">
            <text:p>11,0</text:p>
          </table:table-cell>
          <table:table-cell table:style-name="ce2815" office:value-type="float" office:value="9.54" calcext:value-type="float">
            <text:p>9,54</text:p>
          </table:table-cell>
          <table:table-cell table:style-name="ce2876" office:value-type="float" office:value="18.5" calcext:value-type="float">
            <text:p>18,5</text:p>
          </table:table-cell>
          <table:table-cell table:style-name="ce2807" office:value-type="float" office:value="15.72" calcext:value-type="float">
            <text:p>15,72</text:p>
          </table:table-cell>
          <table:table-cell table:style-name="ce2823" office:value-type="float" office:value="40" calcext:value-type="float">
            <text:p>40,0</text:p>
          </table:table-cell>
          <table:table-cell table:style-name="ce2807" office:value-type="float" office:value="16.79" calcext:value-type="float">
            <text:p>16,79</text:p>
          </table:table-cell>
          <table:table-cell table:style-name="ce2823" office:value-type="float" office:value="68.5" calcext:value-type="float">
            <text:p>68,5</text:p>
          </table:table-cell>
          <table:table-cell table:style-name="ce2807" office:value-type="float" office:value="18.72" calcext:value-type="float">
            <text:p>18,72</text:p>
          </table:table-cell>
          <table:table-cell table:style-name="ce2903" office:value-type="float" office:value="76.5" calcext:value-type="float">
            <text:p>76,5</text:p>
          </table:table-cell>
          <table:table-cell table:style-name="ce2807" office:value-type="float" office:value="19.74" calcext:value-type="float">
            <text:p>19,74</text:p>
          </table:table-cell>
          <table:table-cell table:style-name="ce2903" office:value-type="float" office:value="43.5" calcext:value-type="float">
            <text:p>43,5</text:p>
          </table:table-cell>
          <table:table-cell table:style-name="ce2807" office:value-type="float" office:value="15.17" calcext:value-type="float">
            <text:p>15,17</text:p>
          </table:table-cell>
          <table:table-cell table:style-name="ce2903" office:value-type="float" office:value="32" calcext:value-type="float">
            <text:p>32</text:p>
          </table:table-cell>
          <table:table-cell table:style-name="ce2807" office:value-type="float" office:value="9.21" calcext:value-type="float">
            <text:p>9,21</text:p>
          </table:table-cell>
          <table:table-cell table:style-name="ce2903" office:value-type="float" office:value="29.5" calcext:value-type="float">
            <text:p>29,5</text:p>
          </table:table-cell>
          <table:table-cell table:style-name="ce2807" office:value-type="float" office:value="5.54" calcext:value-type="float">
            <text:p>5,54</text:p>
          </table:table-cell>
          <table:table-cell table:style-name="ce2903" office:value-type="float" office:value="55" calcext:value-type="float">
            <text:p>55</text:p>
          </table:table-cell>
          <table:table-cell table:style-name="ce2807" office:value-type="float" office:value="1.63" calcext:value-type="float">
            <text:p>1,63</text:p>
          </table:table-cell>
          <table:table-cell table:style-name="ce2903" office:value-type="float" office:value="63.5" calcext:value-type="float">
            <text:p>63,5</text:p>
          </table:table-cell>
          <table:table-cell table:style-name="ce2929" table:formula="of:=AVERAGE([.B23];[.D23];[.F23];[.H23];[.J23];[.L23];[.N23];[.P23];[.R23];[.T23];[.V23];[.X23])" office:value-type="float" office:value="9.88666666666667" calcext:value-type="float">
            <text:p>9,89</text:p>
          </table:table-cell>
          <table:table-cell table:style-name="ce2903" table:formula="of:=SUM([.C23];[.E23];[.G23];[.I23];[.K23];[.M23];[.O23];[.Q23];[.S23];[.U23];[.W23];[.Y23])" office:value-type="float" office:value="546" calcext:value-type="float">
            <text:p>546</text:p>
          </table:table-cell>
          <table:table-cell table:number-columns-repeated="995"/>
        </table:table-row>
        <table:table-row table:style-name="ro1">
          <table:table-cell table:style-name="ce2790" office:value-type="float" office:value="2013" calcext:value-type="float">
            <text:p>2013</text:p>
          </table:table-cell>
          <table:table-cell table:style-name="ce2808" office:value-type="float" office:value="-0.1" calcext:value-type="float">
            <text:p>-0,1</text:p>
          </table:table-cell>
          <table:table-cell table:style-name="ce2823" office:value-type="float" office:value="60" calcext:value-type="float">
            <text:p>60,0</text:p>
          </table:table-cell>
          <table:table-cell table:style-name="ce2808" office:value-type="float" office:value="-0.05" calcext:value-type="float">
            <text:p>-0,05</text:p>
          </table:table-cell>
          <table:table-cell table:style-name="ce2823" office:value-type="float" office:value="53" calcext:value-type="float">
            <text:p>53,0</text:p>
          </table:table-cell>
          <table:table-cell table:style-name="ce2839" office:value-type="float" office:value="-0.38" calcext:value-type="float">
            <text:p>-0,38</text:p>
          </table:table-cell>
          <table:table-cell table:style-name="ce2823" office:value-type="float" office:value="38" calcext:value-type="float">
            <text:p>38,0</text:p>
          </table:table-cell>
          <table:table-cell table:style-name="ce2815" office:value-type="float" office:value="9.45" calcext:value-type="float">
            <text:p>9,45</text:p>
          </table:table-cell>
          <table:table-cell table:style-name="ce2877" office:value-type="float" office:value="49" calcext:value-type="float">
            <text:p>49,0</text:p>
          </table:table-cell>
          <table:table-cell table:style-name="ce2807" office:value-type="float" office:value="13.57" calcext:value-type="float">
            <text:p>13,57</text:p>
          </table:table-cell>
          <table:table-cell table:style-name="ce2884" office:value-type="float" office:value="128" calcext:value-type="float">
            <text:p>128,0</text:p>
          </table:table-cell>
          <table:table-cell table:style-name="ce2807" office:value-type="float" office:value="16.69" calcext:value-type="float">
            <text:p>16,69</text:p>
          </table:table-cell>
          <table:table-cell table:style-name="ce2884" office:value-type="float" office:value="133.5" calcext:value-type="float">
            <text:p>133,5</text:p>
          </table:table-cell>
          <table:table-cell table:style-name="ce2898" office:value-type="float" office:value="20.12" calcext:value-type="float">
            <text:p>20,12</text:p>
          </table:table-cell>
          <table:table-cell table:style-name="ce2904" office:value-type="float" office:value="32.5" calcext:value-type="float">
            <text:p>32,5</text:p>
          </table:table-cell>
          <table:table-cell table:style-name="ce2807" office:value-type="float" office:value="17.99" calcext:value-type="float">
            <text:p>17,99</text:p>
          </table:table-cell>
          <table:table-cell table:style-name="ce2903" office:value-type="float" office:value="51" calcext:value-type="float">
            <text:p>51</text:p>
          </table:table-cell>
          <table:table-cell table:style-name="ce2807" office:value-type="float" office:value="13.78" calcext:value-type="float">
            <text:p>13,78</text:p>
          </table:table-cell>
          <table:table-cell table:style-name="ce2903" office:value-type="float" office:value="40" calcext:value-type="float">
            <text:p>40</text:p>
          </table:table-cell>
          <table:table-cell table:style-name="ce2807" office:value-type="float" office:value="11.58" calcext:value-type="float">
            <text:p>11,58</text:p>
          </table:table-cell>
          <table:table-cell table:style-name="ce2903" office:value-type="float" office:value="51" calcext:value-type="float">
            <text:p>51</text:p>
          </table:table-cell>
          <table:table-cell table:style-name="ce2807" office:value-type="float" office:value="5.11" calcext:value-type="float">
            <text:p>5,11</text:p>
          </table:table-cell>
          <table:table-cell table:style-name="ce2903" office:value-type="float" office:value="57" calcext:value-type="float">
            <text:p>57</text:p>
          </table:table-cell>
          <table:table-cell table:style-name="ce2807" office:value-type="float" office:value="4.09" calcext:value-type="float">
            <text:p>4,09</text:p>
          </table:table-cell>
          <table:table-cell table:style-name="ce2921" office:value-type="float" office:value="18" calcext:value-type="float">
            <text:p>18</text:p>
          </table:table-cell>
          <table:table-cell table:style-name="ce2929" table:formula="of:=AVERAGE([.B24];[.D24];[.F24];[.H24];[.J24];[.L24];[.N24];[.P24];[.R24];[.T24];[.V24];[.X24])" office:value-type="float" office:value="9.32083333333333" calcext:value-type="float">
            <text:p>9,32</text:p>
          </table:table-cell>
          <table:table-cell table:style-name="ce2903" table:formula="of:=SUM([.C24];[.E24];[.G24];[.I24];[.K24];[.M24];[.O24];[.Q24];[.S24];[.U24];[.W24];[.Y24])" office:value-type="float" office:value="711" calcext:value-type="float">
            <text:p>711</text:p>
          </table:table-cell>
          <table:table-cell table:number-columns-repeated="995"/>
        </table:table-row>
        <table:table-row table:style-name="ro1">
          <table:table-cell table:style-name="ce2790" office:value-type="float" office:value="2014" calcext:value-type="float">
            <text:p>2014</text:p>
          </table:table-cell>
          <table:table-cell table:style-name="ce2809" office:value-type="float" office:value="1.71" calcext:value-type="float">
            <text:p>1,71</text:p>
          </table:table-cell>
          <table:table-cell table:style-name="ce2823" office:value-type="float" office:value="26" calcext:value-type="float">
            <text:p>26,0</text:p>
          </table:table-cell>
          <table:table-cell table:style-name="ce2807" office:value-type="float" office:value="4.91" calcext:value-type="float">
            <text:p>4,91</text:p>
          </table:table-cell>
          <table:table-cell table:style-name="ce2845" office:value-type="float" office:value="5.5" calcext:value-type="float">
            <text:p>5,5</text:p>
          </table:table-cell>
          <table:table-cell table:style-name="ce2811" office:value-type="float" office:value="7.63" calcext:value-type="float">
            <text:p>7,63</text:p>
          </table:table-cell>
          <table:table-cell table:style-name="ce2822" office:value-type="float" office:value="11.5" calcext:value-type="float">
            <text:p>11,5</text:p>
          </table:table-cell>
          <table:table-cell table:style-name="ce2807" office:value-type="float" office:value="12.25" calcext:value-type="float">
            <text:p>12,25</text:p>
          </table:table-cell>
          <table:table-cell table:style-name="ce2822" office:value-type="float" office:value="15.5" calcext:value-type="float">
            <text:p>15,5</text:p>
          </table:table-cell>
          <table:table-cell table:style-name="ce2807" office:value-type="float" office:value="13.23" calcext:value-type="float">
            <text:p>13,23</text:p>
          </table:table-cell>
          <table:table-cell table:style-name="ce2884" office:value-type="float" office:value="129.5" calcext:value-type="float">
            <text:p>129,5</text:p>
          </table:table-cell>
          <table:table-cell table:style-name="ce2807" office:value-type="float" office:value="16.27" calcext:value-type="float">
            <text:p>16,27</text:p>
          </table:table-cell>
          <table:table-cell table:style-name="ce2822" office:value-type="float" office:value="15.5" calcext:value-type="float">
            <text:p>15,5</text:p>
          </table:table-cell>
          <table:table-cell table:style-name="ce2807" office:value-type="float" office:value="19.79" calcext:value-type="float">
            <text:p>19,79</text:p>
          </table:table-cell>
          <table:table-cell table:style-name="ce2905" office:value-type="float" office:value="84.5" calcext:value-type="float">
            <text:p>84,5</text:p>
          </table:table-cell>
          <table:table-cell table:style-name="ce2908" office:value-type="float" office:value="16.38" calcext:value-type="float">
            <text:p>16,38</text:p>
          </table:table-cell>
          <table:table-cell table:style-name="ce2905" office:value-type="float" office:value="91.5" calcext:value-type="float">
            <text:p>91,5</text:p>
          </table:table-cell>
          <table:table-cell table:style-name="ce2807" office:value-type="float" office:value="15.22" calcext:value-type="float">
            <text:p>15,22</text:p>
          </table:table-cell>
          <table:table-cell table:style-name="ce2903" office:value-type="float" office:value="66.5" calcext:value-type="float">
            <text:p>66,5</text:p>
          </table:table-cell>
          <table:table-cell table:style-name="ce2807" office:value-type="float" office:value="12.44" calcext:value-type="float">
            <text:p>12,44</text:p>
          </table:table-cell>
          <table:table-cell table:style-name="ce2903" office:value-type="float" office:value="33.5" calcext:value-type="float">
            <text:p>33,5</text:p>
          </table:table-cell>
          <table:table-cell table:style-name="ce2807" office:value-type="float" office:value="6.76" calcext:value-type="float">
            <text:p>6,76</text:p>
          </table:table-cell>
          <table:table-cell table:style-name="ce2921" office:value-type="float" office:value="8" calcext:value-type="float">
            <text:p>8</text:p>
          </table:table-cell>
          <table:table-cell table:style-name="ce2807" office:value-type="float" office:value="2.69" calcext:value-type="float">
            <text:p>2,69</text:p>
          </table:table-cell>
          <table:table-cell table:style-name="ce2903" office:value-type="float" office:value="60" calcext:value-type="float">
            <text:p>60</text:p>
          </table:table-cell>
          <table:table-cell table:style-name="ce2929" table:formula="of:=AVERAGE([.B25];[.D25];[.F25];[.H25];[.J25];[.L25];[.N25];[.P25];[.R25];[.T25];[.V25];[.X25])" office:value-type="float" office:value="10.7733333333333" calcext:value-type="float">
            <text:p>10,77</text:p>
          </table:table-cell>
          <table:table-cell table:style-name="ce2903" table:formula="of:=SUM([.C25];[.E25];[.G25];[.I25];[.K25];[.M25];[.O25];[.Q25];[.S25];[.U25];[.W25];[.Y25])" office:value-type="float" office:value="547.5" calcext:value-type="float">
            <text:p>547,5</text:p>
          </table:table-cell>
          <table:table-cell table:number-columns-repeated="995"/>
        </table:table-row>
        <table:table-row table:style-name="ro1">
          <table:table-cell table:style-name="ce2790" office:value-type="float" office:value="2015" calcext:value-type="float">
            <text:p>2015</text:p>
          </table:table-cell>
          <table:table-cell table:style-name="ce2807" office:value-type="float" office:value="2.68" calcext:value-type="float">
            <text:p>2,68</text:p>
          </table:table-cell>
          <table:table-cell table:style-name="ce2823" office:value-type="float" office:value="65.5" calcext:value-type="float">
            <text:p>65,5</text:p>
          </table:table-cell>
          <table:table-cell table:style-name="ce2807" office:value-type="float" office:value="1.41" calcext:value-type="float">
            <text:p>1,41</text:p>
          </table:table-cell>
          <table:table-cell table:style-name="ce2822" office:value-type="float" office:value="9" calcext:value-type="float">
            <text:p>9,0</text:p>
          </table:table-cell>
          <table:table-cell table:style-name="ce2811" office:value-type="float" office:value="5.47" calcext:value-type="float">
            <text:p>5,47</text:p>
          </table:table-cell>
          <table:table-cell table:style-name="ce2823" office:value-type="float" office:value="38" calcext:value-type="float">
            <text:p>38,0</text:p>
          </table:table-cell>
          <table:table-cell table:style-name="ce2815" office:value-type="float" office:value="8.62" calcext:value-type="float">
            <text:p>8,62</text:p>
          </table:table-cell>
          <table:table-cell table:style-name="ce2832" office:value-type="float" office:value="34" calcext:value-type="float">
            <text:p>34,0</text:p>
          </table:table-cell>
          <table:table-cell table:style-name="ce2807" office:value-type="float" office:value="13.41" calcext:value-type="float">
            <text:p>13,41</text:p>
          </table:table-cell>
          <table:table-cell table:style-name="ce2822" office:value-type="float" office:value="11.5" calcext:value-type="float">
            <text:p>11,5</text:p>
          </table:table-cell>
          <table:table-cell table:style-name="ce2807" office:value-type="float" office:value="16.07" calcext:value-type="float">
            <text:p>16,07</text:p>
          </table:table-cell>
          <table:table-cell table:style-name="ce2823" office:value-type="float" office:value="64" calcext:value-type="float">
            <text:p>64,0</text:p>
          </table:table-cell>
          <table:table-cell table:style-name="ce2807" office:value-type="float" office:value="19.83" calcext:value-type="float">
            <text:p>19,83</text:p>
          </table:table-cell>
          <table:table-cell table:style-name="ce2905" office:value-type="float" office:value="111" calcext:value-type="float">
            <text:p>111</text:p>
          </table:table-cell>
          <table:table-cell table:style-name="ce2898" office:value-type="float" office:value="20.22" calcext:value-type="float">
            <text:p>20,22</text:p>
          </table:table-cell>
          <table:table-cell table:style-name="ce2901" office:value-type="float" office:value="101" calcext:value-type="float">
            <text:p>101</text:p>
          </table:table-cell>
          <table:table-cell table:style-name="ce2811" office:value-type="float" office:value="13.32" calcext:value-type="float">
            <text:p>13,32</text:p>
          </table:table-cell>
          <table:table-cell table:style-name="ce2823" office:value-type="float" office:value="45" calcext:value-type="float">
            <text:p>45,0</text:p>
          </table:table-cell>
          <table:table-cell table:style-name="ce2807" office:value-type="float" office:value="8.27" calcext:value-type="float">
            <text:p>8,27</text:p>
          </table:table-cell>
          <table:table-cell table:style-name="ce2823" office:value-type="float" office:value="44.5" calcext:value-type="float">
            <text:p>44,5</text:p>
          </table:table-cell>
          <table:table-cell table:style-name="ce2807" office:value-type="float" office:value="7.64" calcext:value-type="float">
            <text:p>7,64</text:p>
          </table:table-cell>
          <table:table-cell table:style-name="ce2827" office:value-type="float" office:value="82.5" calcext:value-type="float">
            <text:p>82,5</text:p>
          </table:table-cell>
          <table:table-cell table:style-name="ce2843" office:value-type="float" office:value="6.81" calcext:value-type="float">
            <text:p>6,81</text:p>
          </table:table-cell>
          <table:table-cell table:style-name="ce2924" office:value-type="float" office:value="24" calcext:value-type="float">
            <text:p>24</text:p>
          </table:table-cell>
          <table:table-cell table:style-name="ce2929" table:formula="of:=AVERAGE([.B26];[.D26];[.F26];[.H26];[.J26];[.L26];[.N26];[.P26];[.R26];[.T26];[.V26];[.X26])" office:value-type="float" office:value="10.3125" calcext:value-type="float">
            <text:p>10,31</text:p>
          </table:table-cell>
          <table:table-cell table:style-name="ce2903" table:formula="of:=SUM([.C26];[.E26];[.G26];[.I26];[.K26];[.M26];[.O26];[.Q26];[.S26];[.U26];[.W26];[.Y26])" office:value-type="float" office:value="630" calcext:value-type="float">
            <text:p>630</text:p>
          </table:table-cell>
          <table:table-cell table:number-columns-repeated="995"/>
        </table:table-row>
        <table:table-row table:style-name="ro1">
          <table:table-cell table:style-name="ce2795" office:value-type="float" office:value="2016" calcext:value-type="float">
            <text:p>2016</text:p>
          </table:table-cell>
          <table:table-cell table:style-name="ce2810" office:value-type="float" office:value="0.66" calcext:value-type="float">
            <text:p>0,66</text:p>
          </table:table-cell>
          <table:table-cell table:style-name="ce2828" office:value-type="float" office:value="50.5" calcext:value-type="float">
            <text:p>50,5</text:p>
          </table:table-cell>
          <table:table-cell table:style-name="ce2840" office:value-type="float" office:value="3.56" calcext:value-type="float">
            <text:p>3,56</text:p>
          </table:table-cell>
          <table:table-cell table:style-name="ce2828" office:value-type="float" office:value="59" calcext:value-type="float">
            <text:p>59,0</text:p>
          </table:table-cell>
          <table:table-cell table:style-name="ce2850" office:value-type="float" office:value="4.56" calcext:value-type="float">
            <text:p>4,56</text:p>
          </table:table-cell>
          <table:table-cell table:style-name="ce2828" office:value-type="float" office:value="37" calcext:value-type="float">
            <text:p>37,0</text:p>
          </table:table-cell>
          <table:table-cell table:style-name="ce2867" office:value-type="float" office:value="8.7" calcext:value-type="float">
            <text:p>8,7</text:p>
          </table:table-cell>
          <table:table-cell table:style-name="ce2878" office:value-type="float" office:value="32" calcext:value-type="float">
            <text:p>32,0</text:p>
          </table:table-cell>
          <table:table-cell table:style-name="ce2850" office:value-type="float" office:value="15.02" calcext:value-type="float">
            <text:p>15,02</text:p>
          </table:table-cell>
          <table:table-cell table:style-name="ce2828" office:value-type="float" office:value="38.5" calcext:value-type="float">
            <text:p>38,5</text:p>
          </table:table-cell>
          <table:table-cell table:style-name="ce2850" office:value-type="float" office:value="18.57" calcext:value-type="float">
            <text:p>18,57</text:p>
          </table:table-cell>
          <table:table-cell table:style-name="ce2895" office:value-type="float" office:value="87.5" calcext:value-type="float">
            <text:p>87,5</text:p>
          </table:table-cell>
          <table:table-cell table:style-name="ce2899" office:value-type="float" office:value="20.28" calcext:value-type="float">
            <text:p>20,28</text:p>
          </table:table-cell>
          <table:table-cell table:style-name="ce2828" office:value-type="float" office:value="55" calcext:value-type="float">
            <text:p>55,0</text:p>
          </table:table-cell>
          <table:table-cell table:style-name="ce2850" office:value-type="float" office:value="18.73" calcext:value-type="float">
            <text:p>18,73</text:p>
          </table:table-cell>
          <table:table-cell table:style-name="ce2828" office:value-type="float" office:value="38" calcext:value-type="float">
            <text:p>38,0</text:p>
          </table:table-cell>
          <table:table-cell table:style-name="ce2914" office:value-type="float" office:value="18.1" calcext:value-type="float">
            <text:p>18,1</text:p>
          </table:table-cell>
          <table:table-cell table:style-name="ce2828" office:value-type="float" office:value="35" calcext:value-type="float">
            <text:p>35,0</text:p>
          </table:table-cell>
          <table:table-cell table:style-name="ce2850" office:value-type="float" office:value="9.18" calcext:value-type="float">
            <text:p>9,18</text:p>
          </table:table-cell>
          <table:table-cell table:style-name="ce2895" office:value-type="float" office:value="95" calcext:value-type="float">
            <text:p>95,0</text:p>
          </table:table-cell>
          <table:table-cell table:style-name="ce2850" office:value-type="float" office:value="4.04" calcext:value-type="float">
            <text:p>4,04</text:p>
          </table:table-cell>
          <table:table-cell table:style-name="ce2828" office:value-type="float" office:value="55" calcext:value-type="float">
            <text:p>55,0</text:p>
          </table:table-cell>
          <table:table-cell table:style-name="ce2850" office:value-type="float" office:value="2.2" calcext:value-type="float">
            <text:p>2,2</text:p>
          </table:table-cell>
          <table:table-cell table:style-name="ce2828" office:value-type="float" office:value="28" calcext:value-type="float">
            <text:p>28,0</text:p>
          </table:table-cell>
          <table:table-cell table:style-name="ce2930" table:formula="of:=AVERAGE([.B27];[.D27];[.F27];[.H27];[.J27];[.L27];[.N27];[.P27];[.R27];[.T27];[.V27];[.X27])" office:value-type="float" office:value="10.3" calcext:value-type="float">
            <text:p>10,3</text:p>
          </table:table-cell>
          <table:table-cell table:style-name="ce2903" table:formula="of:=SUM([.C27];[.E27];[.G27];[.I27];[.K27];[.M27];[.O27];[.Q27];[.S27];[.U27];[.W27];[.Y27])" office:value-type="float" office:value="610.5" calcext:value-type="float">
            <text:p>610,5</text:p>
          </table:table-cell>
          <table:table-cell table:number-columns-repeated="995"/>
        </table:table-row>
        <table:table-row table:style-name="ro1">
          <table:table-cell table:style-name="ce2795" office:value-type="float" office:value="2017" calcext:value-type="float">
            <text:p>2017</text:p>
          </table:table-cell>
          <table:table-cell table:style-name="ce2808" office:value-type="float" office:value="-2.07" calcext:value-type="float">
            <text:p>-2,07</text:p>
          </table:table-cell>
          <table:table-cell table:style-name="ce2823" office:value-type="float" office:value="53.5" calcext:value-type="float">
            <text:p>53,5</text:p>
          </table:table-cell>
          <table:table-cell table:style-name="ce2807" office:value-type="float" office:value="2.94" calcext:value-type="float">
            <text:p>2,94</text:p>
          </table:table-cell>
          <table:table-cell table:style-name="ce2823" office:value-type="float" office:value="34.5" calcext:value-type="float">
            <text:p>34,5</text:p>
          </table:table-cell>
          <table:table-cell table:style-name="ce2811" office:value-type="float" office:value="7.74" calcext:value-type="float">
            <text:p>7,74</text:p>
          </table:table-cell>
          <table:table-cell table:style-name="ce2829" office:value-type="float" office:value="55.5" calcext:value-type="float">
            <text:p>55,5</text:p>
          </table:table-cell>
          <table:table-cell table:style-name="ce2807" office:value-type="float" office:value="8.54" calcext:value-type="float">
            <text:p>8,54</text:p>
          </table:table-cell>
          <table:table-cell table:style-name="ce2823" office:value-type="float" office:value="39" calcext:value-type="float">
            <text:p>39,0</text:p>
          </table:table-cell>
          <table:table-cell table:style-name="ce2807" office:value-type="float" office:value="15.12" calcext:value-type="float">
            <text:p>15,12</text:p>
          </table:table-cell>
          <table:table-cell table:style-name="ce2822" office:value-type="float" office:value="18.5" calcext:value-type="float">
            <text:p>18,5</text:p>
          </table:table-cell>
          <table:table-cell table:style-name="ce2807" office:value-type="float" office:value="18.23" calcext:value-type="float">
            <text:p>18,23</text:p>
          </table:table-cell>
          <table:table-cell table:style-name="ce2823" office:value-type="float" office:value="68.5" calcext:value-type="float">
            <text:p>68,5</text:p>
          </table:table-cell>
          <table:table-cell table:style-name="ce2807" office:value-type="float" office:value="18.97" calcext:value-type="float">
            <text:p>18,97</text:p>
          </table:table-cell>
          <table:table-cell table:style-name="ce2827" office:value-type="float" office:value="114.5" calcext:value-type="float">
            <text:p>114,5</text:p>
          </table:table-cell>
          <table:table-cell table:style-name="ce2807" office:value-type="float" office:value="18.74" calcext:value-type="float">
            <text:p>18,74</text:p>
          </table:table-cell>
          <table:table-cell table:style-name="ce2823" office:value-type="float" office:value="79.5" calcext:value-type="float">
            <text:p>79,5</text:p>
          </table:table-cell>
          <table:table-cell table:style-name="ce2807" office:value-type="float" office:value="13.37" calcext:value-type="float">
            <text:p>13,37</text:p>
          </table:table-cell>
          <table:table-cell table:style-name="ce2823" office:value-type="float" office:value="40" calcext:value-type="float">
            <text:p>40,0</text:p>
          </table:table-cell>
          <table:table-cell table:style-name="ce2807" office:value-type="float" office:value="12.06" calcext:value-type="float">
            <text:p>12,06</text:p>
          </table:table-cell>
          <table:table-cell table:style-name="ce2823" office:value-type="float" office:value="76.5" calcext:value-type="float">
            <text:p>76,5</text:p>
          </table:table-cell>
          <table:table-cell table:style-name="ce2807" office:value-type="float" office:value="5.82" calcext:value-type="float">
            <text:p>5,82</text:p>
          </table:table-cell>
          <table:table-cell table:style-name="ce2823" office:value-type="float" office:value="63.5" calcext:value-type="float">
            <text:p>63,5</text:p>
          </table:table-cell>
          <table:table-cell table:style-name="ce2807" office:value-type="float" office:value="3.48" calcext:value-type="float">
            <text:p>3,48</text:p>
          </table:table-cell>
          <table:table-cell table:style-name="ce2829" office:value-type="float" office:value="41" calcext:value-type="float">
            <text:p>41,0</text:p>
          </table:table-cell>
          <table:table-cell table:style-name="ce2929" table:formula="of:=AVERAGE([.B28];[.D28];[.F28];[.H28];[.J28];[.L28];[.N28];[.P28];[.R28];[.T28];[.V28];[.X28])" office:value-type="float" office:value="10.245" calcext:value-type="float">
            <text:p>10,25</text:p>
          </table:table-cell>
          <table:table-cell table:style-name="ce2903" table:formula="of:=SUM([.C28];[.E28];[.G28];[.I28];[.K28];[.M28];[.O28];[.Q28];[.S28];[.U28];[.W28];[.Y28])" office:value-type="float" office:value="684.5" calcext:value-type="float">
            <text:p>684,5</text:p>
          </table:table-cell>
          <table:table-cell table:number-columns-repeated="995"/>
        </table:table-row>
        <table:table-row table:style-name="ro1">
          <table:table-cell table:style-name="ce2795" office:value-type="float" office:value="2018" calcext:value-type="float">
            <text:p>2018</text:p>
          </table:table-cell>
          <table:table-cell table:style-name="ce2811" office:value-type="float" office:value="4.23" calcext:value-type="float">
            <text:p>4,23</text:p>
          </table:table-cell>
          <table:table-cell table:style-name="ce2829" office:value-type="float" office:value="46" calcext:value-type="float">
            <text:p>46,0</text:p>
          </table:table-cell>
          <table:table-cell table:style-name="ce2841" office:value-type="float" office:value="-1.46" calcext:value-type="float">
            <text:p>-1,46</text:p>
          </table:table-cell>
          <table:table-cell table:style-name="ce2847" office:value-type="float" office:value="4.5" calcext:value-type="float">
            <text:p>4,5</text:p>
          </table:table-cell>
          <table:table-cell table:style-name="ce2811" office:value-type="float" office:value="2.57" calcext:value-type="float">
            <text:p>2,57</text:p>
          </table:table-cell>
          <table:table-cell table:style-name="ce2855" office:value-type="float" office:value="52" calcext:value-type="float">
            <text:p>52,0</text:p>
          </table:table-cell>
          <table:table-cell table:style-name="ce2843" office:value-type="float" office:value="13.57" calcext:value-type="float">
            <text:p>13,57</text:p>
          </table:table-cell>
          <table:table-cell table:style-name="ce2829" office:value-type="float" office:value="42.5" calcext:value-type="float">
            <text:p>42,5</text:p>
          </table:table-cell>
          <table:table-cell table:style-name="ce2843" office:value-type="float" office:value="17.15" calcext:value-type="float">
            <text:p>17,15</text:p>
          </table:table-cell>
          <table:table-cell table:style-name="ce2822" office:value-type="float" office:value="16.5" calcext:value-type="float">
            <text:p>16,5</text:p>
          </table:table-cell>
          <table:table-cell table:style-name="ce2891" office:value-type="float" office:value="19.31" calcext:value-type="float">
            <text:p>19,31</text:p>
          </table:table-cell>
          <table:table-cell table:style-name="ce2829" office:value-type="float" office:value="31.5" calcext:value-type="float">
            <text:p>31,5</text:p>
          </table:table-cell>
          <table:table-cell table:style-name="ce2893" office:value-type="float" office:value="21.13" calcext:value-type="float">
            <text:p>21,13</text:p>
          </table:table-cell>
          <table:table-cell table:style-name="ce2848" office:value-type="float" office:value="25" calcext:value-type="float">
            <text:p>25,0</text:p>
          </table:table-cell>
          <table:table-cell table:style-name="ce2893" office:value-type="float" office:value="21.75" calcext:value-type="float">
            <text:p>21,75</text:p>
          </table:table-cell>
          <table:table-cell table:style-name="ce2822" office:value-type="float" office:value="16" calcext:value-type="float">
            <text:p>16,0</text:p>
          </table:table-cell>
          <table:table-cell table:style-name="ce2811" office:value-type="float" office:value="16.21" calcext:value-type="float">
            <text:p>16,21</text:p>
          </table:table-cell>
          <table:table-cell table:style-name="ce2917" office:value-type="float" office:value="35.5" calcext:value-type="float">
            <text:p>35,5</text:p>
          </table:table-cell>
          <table:table-cell table:style-name="ce2811" office:value-type="float" office:value="11.13" calcext:value-type="float">
            <text:p>11,13</text:p>
          </table:table-cell>
          <table:table-cell table:style-name="ce2879" office:value-type="float" office:value="20" calcext:value-type="float">
            <text:p>20,0</text:p>
          </table:table-cell>
          <table:table-cell table:style-name="ce2811" office:value-type="float" office:value="5.89" calcext:value-type="float">
            <text:p>5,89</text:p>
          </table:table-cell>
          <table:table-cell table:style-name="ce2879" office:value-type="float" office:value="10.5" calcext:value-type="float">
            <text:p>10,5</text:p>
          </table:table-cell>
          <table:table-cell table:style-name="ce2851" office:value-type="float" office:value="4.53" calcext:value-type="float">
            <text:p>4,53</text:p>
          </table:table-cell>
          <table:table-cell table:style-name="ce2855" office:value-type="float" office:value="77.5" calcext:value-type="float">
            <text:p>77,5</text:p>
          </table:table-cell>
          <table:table-cell table:style-name="ce2929" table:formula="of:=AVERAGE([.B29];[.D29];[.F29];[.H29];[.J29];[.L29];[.N29];[.P29];[.R29];[.T29];[.V29];[.X29])" office:value-type="float" office:value="11.3341666666667" calcext:value-type="float">
            <text:p>11,33</text:p>
          </table:table-cell>
          <table:table-cell table:style-name="ce2903" table:formula="of:=SUM([.C29];[.E29];[.G29];[.I29];[.K29];[.M29];[.O29];[.Q29];[.S29];[.U29];[.W29];[.Y29])" office:value-type="float" office:value="377.5" calcext:value-type="float">
            <text:p>377,5</text:p>
          </table:table-cell>
          <table:table-cell table:number-columns-repeated="995"/>
        </table:table-row>
        <table:table-row table:style-name="ro1">
          <table:table-cell table:style-name="ce2795" office:value-type="float" office:value="2019" calcext:value-type="float">
            <text:p>2019</text:p>
          </table:table-cell>
          <table:table-cell table:style-name="ce2812" office:value-type="float" office:value="1.06" calcext:value-type="float">
            <text:p>1,06</text:p>
          </table:table-cell>
          <table:table-cell table:style-name="ce2830" office:value-type="float" office:value="71" calcext:value-type="float">
            <text:p>71,0</text:p>
          </table:table-cell>
          <table:table-cell table:style-name="ce2842" office:value-type="float" office:value="4.46" calcext:value-type="float">
            <text:p>4,46</text:p>
          </table:table-cell>
          <table:table-cell table:style-name="ce2822" office:value-type="float" office:value="13.5" calcext:value-type="float">
            <text:p>13,5</text:p>
          </table:table-cell>
          <table:table-cell table:style-name="ce2851" office:value-type="float" office:value="7.69" calcext:value-type="float">
            <text:p>7,69</text:p>
          </table:table-cell>
          <table:table-cell table:style-name="ce2855" office:value-type="float" office:value="41.5" calcext:value-type="float">
            <text:p>41,5</text:p>
          </table:table-cell>
          <table:table-cell table:style-name="ce2812" office:value-type="float" office:value="11.25" calcext:value-type="float">
            <text:p>11,25</text:p>
          </table:table-cell>
          <table:table-cell table:style-name="ce2879" office:value-type="float" office:value="19.5" calcext:value-type="float">
            <text:p>19,5</text:p>
          </table:table-cell>
          <table:table-cell table:style-name="ce2851" office:value-type="float" office:value="12.39" calcext:value-type="float">
            <text:p>12,39</text:p>
          </table:table-cell>
          <table:table-cell table:style-name="ce2885" office:value-type="float" office:value="40" calcext:value-type="float">
            <text:p>40,0</text:p>
          </table:table-cell>
          <table:table-cell table:style-name="ce2892" office:value-type="float" office:value="21.59" calcext:value-type="float">
            <text:p>21,59</text:p>
          </table:table-cell>
          <table:table-cell table:style-name="ce2855" office:value-type="float" office:value="60.5" calcext:value-type="float">
            <text:p>60,5</text:p>
          </table:table-cell>
          <table:table-cell table:style-name="ce2893" office:value-type="float" office:value="20.12" calcext:value-type="float">
            <text:p>20,12</text:p>
          </table:table-cell>
          <table:table-cell table:style-name="ce2855" office:value-type="float" office:value="38.5" calcext:value-type="float">
            <text:p>38,5</text:p>
          </table:table-cell>
          <table:table-cell table:style-name="ce2893" office:value-type="float" office:value="20.77" calcext:value-type="float">
            <text:p>20,77</text:p>
          </table:table-cell>
          <table:table-cell table:style-name="ce2910" office:value-type="float" office:value="23.5" calcext:value-type="float">
            <text:p>23,5</text:p>
          </table:table-cell>
          <table:table-cell table:style-name="ce2811" office:value-type="float" office:value="15.07" calcext:value-type="float">
            <text:p>15,07</text:p>
          </table:table-cell>
          <table:table-cell table:style-name="ce2855" office:value-type="float" office:value="58" calcext:value-type="float">
            <text:p>58,0</text:p>
          </table:table-cell>
          <table:table-cell table:style-name="ce2811" office:value-type="float" office:value="11.49" calcext:value-type="float">
            <text:p>11,49</text:p>
          </table:table-cell>
          <table:table-cell table:style-name="ce2855" office:value-type="float" office:value="49" calcext:value-type="float">
            <text:p>49,0</text:p>
          </table:table-cell>
          <table:table-cell table:style-name="ce2811" office:value-type="float" office:value="6.27" calcext:value-type="float">
            <text:p>6,27</text:p>
          </table:table-cell>
          <table:table-cell table:style-name="ce2829" office:value-type="float" office:value="41" calcext:value-type="float">
            <text:p>41,0</text:p>
          </table:table-cell>
          <table:table-cell table:style-name="ce2811" office:value-type="float" office:value="4.48" calcext:value-type="float">
            <text:p>4,48</text:p>
          </table:table-cell>
          <table:table-cell table:style-name="ce2925" office:value-type="float" office:value="31" calcext:value-type="float">
            <text:p>31,0</text:p>
          </table:table-cell>
          <table:table-cell table:style-name="ce2929" table:formula="of:=AVERAGE([.B30];[.D30];[.F30];[.H30];[.J30];[.L30];[.N30];[.P30];[.R30];[.T30];[.V30];[.X30])" office:value-type="float" office:value="11.3866666666667" calcext:value-type="float">
            <text:p>11,39</text:p>
          </table:table-cell>
          <table:table-cell table:style-name="ce2903" table:formula="of:=SUM([.C30];[.E30];[.G30];[.I30];[.K30];[.M30];[.O30];[.Q30];[.S30];[.U30];[.W30];[.Y30])" office:value-type="float" office:value="487" calcext:value-type="float">
            <text:p>487</text:p>
          </table:table-cell>
          <table:table-cell table:number-columns-repeated="995"/>
        </table:table-row>
        <table:table-row table:style-name="ro1">
          <table:table-cell table:style-name="ce2796" office:value-type="float" office:value="2020" calcext:value-type="float">
            <text:p>2020</text:p>
          </table:table-cell>
          <table:table-cell table:style-name="ce2811" office:value-type="float" office:value="3.99" calcext:value-type="float">
            <text:p>3,99</text:p>
          </table:table-cell>
          <table:table-cell table:style-name="ce2829" office:value-type="float" office:value="30.5" calcext:value-type="float">
            <text:p>30,5</text:p>
          </table:table-cell>
          <table:table-cell table:style-name="ce2811" office:value-type="float" office:value="5.78" calcext:value-type="float">
            <text:p>5,78</text:p>
          </table:table-cell>
          <table:table-cell table:style-name="ce2827" office:value-type="float" office:value="106" calcext:value-type="float">
            <text:p>106,0</text:p>
          </table:table-cell>
          <table:table-cell table:style-name="ce2811" office:value-type="float" office:value="5.75" calcext:value-type="float">
            <text:p>5,75</text:p>
          </table:table-cell>
          <table:table-cell table:style-name="ce2829" office:value-type="float" office:value="31.5" calcext:value-type="float">
            <text:p>31,5</text:p>
          </table:table-cell>
          <table:table-cell table:style-name="ce2811" office:value-type="float" office:value="10.7" calcext:value-type="float">
            <text:p>10,7</text:p>
          </table:table-cell>
          <table:table-cell table:style-name="ce2880" office:value-type="float" office:value="2" calcext:value-type="float">
            <text:p>2,0</text:p>
          </table:table-cell>
          <table:table-cell table:style-name="ce2811" office:value-type="float" office:value="12.5" calcext:value-type="float">
            <text:p>12,5</text:p>
          </table:table-cell>
          <table:table-cell table:style-name="ce2829" office:value-type="float" office:value="41.5" calcext:value-type="float">
            <text:p>41,5</text:p>
          </table:table-cell>
          <table:table-cell table:style-name="ce2811" office:value-type="float" office:value="18.48" calcext:value-type="float">
            <text:p>18,48</text:p>
          </table:table-cell>
          <table:table-cell table:style-name="ce2829" office:value-type="float" office:value="26" calcext:value-type="float">
            <text:p>26,0</text:p>
          </table:table-cell>
          <table:table-cell table:style-name="ce2811" office:value-type="float" office:value="19.48" calcext:value-type="float">
            <text:p>19,48</text:p>
          </table:table-cell>
          <table:table-cell table:style-name="ce2822" office:value-type="float" office:value="20" calcext:value-type="float">
            <text:p>20,0</text:p>
          </table:table-cell>
          <table:table-cell table:style-name="ce2909" office:value-type="float" office:value="21.86" calcext:value-type="float">
            <text:p>21,86</text:p>
          </table:table-cell>
          <table:table-cell table:style-name="ce2829" office:value-type="float" office:value="41.5" calcext:value-type="float">
            <text:p>41,5</text:p>
          </table:table-cell>
          <table:table-cell table:style-name="ce2811" office:value-type="float" office:value="16.05" calcext:value-type="float">
            <text:p>16,05</text:p>
          </table:table-cell>
          <table:table-cell table:style-name="ce2829" office:value-type="float" office:value="61" calcext:value-type="float">
            <text:p>61,0</text:p>
          </table:table-cell>
          <table:table-cell table:style-name="ce2811" office:value-type="float" office:value="11.3" calcext:value-type="float">
            <text:p>11,3</text:p>
          </table:table-cell>
          <table:table-cell table:style-name="ce2829" office:value-type="float" office:value="70" calcext:value-type="float">
            <text:p>70,0</text:p>
          </table:table-cell>
          <table:table-cell table:style-name="ce2811" office:value-type="float" office:value="6.55" calcext:value-type="float">
            <text:p>6,55</text:p>
          </table:table-cell>
          <table:table-cell table:style-name="ce2822" office:value-type="float" office:value="9" calcext:value-type="float">
            <text:p>9,0</text:p>
          </table:table-cell>
          <table:table-cell table:style-name="ce2811" office:value-type="float" office:value="3.72" calcext:value-type="float">
            <text:p>3,72</text:p>
          </table:table-cell>
          <table:table-cell table:style-name="ce2926" office:value-type="float" office:value="22.5" calcext:value-type="float">
            <text:p>22,5</text:p>
          </table:table-cell>
          <table:table-cell table:style-name="ce2931" table:formula="of:=AVERAGE([.B31];[.D31];[.F31];[.H31];[.J31];[.L31];[.N31];[.P31];[.R31];[.T31];[.V31];[.X31])" office:value-type="float" office:value="11.3466666666667" calcext:value-type="float">
            <text:p>11,35</text:p>
          </table:table-cell>
          <table:table-cell table:style-name="ce2936" table:formula="of:=SUM([.C31];[.E31];[.G31];[.I31];[.K31];[.M31];[.O31];[.Q31];[.S31];[.U31];[.W31];[.Y31])" office:value-type="float" office:value="461.5" calcext:value-type="float">
            <text:p>461,5</text:p>
          </table:table-cell>
          <table:table-cell table:number-columns-repeated="995"/>
        </table:table-row>
        <table:table-row table:style-name="ro1">
          <table:table-cell table:style-name="ce2797" office:value-type="float" office:value="2021" calcext:value-type="float">
            <text:p>2021</text:p>
          </table:table-cell>
          <table:table-cell table:style-name="ce2811" office:value-type="float" office:value="0.99" calcext:value-type="float">
            <text:p>0,99</text:p>
          </table:table-cell>
          <table:table-cell table:style-name="ce2829" office:value-type="float" office:value="74" calcext:value-type="float">
            <text:p>74,0</text:p>
          </table:table-cell>
          <table:table-cell table:style-name="ce2811" office:value-type="float" office:value="1.4" calcext:value-type="float">
            <text:p>1,4</text:p>
          </table:table-cell>
          <table:table-cell table:style-name="ce2829" office:value-type="float" office:value="48.5" calcext:value-type="float">
            <text:p>48,5</text:p>
          </table:table-cell>
          <table:table-cell table:style-name="ce2852" office:value-type="float" office:value="5.6" calcext:value-type="float">
            <text:p>5,6</text:p>
          </table:table-cell>
          <table:table-cell table:style-name="ce2856" office:value-type="float" office:value="36" calcext:value-type="float">
            <text:p>36,0</text:p>
          </table:table-cell>
          <table:table-cell table:style-name="ce2868" office:value-type="float" office:value="6.7" calcext:value-type="float">
            <text:p>6,7</text:p>
          </table:table-cell>
          <table:table-cell table:style-name="ce2829" office:value-type="float" office:value="40" calcext:value-type="float">
            <text:p>40,0</text:p>
          </table:table-cell>
          <table:table-cell table:style-name="ce2811" office:value-type="float" office:value="12.41" calcext:value-type="float">
            <text:p>12,41</text:p>
          </table:table-cell>
          <table:table-cell table:style-name="ce2886" office:value-type="float" office:value="87" calcext:value-type="float">
            <text:p>87,0</text:p>
          </table:table-cell>
          <table:table-cell table:style-name="ce2893" office:value-type="float" office:value="20.42" calcext:value-type="float">
            <text:p>20,42</text:p>
          </table:table-cell>
          <table:table-cell table:style-name="ce2829" office:value-type="float" office:value="60" calcext:value-type="float">
            <text:p>60,0</text:p>
          </table:table-cell>
          <table:table-cell table:style-name="ce2811" office:value-type="float" office:value="19.95" calcext:value-type="float">
            <text:p>19,95</text:p>
          </table:table-cell>
          <table:table-cell table:style-name="ce2829" office:value-type="float" office:value="76" calcext:value-type="float">
            <text:p>76,0</text:p>
          </table:table-cell>
          <table:table-cell table:style-name="ce2811" office:value-type="float" office:value="17.43" calcext:value-type="float">
            <text:p>17,43</text:p>
          </table:table-cell>
          <table:table-cell table:style-name="ce2884" office:value-type="float" office:value="145.5" calcext:value-type="float">
            <text:p>145,5</text:p>
          </table:table-cell>
          <table:table-cell table:style-name="ce2811" office:value-type="float" office:value="15.99" calcext:value-type="float">
            <text:p>15,99</text:p>
          </table:table-cell>
          <table:table-cell table:style-name="ce2829" office:value-type="float" office:value="29" calcext:value-type="float">
            <text:p>29,0</text:p>
          </table:table-cell>
          <table:table-cell table:style-name="ce2811" office:value-type="float" office:value="10.45" calcext:value-type="float">
            <text:p>10,45</text:p>
          </table:table-cell>
          <table:table-cell table:style-name="ce2829" office:value-type="float" office:value="30" calcext:value-type="float">
            <text:p>30,0</text:p>
          </table:table-cell>
          <table:table-cell table:style-name="ce2811" office:value-type="float" office:value="5.73" calcext:value-type="float">
            <text:p>5,73</text:p>
          </table:table-cell>
          <table:table-cell table:style-name="ce2829" office:value-type="float" office:value="54" calcext:value-type="float">
            <text:p>54,0</text:p>
          </table:table-cell>
          <table:table-cell table:style-name="ce2811" office:value-type="float" office:value="2.92" calcext:value-type="float">
            <text:p>2,92</text:p>
          </table:table-cell>
          <table:table-cell table:style-name="ce2829" office:value-type="float" office:value="44" calcext:value-type="float">
            <text:p>44,0</text:p>
          </table:table-cell>
          <table:table-cell table:style-name="ce2814" table:formula="of:=AVERAGE([.B32];[.D32];[.F32];[.H32];[.J32];[.L32];[.N32];[.P32];[.R32];[.T32];[.V32];[.X32])" office:value-type="float" office:value="9.99916666666667" calcext:value-type="float">
            <text:p>10</text:p>
          </table:table-cell>
          <table:table-cell table:style-name="ce2903" table:formula="of:=SUM([.C32];[.E32];[.G32];[.I32];[.K32];[.M32];[.O32];[.Q32];[.S32];[.U32];[.W32];[.Y32])" office:value-type="float" office:value="724" calcext:value-type="float">
            <text:p>724</text:p>
          </table:table-cell>
          <table:table-cell table:number-columns-repeated="995"/>
        </table:table-row>
        <table:table-row table:style-name="ro1">
          <table:table-cell table:style-name="ce2797" office:value-type="float" office:value="2022" calcext:value-type="float">
            <text:p>2022</text:p>
          </table:table-cell>
          <table:table-cell table:style-name="ce2811" office:value-type="float" office:value="3.47" calcext:value-type="float">
            <text:p>3,47</text:p>
          </table:table-cell>
          <table:table-cell table:style-name="ce2829" office:value-type="float" office:value="53" calcext:value-type="float">
            <text:p>53,0</text:p>
          </table:table-cell>
          <table:table-cell table:style-name="ce2811" office:value-type="float" office:value="5.2" calcext:value-type="float">
            <text:p>5,2</text:p>
          </table:table-cell>
          <table:table-cell table:style-name="ce2829" office:value-type="float" office:value="38.5" calcext:value-type="float">
            <text:p>38,5</text:p>
          </table:table-cell>
          <table:table-cell table:style-name="ce2852" office:value-type="float" office:value="5.4" calcext:value-type="float">
            <text:p>5,4</text:p>
          </table:table-cell>
          <table:table-cell table:style-name="ce2857" office:value-type="float" office:value="10" calcext:value-type="float">
            <text:p>10,0</text:p>
          </table:table-cell>
          <table:table-cell table:style-name="ce2869" office:value-type="float" office:value="8.66" calcext:value-type="float">
            <text:p>8,66</text:p>
          </table:table-cell>
          <table:table-cell table:style-name="ce2829" office:value-type="float" office:value="32" calcext:value-type="float">
            <text:p>32,0</text:p>
          </table:table-cell>
          <table:table-cell table:style-name="ce2811" office:value-type="float" office:value="15.73" calcext:value-type="float">
            <text:p>15,73</text:p>
          </table:table-cell>
          <table:table-cell table:style-name="ce2887" office:value-type="float" office:value="37.5" calcext:value-type="float">
            <text:p>37,5</text:p>
          </table:table-cell>
          <table:table-cell table:style-name="ce2811" office:value-type="float" office:value="19.96" calcext:value-type="float">
            <text:p>19,96</text:p>
          </table:table-cell>
          <table:table-cell table:style-name="ce2829" office:value-type="float" office:value="32" calcext:value-type="float">
            <text:p>32,0</text:p>
          </table:table-cell>
          <table:table-cell table:style-name="ce2811" office:value-type="float" office:value="19.89" calcext:value-type="float">
            <text:p>19,89</text:p>
          </table:table-cell>
          <table:table-cell table:style-name="ce2829" office:value-type="float" office:value="51" calcext:value-type="float">
            <text:p>51,0</text:p>
          </table:table-cell>
          <table:table-cell table:style-name="ce2893" office:value-type="float" office:value="20.53" calcext:value-type="float">
            <text:p>20,53</text:p>
          </table:table-cell>
          <table:table-cell table:style-name="ce2829" office:value-type="float" office:value="70" calcext:value-type="float">
            <text:p>70,0</text:p>
          </table:table-cell>
          <table:table-cell table:style-name="ce2811" office:value-type="float" office:value="14.28" calcext:value-type="float">
            <text:p>14,28</text:p>
          </table:table-cell>
          <table:table-cell table:style-name="ce2829" office:value-type="float" office:value="58.5" calcext:value-type="float">
            <text:p>58,5</text:p>
          </table:table-cell>
          <table:table-cell table:style-name="ce2843" office:value-type="float" office:value="12.99" calcext:value-type="float">
            <text:p>12,99</text:p>
          </table:table-cell>
          <table:table-cell table:style-name="ce2829" office:value-type="float" office:value="35" calcext:value-type="float">
            <text:p>35,0</text:p>
          </table:table-cell>
          <table:table-cell table:style-name="ce2811" office:value-type="float" office:value="6.15" calcext:value-type="float">
            <text:p>6,15</text:p>
          </table:table-cell>
          <table:table-cell table:style-name="ce2829" office:value-type="float" office:value="33" calcext:value-type="float">
            <text:p>33,0</text:p>
          </table:table-cell>
          <table:table-cell table:style-name="ce2811" office:value-type="float" office:value="2.34" calcext:value-type="float">
            <text:p>2,34</text:p>
          </table:table-cell>
          <table:table-cell table:style-name="ce2829" office:value-type="float" office:value="67.5" calcext:value-type="float">
            <text:p>67,5</text:p>
          </table:table-cell>
          <table:table-cell table:style-name="ce2930" table:formula="of:=AVERAGE([.B33];[.D33];[.F33];[.H33];[.J33];[.L33];[.N33];[.P33];[.R33];[.T33];[.V33];[.X33])" office:value-type="float" office:value="11.2166666666667" calcext:value-type="float">
            <text:p>11,22</text:p>
          </table:table-cell>
          <table:table-cell table:style-name="ce2903" table:formula="of:=SUM([.C33];[.E33];[.G33];[.I33];[.K33];[.M33];[.O33];[.Q33];[.S33];[.U33];[.W33];[.Y33])" office:value-type="float" office:value="518" calcext:value-type="float">
            <text:p>518</text:p>
          </table:table-cell>
          <table:table-cell table:number-columns-repeated="995"/>
        </table:table-row>
        <table:table-row table:style-name="ro1">
          <table:table-cell table:style-name="ce2797" office:value-type="float" office:value="2023" calcext:value-type="float">
            <text:p>2023</text:p>
          </table:table-cell>
          <table:table-cell table:style-name="ce2811" office:value-type="float" office:value="4.35" calcext:value-type="float">
            <text:p>4,35</text:p>
          </table:table-cell>
          <table:table-cell table:style-name="ce2829" office:value-type="float" office:value="51.5" calcext:value-type="float">
            <text:p>51,5</text:p>
          </table:table-cell>
          <table:table-cell table:style-name="ce2811" office:value-type="float" office:value="3.44" calcext:value-type="float">
            <text:p>3,44</text:p>
          </table:table-cell>
          <table:table-cell table:style-name="ce2829" office:value-type="float" office:value="45" calcext:value-type="float">
            <text:p>45,0</text:p>
          </table:table-cell>
          <table:table-cell table:style-name="ce2852" office:value-type="float" office:value="6.54" calcext:value-type="float">
            <text:p>6,54</text:p>
          </table:table-cell>
          <table:table-cell table:style-name="ce2856" office:value-type="float" office:value="79" calcext:value-type="float">
            <text:p>79,0</text:p>
          </table:table-cell>
          <table:table-cell table:style-name="ce2869" office:value-type="float" office:value="8.38" calcext:value-type="float">
            <text:p>8,38</text:p>
          </table:table-cell>
          <table:table-cell table:style-name="ce2829" office:value-type="float" office:value="48" calcext:value-type="float">
            <text:p>48,0</text:p>
          </table:table-cell>
          <table:table-cell table:style-name="ce2811" office:value-type="float" office:value="13.8" calcext:value-type="float">
            <text:p>13,8</text:p>
          </table:table-cell>
          <table:table-cell table:style-name="ce2888" office:value-type="float" office:value="6.5" calcext:value-type="float">
            <text:p>6,5</text:p>
          </table:table-cell>
          <table:table-cell table:style-name="ce2811" office:value-type="float" office:value="18.91" calcext:value-type="float">
            <text:p>18,91</text:p>
          </table:table-cell>
          <table:table-cell table:style-name="ce2829" office:value-type="float" office:value="54" calcext:value-type="float">
            <text:p>54,0</text:p>
          </table:table-cell>
          <table:table-cell table:style-name="ce2893" office:value-type="float" office:value="20.41" calcext:value-type="float">
            <text:p>20,41</text:p>
          </table:table-cell>
          <table:table-cell table:style-name="ce2829" office:value-type="float" office:value="54.5" calcext:value-type="float">
            <text:p>54,5</text:p>
          </table:table-cell>
          <table:table-cell table:style-name="ce2811" office:value-type="float" office:value="19.36" calcext:value-type="float">
            <text:p>19,36</text:p>
          </table:table-cell>
          <table:table-cell table:style-name="ce2827" office:value-type="float" office:value="91.5" calcext:value-type="float">
            <text:p>91,5</text:p>
          </table:table-cell>
          <table:table-cell table:style-name="ce2811" office:value-type="float" office:value="17.88" calcext:value-type="float">
            <text:p>17,88</text:p>
          </table:table-cell>
          <table:table-cell table:style-name="ce2845" office:value-type="float" office:value="9.5" calcext:value-type="float">
            <text:p>9,5</text:p>
          </table:table-cell>
          <table:table-cell table:style-name="ce2811" office:value-type="float" office:value="12.76" calcext:value-type="float">
            <text:p>12,76</text:p>
          </table:table-cell>
          <table:table-cell table:style-name="ce2827" office:value-type="float" office:value="109" calcext:value-type="float">
            <text:p>109,0</text:p>
          </table:table-cell>
          <table:table-cell table:style-name="ce2811" office:value-type="float" office:value="6.07" calcext:value-type="float">
            <text:p>6,07</text:p>
          </table:table-cell>
          <table:table-cell table:style-name="ce2827" office:value-type="float" office:value="89" calcext:value-type="float">
            <text:p>89,0</text:p>
          </table:table-cell>
          <table:table-cell table:style-name="ce2811" office:value-type="float" office:value="4.53" calcext:value-type="float">
            <text:p>4,53</text:p>
          </table:table-cell>
          <table:table-cell table:style-name="ce2827" office:value-type="float" office:value="116" calcext:value-type="float">
            <text:p>116,0</text:p>
          </table:table-cell>
          <table:table-cell table:style-name="ce2930" table:formula="of:=AVERAGE([.B34];[.D34];[.F34];[.H34];[.J34];[.L34];[.N34];[.P34];[.R34];[.T34];[.V34];[.X34])" office:value-type="float" office:value="11.3691666666667" calcext:value-type="float">
            <text:p>11,37</text:p>
          </table:table-cell>
          <table:table-cell table:style-name="ce2903" table:formula="of:=SUM([.C34];[.E34];[.G34];[.I34];[.K34];[.M34];[.O34];[.Q34];[.S34];[.U34];[.W34];[.Y34])" office:value-type="float" office:value="753.5" calcext:value-type="float">
            <text:p>753,5</text:p>
          </table:table-cell>
          <table:table-cell table:number-columns-repeated="995"/>
        </table:table-row>
        <table:table-row table:style-name="ro1">
          <table:table-cell table:style-name="ce2797" office:value-type="float" office:value="2024" calcext:value-type="float">
            <text:p>2024</text:p>
          </table:table-cell>
          <table:table-cell table:style-name="ce2811" office:value-type="float" office:value="1.46" calcext:value-type="float">
            <text:p>1,46</text:p>
          </table:table-cell>
          <table:table-cell table:style-name="ce2829" office:value-type="float" office:value="39.5" calcext:value-type="float">
            <text:p>39,5</text:p>
          </table:table-cell>
          <table:table-cell table:style-name="ce2843" office:value-type="float" office:value="7.19" calcext:value-type="float">
            <text:p>7,19</text:p>
          </table:table-cell>
          <table:table-cell table:style-name="ce2829" office:value-type="float" office:value="76" calcext:value-type="float">
            <text:p>76,0</text:p>
          </table:table-cell>
          <table:table-cell table:style-name="ce2853" office:value-type="float" office:value="7.81" calcext:value-type="float">
            <text:p>7,81</text:p>
          </table:table-cell>
          <table:table-cell table:style-name="ce2858" office:value-type="float" office:value="23.5" calcext:value-type="float">
            <text:p>23,5</text:p>
          </table:table-cell>
          <table:table-cell table:style-name="ce2870" office:value-type="float" office:value="11.76" calcext:value-type="float">
            <text:p>11,76</text:p>
          </table:table-cell>
          <table:table-cell table:style-name="ce2829" office:value-type="float" office:value="28.5" calcext:value-type="float">
            <text:p>28,5</text:p>
          </table:table-cell>
          <table:table-cell table:style-name="ce2811" office:value-type="float" office:value="16.27" calcext:value-type="float">
            <text:p>16,27</text:p>
          </table:table-cell>
          <table:table-cell table:style-name="ce2887" office:value-type="float" office:value="76.5" calcext:value-type="float">
            <text:p>76,5</text:p>
          </table:table-cell>
          <table:table-cell table:style-name="ce2811" office:value-type="float" office:value="17.99" calcext:value-type="float">
            <text:p>17,99</text:p>
          </table:table-cell>
          <table:table-cell table:style-name="ce2829" office:value-type="float" office:value="35.5" calcext:value-type="float">
            <text:p>35,5</text:p>
          </table:table-cell>
          <table:table-cell table:style-name="ce2893" office:value-type="float" office:value="20.07" calcext:value-type="float">
            <text:p>20,07</text:p>
          </table:table-cell>
          <table:table-cell table:style-name="ce2829" office:value-type="float" office:value="79.5" calcext:value-type="float">
            <text:p>79,5</text:p>
          </table:table-cell>
          <table:table-cell table:style-name="ce2893" office:value-type="float" office:value="20.85" calcext:value-type="float">
            <text:p>20,85</text:p>
          </table:table-cell>
          <table:table-cell table:style-name="ce2829" office:value-type="float" office:value="63" calcext:value-type="float">
            <text:p>63,0</text:p>
          </table:table-cell>
          <table:table-cell table:style-name="ce2811" office:value-type="float" office:value="16.6" calcext:value-type="float">
            <text:p>16,6</text:p>
          </table:table-cell>
          <table:table-cell table:style-name="ce2829" office:value-type="float" office:value="69.5" calcext:value-type="float">
            <text:p>69,5</text:p>
          </table:table-cell>
          <table:table-cell table:style-name="ce2811" office:value-type="float" office:value="11.37" calcext:value-type="float">
            <text:p>11,37</text:p>
          </table:table-cell>
          <table:table-cell table:style-name="ce2829" office:value-type="float" office:value="38" calcext:value-type="float">
            <text:p>38,0</text:p>
          </table:table-cell>
          <table:table-cell table:style-name="ce2811" office:value-type="float" office:value="5.31" calcext:value-type="float">
            <text:p>5,31</text:p>
          </table:table-cell>
          <table:table-cell table:style-name="ce2829" office:value-type="float" office:value="44" calcext:value-type="float">
            <text:p>44,0</text:p>
          </table:table-cell>
          <table:table-cell table:style-name="ce2811" office:value-type="float" office:value="3.28" calcext:value-type="float">
            <text:p>3,28</text:p>
          </table:table-cell>
          <table:table-cell table:style-name="ce2829" office:value-type="float" office:value="47" calcext:value-type="float">
            <text:p>47,0</text:p>
          </table:table-cell>
          <table:table-cell table:style-name="ce2930" table:formula="of:=AVERAGE([.B35];[.D35];[.F35];[.H35];[.J35];[.L35];[.N35];[.P35];[.R35];[.T35];[.V35];[.X35])" office:value-type="float" office:value="11.6633333333333" calcext:value-type="float">
            <text:p>11,66</text:p>
          </table:table-cell>
          <table:table-cell table:style-name="ce2903" table:formula="of:=SUM([.C35];[.E35];[.G35];[.I35];[.K35];[.M35];[.O35];[.Q35];[.S35];[.U35];[.W35];[.Y35])" office:value-type="float" office:value="620.5" calcext:value-type="float">
            <text:p>620,5</text:p>
          </table:table-cell>
          <table:table-cell table:number-columns-repeated="995"/>
        </table:table-row>
        <table:table-row table:style-name="ro1">
          <table:table-cell table:style-name="ce2797" office:value-type="float" office:value="2025" calcext:value-type="float">
            <text:p>2025</text:p>
          </table:table-cell>
          <table:table-cell table:style-name="ce2811" office:value-type="float" office:value="2.81" calcext:value-type="float">
            <text:p>2,81</text:p>
          </table:table-cell>
          <table:table-cell table:style-name="ce2829" office:value-type="float" office:value="55" calcext:value-type="float">
            <text:p>55,0</text:p>
          </table:table-cell>
          <table:table-cell table:style-name="ce2811" office:value-type="float" office:value="1.45" calcext:value-type="float">
            <text:p>1,45</text:p>
          </table:table-cell>
          <table:table-cell table:style-name="ce2848" office:value-type="float" office:value="21" calcext:value-type="float">
            <text:p>21,0</text:p>
          </table:table-cell>
          <table:table-cell table:style-name="ce2852" office:value-type="float" office:value="5.95" calcext:value-type="float">
            <text:p>5,95</text:p>
          </table:table-cell>
          <table:table-cell table:style-name="ce2856" office:value-type="float" office:value="28" calcext:value-type="float">
            <text:p>28,0</text:p>
          </table:table-cell>
          <table:table-cell table:style-name="ce2870" office:value-type="float" office:value="10.94" calcext:value-type="float">
            <text:p>10,94</text:p>
          </table:table-cell>
          <table:table-cell table:style-name="ce2829" office:value-type="float" office:value="45" calcext:value-type="float">
            <text:p>45,0</text:p>
          </table:table-cell>
          <table:table-cell table:style-name="ce2811" office:value-type="float" office:value="14.13" calcext:value-type="float">
            <text:p>14,13</text:p>
          </table:table-cell>
          <table:table-cell table:style-name="ce2887" office:value-type="float" office:value="43" calcext:value-type="float">
            <text:p>43,0</text:p>
          </table:table-cell>
          <table:table-cell table:style-name="ce2811" office:value-type="float" office:value="18.99" calcext:value-type="float">
            <text:p>18,99</text:p>
          </table:table-cell>
          <table:table-cell table:style-name="ce2829" office:value-type="float" office:value="26" calcext:value-type="float">
            <text:p>26,0</text:p>
          </table:table-cell>
          <table:table-cell table:style-name="ce2811" office:value-type="float" office:value="19.31" calcext:value-type="float">
            <text:p>19,31</text:p>
          </table:table-cell>
          <table:table-cell table:style-name="ce2827" office:value-type="float" office:value="106.5" calcext:value-type="float">
            <text:p>106,5</text:p>
          </table:table-cell>
          <table:table-cell table:style-name="ce2811" office:value-type="float" office:value="18.31" calcext:value-type="float">
            <text:p>18,31</text:p>
          </table:table-cell>
          <table:table-cell table:style-name="ce2848" office:value-type="float" office:value="23.5" calcext:value-type="float">
            <text:p>23,5</text:p>
          </table:table-cell>
          <table:table-cell table:style-name="ce2811" office:value-type="float" office:value="15.62" calcext:value-type="float">
            <text:p>15,62</text:p>
          </table:table-cell>
          <table:table-cell table:style-name="ce2829" office:value-type="float" office:value="60" calcext:value-type="float">
            <text:p>60,0</text:p>
          </table:table-cell>
          <table:table-cell table:style-name="ce2811" office:value-type="float" office:value="10.05" calcext:value-type="float">
            <text:p>10,05</text:p>
          </table:table-cell>
          <table:table-cell table:style-name="ce2829" office:value-type="float" office:value="52.5" calcext:value-type="float">
            <text:p>52,5</text:p>
          </table:table-cell>
          <table:table-cell table:style-name="ce2811" office:value-type="float" office:value="5.58" calcext:value-type="float">
            <text:p>5,58</text:p>
          </table:table-cell>
          <table:table-cell table:style-name="ce2829" office:value-type="float" office:value="27" calcext:value-type="float">
            <text:p>27,0</text:p>
          </table:table-cell>
          <table:table-cell table:style-name="ce2811" office:value-type="float" office:value="3.01" calcext:value-type="float">
            <text:p>3,01</text:p>
          </table:table-cell>
          <table:table-cell table:style-name="ce2829" office:value-type="float" office:value="17" calcext:value-type="float">
            <text:p>17,0</text:p>
          </table:table-cell>
          <table:table-cell table:style-name="ce2930" table:formula="of:=AVERAGE([.B36];[.D36];[.F36];[.H36];[.J36];[.L36];[.N36];[.P36];[.R36];[.T36];[.V36];[.X36])" office:value-type="float" office:value="10.5125" calcext:value-type="float">
            <text:p>10,51</text:p>
          </table:table-cell>
          <table:table-cell table:style-name="ce2903" table:formula="of:=SUM([.C36];[.E36];[.G36];[.I36];[.K36];[.M36];[.O36];[.Q36];[.S36];[.U36];[.W36];[.Y36])" office:value-type="float" office:value="504.5" calcext:value-type="float">
            <text:p>504,5</text:p>
          </table:table-cell>
          <table:table-cell table:number-columns-repeated="995"/>
        </table:table-row>
        <table:table-row table:style-name="ro1">
          <table:table-cell table:style-name="ce2797" office:value-type="float" office:value="2026" calcext:value-type="float">
            <text:p>2026</text:p>
          </table:table-cell>
          <table:table-cell table:style-name="ce2841" office:value-type="float" office:value="-0.7" calcext:value-type="float">
            <text:p>-0,7</text:p>
          </table:table-cell>
          <table:table-cell table:style-name="ce2829" office:value-type="float" office:value="32.5" calcext:value-type="float">
            <text:p>32,5</text:p>
          </table:table-cell>
          <table:table-cell table:style-name="ce2811" office:value-type="float" office:value="2.92" calcext:value-type="float">
            <text:p>2,92</text:p>
          </table:table-cell>
          <table:table-cell table:style-name="ce2829" office:value-type="float" office:value="52" calcext:value-type="float">
            <text:p>52,0</text:p>
          </table:table-cell>
          <table:table-cell table:style-name="ce2852" office:value-type="float" office:value="7.07" calcext:value-type="float">
            <text:p>7,07</text:p>
          </table:table-cell>
          <table:table-cell table:style-name="ce2856" office:value-type="float" office:value="33" calcext:value-type="float">
            <text:p>33,0</text:p>
          </table:table-cell>
          <table:table-cell table:style-name="ce2870" office:value-type="float" office:value="8.79" calcext:value-type="float">
            <text:p>8,79</text:p>
          </table:table-cell>
          <table:table-cell table:style-name="ce2829" office:value-type="float" office:value="45" calcext:value-type="float">
            <text:p>45,0</text:p>
          </table:table-cell>
          <table:table-cell table:style-name="ce2811" office:value-type="float" office:value="14.74" calcext:value-type="float">
            <text:p>14,74</text:p>
          </table:table-cell>
          <table:table-cell table:style-name="ce2887" office:value-type="float" office:value="62.5" calcext:value-type="float">
            <text:p>62,5</text:p>
          </table:table-cell>
          <table:table-cell table:style-name="ce2893" office:value-type="float" office:value="20.37" calcext:value-type="float">
            <text:p>20,37</text:p>
          </table:table-cell>
          <table:table-cell table:style-name="ce2829" office:value-type="float" office:value="39.5" calcext:value-type="float">
            <text:p>39,5</text:p>
          </table:table-cell>
          <table:table-cell table:style-name="ce2811" office:value-type="float" office:value="18.92" calcext:value-type="float">
            <text:p>18,92</text:p>
          </table:table-cell>
          <table:table-cell table:style-name="ce2829" office:value-type="float" office:value="70.5" calcext:value-type="float">
            <text:p>70,5</text:p>
          </table:table-cell>
          <table:table-cell table:style-name="ce2811"/>
          <table:table-cell table:style-name="ce2911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930" table:formula="of:=AVERAGE([.B37];[.D37];[.F37];[.H37];[.J37];[.L37];[.N37];[.P37];[.R37];[.T37];[.V37];[.X37])" office:value-type="float" office:value="10.3014285714286" calcext:value-type="float">
            <text:p>10,3</text:p>
          </table:table-cell>
          <table:table-cell table:style-name="ce2903" table:formula="of:=SUM([.C37];[.E37];[.G37];[.I37];[.K37];[.M37];[.O37];[.Q37];[.S37];[.U37];[.W37];[.Y37])" office:value-type="float" office:value="335" calcext:value-type="float">
            <text:p>335</text:p>
          </table:table-cell>
          <table:table-cell table:number-columns-repeated="995"/>
        </table:table-row>
        <table:table-row table:style-name="ro1">
          <table:table-cell table:style-name="ce2797" office:value-type="float" office:value="2027" calcext:value-type="float">
            <text:p>2027</text:p>
          </table:table-cell>
          <table:table-cell table:style-name="ce2811"/>
          <table:table-cell table:style-name="ce2829"/>
          <table:table-cell table:style-name="ce2811"/>
          <table:table-cell table:style-name="ce2829"/>
          <table:table-cell table:style-name="ce2852"/>
          <table:table-cell table:style-name="ce2856"/>
          <table:table-cell table:style-name="ce2870"/>
          <table:table-cell table:style-name="ce2829"/>
          <table:table-cell table:style-name="ce2811"/>
          <table:table-cell table:style-name="ce2887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911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930" table:formula="of:=AVERAGE([.B38];[.D38];[.F38];[.H38];[.J38];[.L38];[.N38];[.P38];[.R38];[.T38];[.V38];[.X38])" office:value-type="string" office:string-value="" calcext:value-type="error">
            <text:p>#DIV/0!</text:p>
          </table:table-cell>
          <table:table-cell table:style-name="ce2903" table:formula="of:=SUM([.C38];[.E38];[.G38];[.I38];[.K38];[.M38];[.O38];[.Q38];[.S38];[.U38];[.W38];[.Y38])" office:value-type="float" office:value="0" calcext:value-type="float">
            <text:p>0</text:p>
          </table:table-cell>
          <table:table-cell table:number-columns-repeated="995"/>
        </table:table-row>
        <table:table-row table:style-name="ro1">
          <table:table-cell table:style-name="ce2797"/>
          <table:table-cell table:style-name="ce2811"/>
          <table:table-cell table:style-name="ce2829"/>
          <table:table-cell table:style-name="ce2811"/>
          <table:table-cell table:style-name="ce2829"/>
          <table:table-cell table:style-name="ce2854"/>
          <table:table-cell table:style-name="ce2859"/>
          <table:table-cell table:style-name="ce2870"/>
          <table:table-cell table:style-name="ce2829"/>
          <table:table-cell table:style-name="ce2811"/>
          <table:table-cell table:style-name="ce2887"/>
          <table:table-cell table:style-name="ce2893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811"/>
          <table:table-cell table:style-name="ce2829"/>
          <table:table-cell table:style-name="ce2814"/>
          <table:table-cell table:style-name="ce2903"/>
          <table:table-cell table:number-columns-repeated="995"/>
        </table:table-row>
        <table:table-row table:style-name="ro2">
          <table:table-cell table:style-name="ce2795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831"/>
          <table:table-cell table:style-name="ce2813"/>
          <table:table-cell table:style-name="ce2918"/>
          <table:table-cell table:style-name="ce2813"/>
          <table:table-cell table:style-name="ce2918"/>
          <table:table-cell table:style-name="ce2813"/>
          <table:table-cell table:style-name="ce2831"/>
          <table:table-cell table:style-name="ce2813"/>
          <table:table-cell table:style-name="ce2793"/>
          <table:table-cell table:number-columns-repeated="995"/>
        </table:table-row>
        <table:table-row table:style-name="ro1">
          <table:table-cell table:style-name="ce2798" office:value-type="string" calcext:value-type="string">
            <text:p>&gt;1990</text:p>
          </table:table-cell>
          <table:table-cell table:style-name="ce2814" office:value-type="float" office:value="1.4" calcext:value-type="float">
            <text:p>1,4</text:p>
          </table:table-cell>
          <table:table-cell table:style-name="ce2832" office:value-type="float" office:value="29.9" calcext:value-type="float">
            <text:p>29,9</text:p>
          </table:table-cell>
          <table:table-cell table:style-name="ce2814" office:value-type="float" office:value="2.7" calcext:value-type="float">
            <text:p>2,7</text:p>
          </table:table-cell>
          <table:table-cell table:style-name="ce2832" office:value-type="float" office:value="21.3" calcext:value-type="float">
            <text:p>21,3</text:p>
          </table:table-cell>
          <table:table-cell table:style-name="ce2814" office:value-type="float" office:value="5.6" calcext:value-type="float">
            <text:p>5,6</text:p>
          </table:table-cell>
          <table:table-cell table:style-name="ce2832" office:value-type="float" office:value="29.7" calcext:value-type="float">
            <text:p>29,7</text:p>
          </table:table-cell>
          <table:table-cell table:style-name="ce2814" office:value-type="float" office:value="10.1" calcext:value-type="float">
            <text:p>10,1</text:p>
          </table:table-cell>
          <table:table-cell table:style-name="ce2832" office:value-type="float" office:value="22.3" calcext:value-type="float">
            <text:p>22,3</text:p>
          </table:table-cell>
          <table:table-cell table:style-name="ce2814" office:value-type="float" office:value="14.8" calcext:value-type="float">
            <text:p>14,8</text:p>
          </table:table-cell>
          <table:table-cell table:style-name="ce2832" office:value-type="float" office:value="38.7" calcext:value-type="float">
            <text:p>38,7</text:p>
          </table:table-cell>
          <table:table-cell table:style-name="ce2814" office:value-type="float" office:value="17.6" calcext:value-type="float">
            <text:p>17,6</text:p>
          </table:table-cell>
          <table:table-cell table:style-name="ce2832" office:value-type="float" office:value="34.9" calcext:value-type="float">
            <text:p>34,9</text:p>
          </table:table-cell>
          <table:table-cell table:style-name="ce2814" office:value-type="float" office:value="19.6" calcext:value-type="float">
            <text:p>19,6</text:p>
          </table:table-cell>
          <table:table-cell table:style-name="ce2832" office:value-type="float" office:value="64.4" calcext:value-type="float">
            <text:p>64,4</text:p>
          </table:table-cell>
          <table:table-cell table:style-name="ce2814" office:value-type="float" office:value="19.4" calcext:value-type="float">
            <text:p>19,4</text:p>
          </table:table-cell>
          <table:table-cell table:style-name="ce2832" office:value-type="float" office:value="41.5" calcext:value-type="float">
            <text:p>41,5</text:p>
          </table:table-cell>
          <table:table-cell table:style-name="ce2814" office:value-type="float" office:value="15.2" calcext:value-type="float">
            <text:p>15,2</text:p>
          </table:table-cell>
          <table:table-cell table:style-name="ce2832" office:value-type="float" office:value="38.5" calcext:value-type="float">
            <text:p>38,5</text:p>
          </table:table-cell>
          <table:table-cell table:style-name="ce2814" office:value-type="float" office:value="10.4" calcext:value-type="float">
            <text:p>10,4</text:p>
          </table:table-cell>
          <table:table-cell table:style-name="ce2832" office:value-type="float" office:value="27.6" calcext:value-type="float">
            <text:p>27,6</text:p>
          </table:table-cell>
          <table:table-cell table:style-name="ce2920" office:value-type="float" office:value="5.7" calcext:value-type="float">
            <text:p>5,7</text:p>
          </table:table-cell>
          <table:table-cell table:style-name="ce2832" office:value-type="float" office:value="35.8" calcext:value-type="float">
            <text:p>35,8</text:p>
          </table:table-cell>
          <table:table-cell table:style-name="ce2814" office:value-type="float" office:value="1.6" calcext:value-type="float">
            <text:p>1,6</text:p>
          </table:table-cell>
          <table:table-cell table:style-name="ce2832" office:value-type="float" office:value="30.7" calcext:value-type="float">
            <text:p>30,7</text:p>
          </table:table-cell>
          <table:table-cell table:style-name="ce2929" table:formula="of:=AVERAGE([.B41];[.D41];[.F41];[.H41];[.J41];[.L41];[.N41];[.P41];[.R41];[.T41];[.V41];[.X41])" office:value-type="float" office:value="10.3416666666667" calcext:value-type="float">
            <text:p>10,34</text:p>
          </table:table-cell>
          <table:table-cell table:style-name="ce2903" table:formula="of:=SUM([.C41];[.E41];[.G41];[.I41];[.K41];[.M41];[.O41];[.Q41];[.S41];[.U41];[.W41];[.Y41])" office:value-type="float" office:value="415.3" calcext:value-type="float">
            <text:p>415,3</text:p>
          </table:table-cell>
          <table:table-cell office:value-type="string" calcext:value-type="string">
            <text:p>(Leipzig)</text:p>
          </table:table-cell>
          <table:table-cell table:number-columns-repeated="994"/>
        </table:table-row>
        <table:table-row table:style-name="ro1">
          <table:table-cell table:style-name="ce2791" office:value-type="string" calcext:value-type="string">
            <text:p>&gt;1990</text:p>
          </table:table-cell>
          <table:table-cell table:style-name="ce2815" table:formula="of:=AVERAGE([.B7:.B38])" office:value-type="float" office:value="1.01838709677419" calcext:value-type="float">
            <text:p>1,02</text:p>
          </table:table-cell>
          <table:table-cell table:style-name="ce2833" table:formula="of:=AVERAGE([.C7:.C38])" office:value-type="float" office:value="47.5322580645161" calcext:value-type="float">
            <text:p>47,5</text:p>
          </table:table-cell>
          <table:table-cell table:style-name="ce2815" table:formula="of:=AVERAGE([.D7:.D38])" office:value-type="float" office:value="2.23870967741936" calcext:value-type="float">
            <text:p>2,24</text:p>
          </table:table-cell>
          <table:table-cell table:style-name="ce2833" table:formula="of:=AVERAGE([.E7:.E38])" office:value-type="float" office:value="38.4838709677419" calcext:value-type="float">
            <text:p>38,5</text:p>
          </table:table-cell>
          <table:table-cell table:style-name="ce2815" table:formula="of:=AVERAGE([.F7:.F38])" office:value-type="float" office:value="5.29161290322581" calcext:value-type="float">
            <text:p>5,29</text:p>
          </table:table-cell>
          <table:table-cell table:style-name="ce2833" table:formula="of:=AVERAGE([.G7:.G38])" office:value-type="float" office:value="41.9354838709677" calcext:value-type="float">
            <text:p>41,9</text:p>
          </table:table-cell>
          <table:table-cell table:style-name="ce2815" table:formula="of:=AVERAGE([.H7:.H38])" office:value-type="float" office:value="9.89741935483871" calcext:value-type="float">
            <text:p>9,9</text:p>
          </table:table-cell>
          <table:table-cell table:style-name="ce2833" table:formula="of:=AVERAGE([.I7:.I38])" office:value-type="float" office:value="32.1612903225807" calcext:value-type="float">
            <text:p>32,2</text:p>
          </table:table-cell>
          <table:table-cell table:style-name="ce2815" table:formula="of:=AVERAGE([.J7:.J38])" office:value-type="float" office:value="14.468064516129" calcext:value-type="float">
            <text:p>14,47</text:p>
          </table:table-cell>
          <table:table-cell table:style-name="ce2833" table:formula="of:=AVERAGE([.K7:.K38])" office:value-type="float" office:value="53.6290322580645" calcext:value-type="float">
            <text:p>53,6</text:p>
          </table:table-cell>
          <table:table-cell table:style-name="ce2815" table:formula="of:=AVERAGE([.L7:.L38])" office:value-type="float" office:value="18.0177419354839" calcext:value-type="float">
            <text:p>18,02</text:p>
          </table:table-cell>
          <table:table-cell table:style-name="ce2833" table:formula="of:=AVERAGE([.M7:.M38])" office:value-type="float" office:value="53.6935483870968" calcext:value-type="float">
            <text:p>53,7</text:p>
          </table:table-cell>
          <table:table-cell table:style-name="ce2815" table:formula="of:=AVERAGE([.N7:.N38])" office:value-type="float" office:value="19.4896774193548" calcext:value-type="float">
            <text:p>19,49</text:p>
          </table:table-cell>
          <table:table-cell table:style-name="ce2906" table:formula="of:=AVERAGE([.O7:.O38])" office:value-type="float" office:value="81.2258064516129" calcext:value-type="float">
            <text:p>81,2</text:p>
          </table:table-cell>
          <table:table-cell table:style-name="ce2815" table:formula="of:=AVERAGE([.P7:.P38])" office:value-type="float" office:value="19.2203333333333" calcext:value-type="float">
            <text:p>19,22</text:p>
          </table:table-cell>
          <table:table-cell table:style-name="ce2833" table:formula="of:=AVERAGE([.Q7:.Q38])" office:value-type="float" office:value="59.7333333333333" calcext:value-type="float">
            <text:p>59,7</text:p>
          </table:table-cell>
          <table:table-cell table:style-name="ce2815" table:formula="of:=AVERAGE([.R7:.R38])" office:value-type="float" office:value="14.9823333333333" calcext:value-type="float">
            <text:p>14,98</text:p>
          </table:table-cell>
          <table:table-cell table:style-name="ce2833" table:formula="of:=AVERAGE([.S7:.S38])" office:value-type="float" office:value="54.7333333333333" calcext:value-type="float">
            <text:p>54,7</text:p>
          </table:table-cell>
          <table:table-cell table:style-name="ce2815" table:formula="of:=AVERAGE([.T7:.T38])" office:value-type="float" office:value="10.296" calcext:value-type="float">
            <text:p>10,3</text:p>
          </table:table-cell>
          <table:table-cell table:style-name="ce2919" table:formula="of:=AVERAGE([.U7:.U38])" office:value-type="float" office:value="46.95" calcext:value-type="float">
            <text:p>47,0</text:p>
          </table:table-cell>
          <table:table-cell table:style-name="ce2815" table:formula="of:=AVERAGE([.V7:.V38])" office:value-type="float" office:value="5.40366666666667" calcext:value-type="float">
            <text:p>5,4</text:p>
          </table:table-cell>
          <table:table-cell table:style-name="ce2833" table:formula="of:=AVERAGE([.W7:.W38])" office:value-type="float" office:value="51.6" calcext:value-type="float">
            <text:p>51,6</text:p>
          </table:table-cell>
          <table:table-cell table:style-name="ce2815" table:formula="of:=AVERAGE([.X6:.X38])" office:value-type="float" office:value="2.06064516129032" calcext:value-type="float">
            <text:p>2,06</text:p>
          </table:table-cell>
          <table:table-cell table:style-name="ce2833" table:formula="of:=AVERAGE([.Y6:.Y38])" office:value-type="float" office:value="48.4677419354839" calcext:value-type="float">
            <text:p>48,5</text:p>
          </table:table-cell>
          <table:table-cell table:style-name="ce2815" table:formula="of:=AVERAGE([.B42];[.D42];[.F42];[.H42];[.J42];[.L42];[.N42];[.P42];[.R42];[.T42];[.V42];[.X42])" office:value-type="float" office:value="10.1987159498208" calcext:value-type="float">
            <text:p>10,2</text:p>
          </table:table-cell>
          <table:table-cell table:style-name="ce2823" table:formula="of:=SUM([.C42];[.E42];[.G42];[.I42];[.K42];[.M42];[.O42];[.Q42];[.S42];[.U42];[.W42];[.Y42])" office:value-type="float" office:value="610.145698924731" calcext:value-type="float">
            <text:p>610,1</text:p>
          </table:table-cell>
          <table:table-cell office:value-type="string" calcext:value-type="string">
            <text:p>Brandis</text:p>
          </table:table-cell>
          <table:table-cell table:number-columns-repeated="994"/>
        </table:table-row>
        <table:table-row table:style-name="ro1">
          <table:table-cell/>
          <table:table-cell table:style-name="ce2793"/>
          <table:table-cell table:style-name="ce2834"/>
          <table:table-cell table:style-name="ce2793"/>
          <table:table-cell table:number-columns-repeated="1018"/>
        </table:table-row>
        <table:table-row table:style-name="ro1">
          <table:table-cell table:number-columns-repeated="1022"/>
        </table:table-row>
        <table:table-row table:style-name="ro1"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ce2860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997"/>
        </table:table-row>
        <table:table-row table:style-name="ro1">
          <table:table-cell table:number-columns-repeated="17"/>
          <table:table-cell table:style-name="ce2915"/>
          <table:table-cell table:number-columns-repeated="1004"/>
        </table:table-row>
        <table:table-row table:style-name="ro1">
          <table:table-cell table:number-columns-repeated="1022"/>
        </table:table-row>
        <table:table-row table:style-name="ro1" table:number-rows-repeated="2">
          <table:table-cell table:number-columns-repeated="16"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997"/>
        </table:table-row>
        <table:table-row table:style-name="ro1">
          <table:table-cell table:number-columns-repeated="25"/>
          <table:table-cell table:style-name="ce2932"/>
          <table:table-cell table:number-columns-repeated="996"/>
        </table:table-row>
        <table:table-row table:style-name="ro1" table:number-rows-repeated="65493">
          <table:table-cell table:number-columns-repeated="1022"/>
        </table:table-row>
        <table:table-row table:style-name="ro1">
          <table:table-cell table:number-columns-repeated="1022"/>
        </table:table-row>
      </table:table>
      <table:table table:name="Tabelle2" table:style-name="ta1" table:print="false">
        <office:forms form:automatic-focus="false" form:apply-design-mode="false"/>
        <table:table-column table:style-name="co7" table:default-cell-style-name="ce2955"/>
        <table:table-column table:style-name="co7" table:default-cell-style-name="ce3013"/>
        <table:table-column table:style-name="co7" table:visibility="collapse" table:default-cell-style-name="ce3164"/>
        <table:table-column table:style-name="co7" table:number-columns-repeated="7" table:default-cell-style-name="ce3013"/>
        <table:table-column table:style-name="co7" table:number-columns-repeated="2" table:default-cell-style-name="ce3020"/>
        <table:table-column table:style-name="co7" table:default-cell-style-name="ce3013"/>
        <table:table-column table:style-name="co7" table:default-cell-style-name="ce3020"/>
        <table:table-column table:style-name="co7" table:number-columns-repeated="6" table:default-cell-style-name="ce3013"/>
        <table:table-column table:style-name="co7" table:number-columns-repeated="3" table:default-cell-style-name="ce3020"/>
        <table:table-column table:style-name="co7" table:number-columns-repeated="3" table:default-cell-style-name="ce3013"/>
        <table:table-column table:style-name="co7" table:number-columns-repeated="2" table:default-cell-style-name="ce4188"/>
        <table:table-column table:style-name="co5" table:number-columns-repeated="994" table:default-cell-style-name="ce3164"/>
        <table:table-column table:style-name="co5" table:number-columns-repeated="2" table:default-cell-style-name="Default"/>
        <table:table-column table:style-name="co6" table:number-columns-repeated="15360" table:default-cell-style-name="Default"/>
        <table:table-row table:style-name="ro1">
          <table:table-cell table:style-name="Default" table:number-columns-repeated="1022"/>
          <table:table-cell table:number-columns-repeated="15362"/>
        </table:table-row>
        <table:table-row table:style-name="ro1">
          <table:table-cell table:style-name="ce2937" office:value-type="string" calcext:value-type="string">
            <text:p>Jahr</text:p>
          </table:table-cell>
          <table:table-cell table:style-name="ce2800" office:value-type="string" calcext:value-type="string" table:number-columns-spanned="3" table:number-rows-spanned="1">
            <text:p>Januar</text:p>
          </table:table-cell>
          <table:covered-table-cell table:style-name="ce2800"/>
          <table:covered-table-cell table:style-name="ce3182"/>
          <table:table-cell table:style-name="ce2800" office:value-type="string" calcext:value-type="string" table:number-columns-spanned="2" table:number-rows-spanned="1">
            <text:p>Februar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März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April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Mai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Juni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Juli</text:p>
          </table:table-cell>
          <table:covered-table-cell table:style-name="ce3182"/>
          <table:table-cell table:style-name="ce2792" office:value-type="string" calcext:value-type="string" table:number-columns-spanned="2" table:number-rows-spanned="1">
            <text:p>August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September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Oktober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November</text:p>
          </table:table-cell>
          <table:covered-table-cell table:style-name="ce3182"/>
          <table:table-cell table:style-name="ce2800" office:value-type="string" calcext:value-type="string" table:number-columns-spanned="2" table:number-rows-spanned="1">
            <text:p>Dezember</text:p>
          </table:table-cell>
          <table:covered-table-cell table:style-name="ce3182"/>
          <table:table-cell table:style-name="ce2927" office:value-type="string" calcext:value-type="string">
            <text:p>T</text:p>
          </table:table-cell>
          <table:table-cell table:style-name="ce2927" office:value-type="string" calcext:value-type="string">
            <text:p>N</text:p>
          </table:table-cell>
          <table:table-cell table:style-name="ce2927"/>
          <table:table-cell table:style-name="ce2789"/>
          <table:table-cell table:style-name="Default" table:number-columns-repeated="992"/>
          <table:table-cell table:number-columns-repeated="15362"/>
        </table:table-row>
        <table:table-row table:style-name="ro1">
          <table:table-cell table:style-name="ce2792"/>
          <table:table-cell table:style-name="ce2800" table:number-columns-repeated="2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800"/>
          <table:table-cell table:style-name="ce3183"/>
          <table:table-cell table:style-name="ce2927"/>
          <table:table-cell table:style-name="ce2934" table:number-columns-repeated="2"/>
          <table:table-cell table:style-name="ce2789"/>
          <table:table-cell table:style-name="Default" table:number-columns-repeated="992"/>
          <table:table-cell table:number-columns-repeated="15362"/>
        </table:table-row>
        <table:table-row table:style-name="ro3">
          <table:table-cell table:style-name="ce2938" office:value-type="string" calcext:value-type="string">
            <text:p>☉</text:p>
          </table:table-cell>
          <table:table-cell table:style-name="ce3007" office:value-type="string" calcext:value-type="string">
            <text:p><text:span text:style-name="T13">--</text:span><text:span text:style-name="T14">♐---|</text:span><text:span text:style-name="T15">--</text:span><text:span text:style-name="T16">♑-----------|</text:span><text:span text:style-name="T17">***♒</text:span></text:p>
          </table:table-cell>
          <table:table-cell table:style-name="ce3007"/>
          <table:table-cell table:style-name="ce3184" office:value-type="string" calcext:value-type="string">
            <text:p><text:span text:style-name="T67">|</text:span><text:span text:style-name="T68">--</text:span><text:span text:style-name="T69">♑----</text:span></text:p>
          </table:table-cell>
          <table:table-cell table:style-name="ce3277" office:value-type="string" calcext:value-type="string">
            <text:p>------|<text:span text:style-name="T9">-</text:span></text:p>
          </table:table-cell>
          <table:table-cell table:style-name="ce3353" office:value-type="string" calcext:value-type="string">
            <text:p>--<text:span text:style-name="T96">♒</text:span><text:span text:style-name="T97">--</text:span></text:p>
          </table:table-cell>
          <table:table-cell table:style-name="Default" office:value-type="string" calcext:value-type="string">
            <text:p><text:span text:style-name="T9">-----|</text:span><text:span text:style-name="T104">----</text:span></text:p>
          </table:table-cell>
          <table:table-cell table:style-name="ce3461" office:value-type="string" calcext:value-type="string">
            <text:p><text:span text:style-name="T124">------</text:span><text:span text:style-name="T125">♓</text:span></text:p>
          </table:table-cell>
          <table:table-cell table:style-name="ce3461" office:value-type="string" calcext:value-type="string">
            <text:p>----------</text:p>
          </table:table-cell>
          <table:table-cell table:style-name="ce3461" office:value-type="string" calcext:value-type="string">
            <text:p>|<text:span text:style-name="T7">-----</text:span><text:span text:style-name="T146">♈</text:span></text:p>
          </table:table-cell>
          <table:table-cell table:style-name="ce3631" office:value-type="string" calcext:value-type="string">
            <text:p>--------|</text:p>
          </table:table-cell>
          <table:table-cell table:style-name="ce3688" office:value-type="string" calcext:value-type="string">
            <text:p>-----<text:span text:style-name="T120">♉</text:span></text:p>
          </table:table-cell>
          <table:table-cell table:style-name="ce3688" office:value-type="string" calcext:value-type="string">
            <text:p>----------</text:p>
          </table:table-cell>
          <table:table-cell table:style-name="ce3779" office:value-type="string" calcext:value-type="string">
            <text:p><text:span text:style-name="T173">♊</text:span><text:span text:style-name="T97">----</text:span></text:p>
          </table:table-cell>
          <table:table-cell table:style-name="ce3828" office:value-type="string" calcext:value-type="string">
            <text:p>---------</text:p>
          </table:table-cell>
          <table:table-cell table:style-name="ce3861" office:value-type="string" calcext:value-type="string">
            <text:p>|---<text:span text:style-name="T120">♋</text:span></text:p>
          </table:table-cell>
          <table:table-cell table:style-name="ce3461" office:value-type="string" calcext:value-type="string">
            <text:p>------|<text:span text:style-name="T7">---</text:span></text:p>
          </table:table-cell>
          <table:table-cell table:style-name="ce3631" office:value-type="string" calcext:value-type="string">
            <text:p>-<text:span text:style-name="T120">♌----------</text:span></text:p>
          </table:table-cell>
          <table:table-cell table:style-name="Default"/>
          <table:table-cell table:style-name="ce3631" office:value-type="string" calcext:value-type="string">
            <text:p>|<text:span text:style-name="T208">---------</text:span></text:p>
          </table:table-cell>
          <table:table-cell table:style-name="Default" office:value-type="string" calcext:value-type="string">
            <text:p>----<text:span text:style-name="T120">♍</text:span><text:span text:style-name="T217">--------|</text:span></text:p>
          </table:table-cell>
          <table:table-cell table:style-name="Default"/>
          <table:table-cell table:style-name="ce3828" office:value-type="string" calcext:value-type="string">
            <text:p>---<text:span text:style-name="T96">♎</text:span><text:span text:style-name="T97">--</text:span></text:p>
          </table:table-cell>
          <table:table-cell table:style-name="ce3861" office:value-type="string" calcext:value-type="string">
            <text:p>|--<text:span text:style-name="T120">♏-</text:span></text:p>
          </table:table-cell>
          <table:table-cell table:style-name="ce4121" office:value-type="string" calcext:value-type="string">
            <text:p>---------</text:p>
          </table:table-cell>
          <table:table-cell table:style-name="Default" office:value-type="string" calcext:value-type="string">
            <text:p><text:span text:style-name="T104">--|</text:span><text:span text:style-name="T7">-</text:span><text:span text:style-name="T146">♐</text:span><text:span text:style-name="T231">--</text:span></text:p>
          </table:table-cell>
          <table:table-cell table:style-name="Default" table:number-columns-repeated="996"/>
          <table:table-cell table:number-columns-repeated="15362"/>
        </table:table-row>
        <table:table-row table:style-name="ro1">
          <table:table-cell table:style-name="ce2792" office:value-type="float" office:value="1996" calcext:value-type="float">
            <text:p>1996</text:p>
          </table:table-cell>
          <table:table-cell table:style-name="ce2802" office:value-type="float" office:value="-3.55" calcext:value-type="float">
            <text:p>-3,55</text:p>
          </table:table-cell>
          <table:table-cell table:style-name="ce2802"/>
          <table:table-cell table:style-name="ce2825" office:value-type="float" office:value="4" calcext:value-type="float">
            <text:p>4</text:p>
          </table:table-cell>
          <table:table-cell table:style-name="ce2836" office:value-type="float" office:value="-2.1" calcext:value-type="float">
            <text:p>-2,1</text:p>
          </table:table-cell>
          <table:table-cell table:style-name="ce2825" office:value-type="float" office:value="27" calcext:value-type="float">
            <text:p>27</text:p>
          </table:table-cell>
          <table:table-cell table:style-name="ce2803" office:value-type="float" office:value="0.7" calcext:value-type="float">
            <text:p>0,70</text:p>
          </table:table-cell>
          <table:table-cell table:style-name="ce2823" office:value-type="float" office:value="22.5" calcext:value-type="float">
            <text:p>22,5</text:p>
          </table:table-cell>
          <table:table-cell table:style-name="ce2837" office:value-type="float" office:value="9.2" calcext:value-type="float">
            <text:p>9,2</text:p>
          </table:table-cell>
          <table:table-cell table:style-name="ce2823" office:value-type="float" office:value="22.5" calcext:value-type="float">
            <text:p>22,5</text:p>
          </table:table-cell>
          <table:table-cell table:style-name="ce2803" office:value-type="float" office:value="12.33" calcext:value-type="float">
            <text:p>12,33</text:p>
          </table:table-cell>
          <table:table-cell table:style-name="ce2823" office:value-type="float" office:value="70.5" calcext:value-type="float">
            <text:p>70,5</text:p>
          </table:table-cell>
          <table:table-cell table:style-name="ce2803" office:value-type="float" office:value="16.25" calcext:value-type="float">
            <text:p>16,25</text:p>
          </table:table-cell>
          <table:table-cell table:style-name="ce2823" office:value-type="float" office:value="48.5" calcext:value-type="float">
            <text:p>48,5</text:p>
          </table:table-cell>
          <table:table-cell table:style-name="ce2803" office:value-type="float" office:value="16.05" calcext:value-type="float">
            <text:p>16,05</text:p>
          </table:table-cell>
          <table:table-cell table:style-name="ce2825" office:value-type="float" office:value="133" calcext:value-type="float">
            <text:p>133</text:p>
          </table:table-cell>
          <table:table-cell table:style-name="ce2803" office:value-type="float" office:value="17.93" calcext:value-type="float">
            <text:p>17,93</text:p>
          </table:table-cell>
          <table:table-cell table:style-name="ce2823" office:value-type="float" office:value="39.5" calcext:value-type="float">
            <text:p>39,5</text:p>
          </table:table-cell>
          <table:table-cell table:style-name="ce2803" office:value-type="float" office:value="11.07" calcext:value-type="float">
            <text:p>11,07</text:p>
          </table:table-cell>
          <table:table-cell table:style-name="ce2823" office:value-type="float" office:value="57.5" calcext:value-type="float">
            <text:p>57,5</text:p>
          </table:table-cell>
          <table:table-cell table:style-name="ce2803" office:value-type="float" office:value="9.57" calcext:value-type="float">
            <text:p>9,57</text:p>
          </table:table-cell>
          <table:table-cell table:style-name="ce2823" office:value-type="float" office:value="47.5" calcext:value-type="float">
            <text:p>47,5</text:p>
          </table:table-cell>
          <table:table-cell table:style-name="ce2803" office:value-type="float" office:value="4.76" calcext:value-type="float">
            <text:p>4,76</text:p>
          </table:table-cell>
          <table:table-cell table:style-name="ce2823" office:value-type="float" office:value="70.5" calcext:value-type="float">
            <text:p>70,5</text:p>
          </table:table-cell>
          <table:table-cell table:style-name="ce2802" office:value-type="float" office:value="-3.53" calcext:value-type="float">
            <text:p>-3,53</text:p>
          </table:table-cell>
          <table:table-cell table:style-name="ce2823" office:value-type="float" office:value="35.5" calcext:value-type="float">
            <text:p>35,5</text:p>
          </table:table-cell>
          <table:table-cell table:style-name="ce2929" table:formula="of:=AVERAGE([.B5];[.E5];[.G5];[.I5];[.K5];[.M5];[.O5];[.Q5];[.S5];[.U5];[.W5];[.Y5])" office:value-type="float" office:value="7.39" calcext:value-type="float">
            <text:p>7,39</text:p>
          </table:table-cell>
          <table:table-cell table:style-name="ce2903" table:formula="of:=SUM([.D5];[.F5];[.H5];[.J5];[.L5];[.N5];[.P5];[.R5];[.T5];[.V5];[.X5];[.Z5])" office:value-type="float" office:value="578.5" calcext:value-type="float">
            <text:p>578,5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39" office:value-type="string" calcext:value-type="string">
            <text:p>☿</text:p>
          </table:table-cell>
          <table:table-cell table:style-name="ce3008" office:value-type="string" calcext:value-type="string">
            <text:p><text:s text:c="9"/>◄</text:p>
          </table:table-cell>
          <table:table-cell table:style-name="ce3158"/>
          <table:table-cell table:style-name="ce3185" office:value-type="string" calcext:value-type="string">
            <text:p>   █<text:span text:style-name="T18">████</text:span><text:span text:style-name="T60">►</text:span><text:span text:style-name="T21">            </text:span><text:span text:style-name="T70">  </text:span><text:span text:style-name="T61">█</text:span><text:span text:style-name="T71">█</text:span></text:p>
          </table:table-cell>
          <table:table-cell table:style-name="ce3278"/>
          <table:table-cell table:style-name="ce3354"/>
          <table:table-cell table:style-name="ce3407" office:value-type="string" calcext:value-type="string">
            <text:p>   <text:span text:style-name="T9">  █</text:span><text:span text:style-name="T101">█████</text:span></text:p>
          </table:table-cell>
          <table:table-cell table:style-name="ce3355"/>
          <table:table-cell table:style-name="ce3518" office:value-type="string" calcext:value-type="string">
            <text:p>      <text:span text:style-name="T7"> █</text:span><text:span text:style-name="T54">█████</text:span><text:span text:style-name="T134">▊</text:span></text:p>
          </table:table-cell>
          <table:table-cell table:style-name="ce3569"/>
          <table:table-cell table:style-name="ce3282" office:value-type="string" calcext:value-type="string">
            <text:p>◄</text:p>
          </table:table-cell>
          <table:table-cell table:style-name="ce3689" office:value-type="string" calcext:value-type="string">
            <text:p> <text:span text:style-name="T7"> █</text:span><text:span text:style-name="T54">████</text:span><text:span text:style-name="T134">►</text:span><text:span text:style-name="T54">██</text:span><text:span text:style-name="T134">▊</text:span></text:p>
          </table:table-cell>
          <table:table-cell table:style-name="ce3284"/>
          <table:table-cell table:style-name="ce3282" office:value-type="string" calcext:value-type="string">
            <text:p><text:s text:c="6"/>♉</text:p>
          </table:table-cell>
          <table:table-cell table:style-name="ce3186"/>
          <table:table-cell table:style-name="ce3017" office:value-type="string" calcext:value-type="string">
            <text:p>            █<text:span text:style-name="T18">█</text:span><text:span text:style-name="T21">█</text:span><text:span text:style-name="T18">█  </text:span><text:span text:style-name="T60">♌</text:span><text:span text:style-name="T21">    </text:span><text:span text:style-name="T18">██</text:span><text:span text:style-name="T21">▊  </text:span></text:p>
          </table:table-cell>
          <table:table-cell table:style-name="ce3190"/>
          <table:table-cell table:style-name="ce3284"/>
          <table:table-cell table:style-name="ce3282" office:value-type="string" calcext:value-type="string">
            <text:p>◄     <text:span text:style-name="T21">♍</text:span></text:p>
          </table:table-cell>
          <table:table-cell table:style-name="ce3282" office:value-type="string" calcext:value-type="string">
            <text:p>     <text:span text:style-name="T54">███</text:span><text:span text:style-name="T134">►</text:span><text:span text:style-name="T54">█</text:span><text:span text:style-name="T134">█</text:span></text:p>
          </table:table-cell>
          <table:table-cell table:style-name="ce3284"/>
          <table:table-cell table:style-name="ce3282" office:value-type="string" calcext:value-type="string">
            <text:p>♍</text:p>
          </table:table-cell>
          <table:table-cell table:style-name="ce4074" office:value-type="string" calcext:value-type="string">
            <text:p>              <text:span text:style-name="T1">█</text:span><text:span text:style-name="T55">██         ██</text:span></text:p>
          </table:table-cell>
          <table:table-cell table:style-name="ce3355"/>
          <table:table-cell table:style-name="ce3190"/>
          <table:table-cell table:style-name="ce3285" office:value-type="string" calcext:value-type="string">
            <text:p><text:s text:c="7"/>◄</text:p>
          </table:table-cell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0" office:value-type="string" calcext:value-type="string">
            <text:p>♀</text:p>
          </table:table-cell>
          <table:table-cell table:style-name="ce3009" office:value-type="string" calcext:value-type="string">
            <text:p>            <text:span text:style-name="T18">███</text:span></text:p>
          </table:table-cell>
          <table:table-cell table:style-name="ce3159"/>
          <table:table-cell table:style-name="ce3186"/>
          <table:table-cell table:style-name="ce3279" office:value-type="string" calcext:value-type="string">
            <text:p><text:s text:c="6"/>♓</text:p>
          </table:table-cell>
          <table:table-cell table:style-name="ce3355"/>
          <table:table-cell table:style-name="ce3017" office:value-type="string" calcext:value-type="string">
            <text:p>     █<text:span text:style-name="T18">████████</text:span><text:span text:style-name="T21">▊</text:span></text:p>
          </table:table-cell>
          <table:table-cell table:style-name="ce3284" table:number-columns-repeated="4"/>
          <table:table-cell table:style-name="ce3282" office:value-type="string" calcext:value-type="string">
            <text:p><text:s text:c="3"/>◄</text:p>
          </table:table-cell>
          <table:table-cell table:style-name="ce3282" office:value-type="string" calcext:value-type="string">
            <text:p><text:s text:c="7"/>♉</text:p>
          </table:table-cell>
          <table:table-cell table:style-name="ce3284"/>
          <table:table-cell table:style-name="ce3282" office:value-type="string" calcext:value-type="string">
            <text:p>► </text:p>
          </table:table-cell>
          <table:table-cell table:style-name="ce3862" office:value-type="string" calcext:value-type="string">
            <text:p>            █<text:span text:style-name="T18">███ </text:span></text:p>
          </table:table-cell>
          <table:table-cell table:style-name="ce3186"/>
          <table:table-cell table:style-name="ce3921" office:value-type="string" calcext:value-type="string">
            <text:p><text:s text:c="5"/>♊</text:p>
          </table:table-cell>
          <table:table-cell table:style-name="ce3408" office:value-type="string" calcext:value-type="string">
            <text:p>   █<text:span text:style-name="T18">████████</text:span></text:p>
          </table:table-cell>
          <table:table-cell table:style-name="ce3190" table:number-columns-repeated="2"/>
          <table:table-cell table:style-name="ce3281" office:value-type="string" calcext:value-type="string">
            <text:p>         █<text:span text:style-name="T18">███    </text:span><text:span text:style-name="T60">♍</text:span></text:p>
          </table:table-cell>
          <table:table-cell table:style-name="ce3284"/>
          <table:table-cell table:style-name="ce3009" office:value-type="string" calcext:value-type="string">
            <text:p>               █<text:span text:style-name="T18">█</text:span></text:p>
          </table:table-cell>
          <table:table-cell table:style-name="ce3186"/>
          <table:table-cell table:style-name="ce3279" office:value-type="string" calcext:value-type="string">
            <text:p><text:s text:c="5"/>♏</text:p>
          </table:table-cell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1" office:value-type="string" calcext:value-type="string">
            <text:p>♂</text:p>
          </table:table-cell>
          <table:table-cell table:style-name="ce3010" office:value-type="string" calcext:value-type="string">
            <text:p>    █<text:span text:style-name="T19">███   </text:span><text:span text:style-name="T20">♑</text:span></text:p>
          </table:table-cell>
          <table:table-cell table:style-name="ce3160"/>
          <table:table-cell table:style-name="ce3187"/>
          <table:table-cell table:style-name="ce3191" office:value-type="string" calcext:value-type="string">
            <text:p>        █<text:span text:style-name="T19">██     </text:span><text:span text:style-name="T73">♒</text:span></text:p>
          </table:table-cell>
          <table:table-cell table:style-name="ce3039"/>
          <table:table-cell table:style-name="ce3408" office:value-type="string" calcext:value-type="string">
            <text:p>            <text:span text:style-name="T105"> █</text:span><text:span text:style-name="T106">█</text:span></text:p>
          </table:table-cell>
          <table:table-cell table:style-name="ce3020"/>
          <table:table-cell table:style-name="ce3015" office:value-type="string" calcext:value-type="string">
            <text:p>     <text:span text:style-name="T11">♓</text:span> </text:p>
          </table:table-cell>
          <table:table-cell table:style-name="ce3020"/>
          <table:table-cell table:style-name="ce3051" office:value-type="string" calcext:value-type="string">
            <text:p>       <text:span text:style-name="T11">♈</text:span></text:p>
          </table:table-cell>
          <table:table-cell table:style-name="ce3037" office:value-type="string" calcext:value-type="string">
            <text:p>       █<text:span text:style-name="T19">█▊</text:span></text:p>
          </table:table-cell>
          <table:table-cell/>
          <table:table-cell table:style-name="ce3018" office:value-type="string" calcext:value-type="string">
            <text:p>      <text:span text:style-name="T11">♉</text:span> </text:p>
          </table:table-cell>
          <table:table-cell/>
          <table:table-cell table:style-name="ce3191" office:value-type="string" calcext:value-type="string">
            <text:p>       █<text:span text:style-name="T19">██</text:span></text:p>
          </table:table-cell>
          <table:table-cell table:style-name="ce3033"/>
          <table:table-cell table:style-name="ce3039" office:value-type="string" calcext:value-type="string">
            <text:p>     <text:span text:style-name="T11">♊</text:span>    <text:span text:style-name="T90">███</text:span></text:p>
          </table:table-cell>
          <table:table-cell table:style-name="ce3020"/>
          <table:table-cell table:style-name="ce3015" office:value-type="string" calcext:value-type="string">
            <text:p>      <text:span text:style-name="T11">♋</text:span></text:p>
          </table:table-cell>
          <table:table-cell table:style-name="ce3023" office:value-type="string" calcext:value-type="string">
            <text:p>       █<text:span text:style-name="T19">██</text:span></text:p>
          </table:table-cell>
          <table:table-cell table:style-name="ce3014"/>
          <table:table-cell table:style-name="ce3051" office:value-type="string" calcext:value-type="string">
            <text:p>      <text:span text:style-name="T11">♌</text:span></text:p>
          </table:table-cell>
          <table:table-cell table:style-name="ce3014" table:number-columns-repeated="2"/>
          <table:table-cell table:style-name="ce3018" office:value-type="string" calcext:value-type="string">
            <text:p>      <text:span text:style-name="T11">♍</text:span></text:p>
          </table:table-cell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0" office:value-type="string" calcext:value-type="string">
            <text:p>♃</text:p>
          </table:table-cell>
          <table:table-cell table:style-name="ce3011"/>
          <table:table-cell table:style-name="ce3161"/>
          <table:table-cell table:style-name="ce3188"/>
          <table:table-cell table:style-name="ce3051"/>
          <table:table-cell table:style-name="ce3014"/>
          <table:table-cell table:style-name="ce3409"/>
          <table:table-cell table:style-name="ce3014" table:number-columns-repeated="3"/>
          <table:table-cell table:style-name="ce3570" office:value-type="string" calcext:value-type="string">
            <text:p><text:s text:c="2"/>◄</text:p>
          </table:table-cell>
          <table:table-cell table:style-name="ce3014"/>
          <table:table-cell table:style-name="ce3733" office:value-type="string" calcext:value-type="string">
            <text:p>   <text:span text:style-name="T11">♐</text:span></text:p>
          </table:table-cell>
          <table:table-cell table:style-name="ce3014" table:number-columns-repeated="5"/>
          <table:table-cell table:style-name="ce3570" office:value-type="string" calcext:value-type="string">
            <text:p>►</text:p>
          </table:table-cell>
          <table:table-cell table:style-name="ce3014" table:number-columns-repeated="7"/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2" office:value-type="string" calcext:value-type="string">
            <text:p>♄</text:p>
          </table:table-cell>
          <table:table-cell table:style-name="ce3012" office:value-type="string" calcext:value-type="string">
            <text:p> <text:span text:style-name="T11">♒</text:span> </text:p>
          </table:table-cell>
          <table:table-cell table:style-name="ce3162"/>
          <table:table-cell table:style-name="ce3189" office:value-type="string" calcext:value-type="string">
            <text:p> <text:span text:style-name="T1">  █</text:span><text:span text:style-name="T72">██▉</text:span></text:p>
          </table:table-cell>
          <table:table-cell table:style-name="ce3280" table:number-columns-repeated="2"/>
          <table:table-cell table:style-name="ce3015"/>
          <table:table-cell table:style-name="ce3020" table:number-columns-repeated="3"/>
          <table:table-cell table:number-columns-repeated="2"/>
          <table:table-cell table:style-name="ce3576" office:value-type="string" calcext:value-type="string">
            <text:p><text:span text:style-name="T11">♓</text:span> </text:p>
          </table:table-cell>
          <table:table-cell/>
          <table:table-cell table:style-name="ce3020"/>
          <table:table-cell table:style-name="ce3413" office:value-type="string" calcext:value-type="string">
            <text:p><text:s text:c="2"/>◄</text:p>
          </table:table-cell>
          <table:table-cell table:style-name="ce3020" table:number-columns-repeated="4"/>
          <table:table-cell table:number-columns-repeated="3"/>
          <table:table-cell table:style-name="ce3020"/>
          <table:table-cell table:style-name="ce3413" office:value-type="string" calcext:value-type="string">
            <text:p>►</text:p>
          </table:table-cell>
          <table:table-cell table:style-name="ce3020"/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0" office:value-type="string" calcext:value-type="string">
            <text:p>♅</text:p>
          </table:table-cell>
          <table:table-cell/>
          <table:table-cell table:style-name="ce3013"/>
          <table:table-cell table:number-columns-repeated="7"/>
          <table:table-cell table:style-name="ce3283" office:value-type="string" calcext:value-type="string">
            <text:p><text:s text:c="10"/>◄</text:p>
          </table:table-cell>
          <table:table-cell table:style-name="ce3013"/>
          <table:table-cell table:style-name="ce3357" office:value-type="string" calcext:value-type="string">
            <text:p> <text:span text:style-name="T11">♑</text:span> </text:p>
          </table:table-cell>
          <table:table-cell table:style-name="ce3013"/>
          <table:table-cell table:number-columns-repeated="6"/>
          <table:table-cell table:style-name="ce3283" office:value-type="string" calcext:value-type="string">
            <text:p><text:s text:c="9"/>►</text:p>
          </table:table-cell>
          <table:table-cell table:style-name="ce3013" table:number-columns-repeated="2"/>
          <table:table-cell table:number-columns-repeated="3"/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1" office:value-type="string" calcext:value-type="string">
            <text:p>♆</text:p>
          </table:table-cell>
          <table:table-cell table:style-name="ce3014" table:number-columns-repeated="7"/>
          <table:table-cell table:style-name="ce3051"/>
          <table:table-cell table:style-name="ce3570" office:value-type="string" calcext:value-type="string">
            <text:p><text:s text:c="13"/>◄</text:p>
          </table:table-cell>
          <table:table-cell table:style-name="ce3014" table:number-columns-repeated="2"/>
          <table:table-cell table:style-name="ce3051" office:value-type="string" calcext:value-type="string">
            <text:p>       <text:span text:style-name="T11">♐</text:span></text:p>
          </table:table-cell>
          <table:table-cell table:style-name="ce3014" table:number-columns-repeated="7"/>
          <table:table-cell table:style-name="ce3570" office:value-type="string" calcext:value-type="string">
            <text:p><text:s text:c="3"/>►</text:p>
          </table:table-cell>
          <table:table-cell table:style-name="ce3014" table:number-columns-repeated="5"/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2" office:value-type="string" calcext:value-type="string">
            <text:p>♇</text:p>
          </table:table-cell>
          <table:table-cell table:style-name="ce3015" table:number-columns-repeated="4"/>
          <table:table-cell table:style-name="ce3356"/>
          <table:table-cell table:style-name="ce3410" office:value-type="string" calcext:value-type="string">
            <text:p><text:s text:c="5"/>◄</text:p>
          </table:table-cell>
          <table:table-cell table:style-name="ce3015" table:number-columns-repeated="5"/>
          <table:table-cell table:style-name="ce3015" office:value-type="string" calcext:value-type="string">
            <text:p>     <text:span text:style-name="T21">♏</text:span></text:p>
          </table:table-cell>
          <table:table-cell table:style-name="ce3015" table:number-columns-repeated="3"/>
          <table:table-cell table:style-name="ce3410" office:value-type="string" calcext:value-type="string">
            <text:p><text:s text:c="7"/>►</text:p>
          </table:table-cell>
          <table:table-cell table:style-name="ce3015" table:number-columns-repeated="9"/>
          <table:table-cell table:style-name="ce3164" table:number-columns-repeated="2"/>
          <table:table-cell table:number-columns-repeated="16356"/>
        </table:table-row>
        <table:table-row table:style-name="ro1">
          <table:table-cell table:style-name="ce2792" office:value-type="float" office:value="1997" calcext:value-type="float">
            <text:p>1997</text:p>
          </table:table-cell>
          <table:table-cell table:style-name="ce2802" office:value-type="float" office:value="-2.37" calcext:value-type="float">
            <text:p>-2,37</text:p>
          </table:table-cell>
          <table:table-cell table:style-name="ce2802"/>
          <table:table-cell table:style-name="ce2823" office:value-type="float" office:value="15.5" calcext:value-type="float">
            <text:p>15,5</text:p>
          </table:table-cell>
          <table:table-cell table:style-name="ce2803" office:value-type="float" office:value="4.23" calcext:value-type="float">
            <text:p>4,23</text:p>
          </table:table-cell>
          <table:table-cell table:style-name="ce2823" office:value-type="float" office:value="54.5" calcext:value-type="float">
            <text:p>54,5</text:p>
          </table:table-cell>
          <table:table-cell table:style-name="ce2803" office:value-type="float" office:value="5.81" calcext:value-type="float">
            <text:p>5,81</text:p>
          </table:table-cell>
          <table:table-cell table:style-name="ce2825" office:value-type="float" office:value="38" calcext:value-type="float">
            <text:p>38</text:p>
          </table:table-cell>
          <table:table-cell table:style-name="ce2837" office:value-type="float" office:value="6.7" calcext:value-type="float">
            <text:p>6,7</text:p>
          </table:table-cell>
          <table:table-cell table:style-name="ce2823" office:value-type="float" office:value="41.5" calcext:value-type="float">
            <text:p>41,5</text:p>
          </table:table-cell>
          <table:table-cell table:style-name="ce2803" office:value-type="float" office:value="14.25" calcext:value-type="float">
            <text:p>14,25</text:p>
          </table:table-cell>
          <table:table-cell table:style-name="ce2825" office:value-type="float" office:value="45" calcext:value-type="float">
            <text:p>45</text:p>
          </table:table-cell>
          <table:table-cell table:style-name="ce2803" office:value-type="float" office:value="16.93" calcext:value-type="float">
            <text:p>16,93</text:p>
          </table:table-cell>
          <table:table-cell table:style-name="ce2825" office:value-type="float" office:value="50" calcext:value-type="float">
            <text:p>50</text:p>
          </table:table-cell>
          <table:table-cell table:style-name="ce2803" office:value-type="float" office:value="18.23" calcext:value-type="float">
            <text:p>18,23</text:p>
          </table:table-cell>
          <table:table-cell table:style-name="ce2823" office:value-type="float" office:value="113.5" calcext:value-type="float">
            <text:p>113,5</text:p>
          </table:table-cell>
          <table:table-cell table:style-name="ce2896" office:value-type="float" office:value="20.79" calcext:value-type="float">
            <text:p>20,79</text:p>
          </table:table-cell>
          <table:table-cell table:style-name="ce2823" office:value-type="float" office:value="12.5" calcext:value-type="float">
            <text:p>12,5</text:p>
          </table:table-cell>
          <table:table-cell table:style-name="ce2803" office:value-type="float" office:value="14.09" calcext:value-type="float">
            <text:p>14,09</text:p>
          </table:table-cell>
          <table:table-cell table:style-name="ce2823" office:value-type="float" office:value="34.5" calcext:value-type="float">
            <text:p>34,5</text:p>
          </table:table-cell>
          <table:table-cell table:style-name="ce2803" office:value-type="float" office:value="7.43" calcext:value-type="float">
            <text:p>7,43</text:p>
          </table:table-cell>
          <table:table-cell table:style-name="ce2825" office:value-type="float" office:value="40" calcext:value-type="float">
            <text:p>40</text:p>
          </table:table-cell>
          <table:table-cell table:style-name="ce2803" office:value-type="float" office:value="3.67" calcext:value-type="float">
            <text:p>3,67</text:p>
          </table:table-cell>
          <table:table-cell table:style-name="ce2825" office:value-type="float" office:value="15" calcext:value-type="float">
            <text:p>15</text:p>
          </table:table-cell>
          <table:table-cell table:style-name="ce2803" office:value-type="float" office:value="1.66" calcext:value-type="float">
            <text:p>1,66</text:p>
          </table:table-cell>
          <table:table-cell table:style-name="ce2823" office:value-type="float" office:value="64.5" calcext:value-type="float">
            <text:p>64,5</text:p>
          </table:table-cell>
          <table:table-cell table:style-name="ce2929" table:formula="of:=AVERAGE([.B14];[.E14];[.G14];[.I14];[.K14];[.M14];[.O14];[.Q14];[.S14];[.U14];[.W14];[.Y14])" office:value-type="float" office:value="9.285" calcext:value-type="float">
            <text:p>9,29</text:p>
          </table:table-cell>
          <table:table-cell table:style-name="ce2903" table:formula="of:=SUM([.D14];[.F14];[.H14];[.J14];[.L14];[.N14];[.P14];[.R14];[.T14];[.V14];[.X14];[.Z14])" office:value-type="float" office:value="524.5" calcext:value-type="float">
            <text:p>524,5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39" office:value-type="string" calcext:value-type="string">
            <text:p>☿</text:p>
          </table:table-cell>
          <table:table-cell table:style-name="ce3016" office:value-type="string" calcext:value-type="string">
            <text:p>        <text:span text:style-name="T21">♐</text:span>   ►</text:p>
          </table:table-cell>
          <table:table-cell table:style-name="ce3163"/>
          <table:table-cell table:style-name="ce3190"/>
          <table:table-cell table:style-name="ce3281" office:value-type="string" calcext:value-type="string">
            <text:p>          █<text:span text:style-name="T18">██████</text:span><text:span text:style-name="T21">▊</text:span></text:p>
          </table:table-cell>
          <table:table-cell table:style-name="ce3186"/>
          <table:table-cell table:style-name="ce3411" office:value-type="string" calcext:value-type="string">
            <text:p>           <text:span text:style-name="T1"> █</text:span><text:span text:style-name="T55">██</text:span></text:p>
          </table:table-cell>
          <table:table-cell table:style-name="ce3355"/>
          <table:table-cell table:style-name="ce3285" office:value-type="string" calcext:value-type="string">
            <text:p>                ◄       <text:span text:style-name="T21">♈</text:span></text:p>
          </table:table-cell>
          <table:table-cell table:style-name="ce3285"/>
          <table:table-cell table:style-name="ce3285" office:value-type="string" calcext:value-type="string">
            <text:p><text:s text:c="11"/>►</text:p>
          </table:table-cell>
          <table:table-cell table:style-name="ce3281" office:value-type="string" calcext:value-type="string">
            <text:p>  <text:span text:style-name="T7">          █</text:span><text:span text:style-name="T54">██</text:span></text:p>
          </table:table-cell>
          <table:table-cell table:style-name="ce3284"/>
          <table:table-cell table:style-name="ce3009" office:value-type="string" calcext:value-type="string">
            <text:p>         █<text:span text:style-name="T18">███</text:span><text:span text:style-name="T21">█▊</text:span></text:p>
          </table:table-cell>
          <table:table-cell table:style-name="ce3355"/>
          <table:table-cell table:style-name="ce3017" office:value-type="string" calcext:value-type="string">
            <text:p>   █<text:span text:style-name="T18">█████</text:span></text:p>
          </table:table-cell>
          <table:table-cell table:style-name="ce3190"/>
          <table:table-cell table:style-name="ce3285" office:value-type="string" calcext:value-type="string">
            <text:p> ◄    <text:span text:style-name="T21">♌</text:span></text:p>
          </table:table-cell>
          <table:table-cell table:style-name="ce3285" office:value-type="string" calcext:value-type="string">
            <text:p><text:s text:c="12"/>►</text:p>
          </table:table-cell>
          <table:table-cell table:style-name="ce3281" office:value-type="string" calcext:value-type="string">
            <text:p>              <text:span text:style-name="T18">██</text:span><text:span text:style-name="T21">▊</text:span></text:p>
          </table:table-cell>
          <table:table-cell table:style-name="ce3284"/>
          <table:table-cell table:style-name="ce3009" office:value-type="string" calcext:value-type="string">
            <text:p>          █<text:span text:style-name="T18">████</text:span></text:p>
          </table:table-cell>
          <table:table-cell table:style-name="ce3355"/>
          <table:table-cell table:style-name="ce3017" office:value-type="string" calcext:value-type="string">
            <text:p>              █<text:span text:style-name="T21">█</text:span><text:span text:style-name="T18">█ </text:span><text:span text:style-name="T60">◄</text:span></text:p>
          </table:table-cell>
          <table:table-cell table:style-name="ce3190"/>
          <table:table-cell table:style-name="ce3279" office:value-type="string" calcext:value-type="string">
            <text:p><text:s text:c="14"/>►</text:p>
          </table:table-cell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0" office:value-type="string" calcext:value-type="string">
            <text:p>♀</text:p>
          </table:table-cell>
          <table:table-cell table:style-name="ce3017" office:value-type="string" calcext:value-type="string">
            <text:p>         █<text:span text:style-name="T18">██</text:span><text:span text:style-name="T21">▊</text:span></text:p>
          </table:table-cell>
          <table:table-cell table:style-name="ce3163"/>
          <table:table-cell table:style-name="ce3190"/>
          <table:table-cell table:style-name="ce3282" office:value-type="string" calcext:value-type="string">
            <text:p><text:s text:c="5"/>♑</text:p>
          </table:table-cell>
          <table:table-cell table:style-name="ce3009" office:value-type="string" calcext:value-type="string">
            <text:p>         █<text:span text:style-name="T18">█████████</text:span></text:p>
          </table:table-cell>
          <table:table-cell table:style-name="ce3412"/>
          <table:table-cell table:style-name="ce3355" table:number-columns-repeated="2"/>
          <table:table-cell table:style-name="ce3571" office:value-type="string" calcext:value-type="string">
            <text:p>             █<text:span text:style-name="T18">██</text:span></text:p>
          </table:table-cell>
          <table:table-cell table:style-name="ce3284"/>
          <table:table-cell table:style-name="ce3282" office:value-type="string" calcext:value-type="string">
            <text:p><text:s text:c="6"/>♉</text:p>
          </table:table-cell>
          <table:table-cell table:style-name="ce3009" office:value-type="string" calcext:value-type="string">
            <text:p><text:span text:style-name="T21">  █</text:span><text:span text:style-name="T18">██████</text:span><text:span text:style-name="T21">█</text:span><text:span text:style-name="T18">██</text:span><text:span text:style-name="T21">█</text:span></text:p>
          </table:table-cell>
          <table:table-cell table:style-name="ce3355"/>
          <table:table-cell table:style-name="ce3017" office:value-type="string" calcext:value-type="string">
            <text:p>              █<text:span text:style-name="T18">██</text:span></text:p>
          </table:table-cell>
          <table:table-cell table:style-name="ce3190"/>
          <table:table-cell table:style-name="ce3281" office:value-type="string" calcext:value-type="string">
            <text:p>             █<text:span text:style-name="T18">██</text:span></text:p>
          </table:table-cell>
          <table:table-cell table:style-name="ce3284"/>
          <table:table-cell table:style-name="ce3282" office:value-type="string" calcext:value-type="string">
            <text:p><text:s text:c="7"/>♍</text:p>
          </table:table-cell>
          <table:table-cell table:style-name="ce3009" office:value-type="string" calcext:value-type="string">
            <text:p>    █<text:span text:style-name="T18">██████</text:span></text:p>
          </table:table-cell>
          <table:table-cell table:style-name="ce3355"/>
          <table:table-cell table:style-name="ce4055" office:value-type="string" calcext:value-type="string">
            <text:p>            █<text:span text:style-name="T18">█</text:span><text:span text:style-name="T21">▊</text:span></text:p>
          </table:table-cell>
          <table:table-cell table:style-name="ce3190"/>
          <table:table-cell table:style-name="ce3571" office:value-type="string" calcext:value-type="string">
            <text:p>             █<text:span text:style-name="T21">█</text:span><text:span text:style-name="T18">███</text:span></text:p>
          </table:table-cell>
          <table:table-cell table:style-name="ce3284"/>
          <table:table-cell table:style-name="ce3282" office:value-type="string" calcext:value-type="string">
            <text:p><text:s text:c="12"/>◄</text:p>
          </table:table-cell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1" office:value-type="string" calcext:value-type="string">
            <text:p>♂</text:p>
          </table:table-cell>
          <table:table-cell table:style-name="ce3018" office:value-type="string" calcext:value-type="string">
            <text:p>      <text:span text:style-name="T11">♍</text:span></text:p>
          </table:table-cell>
          <table:table-cell table:style-name="ce3013"/>
          <table:table-cell/>
          <table:table-cell table:style-name="ce3283" office:value-type="string" calcext:value-type="string">
            <text:p><text:s text:c="4"/>◄</text:p>
          </table:table-cell>
          <table:table-cell table:style-name="ce3018" office:value-type="string" calcext:value-type="string">
            <text:p>        <text:span text:style-name="T11">♍</text:span></text:p>
          </table:table-cell>
          <table:table-cell/>
          <table:table-cell table:style-name="ce3462" office:value-type="string" calcext:value-type="string">
            <text:p>         ██▊ <text:span text:style-name="T73">♌</text:span></text:p>
          </table:table-cell>
          <table:table-cell table:style-name="ce3014"/>
          <table:table-cell table:style-name="ce3570" office:value-type="string" calcext:value-type="string">
            <text:p><text:s text:c="11"/>►</text:p>
          </table:table-cell>
          <table:table-cell table:style-name="ce3014"/>
          <table:table-cell table:style-name="ce3051" office:value-type="string" calcext:value-type="string">
            <text:p>      <text:span text:style-name="T11">♌</text:span></text:p>
          </table:table-cell>
          <table:table-cell/>
          <table:table-cell table:style-name="ce3018" office:value-type="string" calcext:value-type="string">
            <text:p>     <text:span text:style-name="T11">♍</text:span></text:p>
          </table:table-cell>
          <table:table-cell table:number-columns-repeated="3"/>
          <table:table-cell table:style-name="ce3191" office:value-type="string" calcext:value-type="string">
            <text:p>          █<text:span text:style-name="T19">█    </text:span><text:span text:style-name="T197">♎</text:span></text:p>
          </table:table-cell>
          <table:table-cell table:style-name="ce3033"/>
          <table:table-cell table:style-name="ce3038" office:value-type="string" calcext:value-type="string">
            <text:p>         █<text:span text:style-name="T19">█</text:span></text:p>
          </table:table-cell>
          <table:table-cell/>
          <table:table-cell table:style-name="ce3015" office:value-type="string" calcext:value-type="string">
            <text:p>      <text:span text:style-name="T21">♏</text:span></text:p>
          </table:table-cell>
          <table:table-cell table:style-name="ce3023" office:value-type="string" calcext:value-type="string">
            <text:p>    █<text:span text:style-name="T19">███</text:span></text:p>
          </table:table-cell>
          <table:table-cell table:style-name="ce3014"/>
          <table:table-cell table:style-name="ce3051" office:value-type="string" calcext:value-type="string">
            <text:p>      <text:span text:style-name="T11">♐</text:span></text:p>
          </table:table-cell>
          <table:table-cell table:style-name="ce3018" office:value-type="string" calcext:value-type="string">
            <text:p>    <text:span text:style-name="T11">♑</text:span></text:p>
          </table:table-cell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0" office:value-type="string" calcext:value-type="string">
            <text:p>♃</text:p>
          </table:table-cell>
          <table:table-cell table:style-name="ce3019" office:value-type="string" calcext:value-type="string">
            <text:p> <text:span text:style-name="T22">  </text:span><text:span text:style-name="T23"> </text:span><text:span text:style-name="T24">♐</text:span><text:span text:style-name="T25"> </text:span>   ██</text:p>
          </table:table-cell>
          <table:table-cell table:number-columns-repeated="3"/>
          <table:table-cell table:style-name="ce3357" office:value-type="string" calcext:value-type="string">
            <text:p> <text:span text:style-name="T11">♑</text:span></text:p>
          </table:table-cell>
          <table:table-cell table:number-columns-repeated="4"/>
          <table:table-cell table:style-name="ce3013" table:number-columns-repeated="2"/>
          <table:table-cell table:style-name="ce3734" office:value-type="string" calcext:value-type="string">
            <text:p><text:s text:c="10"/>◄</text:p>
          </table:table-cell>
          <table:table-cell table:style-name="ce3013"/>
          <table:table-cell table:number-columns-repeated="6"/>
          <table:table-cell table:style-name="ce3283" office:value-type="string" calcext:value-type="string">
            <text:p><text:s text:c="8"/>►</text:p>
          </table:table-cell>
          <table:table-cell table:style-name="ce3013" table:number-columns-repeated="2"/>
          <table:table-cell/>
          <table:table-cell table:style-name="ce3357" office:value-type="string" calcext:value-type="string">
            <text:p> <text:span text:style-name="T11">♑</text:span></text:p>
          </table:table-cell>
          <table:table-cell/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2" office:value-type="string" calcext:value-type="string">
            <text:p>♄</text:p>
          </table:table-cell>
          <table:table-cell table:style-name="ce3020" table:number-columns-repeated="9"/>
          <table:table-cell table:number-columns-repeated="2"/>
          <table:table-cell table:style-name="ce3576" office:value-type="string" calcext:value-type="string">
            <text:p><text:span text:style-name="T11">♓</text:span> </text:p>
          </table:table-cell>
          <table:table-cell/>
          <table:table-cell table:style-name="ce3020" table:number-columns-repeated="2"/>
          <table:table-cell table:style-name="ce3413" office:value-type="string" calcext:value-type="string">
            <text:p>◄</text:p>
          </table:table-cell>
          <table:table-cell table:style-name="ce3020" table:number-columns-repeated="3"/>
          <table:table-cell table:number-columns-repeated="3"/>
          <table:table-cell table:style-name="ce3020"/>
          <table:table-cell table:style-name="ce3413" office:value-type="string" calcext:value-type="string">
            <text:p><text:s text:c="12"/>►</text:p>
          </table:table-cell>
          <table:table-cell table:style-name="ce3413"/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0" office:value-type="string" calcext:value-type="string">
            <text:p>♅</text:p>
          </table:table-cell>
          <table:table-cell/>
          <table:table-cell table:style-name="ce3013"/>
          <table:table-cell table:number-columns-repeated="7"/>
          <table:table-cell table:style-name="ce3283" office:value-type="string" calcext:value-type="string">
            <text:p><text:s text:c="14"/>◄</text:p>
          </table:table-cell>
          <table:table-cell table:style-name="ce3013"/>
          <table:table-cell table:style-name="ce3357" office:value-type="string" calcext:value-type="string">
            <text:p> <text:span text:style-name="T11">♑</text:span> </text:p>
          </table:table-cell>
          <table:table-cell table:style-name="ce3013"/>
          <table:table-cell table:number-columns-repeated="6"/>
          <table:table-cell table:style-name="ce3283" office:value-type="string" calcext:value-type="string">
            <text:p><text:s text:c="13"/>►</text:p>
          </table:table-cell>
          <table:table-cell table:style-name="ce3013" table:number-columns-repeated="2"/>
          <table:table-cell table:number-columns-repeated="3"/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1" office:value-type="string" calcext:value-type="string">
            <text:p>♆</text:p>
          </table:table-cell>
          <table:table-cell table:style-name="ce3014" table:number-columns-repeated="2"/>
          <table:table-cell table:style-name="ce3051" office:value-type="string" calcext:value-type="string">
            <text:p>     <text:span text:style-name="T11">♐</text:span></text:p>
          </table:table-cell>
          <table:table-cell table:number-columns-repeated="6"/>
          <table:table-cell table:style-name="ce3283" office:value-type="string" calcext:value-type="string">
            <text:p>◄</text:p>
          </table:table-cell>
          <table:table-cell table:style-name="ce3013"/>
          <table:table-cell table:style-name="ce3357" office:value-type="string" calcext:value-type="string">
            <text:p> <text:span text:style-name="T11">♑</text:span></text:p>
          </table:table-cell>
          <table:table-cell table:style-name="ce3013"/>
          <table:table-cell table:number-columns-repeated="2"/>
          <table:table-cell table:style-name="ce3890" office:value-type="string" calcext:value-type="string">
            <text:p>        █<text:span text:style-name="T19">█</text:span></text:p>
          </table:table-cell>
          <table:table-cell table:style-name="ce3014" table:number-columns-repeated="2"/>
          <table:table-cell table:style-name="ce3051" office:value-type="string" calcext:value-type="string">
            <text:p>       <text:span text:style-name="T11">♐</text:span></text:p>
          </table:table-cell>
          <table:table-cell table:style-name="ce3570" office:value-type="string" calcext:value-type="string">
            <text:p><text:s text:c="5"/>►</text:p>
          </table:table-cell>
          <table:table-cell table:style-name="ce3014" table:number-columns-repeated="2"/>
          <table:table-cell table:style-name="ce3037" office:value-type="string" calcext:value-type="string">
            <text:p><text:s text:c="11"/>█</text:p>
          </table:table-cell>
          <table:table-cell/>
          <table:table-cell table:style-name="ce3018" office:value-type="string" calcext:value-type="string">
            <text:p>      <text:span text:style-name="T11">♑</text:span></text:p>
          </table:table-cell>
          <table:table-cell table:style-name="ce3164" table:number-columns-repeated="2"/>
          <table:table-cell table:number-columns-repeated="16356"/>
        </table:table-row>
        <table:table-row table:style-name="ro4">
          <table:table-cell table:style-name="ce2942" office:value-type="string" calcext:value-type="string">
            <text:p>♇</text:p>
          </table:table-cell>
          <table:table-cell table:style-name="ce3020" table:number-columns-repeated="5"/>
          <table:table-cell table:style-name="ce3410" office:value-type="string" calcext:value-type="string">
            <text:p><text:s text:c="10"/>◄</text:p>
          </table:table-cell>
          <table:table-cell table:style-name="ce3015"/>
          <table:table-cell table:style-name="ce3020" table:number-columns-repeated="2"/>
          <table:table-cell table:number-columns-repeated="2"/>
          <table:table-cell table:style-name="ce3015" office:value-type="string" calcext:value-type="string">
            <text:p>     <text:span text:style-name="T21">♏</text:span></text:p>
          </table:table-cell>
          <table:table-cell/>
          <table:table-cell table:style-name="ce3020" table:number-columns-repeated="2"/>
          <table:table-cell table:style-name="ce3410" office:value-type="string" calcext:value-type="string">
            <text:p><text:s text:c="11"/>►</text:p>
          </table:table-cell>
          <table:table-cell table:style-name="ce3020" table:number-columns-repeated="3"/>
          <table:table-cell table:number-columns-repeated="3"/>
          <table:table-cell table:style-name="ce3020" table:number-columns-repeated="3"/>
          <table:table-cell table:style-name="ce3164" table:number-columns-repeated="2"/>
          <table:table-cell table:number-columns-repeated="16356"/>
        </table:table-row>
        <table:table-row table:style-name="ro1">
          <table:table-cell table:style-name="ce2792" office:value-type="float" office:value="1998" calcext:value-type="float">
            <text:p>1998</text:p>
          </table:table-cell>
          <table:table-cell table:style-name="ce2803" office:value-type="float" office:value="2.47" calcext:value-type="float">
            <text:p>2,47</text:p>
          </table:table-cell>
          <table:table-cell table:style-name="ce2803"/>
          <table:table-cell table:style-name="ce2823" office:value-type="float" office:value="35.5" calcext:value-type="float">
            <text:p>35,5</text:p>
          </table:table-cell>
          <table:table-cell table:style-name="ce2803" office:value-type="float" office:value="4.42" calcext:value-type="float">
            <text:p>4,42</text:p>
          </table:table-cell>
          <table:table-cell table:style-name="ce2823" office:value-type="float" office:value="28.5" calcext:value-type="float">
            <text:p>28,5</text:p>
          </table:table-cell>
          <table:table-cell table:style-name="ce2849" office:value-type="float" office:value="5" calcext:value-type="float">
            <text:p>5</text:p>
          </table:table-cell>
          <table:table-cell table:style-name="ce2825" office:value-type="float" office:value="51" calcext:value-type="float">
            <text:p>51</text:p>
          </table:table-cell>
          <table:table-cell table:style-name="ce2803" office:value-type="float" office:value="10.63" calcext:value-type="float">
            <text:p>10,63</text:p>
          </table:table-cell>
          <table:table-cell table:style-name="ce2825" office:value-type="float" office:value="36" calcext:value-type="float">
            <text:p>36</text:p>
          </table:table-cell>
          <table:table-cell table:style-name="ce2803" office:value-type="float" office:value="15.24" calcext:value-type="float">
            <text:p>15,24</text:p>
          </table:table-cell>
          <table:table-cell table:style-name="ce2825" office:value-type="float" office:value="28" calcext:value-type="float">
            <text:p>28</text:p>
          </table:table-cell>
          <table:table-cell table:style-name="ce2849" office:value-type="float" office:value="18" calcext:value-type="float">
            <text:p>18</text:p>
          </table:table-cell>
          <table:table-cell table:style-name="ce2823" office:value-type="float" office:value="91.5" calcext:value-type="float">
            <text:p>91,5</text:p>
          </table:table-cell>
          <table:table-cell table:style-name="ce2837" office:value-type="float" office:value="17.4" calcext:value-type="float">
            <text:p>17,4</text:p>
          </table:table-cell>
          <table:table-cell table:style-name="ce2823" office:value-type="float" office:value="131.5" calcext:value-type="float">
            <text:p>131,5</text:p>
          </table:table-cell>
          <table:table-cell table:style-name="ce2803" office:value-type="float" office:value="17.06" calcext:value-type="float">
            <text:p>17,06</text:p>
          </table:table-cell>
          <table:table-cell table:style-name="ce2823" office:value-type="float" office:value="66.5" calcext:value-type="float">
            <text:p>66,5</text:p>
          </table:table-cell>
          <table:table-cell table:style-name="ce2803" office:value-type="float" office:value="13.43" calcext:value-type="float">
            <text:p>13,43</text:p>
          </table:table-cell>
          <table:table-cell table:style-name="ce2825" office:value-type="float" office:value="89" calcext:value-type="float">
            <text:p>89</text:p>
          </table:table-cell>
          <table:table-cell table:style-name="ce2803" office:value-type="float" office:value="8.66" calcext:value-type="float">
            <text:p>8,66</text:p>
          </table:table-cell>
          <table:table-cell table:style-name="ce2823" office:value-type="float" office:value="97.5" calcext:value-type="float">
            <text:p>97,5</text:p>
          </table:table-cell>
          <table:table-cell table:style-name="ce2803" office:value-type="float" office:value="1.76" calcext:value-type="float">
            <text:p>1,76</text:p>
          </table:table-cell>
          <table:table-cell table:style-name="ce2825" office:value-type="float" office:value="59" calcext:value-type="float">
            <text:p>59</text:p>
          </table:table-cell>
          <table:table-cell table:style-name="ce2803" office:value-type="float" office:value="0.58" calcext:value-type="float">
            <text:p>0,58</text:p>
          </table:table-cell>
          <table:table-cell table:style-name="ce2825" office:value-type="float" office:value="24" calcext:value-type="float">
            <text:p>24</text:p>
          </table:table-cell>
          <table:table-cell table:style-name="ce2929" table:formula="of:=AVERAGE([.B23];[.E23];[.G23];[.I23];[.K23];[.M23];[.O23];[.Q23];[.S23];[.U23];[.W23];[.Y23])" office:value-type="float" office:value="9.55416666666667" calcext:value-type="float">
            <text:p>9,55</text:p>
          </table:table-cell>
          <table:table-cell table:style-name="ce2903" table:formula="of:=SUM([.D23];[.F23];[.H23];[.J23];[.L23];[.N23];[.P23];[.R23];[.T23];[.V23];[.X23];[.Z23])" office:value-type="float" office:value="738" calcext:value-type="float">
            <text:p>738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39" office:value-type="string" calcext:value-type="string">
            <text:p>☿</text:p>
          </table:table-cell>
          <table:table-cell table:style-name="ce3017" office:value-type="string" calcext:value-type="string">
            <text:p>            █<text:span text:style-name="T18">██   </text:span></text:p>
          </table:table-cell>
          <table:table-cell table:style-name="ce3163"/>
          <table:table-cell table:style-name="ce3190"/>
          <table:table-cell table:style-name="ce3284"/>
          <table:table-cell table:style-name="ce3009" office:value-type="string" calcext:value-type="string">
            <text:p>  █<text:span text:style-name="T18">█████</text:span><text:span text:style-name="T21">█</text:span></text:p>
          </table:table-cell>
          <table:table-cell table:style-name="ce3355"/>
          <table:table-cell table:style-name="ce3279" office:value-type="string" calcext:value-type="string">
            <text:p>              <text:span text:style-name="T21">◄</text:span>         <text:span text:style-name="T21">♓</text:span></text:p>
          </table:table-cell>
          <table:table-cell table:style-name="ce3279"/>
          <table:table-cell table:style-name="ce3279" office:value-type="string" calcext:value-type="string">
            <text:p><text:s text:c="5"/>►</text:p>
          </table:table-cell>
          <table:table-cell table:style-name="ce3355"/>
          <table:table-cell table:style-name="ce3281" office:value-type="string" calcext:value-type="string">
            <text:p>              █<text:span text:style-name="T18">██</text:span></text:p>
          </table:table-cell>
          <table:table-cell table:style-name="ce3284"/>
          <table:table-cell table:style-name="ce3186"/>
          <table:table-cell table:style-name="ce3017" office:value-type="string" calcext:value-type="string">
            <text:p>               █<text:span text:style-name="T21">▊            </text:span><text:span text:style-name="T180">◄</text:span></text:p>
          </table:table-cell>
          <table:table-cell table:style-name="ce3190" table:number-columns-repeated="2"/>
          <table:table-cell table:style-name="ce3835" office:value-type="string" calcext:value-type="string">
            <text:p>   █<text:span text:style-name="T21">█▊►</text:span><text:span text:style-name="T18">█</text:span></text:p>
          </table:table-cell>
          <table:table-cell table:style-name="ce3190"/>
          <table:table-cell table:style-name="ce3281" office:value-type="string" calcext:value-type="string">
            <text:p>     █<text:span text:style-name="T18">████             ██</text:span></text:p>
          </table:table-cell>
          <table:table-cell table:style-name="ce3284"/>
          <table:table-cell table:style-name="ce3186"/>
          <table:table-cell table:style-name="ce3355"/>
          <table:table-cell table:style-name="ce3279" office:value-type="string" calcext:value-type="string">
            <text:p><text:s text:c="2"/>◄</text:p>
          </table:table-cell>
          <table:table-cell table:style-name="ce3279" office:value-type="string" calcext:value-type="string">
            <text:p>    <text:span text:style-name="T21">♏</text:span>      <text:span text:style-name="T21">►</text:span></text:p>
          </table:table-cell>
          <table:table-cell table:style-name="ce3355"/>
          <table:table-cell table:number-columns-repeated="16358"/>
        </table:table-row>
        <table:table-row table:style-name="ro4">
          <table:table-cell table:style-name="ce2940" office:value-type="string" calcext:value-type="string">
            <text:p>♀</text:p>
          </table:table-cell>
          <table:table-cell table:style-name="ce3021" office:value-type="string" calcext:value-type="string">
            <text:p><text:s text:c="14"/>██</text:p>
          </table:table-cell>
          <table:table-cell table:style-name="ce3163"/>
          <table:table-cell table:style-name="ce3190"/>
          <table:table-cell table:style-name="ce3285" office:value-type="string" calcext:value-type="string">
            <text:p><text:s text:c="5"/>► <text:s text:c="2"/></text:p>
          </table:table-cell>
          <table:table-cell table:style-name="ce3016" office:value-type="string" calcext:value-type="string">
            <text:p><text:s text:c="6"/>♐</text:p>
          </table:table-cell>
          <table:table-cell table:style-name="ce3282"/>
          <table:table-cell table:style-name="ce3282" office:value-type="string" calcext:value-type="string">
            <text:p>     ♑      <text:span text:style-name="T61">█</text:span><text:span text:style-name="T71">█</text:span></text:p>
          </table:table-cell>
          <table:table-cell table:style-name="ce3186"/>
          <table:table-cell table:style-name="ce3408" office:value-type="string" calcext:value-type="string">
            <text:p>            █<text:span text:style-name="T18">██</text:span></text:p>
          </table:table-cell>
          <table:table-cell table:style-name="ce3355"/>
          <table:table-cell table:style-name="ce3017" office:value-type="string" calcext:value-type="string">
            <text:p>               █<text:span text:style-name="T18">███████</text:span><text:span text:style-name="T21">▊</text:span></text:p>
          </table:table-cell>
          <table:table-cell table:style-name="ce3163"/>
          <table:table-cell table:style-name="ce3284" table:number-columns-repeated="2"/>
          <table:table-cell table:style-name="ce3009" office:value-type="string" calcext:value-type="string">
            <text:p>   █<text:span text:style-name="T18">█████████</text:span></text:p>
          </table:table-cell>
          <table:table-cell table:style-name="ce3355"/>
          <table:table-cell table:style-name="ce3017" office:value-type="string" calcext:value-type="string">
            <text:p>              █<text:span text:style-name="T18">██</text:span></text:p>
          </table:table-cell>
          <table:table-cell table:style-name="ce3190"/>
          <table:table-cell table:style-name="ce3281" office:value-type="string" calcext:value-type="string">
            <text:p>           █<text:span text:style-name="T18">███</text:span></text:p>
          </table:table-cell>
          <table:table-cell table:style-name="ce3284"/>
          <table:table-cell table:style-name="ce4056" office:value-type="string" calcext:value-type="string">
            <text:p><text:s text:c="5"/>♍</text:p>
          </table:table-cell>
          <table:table-cell table:style-name="ce4074" office:value-type="string" calcext:value-type="string">
            <text:p>             █<text:span text:style-name="T21">█</text:span></text:p>
          </table:table-cell>
          <table:table-cell table:style-name="ce3355"/>
          <table:table-cell table:style-name="ce3017" office:value-type="string" calcext:value-type="string">
            <text:p>           █<text:span text:style-name="T18">██</text:span></text:p>
          </table:table-cell>
          <table:table-cell table:style-name="ce3190"/>
          <table:table-cell table:number-columns-repeated="16358"/>
        </table:table-row>
        <table:table-row table:style-name="ro4">
          <table:table-cell table:style-name="ce2941" office:value-type="string" calcext:value-type="string">
            <text:p>♂</text:p>
          </table:table-cell>
          <table:table-cell table:style-name="ce3018" office:value-type="string" calcext:value-type="string">
            <text:p>     <text:span text:style-name="T11">♑</text:span></text:p>
          </table:table-cell>
          <table:table-cell/>
          <table:table-cell table:style-name="ce3191" office:value-type="string" calcext:value-type="string">
            <text:p>    █<text:span text:style-name="T19">███▊ </text:span><text:span text:style-name="T73">♒</text:span></text:p>
          </table:table-cell>
          <table:table-cell table:style-name="ce3033"/>
          <table:table-cell table:style-name="ce3038" office:value-type="string" calcext:value-type="string">
            <text:p>    █<text:span text:style-name="T19">███</text:span></text:p>
          </table:table-cell>
          <table:table-cell table:style-name="ce3020"/>
          <table:table-cell table:style-name="ce3015" office:value-type="string" calcext:value-type="string">
            <text:p>     <text:span text:style-name="T11">♓</text:span></text:p>
          </table:table-cell>
          <table:table-cell table:style-name="ce3023" office:value-type="string" calcext:value-type="string">
            <text:p>        █<text:span text:style-name="T19">██</text:span></text:p>
          </table:table-cell>
          <table:table-cell table:style-name="ce3014"/>
          <table:table-cell table:style-name="ce3051" office:value-type="string" calcext:value-type="string">
            <text:p>    <text:span text:style-name="T11">♈</text:span></text:p>
          </table:table-cell>
          <table:table-cell table:style-name="ce3013"/>
          <table:table-cell table:style-name="ce3018" office:value-type="string" calcext:value-type="string">
            <text:p>      <text:span text:style-name="T11">♉</text:span> </text:p>
          </table:table-cell>
          <table:table-cell table:style-name="ce3022" office:value-type="string" calcext:value-type="string">
            <text:p>          █<text:span text:style-name="T19">█</text:span></text:p>
          </table:table-cell>
          <table:table-cell table:style-name="ce3033"/>
          <table:table-cell table:style-name="ce3039" office:value-type="string" calcext:value-type="string">
            <text:p>      <text:span text:style-name="T11">♊</text:span></text:p>
          </table:table-cell>
          <table:table-cell table:style-name="ce3033"/>
          <table:table-cell table:style-name="ce3020"/>
          <table:table-cell table:style-name="ce3015" office:value-type="string" calcext:value-type="string">
            <text:p>       <text:span text:style-name="T11">♋</text:span>   <text:span text:style-name="T72">███</text:span></text:p>
          </table:table-cell>
          <table:table-cell table:style-name="ce3014" table:number-columns-repeated="2"/>
          <table:table-cell table:style-name="ce3051" office:value-type="string" calcext:value-type="string">
            <text:p>     <text:span text:style-name="T11">♌</text:span></text:p>
          </table:table-cell>
          <table:table-cell table:style-name="ce3634" office:value-type="string" calcext:value-type="string">
            <text:p><text:s text:c="9"/>█▉</text:p>
          </table:table-cell>
          <table:table-cell/>
          <table:table-cell table:style-name="ce3018" office:value-type="string" calcext:value-type="string">
            <text:p>     <text:span text:style-name="T11">♍</text:span></text:p>
          </table:table-cell>
          <table:table-cell table:number-columns-repeated="16359"/>
        </table:table-row>
        <table:table-row table:style-name="ro4">
          <table:table-cell table:style-name="ce2940" office:value-type="string" calcext:value-type="string">
            <text:p>♃</text:p>
          </table:table-cell>
          <table:table-cell table:style-name="ce3022" office:value-type="string" calcext:value-type="string">
            <text:p>       █<text:span text:style-name="T19">██</text:span></text:p>
          </table:table-cell>
          <table:table-cell/>
          <table:table-cell table:style-name="ce3033"/>
          <table:table-cell table:style-name="ce3039" office:value-type="string" calcext:value-type="string">
            <text:p>     <text:span text:style-name="T11">♒</text:span></text:p>
          </table:table-cell>
          <table:table-cell table:style-name="ce3033" table:number-columns-repeated="4"/>
          <table:table-cell table:style-name="ce3468" office:value-type="string" calcext:value-type="string">
            <text:p>          █<text:span text:style-name="T19">███</text:span></text:p>
          </table:table-cell>
          <table:table-cell table:number-columns-repeated="2"/>
          <table:table-cell table:style-name="ce3015" office:value-type="string" calcext:value-type="string">
            <text:p>     <text:span text:style-name="T11">♓</text:span> </text:p>
          </table:table-cell>
          <table:table-cell table:style-name="ce3780"/>
          <table:table-cell table:style-name="ce3020"/>
          <table:table-cell table:style-name="ce3413" office:value-type="string" calcext:value-type="string">
            <text:p><text:s text:c="2"/>◄</text:p>
          </table:table-cell>
          <table:table-cell table:style-name="ce3020" table:number-columns-repeated="4"/>
          <table:table-cell table:style-name="ce3033"/>
          <table:table-cell table:style-name="ce3039" office:value-type="string" calcext:value-type="string">
            <text:p>     <text:span text:style-name="T11">♒</text:span> </text:p>
          </table:table-cell>
          <table:table-cell table:style-name="ce3464" office:value-type="string" calcext:value-type="string">
            <text:p><text:s text:c="12"/>►</text:p>
          </table:table-cell>
          <table:table-cell table:style-name="ce3033"/>
          <table:table-cell table:style-name="ce3526" office:value-type="string" calcext:value-type="string">
            <text:p><text:s text:c="10"/>████</text:p>
          </table:table-cell>
          <table:table-cell table:style-name="ce3020"/>
          <table:table-cell table:number-columns-repeated="16358"/>
        </table:table-row>
        <table:table-row table:style-name="ro4">
          <table:table-cell table:style-name="ce2942" office:value-type="string" calcext:value-type="string">
            <text:p>♄</text:p>
          </table:table-cell>
          <table:table-cell table:style-name="ce3020" table:number-columns-repeated="7"/>
          <table:table-cell table:style-name="ce3015" office:value-type="string" calcext:value-type="string">
            <text:p>     <text:span text:style-name="T11">♓</text:span> </text:p>
          </table:table-cell>
          <table:table-cell table:style-name="ce3020"/>
          <table:table-cell table:number-columns-repeated="2"/>
          <table:table-cell table:style-name="ce3733"/>
          <table:table-cell table:style-name="ce3051" office:value-type="string" calcext:value-type="string">
            <text:p>     <text:span text:style-name="T11">♈</text:span></text:p>
          </table:table-cell>
          <table:table-cell table:style-name="ce3014" table:number-columns-repeated="2"/>
          <table:table-cell table:style-name="ce3570" office:value-type="string" calcext:value-type="string">
            <text:p><text:s text:c="16"/>◄</text:p>
          </table:table-cell>
          <table:table-cell table:style-name="ce3014" table:number-columns-repeated="4"/>
          <table:table-cell table:style-name="ce3037" office:value-type="string" calcext:value-type="string">
            <text:p>       █<text:span text:style-name="T19">███</text:span></text:p>
          </table:table-cell>
          <table:table-cell/>
          <table:table-cell table:style-name="ce3020"/>
          <table:table-cell table:style-name="ce3015" office:value-type="string" calcext:value-type="string">
            <text:p>     <text:span text:style-name="T11">♓</text:span> </text:p>
          </table:table-cell>
          <table:table-cell table:style-name="ce3413" office:value-type="string" calcext:value-type="string">
            <text:p><text:s text:c="10"/>►</text:p>
          </table:table-cell>
          <table:table-cell table:number-columns-repeated="16358"/>
        </table:table-row>
        <table:table-row table:style-name="ro4">
          <table:table-cell table:style-name="ce2940" office:value-type="string" calcext:value-type="string">
            <text:p>♅</text:p>
          </table:table-cell>
          <table:table-cell/>
          <table:table-cell table:style-name="ce3013"/>
          <table:table-cell table:number-columns-repeated="7"/>
          <table:table-cell table:style-name="ce3013"/>
          <table:table-cell table:style-name="ce3283" office:value-type="string" calcext:value-type="string">
            <text:p><text:s/>◄</text:p>
          </table:table-cell>
          <table:table-cell table:style-name="ce3018" office:value-type="string" calcext:value-type="string">
            <text:p>    <text:span text:style-name="T25">  </text:span><text:span text:style-name="T76">♑</text:span><text:span text:style-name="T25"> </text:span></text:p>
          </table:table-cell>
          <table:table-cell table:style-name="ce3013"/>
          <table:table-cell table:number-columns-repeated="6"/>
          <table:table-cell table:style-name="ce3013"/>
          <table:table-cell table:style-name="ce3283" office:value-type="string" calcext:value-type="string">
            <text:p>►</text:p>
          </table:table-cell>
          <table:table-cell table:style-name="ce3013"/>
          <table:table-cell table:number-columns-repeated="16361"/>
        </table:table-row>
        <table:table-row table:style-name="ro4">
          <table:table-cell table:style-name="ce2941" office:value-type="string" calcext:value-type="string">
            <text:p>♆</text:p>
          </table:table-cell>
          <table:table-cell/>
          <table:table-cell table:style-name="ce3013"/>
          <table:table-cell table:number-columns-repeated="7"/>
          <table:table-cell table:style-name="ce3283" office:value-type="string" calcext:value-type="string">
            <text:p><text:s text:c="3"/>◄</text:p>
          </table:table-cell>
          <table:table-cell table:style-name="ce3013"/>
          <table:table-cell table:style-name="ce3018" office:value-type="string" calcext:value-type="string">
            <text:p>      <text:span text:style-name="T11">♑</text:span></text:p>
          </table:table-cell>
          <table:table-cell table:style-name="ce3013"/>
          <table:table-cell table:number-columns-repeated="6"/>
          <table:table-cell table:style-name="ce3692" office:value-type="string" calcext:value-type="string">
            <text:p><text:s text:c="7"/>►</text:p>
          </table:table-cell>
          <table:table-cell table:style-name="ce3013" table:number-columns-repeated="2"/>
          <table:table-cell table:number-columns-repeated="16361"/>
        </table:table-row>
        <table:table-row table:style-name="ro4">
          <table:table-cell table:style-name="ce2942" office:value-type="string" calcext:value-type="string">
            <text:p>♇</text:p>
          </table:table-cell>
          <table:table-cell table:style-name="ce3020" office:value-type="string" calcext:value-type="string">
            <text:p><text:s text:c="2"/></text:p>
          </table:table-cell>
          <table:table-cell table:style-name="ce3020" table:number-columns-repeated="3"/>
          <table:table-cell table:style-name="ce3015"/>
          <table:table-cell table:style-name="ce3410" office:value-type="string" calcext:value-type="string">
            <text:p><text:s text:c="12"/>◄</text:p>
          </table:table-cell>
          <table:table-cell table:style-name="ce3015"/>
          <table:table-cell table:style-name="ce3020" table:number-columns-repeated="2"/>
          <table:table-cell table:number-columns-repeated="2"/>
          <table:table-cell table:style-name="ce3576" office:value-type="string" calcext:value-type="string">
            <text:p> <text:span text:style-name="T21">♏</text:span></text:p>
          </table:table-cell>
          <table:table-cell/>
          <table:table-cell table:style-name="ce3020" table:number-columns-repeated="2"/>
          <table:table-cell table:style-name="ce3410" office:value-type="string" calcext:value-type="string">
            <text:p><text:s text:c="14"/>►</text:p>
          </table:table-cell>
          <table:table-cell table:style-name="ce3410"/>
          <table:table-cell table:style-name="ce3015" table:number-columns-repeated="2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1999" calcext:value-type="float">
            <text:p>1999</text:p>
          </table:table-cell>
          <table:table-cell table:style-name="ce2803" office:value-type="float" office:value="2.81" calcext:value-type="float">
            <text:p>2,81</text:p>
          </table:table-cell>
          <table:table-cell table:style-name="ce2803"/>
          <table:table-cell table:style-name="ce2825" office:value-type="float" office:value="36" calcext:value-type="float">
            <text:p>36</text:p>
          </table:table-cell>
          <table:table-cell table:style-name="ce2803" office:value-type="float" office:value="0.61" calcext:value-type="float">
            <text:p>0,61</text:p>
          </table:table-cell>
          <table:table-cell table:style-name="ce2823" office:value-type="float" office:value="58.5" calcext:value-type="float">
            <text:p>58,5</text:p>
          </table:table-cell>
          <table:table-cell table:style-name="ce2803" office:value-type="float" office:value="6.07" calcext:value-type="float">
            <text:p>6,07</text:p>
          </table:table-cell>
          <table:table-cell table:style-name="ce2823" office:value-type="float" office:value="45.5" calcext:value-type="float">
            <text:p>45,5</text:p>
          </table:table-cell>
          <table:table-cell table:style-name="ce2803" office:value-type="float" office:value="10.01" calcext:value-type="float">
            <text:p>10,01</text:p>
          </table:table-cell>
          <table:table-cell table:style-name="ce2825" office:value-type="float" office:value="32" calcext:value-type="float">
            <text:p>32</text:p>
          </table:table-cell>
          <table:table-cell table:style-name="ce2803" office:value-type="float" office:value="15.04" calcext:value-type="float">
            <text:p>15,04</text:p>
          </table:table-cell>
          <table:table-cell table:style-name="ce2825" office:value-type="float" office:value="53" calcext:value-type="float">
            <text:p>53</text:p>
          </table:table-cell>
          <table:table-cell table:style-name="ce2803" office:value-type="float" office:value="16.43" calcext:value-type="float">
            <text:p>16,43</text:p>
          </table:table-cell>
          <table:table-cell table:style-name="ce2823" office:value-type="float" office:value="81.5" calcext:value-type="float">
            <text:p>81,5</text:p>
          </table:table-cell>
          <table:table-cell table:style-name="ce2896" office:value-type="float" office:value="20.02" calcext:value-type="float">
            <text:p>20,02</text:p>
          </table:table-cell>
          <table:table-cell table:style-name="ce2825" office:value-type="float" office:value="86" calcext:value-type="float">
            <text:p>86</text:p>
          </table:table-cell>
          <table:table-cell table:style-name="ce2837" office:value-type="float" office:value="18.4" calcext:value-type="float">
            <text:p>18,4</text:p>
          </table:table-cell>
          <table:table-cell table:style-name="ce2823" office:value-type="float" office:value="37.5" calcext:value-type="float">
            <text:p>37,5</text:p>
          </table:table-cell>
          <table:table-cell table:style-name="ce2803" office:value-type="float" office:value="17.83" calcext:value-type="float">
            <text:p>17,83</text:p>
          </table:table-cell>
          <table:table-cell table:style-name="ce2825" office:value-type="float" office:value="18" calcext:value-type="float">
            <text:p>18</text:p>
          </table:table-cell>
          <table:table-cell table:style-name="ce2837" office:value-type="float" office:value="9.2" calcext:value-type="float">
            <text:p>9,2</text:p>
          </table:table-cell>
          <table:table-cell table:style-name="ce2823" office:value-type="float" office:value="26.5" calcext:value-type="float">
            <text:p>26,5</text:p>
          </table:table-cell>
          <table:table-cell table:style-name="ce2837" office:value-type="float" office:value="3.7" calcext:value-type="float">
            <text:p>3,7</text:p>
          </table:table-cell>
          <table:table-cell table:style-name="ce2823" office:value-type="float" office:value="67.5" calcext:value-type="float">
            <text:p>67,5</text:p>
          </table:table-cell>
          <table:table-cell table:style-name="ce2803" office:value-type="float" office:value="2.46" calcext:value-type="float">
            <text:p>2,46</text:p>
          </table:table-cell>
          <table:table-cell table:style-name="ce2825" office:value-type="float" office:value="38" calcext:value-type="float">
            <text:p>38</text:p>
          </table:table-cell>
          <table:table-cell table:style-name="ce2929" table:formula="of:=AVERAGE([.B32];[.E32];[.G32];[.I32];[.K32];[.M32];[.O32];[.Q32];[.S32];[.U32];[.W32];[.Y32])" office:value-type="float" office:value="10.215" calcext:value-type="float">
            <text:p>10,22</text:p>
          </table:table-cell>
          <table:table-cell table:style-name="ce2903" table:formula="of:=SUM([.D32];[.F32];[.H32];[.J32];[.L32];[.N32];[.P32];[.R32];[.T32];[.V32];[.X32];[.Z32])" office:value-type="float" office:value="580" calcext:value-type="float">
            <text:p>580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43" office:value-type="string" calcext:value-type="string">
            <text:p>☿</text:p>
          </table:table-cell>
          <table:table-cell table:style-name="ce3023" office:value-type="string" calcext:value-type="string">
            <text:p>     █<text:span text:style-name="T19">██████</text:span></text:p>
          </table:table-cell>
          <table:table-cell table:style-name="ce3165"/>
          <table:table-cell table:style-name="ce3032"/>
          <table:table-cell table:style-name="ce3191" office:value-type="string" calcext:value-type="string">
            <text:p>         █<text:span text:style-name="T19">████</text:span></text:p>
          </table:table-cell>
          <table:table-cell table:style-name="ce3198"/>
          <table:table-cell table:style-name="ce3198" office:value-type="string" calcext:value-type="string">
            <text:p>           <text:span text:style-name="T19">◄</text:span></text:p>
          </table:table-cell>
          <table:table-cell table:style-name="ce3198"/>
          <table:table-cell table:style-name="ce3286" office:value-type="string" calcext:value-type="string">
            <text:p> <text:span text:style-name="T19">►  </text:span><text:span text:style-name="T135">████</text:span></text:p>
          </table:table-cell>
          <table:table-cell table:style-name="ce3198"/>
          <table:table-cell table:style-name="ce3023" office:value-type="string" calcext:value-type="string">
            <text:p>        █<text:span text:style-name="T19">███</text:span></text:p>
          </table:table-cell>
          <table:table-cell table:style-name="ce3032"/>
          <table:table-cell table:style-name="ce3191" office:value-type="string" calcext:value-type="string">
            <text:p>     █<text:span text:style-name="T19">█████▋</text:span></text:p>
          </table:table-cell>
          <table:table-cell table:style-name="ce3198"/>
          <table:table-cell table:style-name="ce3198" office:value-type="string" calcext:value-type="string">
            <text:p>           <text:span text:style-name="T19">◄  </text:span></text:p>
          </table:table-cell>
          <table:table-cell table:style-name="ce3198"/>
          <table:table-cell table:style-name="ce3198" office:value-type="string" calcext:value-type="string">
            <text:p>   <text:span text:style-name="T19">►        </text:span><text:span text:style-name="T135">████▋</text:span></text:p>
          </table:table-cell>
          <table:table-cell table:style-name="ce3031"/>
          <table:table-cell table:style-name="ce3010" office:value-type="string" calcext:value-type="string">
            <text:p>           █<text:span text:style-name="T19">▉</text:span></text:p>
          </table:table-cell>
          <table:table-cell table:style-name="ce3032"/>
          <table:table-cell table:style-name="ce3191" office:value-type="string" calcext:value-type="string">
            <text:p>        █<text:span text:style-name="T19">████▌</text:span></text:p>
          </table:table-cell>
          <table:table-cell table:style-name="ce3198"/>
          <table:table-cell table:style-name="ce3198" office:value-type="string" calcext:value-type="string">
            <text:p> <text:span text:style-name="T19">◄          </text:span><text:span text:style-name="T164">██   </text:span><text:span text:style-name="T31"> ►</text:span></text:p>
          </table:table-cell>
          <table:table-cell table:style-name="ce3286"/>
          <table:table-cell table:style-name="ce3038" office:value-type="string" calcext:value-type="string">
            <text:p>        █<text:span text:style-name="T19">█▉</text:span></text:p>
          </table:table-cell>
          <table:table-cell table:style-name="ce3198"/>
          <table:table-cell table:number-columns-repeated="16358"/>
        </table:table-row>
        <table:table-row table:style-name="ro4">
          <table:table-cell table:style-name="ce2944" office:value-type="string" calcext:value-type="string">
            <text:p>♀</text:p>
          </table:table-cell>
          <table:table-cell table:style-name="ce3024" office:value-type="string" calcext:value-type="string">
            <text:p>█</text:p>
          </table:table-cell>
          <table:table-cell table:style-name="ce3165"/>
          <table:table-cell table:style-name="ce3191" office:value-type="string" calcext:value-type="string">
            <text:p>         █<text:span text:style-name="T19">█</text:span></text:p>
          </table:table-cell>
          <table:table-cell table:style-name="ce3286"/>
          <table:table-cell table:style-name="ce3198"/>
          <table:table-cell table:style-name="ce3054"/>
          <table:table-cell table:style-name="ce3023" office:value-type="string" calcext:value-type="string">
            <text:p>  █<text:span text:style-name="T19">█████▋</text:span></text:p>
          </table:table-cell>
          <table:table-cell table:style-name="ce3032"/>
          <table:table-cell table:style-name="ce3022" office:value-type="string" calcext:value-type="string">
            <text:p>      █<text:span text:style-name="T19">████▊</text:span></text:p>
          </table:table-cell>
          <table:table-cell table:style-name="ce3286"/>
          <table:table-cell table:style-name="ce3468" office:value-type="string" calcext:value-type="string">
            <text:p>          █<text:span text:style-name="T19">▉</text:span></text:p>
          </table:table-cell>
          <table:table-cell table:style-name="ce3198"/>
          <table:table-cell table:style-name="ce3023" office:value-type="string" calcext:value-type="string">
            <text:p>         █<text:span text:style-name="T19">█▋</text:span></text:p>
          </table:table-cell>
          <table:table-cell table:style-name="ce3031"/>
          <table:table-cell table:style-name="ce3031" office:value-type="string" calcext:value-type="string">
            <text:p>            <text:span text:style-name="T19">◄</text:span></text:p>
          </table:table-cell>
          <table:table-cell table:style-name="ce3031" table:number-columns-repeated="2"/>
          <table:table-cell table:style-name="ce3031" office:value-type="string" calcext:value-type="string">
            <text:p>         <text:span text:style-name="T19">►</text:span></text:p>
          </table:table-cell>
          <table:table-cell table:style-name="ce3364" office:value-type="string" calcext:value-type="string">
            <text:p> <text:span text:style-name="T11">♌</text:span></text:p>
          </table:table-cell>
          <table:table-cell table:style-name="ce3031"/>
          <table:table-cell table:style-name="ce3037" office:value-type="string" calcext:value-type="string">
            <text:p>          █<text:span text:style-name="T19">▉</text:span></text:p>
          </table:table-cell>
          <table:table-cell table:style-name="ce3032" table:number-columns-repeated="2"/>
          <table:table-cell table:style-name="ce4122" office:value-type="string" calcext:value-type="string">
            <text:p><text:s text:c="12"/>█</text:p>
          </table:table-cell>
          <table:table-cell table:style-name="ce3198"/>
          <table:table-cell table:number-columns-repeated="16358"/>
        </table:table-row>
        <table:table-row table:style-name="ro4">
          <table:table-cell table:style-name="ce2945" office:value-type="string" calcext:value-type="string">
            <text:p>♂</text:p>
          </table:table-cell>
          <table:table-cell table:style-name="ce3025" office:value-type="string" calcext:value-type="string">
            <text:p>  <text:span text:style-name="T11">♍</text:span></text:p>
          </table:table-cell>
          <table:table-cell table:number-columns-repeated="2"/>
          <table:table-cell table:style-name="ce3022" office:value-type="string" calcext:value-type="string">
            <text:p>          █<text:span text:style-name="T19">██▊</text:span></text:p>
          </table:table-cell>
          <table:table-cell table:style-name="ce3039"/>
          <table:table-cell table:style-name="ce3029" office:value-type="string" calcext:value-type="string">
            <text:p> <text:span text:style-name="T21">♎</text:span></text:p>
          </table:table-cell>
          <table:table-cell table:style-name="ce3463" office:value-type="string" calcext:value-type="string">
            <text:p><text:s text:c="2"/>◄ <text:s/></text:p>
          </table:table-cell>
          <table:table-cell table:style-name="ce3362" office:value-type="string" calcext:value-type="string">
            <text:p>        █<text:span text:style-name="T19">█▊</text:span></text:p>
          </table:table-cell>
          <table:table-cell table:style-name="ce3572"/>
          <table:table-cell table:style-name="ce3632" office:value-type="string" calcext:value-type="string">
            <text:p>  <text:span text:style-name="T11">♍</text:span></text:p>
          </table:table-cell>
          <table:table-cell table:style-name="ce3690"/>
          <table:table-cell table:style-name="ce3735" office:value-type="string" calcext:value-type="string">
            <text:p><text:s text:c="2"/>►</text:p>
          </table:table-cell>
          <table:table-cell table:style-name="ce3032"/>
          <table:table-cell table:style-name="ce3736"/>
          <table:table-cell table:style-name="ce3191" office:value-type="string" calcext:value-type="string">
            <text:p>          █<text:span text:style-name="T19">█</text:span></text:p>
          </table:table-cell>
          <table:table-cell table:style-name="ce3286"/>
          <table:table-cell table:style-name="ce3029" office:value-type="string" calcext:value-type="string">
            <text:p> <text:span text:style-name="T21">♎</text:span></text:p>
          </table:table-cell>
          <table:table-cell table:style-name="ce3198"/>
          <table:table-cell table:style-name="ce3026" office:value-type="string" calcext:value-type="string">
            <text:p>  <text:span text:style-name="T21">♏</text:span></text:p>
          </table:table-cell>
          <table:table-cell/>
          <table:table-cell table:style-name="ce3031"/>
          <table:table-cell table:style-name="ce3364" office:value-type="string" calcext:value-type="string">
            <text:p> <text:span text:style-name="T11">♐</text:span></text:p>
          </table:table-cell>
          <table:table-cell table:style-name="ce3010" office:value-type="string" calcext:value-type="string">
            <text:p>       █<text:span text:style-name="T19">██</text:span></text:p>
          </table:table-cell>
          <table:table-cell table:style-name="ce3032"/>
          <table:table-cell table:style-name="ce3736" office:value-type="string" calcext:value-type="string">
            <text:p> <text:span text:style-name="T11">♑</text:span> </text:p>
          </table:table-cell>
          <table:table-cell table:number-columns-repeated="16358"/>
        </table:table-row>
        <table:table-row table:style-name="ro4">
          <table:table-cell table:style-name="ce2944" office:value-type="string" calcext:value-type="string">
            <text:p>♃</text:p>
          </table:table-cell>
          <table:table-cell table:style-name="ce3020" table:number-columns-repeated="8"/>
          <table:table-cell table:style-name="ce3573" office:value-type="string" calcext:value-type="string">
            <text:p> <text:span text:style-name="T11">♓</text:span> </text:p>
          </table:table-cell>
          <table:table-cell table:number-columns-repeated="2"/>
          <table:table-cell table:style-name="ce3054" office:value-type="string" calcext:value-type="string">
            <text:p>          █<text:span text:style-name="T19">███</text:span></text:p>
          </table:table-cell>
          <table:table-cell table:style-name="ce3208"/>
          <table:table-cell table:style-name="ce3364" office:value-type="string" calcext:value-type="string">
            <text:p> <text:span text:style-name="T11">♈</text:span></text:p>
          </table:table-cell>
          <table:table-cell table:style-name="ce3014"/>
          <table:table-cell table:style-name="ce3570" office:value-type="string" calcext:value-type="string">
            <text:p><text:s text:c="10"/>◄</text:p>
          </table:table-cell>
          <table:table-cell table:style-name="ce3014" table:number-columns-repeated="4"/>
          <table:table-cell table:style-name="ce3835" office:value-type="string" calcext:value-type="string">
            <text:p><text:s text:c="16"/>█</text:p>
          </table:table-cell>
          <table:table-cell table:style-name="ce3017"/>
          <table:table-cell table:style-name="ce3026" office:value-type="string" calcext:value-type="string">
            <text:p> <text:span text:style-name="T152"> </text:span><text:span text:style-name="T168">♓</text:span><text:span text:style-name="T152"> </text:span></text:p>
          </table:table-cell>
          <table:table-cell table:style-name="ce3020"/>
          <table:table-cell table:style-name="ce3413" office:value-type="string" calcext:value-type="string">
            <text:p><text:s text:c="4"/>►</text:p>
          </table:table-cell>
          <table:table-cell table:number-columns-repeated="16358"/>
        </table:table-row>
        <table:table-row table:style-name="ro4">
          <table:table-cell table:style-name="ce2946" office:value-type="string" calcext:value-type="string">
            <text:p>♄</text:p>
          </table:table-cell>
          <table:table-cell table:style-name="ce3026" office:value-type="string" calcext:value-type="string">
            <text:p> <text:span text:style-name="T11">♓</text:span></text:p>
          </table:table-cell>
          <table:table-cell table:style-name="ce3020" table:number-columns-repeated="2"/>
          <table:table-cell table:style-name="ce3023" office:value-type="string" calcext:value-type="string">
            <text:p>         <text:span text:style-name="T1"> █</text:span><text:span text:style-name="T72">█</text:span></text:p>
          </table:table-cell>
          <table:table-cell table:style-name="ce3031"/>
          <table:table-cell table:style-name="ce3014" table:number-columns-repeated="6"/>
          <table:table-cell table:style-name="ce3364" office:value-type="string" calcext:value-type="string">
            <text:p> <text:span text:style-name="T152"> </text:span><text:span text:style-name="T168">♈</text:span></text:p>
          </table:table-cell>
          <table:table-cell table:style-name="ce3014" table:number-columns-repeated="4"/>
          <table:table-cell table:style-name="ce3570"/>
          <table:table-cell table:style-name="ce3193" office:value-type="string" calcext:value-type="string">
            <text:p>◄</text:p>
          </table:table-cell>
          <table:table-cell table:style-name="ce3014" table:number-columns-repeated="7"/>
          <table:table-cell table:number-columns-repeated="16358"/>
        </table:table-row>
        <table:table-row table:style-name="ro4">
          <table:table-cell table:style-name="ce2944" office:value-type="string" calcext:value-type="string">
            <text:p>♅</text:p>
          </table:table-cell>
          <table:table-cell/>
          <table:table-cell table:style-name="ce3013"/>
          <table:table-cell table:number-columns-repeated="7"/>
          <table:table-cell table:style-name="ce3013"/>
          <table:table-cell table:style-name="ce3283" office:value-type="string" calcext:value-type="string">
            <text:p><text:s text:c="7"/>◄</text:p>
          </table:table-cell>
          <table:table-cell table:style-name="ce3736" office:value-type="string" calcext:value-type="string">
            <text:p>  <text:span text:style-name="T11">♑</text:span></text:p>
          </table:table-cell>
          <table:table-cell table:style-name="ce3013"/>
          <table:table-cell table:number-columns-repeated="6"/>
          <table:table-cell table:style-name="ce3013"/>
          <table:table-cell table:style-name="ce3283" office:value-type="string" calcext:value-type="string">
            <text:p><text:s text:c="10"/>►</text:p>
          </table:table-cell>
          <table:table-cell table:style-name="ce3013"/>
          <table:table-cell table:number-columns-repeated="16361"/>
        </table:table-row>
        <table:table-row table:style-name="ro4">
          <table:table-cell table:style-name="ce2945" office:value-type="string" calcext:value-type="string">
            <text:p>♆</text:p>
          </table:table-cell>
          <table:table-cell/>
          <table:table-cell table:style-name="ce3013"/>
          <table:table-cell table:number-columns-repeated="7"/>
          <table:table-cell table:style-name="ce3283" office:value-type="string" calcext:value-type="string">
            <text:p><text:s text:c="6"/>◄</text:p>
          </table:table-cell>
          <table:table-cell table:style-name="ce3013"/>
          <table:table-cell table:style-name="ce3575" office:value-type="string" calcext:value-type="string">
            <text:p> <text:span text:style-name="T152"> </text:span><text:span text:style-name="T168">♑</text:span></text:p>
          </table:table-cell>
          <table:table-cell table:style-name="ce3013"/>
          <table:table-cell table:number-columns-repeated="6"/>
          <table:table-cell table:style-name="ce3283" office:value-type="string" calcext:value-type="string">
            <text:p><text:s text:c="10"/>► </text:p>
          </table:table-cell>
          <table:table-cell table:style-name="ce3283"/>
          <table:table-cell table:style-name="ce3013"/>
          <table:table-cell table:number-columns-repeated="16361"/>
        </table:table-row>
        <table:table-row table:style-name="ro4">
          <table:table-cell table:style-name="ce2946" office:value-type="string" calcext:value-type="string">
            <text:p>♇</text:p>
          </table:table-cell>
          <table:table-cell table:style-name="ce3020" table:number-columns-repeated="5"/>
          <table:table-cell table:style-name="ce3413" office:value-type="string" calcext:value-type="string">
            <text:p>             <text:span text:style-name="T19">◄</text:span></text:p>
          </table:table-cell>
          <table:table-cell table:style-name="ce3413"/>
          <table:table-cell table:style-name="ce3020" table:number-columns-repeated="2"/>
          <table:table-cell table:style-name="ce3633"/>
          <table:table-cell/>
          <table:table-cell table:style-name="ce3026" office:value-type="string" calcext:value-type="string">
            <text:p> <text:span text:style-name="T152"> </text:span><text:span text:style-name="T153">♏</text:span></text:p>
          </table:table-cell>
          <table:table-cell/>
          <table:table-cell table:style-name="ce3020" table:number-columns-repeated="3"/>
          <table:table-cell table:style-name="ce3413" office:value-type="string" calcext:value-type="string">
            <text:p><text:s/>► <text:s/></text:p>
          </table:table-cell>
          <table:table-cell table:style-name="ce3020" table:number-columns-repeated="2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2000" calcext:value-type="float">
            <text:p>2000</text:p>
          </table:table-cell>
          <table:table-cell table:style-name="ce2803" office:value-type="float" office:value="0.76" calcext:value-type="float">
            <text:p>0,76</text:p>
          </table:table-cell>
          <table:table-cell table:style-name="ce2803"/>
          <table:table-cell table:style-name="ce2823" office:value-type="float" office:value="53.5" calcext:value-type="float">
            <text:p>53,5</text:p>
          </table:table-cell>
          <table:table-cell table:style-name="ce2803" office:value-type="float" office:value="4.32" calcext:value-type="float">
            <text:p>4,32</text:p>
          </table:table-cell>
          <table:table-cell table:style-name="ce2825" office:value-type="float" office:value="64" calcext:value-type="float">
            <text:p>64</text:p>
          </table:table-cell>
          <table:table-cell table:style-name="ce2803" office:value-type="float" office:value="5.45" calcext:value-type="float">
            <text:p>5,45</text:p>
          </table:table-cell>
          <table:table-cell table:style-name="ce2823" office:value-type="float" office:value="102.5" calcext:value-type="float">
            <text:p>102,5</text:p>
          </table:table-cell>
          <table:table-cell table:style-name="ce2803" office:value-type="float" office:value="11.36" calcext:value-type="float">
            <text:p>11,36</text:p>
          </table:table-cell>
          <table:table-cell table:style-name="ce2825" office:value-type="float" office:value="15" calcext:value-type="float">
            <text:p>15</text:p>
          </table:table-cell>
          <table:table-cell table:style-name="ce2803" office:value-type="float" office:value="16.06" calcext:value-type="float">
            <text:p>16,06</text:p>
          </table:table-cell>
          <table:table-cell table:style-name="ce2823" office:value-type="float" office:value="43.5" calcext:value-type="float">
            <text:p>43,5</text:p>
          </table:table-cell>
          <table:table-cell table:style-name="ce2803" office:value-type="float" office:value="18.48" calcext:value-type="float">
            <text:p>18,48</text:p>
          </table:table-cell>
          <table:table-cell table:style-name="ce2823" office:value-type="float" office:value="20.5" calcext:value-type="float">
            <text:p>20,5</text:p>
          </table:table-cell>
          <table:table-cell table:style-name="ce2803" office:value-type="float" office:value="16.64" calcext:value-type="float">
            <text:p>16,64</text:p>
          </table:table-cell>
          <table:table-cell table:style-name="ce2823" office:value-type="float" office:value="56.5" calcext:value-type="float">
            <text:p>56,5</text:p>
          </table:table-cell>
          <table:table-cell table:style-name="ce2803" office:value-type="float" office:value="19.18" calcext:value-type="float">
            <text:p>19,18</text:p>
          </table:table-cell>
          <table:table-cell table:style-name="ce2825" office:value-type="float" office:value="72" calcext:value-type="float">
            <text:p>72</text:p>
          </table:table-cell>
          <table:table-cell table:style-name="ce2803" office:value-type="float" office:value="14.27" calcext:value-type="float">
            <text:p>14,27</text:p>
          </table:table-cell>
          <table:table-cell table:style-name="ce2823" office:value-type="float" office:value="61.5" calcext:value-type="float">
            <text:p>61,5</text:p>
          </table:table-cell>
          <table:table-cell table:style-name="ce2803" office:value-type="float" office:value="11.54" calcext:value-type="float">
            <text:p>11,54</text:p>
          </table:table-cell>
          <table:table-cell table:style-name="ce2823" office:value-type="float" office:value="45.5" calcext:value-type="float">
            <text:p>45,5</text:p>
          </table:table-cell>
          <table:table-cell table:style-name="ce2837" office:value-type="float" office:value="6.2" calcext:value-type="float">
            <text:p>6,2</text:p>
          </table:table-cell>
          <table:table-cell table:style-name="ce2823" office:value-type="float" office:value="28.5" calcext:value-type="float">
            <text:p>28,5</text:p>
          </table:table-cell>
          <table:table-cell table:style-name="ce2837" office:value-type="float" office:value="2.8" calcext:value-type="float">
            <text:p>2,8</text:p>
          </table:table-cell>
          <table:table-cell table:style-name="ce2823" office:value-type="float" office:value="29.5" calcext:value-type="float">
            <text:p>29,5</text:p>
          </table:table-cell>
          <table:table-cell table:style-name="ce2929" table:formula="of:=AVERAGE([.B41];[.E41];[.G41];[.I41];[.K41];[.M41];[.O41];[.Q41];[.S41];[.U41];[.W41];[.Y41])" office:value-type="float" office:value="10.5883333333333" calcext:value-type="float">
            <text:p>10,59</text:p>
          </table:table-cell>
          <table:table-cell table:style-name="ce2903" table:formula="of:=SUM([.D41];[.F41];[.H41];[.J41];[.L41];[.N41];[.P41];[.R41];[.T41];[.V41];[.X41];[.Z41])" office:value-type="float" office:value="592.5" calcext:value-type="float">
            <text:p>592,5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47" office:value-type="string" calcext:value-type="string">
            <text:p>☿</text:p>
          </table:table-cell>
          <table:table-cell table:style-name="ce3027"/>
          <table:table-cell/>
          <table:table-cell table:style-name="ce3010" office:value-type="string" calcext:value-type="string">
            <text:p>  <text:span text:style-name="T19">█</text:span>█<text:span text:style-name="T19">███▍</text:span></text:p>
          </table:table-cell>
          <table:table-cell table:style-name="ce3286"/>
          <table:table-cell table:style-name="ce3286" office:value-type="string" calcext:value-type="string">
            <text:p>      <text:span text:style-name="T19">◄</text:span></text:p>
          </table:table-cell>
          <table:table-cell table:style-name="ce3414" office:value-type="string" calcext:value-type="string">
            <text:p>♒</text:p>
          </table:table-cell>
          <table:table-cell table:style-name="ce3464" office:value-type="string" calcext:value-type="string">
            <text:p>►          <text:span text:style-name="T90">███</text:span></text:p>
          </table:table-cell>
          <table:table-cell table:style-name="ce3519"/>
          <table:table-cell table:style-name="ce3574"/>
          <table:table-cell table:style-name="ce3010" office:value-type="string" calcext:value-type="string">
            <text:p>           █<text:span text:style-name="T19">█████</text:span></text:p>
          </table:table-cell>
          <table:table-cell table:style-name="ce3304"/>
          <table:table-cell table:style-name="ce3286"/>
          <table:table-cell table:style-name="ce3286" office:value-type="string" calcext:value-type="string">
            <text:p>     <text:span text:style-name="T19">◄</text:span></text:p>
          </table:table-cell>
          <table:table-cell table:style-name="ce3414" office:value-type="string" calcext:value-type="string">
            <text:p>♊</text:p>
          </table:table-cell>
          <table:table-cell table:style-name="ce3863" office:value-type="string" calcext:value-type="string">
            <text:p>►           <text:span text:style-name="T90">██▉</text:span></text:p>
          </table:table-cell>
          <table:table-cell table:style-name="ce3519"/>
          <table:table-cell table:style-name="ce3415" office:value-type="string" calcext:value-type="string">
            <text:p> █<text:span text:style-name="T19">████▉</text:span></text:p>
          </table:table-cell>
          <table:table-cell table:style-name="ce3032"/>
          <table:table-cell table:style-name="ce3575" office:value-type="string" calcext:value-type="string">
            <text:p> <text:span text:style-name="T11">♍</text:span></text:p>
          </table:table-cell>
          <table:table-cell table:style-name="ce3191" office:value-type="string" calcext:value-type="string">
            <text:p>    █<text:span text:style-name="T19">██</text:span><text:span text:style-name="T218">◄</text:span><text:span text:style-name="T164">████</text:span></text:p>
          </table:table-cell>
          <table:table-cell table:style-name="ce3032"/>
          <table:table-cell table:style-name="ce3283" office:value-type="string" calcext:value-type="string">
            <text:p>    ►      <text:span text:style-name="T98">██▉</text:span></text:p>
          </table:table-cell>
          <table:table-cell table:style-name="ce3286"/>
          <table:table-cell table:style-name="ce3829" office:value-type="string" calcext:value-type="string">
            <text:p>  █<text:span text:style-name="T19">█████▋</text:span></text:p>
          </table:table-cell>
          <table:table-cell table:style-name="ce3031"/>
          <table:table-cell table:number-columns-repeated="16358"/>
        </table:table-row>
        <table:table-row table:style-name="ro4">
          <table:table-cell table:style-name="ce2948" office:value-type="string" calcext:value-type="string">
            <text:p>♀</text:p>
          </table:table-cell>
          <table:table-cell table:style-name="ce3028" office:value-type="string" calcext:value-type="string">
            <text:p><text:s text:c="11"/>████</text:p>
          </table:table-cell>
          <table:table-cell/>
          <table:table-cell table:style-name="ce3031"/>
          <table:table-cell table:style-name="ce3037" office:value-type="string" calcext:value-type="string">
            <text:p>          █<text:span text:style-name="T19">▋</text:span></text:p>
          </table:table-cell>
          <table:table-cell table:style-name="ce3032"/>
          <table:table-cell table:style-name="ce3191" office:value-type="string" calcext:value-type="string">
            <text:p>         █<text:span text:style-name="T19">█</text:span></text:p>
          </table:table-cell>
          <table:table-cell table:style-name="ce3286"/>
          <table:table-cell table:style-name="ce3519" table:number-columns-repeated="2"/>
          <table:table-cell table:style-name="ce3634" office:value-type="string" calcext:value-type="string">
            <text:p><text:s text:c="9"/>███</text:p>
          </table:table-cell>
          <table:table-cell table:style-name="ce3032"/>
          <table:table-cell table:style-name="ce3360" office:value-type="string" calcext:value-type="string">
            <text:p>           <text:span text:style-name="T19">█▉</text:span></text:p>
          </table:table-cell>
          <table:table-cell table:style-name="ce3286"/>
          <table:table-cell table:style-name="ce3829" office:value-type="string" calcext:value-type="string">
            <text:p>          █<text:span text:style-name="T19">████▉</text:span></text:p>
          </table:table-cell>
          <table:table-cell table:style-name="ce3031" table:number-columns-repeated="2"/>
          <table:table-cell table:style-name="ce3010" office:value-type="string" calcext:value-type="string">
            <text:p>         █<text:span text:style-name="T19">█</text:span></text:p>
          </table:table-cell>
          <table:table-cell table:style-name="ce3032" table:number-columns-repeated="2"/>
          <table:table-cell table:style-name="ce4041" office:value-type="string" calcext:value-type="string">
            <text:p> <text:span text:style-name="T19">█████▉</text:span></text:p>
          </table:table-cell>
          <table:table-cell table:style-name="ce3519"/>
          <table:table-cell table:style-name="ce3415" office:value-type="string" calcext:value-type="string">
            <text:p>          █<text:span text:style-name="T19">█</text:span></text:p>
          </table:table-cell>
          <table:table-cell table:style-name="ce3031"/>
          <table:table-cell table:style-name="ce3010" office:value-type="string" calcext:value-type="string">
            <text:p>     █<text:span text:style-name="T19">██▉</text:span></text:p>
          </table:table-cell>
          <table:table-cell table:style-name="ce3032"/>
          <table:table-cell table:number-columns-repeated="16358"/>
        </table:table-row>
        <table:table-row table:style-name="ro4">
          <table:table-cell table:style-name="ce2949" office:value-type="string" calcext:value-type="string">
            <text:p>♂</text:p>
          </table:table-cell>
          <table:table-cell table:style-name="ce3029" office:value-type="string" calcext:value-type="string">
            <text:p> <text:span text:style-name="T11">♒</text:span> </text:p>
          </table:table-cell>
          <table:table-cell table:style-name="ce3033"/>
          <table:table-cell table:style-name="ce3192"/>
          <table:table-cell table:style-name="ce3287" office:value-type="string" calcext:value-type="string">
            <text:p>   <text:span text:style-name="T11">♓</text:span> </text:p>
          </table:table-cell>
          <table:table-cell table:style-name="ce3358"/>
          <table:table-cell table:style-name="ce3415" office:value-type="string" calcext:value-type="string">
            <text:p>         █<text:span text:style-name="T19">██▉</text:span></text:p>
          </table:table-cell>
          <table:table-cell table:style-name="ce3031"/>
          <table:table-cell table:style-name="ce3520" office:value-type="string" calcext:value-type="string">
            <text:p><text:span text:style-name="T136">        </text:span><text:span text:style-name="T137">♈</text:span><text:span text:style-name="T138">   </text:span><text:span text:style-name="T139">█████</text:span></text:p>
          </table:table-cell>
          <table:table-cell table:style-name="ce3032"/>
          <table:table-cell table:style-name="ce3013"/>
          <table:table-cell table:style-name="ce3575" office:value-type="string" calcext:value-type="string">
            <text:p> <text:span text:style-name="T11">♉</text:span> </text:p>
          </table:table-cell>
          <table:table-cell table:style-name="ce3032"/>
          <table:table-cell table:style-name="ce3029" office:value-type="string" calcext:value-type="string">
            <text:p>   <text:span text:style-name="T11">♊</text:span></text:p>
          </table:table-cell>
          <table:table-cell table:style-name="ce3033"/>
          <table:table-cell table:style-name="ce3829" office:value-type="string" calcext:value-type="string">
            <text:p>           █<text:span text:style-name="T19">█</text:span></text:p>
          </table:table-cell>
          <table:table-cell table:style-name="ce3519"/>
          <table:table-cell table:style-name="ce3519" office:value-type="string" calcext:value-type="string">
            <text:p>      <text:span text:style-name="T11">♋</text:span>      <text:span text:style-name="T74">█</text:span></text:p>
          </table:table-cell>
          <table:table-cell table:style-name="ce3031"/>
          <table:table-cell table:style-name="ce3364" office:value-type="string" calcext:value-type="string">
            <text:p> <text:span text:style-name="T11">♌</text:span></text:p>
          </table:table-cell>
          <table:table-cell table:style-name="ce3010" office:value-type="string" calcext:value-type="string">
            <text:p>         <text:span text:style-name="T7"> █</text:span><text:span text:style-name="T77">███▉</text:span></text:p>
          </table:table-cell>
          <table:table-cell table:style-name="ce3032" table:number-columns-repeated="2"/>
          <table:table-cell table:style-name="ce3575" office:value-type="string" calcext:value-type="string">
            <text:p>  <text:span text:style-name="T11">♍</text:span></text:p>
          </table:table-cell>
          <table:table-cell table:number-columns-repeated="16360"/>
        </table:table-row>
        <table:table-row table:style-name="ro4">
          <table:table-cell table:style-name="ce2948" office:value-type="string" calcext:value-type="string">
            <text:p>♃</text:p>
          </table:table-cell>
          <table:table-cell table:style-name="ce3030" office:value-type="string" calcext:value-type="string">
            <text:p>   <text:span text:style-name="T11">♓</text:span> </text:p>
          </table:table-cell>
          <table:table-cell/>
          <table:table-cell table:style-name="ce3028" office:value-type="string" calcext:value-type="string">
            <text:p><text:s text:c="11"/>████▊</text:p>
          </table:table-cell>
          <table:table-cell table:style-name="ce3031"/>
          <table:table-cell table:style-name="ce3014" table:number-columns-repeated="4"/>
          <table:table-cell table:style-name="ce3364" office:value-type="string" calcext:value-type="string">
            <text:p>  <text:span text:style-name="T11">♈</text:span></text:p>
          </table:table-cell>
          <table:table-cell table:style-name="ce3014"/>
          <table:table-cell table:style-name="ce3691" office:value-type="string" calcext:value-type="string">
            <text:p><text:span text:style-name="T34">        </text:span><text:span text:style-name="T155">    █</text:span></text:p>
          </table:table-cell>
          <table:table-cell table:style-name="ce3032"/>
          <table:table-cell table:style-name="ce3575" office:value-type="string" calcext:value-type="string">
            <text:p><text:span text:style-name="T11">♉</text:span> </text:p>
          </table:table-cell>
          <table:table-cell table:number-columns-repeated="5"/>
          <table:table-cell table:style-name="ce3018" office:value-type="string" calcext:value-type="string">
            <text:p>              <text:span text:style-name="T19">◄</text:span></text:p>
          </table:table-cell>
          <table:table-cell table:style-name="ce3013"/>
          <table:table-cell table:style-name="ce3018" office:value-type="string" calcext:value-type="string">
            <text:p><text:s text:c="12"/></text:p>
          </table:table-cell>
          <table:table-cell table:style-name="ce3013"/>
          <table:table-cell table:number-columns-repeated="16361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31"/>
          <table:table-cell table:style-name="ce3014"/>
          <table:table-cell table:style-name="ce3193" office:value-type="string" calcext:value-type="string">
            <text:p>►</text:p>
          </table:table-cell>
          <table:table-cell table:style-name="ce3014" table:number-columns-repeated="5"/>
          <table:table-cell table:style-name="ce3364" office:value-type="string" calcext:value-type="string">
            <text:p>  <text:span text:style-name="T11">♈</text:span></text:p>
          </table:table-cell>
          <table:table-cell table:style-name="ce3014"/>
          <table:table-cell table:style-name="ce3010" office:value-type="string" calcext:value-type="string">
            <text:p><text:s text:c="13"/>█</text:p>
          </table:table-cell>
          <table:table-cell table:style-name="ce3018"/>
          <table:table-cell table:style-name="ce3575" office:value-type="string" calcext:value-type="string">
            <text:p><text:span text:style-name="T11">♉</text:span> </text:p>
          </table:table-cell>
          <table:table-cell table:number-columns-repeated="4"/>
          <table:table-cell table:style-name="ce3032" office:value-type="string" calcext:value-type="string">
            <text:p>             <text:span text:style-name="T19">◄</text:span></text:p>
          </table:table-cell>
          <table:table-cell table:style-name="ce3032" table:number-columns-repeated="3"/>
          <table:table-cell table:style-name="ce3013"/>
          <table:table-cell table:number-columns-repeated="16361"/>
        </table:table-row>
        <table:table-row table:style-name="ro4">
          <table:table-cell table:style-name="ce2948" office:value-type="string" calcext:value-type="string">
            <text:p>⛢ </text:p>
          </table:table-cell>
          <table:table-cell table:style-name="ce3032"/>
          <table:table-cell table:style-name="ce3013"/>
          <table:table-cell table:number-columns-repeated="6"/>
          <table:table-cell table:style-name="ce3575" office:value-type="string" calcext:value-type="string">
            <text:p>  <text:span text:style-name="T11">♑</text:span></text:p>
          </table:table-cell>
          <table:table-cell table:style-name="ce3013"/>
          <table:table-cell table:style-name="ce3692" office:value-type="string" calcext:value-type="string">
            <text:p><text:s text:c="10"/>◄</text:p>
          </table:table-cell>
          <table:table-cell/>
          <table:table-cell table:style-name="ce3013"/>
          <table:table-cell table:number-columns-repeated="6"/>
          <table:table-cell table:style-name="ce3013"/>
          <table:table-cell table:style-name="ce3032" office:value-type="string" calcext:value-type="string">
            <text:p>           <text:span text:style-name="T19">► </text:span></text:p>
          </table:table-cell>
          <table:table-cell table:style-name="ce3013"/>
          <table:table-cell table:style-name="ce3032" office:value-type="string" calcext:value-type="string">
            <text:p><text:s text:c="8"/></text:p>
          </table:table-cell>
          <table:table-cell table:number-columns-repeated="16360"/>
        </table:table-row>
        <table:table-row table:style-name="ro4">
          <table:table-cell table:style-name="ce2949" office:value-type="string" calcext:value-type="string">
            <text:p>♆</text:p>
          </table:table-cell>
          <table:table-cell/>
          <table:table-cell table:style-name="ce3013"/>
          <table:table-cell table:number-columns-repeated="6"/>
          <table:table-cell table:style-name="ce3575" office:value-type="string" calcext:value-type="string">
            <text:p>  <text:span text:style-name="T11">♑</text:span></text:p>
          </table:table-cell>
          <table:table-cell table:style-name="ce3283" office:value-type="string" calcext:value-type="string">
            <text:p><text:s text:c="8"/>◄</text:p>
          </table:table-cell>
          <table:table-cell table:style-name="ce3013"/>
          <table:table-cell/>
          <table:table-cell table:style-name="ce3013"/>
          <table:table-cell table:number-columns-repeated="6"/>
          <table:table-cell table:style-name="ce3013"/>
          <table:table-cell table:style-name="ce3692" office:value-type="string" calcext:value-type="string">
            <text:p><text:s/>►</text:p>
          </table:table-cell>
          <table:table-cell table:style-name="ce3013"/>
          <table:table-cell table:style-name="ce4097" office:value-type="string" calcext:value-type="string">
            <text:p><text:s text:c="3"/></text:p>
          </table:table-cell>
          <table:table-cell table:number-columns-repeated="16360"/>
        </table:table-row>
        <table:table-row table:style-name="ro4">
          <table:table-cell table:style-name="ce2951" office:value-type="string" calcext:value-type="string">
            <text:p>♇</text:p>
          </table:table-cell>
          <table:table-cell table:style-name="ce3020" table:number-columns-repeated="6"/>
          <table:table-cell table:style-name="ce3413" office:value-type="string" calcext:value-type="string">
            <text:p>◄</text:p>
          </table:table-cell>
          <table:table-cell table:style-name="ce3020"/>
          <table:table-cell table:style-name="ce3576" office:value-type="string" calcext:value-type="string">
            <text:p>  <text:span text:style-name="T147">♏</text:span></text:p>
          </table:table-cell>
          <table:table-cell table:number-columns-repeated="2"/>
          <table:table-cell table:style-name="ce3020"/>
          <table:table-cell/>
          <table:table-cell table:style-name="ce3020" table:number-columns-repeated="3"/>
          <table:table-cell table:style-name="ce3413" office:value-type="string" calcext:value-type="string">
            <text:p><text:s text:c="6"/>►</text:p>
          </table:table-cell>
          <table:table-cell table:style-name="ce3020" table:number-columns-repeated="2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2001" calcext:value-type="float">
            <text:p>2001</text:p>
          </table:table-cell>
          <table:table-cell table:style-name="ce2803" office:value-type="float" office:value="0.84" calcext:value-type="float">
            <text:p>0,84</text:p>
          </table:table-cell>
          <table:table-cell table:style-name="ce2803"/>
          <table:table-cell table:style-name="ce2825" office:value-type="float" office:value="29" calcext:value-type="float">
            <text:p>29</text:p>
          </table:table-cell>
          <table:table-cell table:style-name="ce2837" office:value-type="float" office:value="2.2" calcext:value-type="float">
            <text:p>2,2</text:p>
          </table:table-cell>
          <table:table-cell table:style-name="ce2825" office:value-type="float" office:value="33" calcext:value-type="float">
            <text:p>33</text:p>
          </table:table-cell>
          <table:table-cell table:style-name="ce2837" office:value-type="float" office:value="4.2" calcext:value-type="float">
            <text:p>4,2</text:p>
          </table:table-cell>
          <table:table-cell table:style-name="ce2823" office:value-type="float" office:value="95.5" calcext:value-type="float">
            <text:p>95,5</text:p>
          </table:table-cell>
          <table:table-cell table:style-name="ce2803" office:value-type="float" office:value="8.43" calcext:value-type="float">
            <text:p>8,43</text:p>
          </table:table-cell>
          <table:table-cell table:style-name="ce2823" office:value-type="float" office:value="46.5" calcext:value-type="float">
            <text:p>46,5</text:p>
          </table:table-cell>
          <table:table-cell table:style-name="ce2803" office:value-type="float" office:value="15.24" calcext:value-type="float">
            <text:p>15,24</text:p>
          </table:table-cell>
          <table:table-cell table:style-name="ce2823" office:value-type="float" office:value="54.5" calcext:value-type="float">
            <text:p>54,5</text:p>
          </table:table-cell>
          <table:table-cell table:style-name="ce2803" office:value-type="float" office:value="15.17" calcext:value-type="float">
            <text:p>15,17</text:p>
          </table:table-cell>
          <table:table-cell table:style-name="ce2823" office:value-type="float" office:value="71.5" calcext:value-type="float">
            <text:p>71,5</text:p>
          </table:table-cell>
          <table:table-cell table:style-name="ce2837" office:value-type="float" office:value="19.8" calcext:value-type="float">
            <text:p>19,8</text:p>
          </table:table-cell>
          <table:table-cell table:style-name="ce2823" office:value-type="float" office:value="105.5" calcext:value-type="float">
            <text:p>105,5</text:p>
          </table:table-cell>
          <table:table-cell table:style-name="ce2896" office:value-type="float" office:value="20.23" calcext:value-type="float">
            <text:p>20,23</text:p>
          </table:table-cell>
          <table:table-cell table:style-name="ce2823" office:value-type="float" office:value="31.5" calcext:value-type="float">
            <text:p>31,5</text:p>
          </table:table-cell>
          <table:table-cell table:style-name="ce2849" office:value-type="float" office:value="13" calcext:value-type="float">
            <text:p>13</text:p>
          </table:table-cell>
          <table:table-cell table:style-name="ce2823" office:value-type="float" office:value="104.5" calcext:value-type="float">
            <text:p>104,5</text:p>
          </table:table-cell>
          <table:table-cell table:style-name="ce2803" office:value-type="float" office:value="12.77" calcext:value-type="float">
            <text:p>12,77</text:p>
          </table:table-cell>
          <table:table-cell table:style-name="ce2825" office:value-type="float" office:value="31" calcext:value-type="float">
            <text:p>31</text:p>
          </table:table-cell>
          <table:table-cell table:style-name="ce2803" office:value-type="float" office:value="4.29" calcext:value-type="float">
            <text:p>4,29</text:p>
          </table:table-cell>
          <table:table-cell table:style-name="ce2823" office:value-type="float" office:value="54.5" calcext:value-type="float">
            <text:p>54,5</text:p>
          </table:table-cell>
          <table:table-cell table:style-name="ce2802" office:value-type="float" office:value="-0.68" calcext:value-type="float">
            <text:p>-0,68</text:p>
          </table:table-cell>
          <table:table-cell table:style-name="ce2825" office:value-type="float" office:value="61" calcext:value-type="float">
            <text:p>61</text:p>
          </table:table-cell>
          <table:table-cell table:style-name="ce2929" table:formula="of:=AVERAGE([.B50];[.E50];[.G50];[.I50];[.K50];[.M50];[.O50];[.Q50];[.S50];[.U50];[.W50];[.Y50])" office:value-type="float" office:value="9.62416666666667" calcext:value-type="float">
            <text:p>9,62</text:p>
          </table:table-cell>
          <table:table-cell table:style-name="ce2903" table:formula="of:=SUM([.D50];[.F50];[.H50];[.J50];[.L50];[.N50];[.P50];[.R50];[.T50];[.V50];[.X50];[.Z50])" office:value-type="float" office:value="718" calcext:value-type="float">
            <text:p>718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10" office:value-type="string" calcext:value-type="string">
            <text:p>        █<text:span text:style-name="T19">████▊</text:span></text:p>
          </table:table-cell>
          <table:table-cell/>
          <table:table-cell table:style-name="ce3194"/>
          <table:table-cell table:style-name="ce3288" office:value-type="string" calcext:value-type="string">
            <text:p><text:span text:style-name="T85"> </text:span><text:span text:style-name="T86">◄</text:span><text:span text:style-name="T87"> </text:span><text:span text:style-name="T85"> </text:span>      <text:span text:style-name="T88">██▊       </text:span><text:span text:style-name="T39">►</text:span></text:p>
          </table:table-cell>
          <table:table-cell table:style-name="ce3018"/>
          <table:table-cell table:style-name="ce3191" office:value-type="string" calcext:value-type="string">
            <text:p><text:span text:style-name="T25">   </text:span>         <text:span text:style-name="T19">█</text:span></text:p>
          </table:table-cell>
          <table:table-cell table:style-name="ce3039"/>
          <table:table-cell table:style-name="ce3015"/>
          <table:table-cell table:style-name="ce3023" office:value-type="string" calcext:value-type="string">
            <text:p>     █<text:span text:style-name="T19">██▉</text:span></text:p>
          </table:table-cell>
          <table:table-cell table:style-name="ce3018"/>
          <table:table-cell table:style-name="ce3032"/>
          <table:table-cell table:style-name="ce3197" office:value-type="string" calcext:value-type="string">
            <text:p> <text:span text:style-name="T25">&lt;</text:span>    <text:span text:style-name="T169">██</text:span><text:span text:style-name="T170">█      </text:span><text:span text:style-name="T45">&gt;</text:span></text:p>
          </table:table-cell>
          <table:table-cell table:style-name="ce3781"/>
          <table:table-cell table:style-name="ce3830" office:value-type="string" calcext:value-type="string">
            <text:p><text:span text:style-name="T36">          </text:span><text:span text:style-name="T181">█████▉</text:span><text:span text:style-name="T182">███▌</text:span></text:p>
          </table:table-cell>
          <table:table-cell table:style-name="ce3289"/>
          <table:table-cell table:style-name="ce3891"/>
          <table:table-cell table:style-name="ce3010" office:value-type="string" calcext:value-type="string">
            <text:p>          █<text:span text:style-name="T19">█</text:span></text:p>
          </table:table-cell>
          <table:table-cell table:style-name="ce3018" table:number-columns-repeated="2"/>
          <table:table-cell table:style-name="ce3018" office:value-type="string" calcext:value-type="string">
            <text:p>&lt;</text:p>
          </table:table-cell>
          <table:table-cell table:style-name="ce3018" office:value-type="string" calcext:value-type="string">
            <text:p><text:s text:c="5"/>&gt; <text:s text:c="4"/></text:p>
          </table:table-cell>
          <table:table-cell table:style-name="ce3191" office:value-type="string" calcext:value-type="string">
            <text:p>          █<text:span text:style-name="T19">███▍</text:span></text:p>
          </table:table-cell>
          <table:table-cell table:style-name="ce3047"/>
          <table:table-cell table:style-name="ce3015"/>
          <table:table-cell table:style-name="ce3051"/>
          <table:table-cell table:number-columns-repeated="16358"/>
        </table:table-row>
        <table:table-row table:style-name="ro4">
          <table:table-cell table:style-name="ce2953" office:value-type="string" calcext:value-type="string">
            <text:p>♀</text:p>
          </table:table-cell>
          <table:table-cell table:style-name="ce3033"/>
          <table:table-cell/>
          <table:table-cell table:style-name="ce3038" office:value-type="string" calcext:value-type="string">
            <text:p>       █<text:span text:style-name="T19">██▊</text:span></text:p>
          </table:table-cell>
          <table:table-cell table:style-name="ce3015" table:number-columns-repeated="2"/>
          <table:table-cell table:style-name="ce3015" office:value-type="string" calcext:value-type="string">
            <text:p><text:s text:c="8"/>&lt; <text:s/></text:p>
          </table:table-cell>
          <table:table-cell table:style-name="ce3015" office:value-type="string" calcext:value-type="string">
            <text:p>     <text:span text:style-name="T11">♓</text:span> </text:p>
          </table:table-cell>
          <table:table-cell table:style-name="ce3015"/>
          <table:table-cell table:style-name="ce3015" office:value-type="string" calcext:value-type="string">
            <text:p><text:s text:c="6"/>&gt;</text:p>
          </table:table-cell>
          <table:table-cell table:style-name="ce3047" office:value-type="string" calcext:value-type="string">
            <text:p>██</text:p>
          </table:table-cell>
          <table:table-cell table:style-name="ce3693" office:value-type="string" calcext:value-type="string">
            <text:p>      <text:span text:style-name="T1">   █</text:span><text:span text:style-name="T72">█▉</text:span></text:p>
          </table:table-cell>
          <table:table-cell table:style-name="ce3636"/>
          <table:table-cell table:style-name="ce3010" office:value-type="string" calcext:value-type="string">
            <text:p>            <text:span text:style-name="T19">█</text:span></text:p>
          </table:table-cell>
          <table:table-cell/>
          <table:table-cell table:style-name="ce3018"/>
          <table:table-cell table:style-name="ce3468" office:value-type="string" calcext:value-type="string">
            <text:p>         █<text:span text:style-name="T19">██▉</text:span></text:p>
          </table:table-cell>
          <table:table-cell table:style-name="ce3292"/>
          <table:table-cell table:style-name="ce3023" office:value-type="string" calcext:value-type="string">
            <text:p>          █<text:span text:style-name="T19">█</text:span></text:p>
          </table:table-cell>
          <table:table-cell table:style-name="ce3051"/>
          <table:table-cell table:style-name="ce3019" office:value-type="string" calcext:value-type="string">
            <text:p><text:s text:c="9"/>██</text:p>
          </table:table-cell>
          <table:table-cell table:style-name="ce3018"/>
          <table:table-cell table:style-name="ce3018" office:value-type="string" calcext:value-type="string">
            <text:p>     <text:span text:style-name="T11">♍</text:span></text:p>
          </table:table-cell>
          <table:table-cell table:style-name="ce3039"/>
          <table:table-cell table:style-name="ce3047" office:value-type="string" calcext:value-type="string">
            <text:p><text:s text:c="10"/>████</text:p>
          </table:table-cell>
          <table:table-cell table:style-name="ce3293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34" office:value-type="string" calcext:value-type="string">
            <text:p>        ███   <text:span text:style-name="T26"> </text:span><text:span text:style-name="T27">♎</text:span></text:p>
          </table:table-cell>
          <table:table-cell/>
          <table:table-cell table:style-name="ce3039"/>
          <table:table-cell table:style-name="ce3289" office:value-type="string" calcext:value-type="string">
            <text:p>          █<text:span text:style-name="T19">█▌</text:span></text:p>
          </table:table-cell>
          <table:table-cell table:style-name="ce3015"/>
          <table:table-cell table:style-name="ce3015" office:value-type="string" calcext:value-type="string">
            <text:p>       <text:span text:style-name="T21">♏</text:span>  </text:p>
          </table:table-cell>
          <table:table-cell table:style-name="ce3020"/>
          <table:table-cell table:style-name="ce3054" office:value-type="string" calcext:value-type="string">
            <text:p>           █<text:span text:style-name="T19">████</text:span></text:p>
          </table:table-cell>
          <table:table-cell table:style-name="ce3293"/>
          <table:table-cell table:style-name="ce3051" office:value-type="string" calcext:value-type="string">
            <text:p>  <text:span text:style-name="T11">♐</text:span>      &lt;</text:p>
          </table:table-cell>
          <table:table-cell table:style-name="ce3293" office:value-type="string" calcext:value-type="string">
            <text:p>        █<text:span text:style-name="T19">█▋</text:span></text:p>
          </table:table-cell>
          <table:table-cell table:style-name="ce3015"/>
          <table:table-cell/>
          <table:table-cell table:style-name="ce3015" office:value-type="string" calcext:value-type="string">
            <text:p>      <text:span text:style-name="T21">♏</text:span></text:p>
          </table:table-cell>
          <table:table-cell table:style-name="ce3015" office:value-type="string" calcext:value-type="string">
            <text:p><text:s text:c="2"/>&gt;</text:p>
          </table:table-cell>
          <table:table-cell table:style-name="ce3020"/>
          <table:table-cell table:style-name="ce3054" office:value-type="string" calcext:value-type="string">
            <text:p>         █<text:span text:style-name="T19">█▉</text:span></text:p>
          </table:table-cell>
          <table:table-cell table:style-name="ce3037"/>
          <table:table-cell table:style-name="ce4003"/>
          <table:table-cell table:style-name="ce3051" office:value-type="string" calcext:value-type="string">
            <text:p>    <text:span text:style-name="T11">♐</text:span></text:p>
          </table:table-cell>
          <table:table-cell table:style-name="ce3019" office:value-type="string" calcext:value-type="string">
            <text:p>       ██<text:span text:style-name="T19">██</text:span></text:p>
          </table:table-cell>
          <table:table-cell table:style-name="ce4075"/>
          <table:table-cell table:style-name="ce3018" office:value-type="string" calcext:value-type="string">
            <text:p>    <text:span text:style-name="T11">♑</text:span>     <text:span text:style-name="T88">███</text:span></text:p>
          </table:table-cell>
          <table:table-cell table:style-name="ce3362"/>
          <table:table-cell table:style-name="ce3039" office:value-type="string" calcext:value-type="string">
            <text:p>     <text:span text:style-name="T11">♒</text:span> </text:p>
          </table:table-cell>
          <table:table-cell table:number-columns-repeated="16358"/>
        </table:table-row>
        <table:table-row table:style-name="ro4">
          <table:table-cell table:style-name="ce2953" office:value-type="string" calcext:value-type="string">
            <text:p>♃</text:p>
          </table:table-cell>
          <table:table-cell/>
          <table:table-cell table:style-name="ce3013"/>
          <table:table-cell table:style-name="ce3018" office:value-type="string" calcext:value-type="string">
            <text:p><text:s text:c="9"/>&gt;</text:p>
          </table:table-cell>
          <table:table-cell table:number-columns-repeated="5"/>
          <table:table-cell table:style-name="ce3018" office:value-type="string" calcext:value-type="string">
            <text:p>    <text:span text:style-name="T11">♉</text:span> </text:p>
          </table:table-cell>
          <table:table-cell table:style-name="ce3013" table:number-columns-repeated="2"/>
          <table:table-cell/>
          <table:table-cell table:style-name="ce3032"/>
          <table:table-cell table:style-name="ce3191" office:value-type="string" calcext:value-type="string">
            <text:p><text:s text:c="9"/>██</text:p>
          </table:table-cell>
          <table:table-cell table:style-name="ce3033"/>
          <table:table-cell table:style-name="ce3039" office:value-type="string" calcext:value-type="string">
            <text:p>   <text:span text:style-name="T11">♊</text:span></text:p>
          </table:table-cell>
          <table:table-cell table:style-name="ce3033" table:number-columns-repeated="2"/>
          <table:table-cell table:style-name="ce3197"/>
          <table:table-cell table:style-name="ce3033" table:number-columns-repeated="2"/>
          <table:table-cell table:style-name="ce3039" office:value-type="string" calcext:value-type="string">
            <text:p>&lt;</text:p>
          </table:table-cell>
          <table:table-cell table:style-name="ce3033" table:number-columns-repeated="3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/>
          <table:table-cell table:style-name="ce3013"/>
          <table:table-cell table:style-name="ce3195"/>
          <table:table-cell table:number-columns-repeated="5"/>
          <table:table-cell table:style-name="ce3018" office:value-type="string" calcext:value-type="string">
            <text:p>     <text:span text:style-name="T11">♉</text:span> </text:p>
          </table:table-cell>
          <table:table-cell table:style-name="ce3018" office:value-type="string" calcext:value-type="string">
            <text:p><text:s text:c="3"/></text:p>
          </table:table-cell>
          <table:table-cell table:style-name="ce3013"/>
          <table:table-cell/>
          <table:table-cell table:style-name="ce3013"/>
          <table:table-cell table:number-columns-repeated="5"/>
          <table:table-cell table:style-name="ce3018" office:value-type="string" calcext:value-type="string">
            <text:p><text:s text:c="11"/>&lt;</text:p>
          </table:table-cell>
          <table:table-cell table:style-name="ce3013" table:number-columns-repeated="3"/>
          <table:table-cell table:number-columns-repeated="16361"/>
        </table:table-row>
        <table:table-row table:style-name="ro4">
          <table:table-cell office:value-type="string" calcext:value-type="string">
            <text:p>⛢ </text:p>
          </table:table-cell>
          <table:table-cell table:style-name="ce3035" table:number-columns-repeated="8"/>
          <table:table-cell table:style-name="ce3577" office:value-type="string" calcext:value-type="string">
            <text:p>    <text:span text:style-name="T11">♑</text:span></text:p>
          </table:table-cell>
          <table:table-cell table:style-name="ce3035"/>
          <table:table-cell table:style-name="ce3018" office:value-type="string" calcext:value-type="string">
            <text:p><text:s text:c="12"/>&lt;</text:p>
          </table:table-cell>
          <table:table-cell/>
          <table:table-cell table:style-name="ce3013"/>
          <table:table-cell table:number-columns-repeated="6"/>
          <table:table-cell table:style-name="ce3013" table:number-columns-repeated="2"/>
          <table:table-cell table:style-name="ce3018" office:value-type="string" calcext:value-type="string">
            <text:p>&gt;</text:p>
          </table:table-cell>
          <table:table-cell table:number-columns-repeated="16361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/>
          <table:table-cell table:style-name="ce3013"/>
          <table:table-cell table:number-columns-repeated="6"/>
          <table:table-cell table:style-name="ce3018" office:value-type="string" calcext:value-type="string">
            <text:p>     <text:span text:style-name="T11">♑</text:span></text:p>
          </table:table-cell>
          <table:table-cell table:style-name="ce3018" office:value-type="string" calcext:value-type="string">
            <text:p><text:s text:c="10"/>&lt;</text:p>
          </table:table-cell>
          <table:table-cell table:style-name="ce3013"/>
          <table:table-cell/>
          <table:table-cell table:style-name="ce3013"/>
          <table:table-cell table:number-columns-repeated="6"/>
          <table:table-cell table:style-name="ce3013"/>
          <table:table-cell table:style-name="ce3018" office:value-type="string" calcext:value-type="string">
            <text:p>&gt;</text:p>
          </table:table-cell>
          <table:table-cell table:style-name="ce3013"/>
          <table:table-cell table:number-columns-repeated="16361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20" table:number-columns-repeated="6"/>
          <table:table-cell table:style-name="ce3015" office:value-type="string" calcext:value-type="string">
            <text:p><text:s text:c="2"/>&lt;</text:p>
          </table:table-cell>
          <table:table-cell table:style-name="ce3020"/>
          <table:table-cell table:style-name="ce3015" office:value-type="string" calcext:value-type="string">
            <text:p>     <text:span text:style-name="T21">♏</text:span></text:p>
          </table:table-cell>
          <table:table-cell table:number-columns-repeated="2"/>
          <table:table-cell table:style-name="ce3020"/>
          <table:table-cell/>
          <table:table-cell table:style-name="ce3020" table:number-columns-repeated="3"/>
          <table:table-cell table:style-name="ce3015" office:value-type="string" calcext:value-type="string">
            <text:p><text:s text:c="10"/>&gt;</text:p>
          </table:table-cell>
          <table:table-cell table:style-name="ce3020" table:number-columns-repeated="2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2002" calcext:value-type="float">
            <text:p>2002</text:p>
          </table:table-cell>
          <table:table-cell table:style-name="ce2803" office:value-type="float" office:value="0.99" calcext:value-type="float">
            <text:p>0,99</text:p>
          </table:table-cell>
          <table:table-cell table:style-name="ce2803"/>
          <table:table-cell table:style-name="ce2823" office:value-type="float" office:value="25.5" calcext:value-type="float">
            <text:p>25,5</text:p>
          </table:table-cell>
          <table:table-cell table:style-name="ce2803" office:value-type="float" office:value="5.11" calcext:value-type="float">
            <text:p>5,11</text:p>
          </table:table-cell>
          <table:table-cell table:style-name="ce2823" office:value-type="float" office:value="48.5" calcext:value-type="float">
            <text:p>48,5</text:p>
          </table:table-cell>
          <table:table-cell table:style-name="ce2803" office:value-type="float" office:value="5.86" calcext:value-type="float">
            <text:p>5,86</text:p>
          </table:table-cell>
          <table:table-cell table:style-name="ce2825" office:value-type="float" office:value="43" calcext:value-type="float">
            <text:p>43</text:p>
          </table:table-cell>
          <table:table-cell table:style-name="ce2837" office:value-type="float" office:value="8.3" calcext:value-type="float">
            <text:p>8,3</text:p>
          </table:table-cell>
          <table:table-cell table:style-name="ce2823" office:value-type="float" office:value="43.5" calcext:value-type="float">
            <text:p>43,5</text:p>
          </table:table-cell>
          <table:table-cell table:style-name="ce2803" office:value-type="float" office:value="16.33" calcext:value-type="float">
            <text:p>16,33</text:p>
          </table:table-cell>
          <table:table-cell table:style-name="ce2823" office:value-type="float" office:value="51.5" calcext:value-type="float">
            <text:p>51,5</text:p>
          </table:table-cell>
          <table:table-cell table:style-name="ce2803" office:value-type="float" office:value="18.04" calcext:value-type="float">
            <text:p>18,04</text:p>
          </table:table-cell>
          <table:table-cell table:style-name="ce2823" office:value-type="float" office:value="41.5" calcext:value-type="float">
            <text:p>41,5</text:p>
          </table:table-cell>
          <table:table-cell table:style-name="ce2803" office:value-type="float" office:value="19.21" calcext:value-type="float">
            <text:p>19,21</text:p>
          </table:table-cell>
          <table:table-cell table:style-name="ce2823" office:value-type="float" office:value="79.5" calcext:value-type="float">
            <text:p>79,5</text:p>
          </table:table-cell>
          <table:table-cell table:style-name="ce2896" office:value-type="float" office:value="20.59" calcext:value-type="float">
            <text:p>20,59</text:p>
          </table:table-cell>
          <table:table-cell table:style-name="ce2823" office:value-type="float" office:value="112.5" calcext:value-type="float">
            <text:p>112,5</text:p>
          </table:table-cell>
          <table:table-cell table:style-name="ce2803" office:value-type="float" office:value="14.16" calcext:value-type="float">
            <text:p>14,16</text:p>
          </table:table-cell>
          <table:table-cell table:style-name="ce2825" office:value-type="float" office:value="36" calcext:value-type="float">
            <text:p>36</text:p>
          </table:table-cell>
          <table:table-cell table:style-name="ce2803" office:value-type="float" office:value="8.83" calcext:value-type="float">
            <text:p>8,83</text:p>
          </table:table-cell>
          <table:table-cell table:style-name="ce2825" office:value-type="float" office:value="63" calcext:value-type="float">
            <text:p>63</text:p>
          </table:table-cell>
          <table:table-cell table:style-name="ce2803" office:value-type="float" office:value="5.33" calcext:value-type="float">
            <text:p>5,33</text:p>
          </table:table-cell>
          <table:table-cell table:style-name="ce2825" office:value-type="float" office:value="122" calcext:value-type="float">
            <text:p>122</text:p>
          </table:table-cell>
          <table:table-cell table:style-name="ce2802" office:value-type="float" office:value="-1.17" calcext:value-type="float">
            <text:p>-1,17</text:p>
          </table:table-cell>
          <table:table-cell table:style-name="ce2825" office:value-type="float" office:value="69" calcext:value-type="float">
            <text:p>69</text:p>
          </table:table-cell>
          <table:table-cell table:style-name="ce2929" table:formula="of:=AVERAGE([.B59];[.E59];[.G59];[.I59];[.K59];[.M59];[.O59];[.Q59];[.S59];[.U59];[.W59];[.Y59])" office:value-type="float" office:value="10.1316666666667" calcext:value-type="float">
            <text:p>10,13</text:p>
          </table:table-cell>
          <table:table-cell table:style-name="ce2903" table:formula="of:=SUM([.D59];[.F59];[.H59];[.J59];[.L59];[.N59];[.P59];[.R59];[.T59];[.V59];[.X59];[.Z59])" office:value-type="float" office:value="735.5" calcext:value-type="float">
            <text:p>735,5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36" office:value-type="string" calcext:value-type="string">
            <text:p>▌</text:p>
          </table:table-cell>
          <table:table-cell/>
          <table:table-cell table:style-name="ce3018" office:value-type="string" calcext:value-type="string">
            <text:p><text:s text:c="2"/>&lt;</text:p>
          </table:table-cell>
          <table:table-cell table:style-name="ce3018" office:value-type="string" calcext:value-type="string">
            <text:p><text:s text:c="9"/>&gt;</text:p>
          </table:table-cell>
          <table:table-cell table:style-name="ce3359" office:value-type="string" calcext:value-type="string">
            <text:p><text:s text:c="10"/>████</text:p>
          </table:table-cell>
          <table:table-cell table:style-name="ce3362"/>
          <table:table-cell table:style-name="ce3038" office:value-type="string" calcext:value-type="string">
            <text:p>       █<text:span text:style-name="T19">█████</text:span></text:p>
          </table:table-cell>
          <table:table-cell table:style-name="ce3293"/>
          <table:table-cell table:style-name="ce3010" office:value-type="string" calcext:value-type="string">
            <text:p>         █<text:span text:style-name="T19">█</text:span></text:p>
          </table:table-cell>
          <table:table-cell table:style-name="ce3013"/>
          <table:table-cell table:style-name="ce3018" office:value-type="string" calcext:value-type="string">
            <text:p>&lt;</text:p>
          </table:table-cell>
          <table:table-cell table:style-name="ce3018" office:value-type="string" calcext:value-type="string">
            <text:p><text:s text:c="8"/>&gt;</text:p>
          </table:table-cell>
          <table:table-cell table:style-name="ce3018" office:value-type="string" calcext:value-type="string">
            <text:p>     <text:span text:style-name="T11">♉</text:span> </text:p>
          </table:table-cell>
          <table:table-cell table:style-name="ce3831" office:value-type="string" calcext:value-type="string">
            <text:p>    <text:span text:style-name="T9"> ████▋</text:span></text:p>
          </table:table-cell>
          <table:table-cell table:style-name="ce3292"/>
          <table:table-cell table:style-name="ce3031"/>
          <table:table-cell table:style-name="ce3010" office:value-type="string" calcext:value-type="string">
            <text:p>      █<text:span text:style-name="T19">██</text:span></text:p>
          </table:table-cell>
          <table:table-cell/>
          <table:table-cell table:style-name="ce3018" office:value-type="string" calcext:value-type="string">
            <text:p>&lt;</text:p>
          </table:table-cell>
          <table:table-cell table:style-name="ce3018" office:value-type="string" calcext:value-type="string">
            <text:p><text:s text:c="4"/>&gt;</text:p>
          </table:table-cell>
          <table:table-cell table:style-name="ce3013"/>
          <table:table-cell table:style-name="ce3043" office:value-type="string" calcext:value-type="string">
            <text:p><text:s text:c="4"/>████▍</text:p>
          </table:table-cell>
          <table:table-cell table:style-name="ce3292"/>
          <table:table-cell table:style-name="ce3023" office:value-type="string" calcext:value-type="string">
            <text:p>      █<text:span text:style-name="T19">██</text:span></text:p>
          </table:table-cell>
          <table:table-cell table:style-name="ce3014"/>
          <table:table-cell table:number-columns-repeated="16358"/>
        </table:table-row>
        <table:table-row table:style-name="ro4">
          <table:table-cell office:value-type="string" calcext:value-type="string">
            <text:p>♀</text:p>
          </table:table-cell>
          <table:table-cell table:style-name="ce3037" office:value-type="string" calcext:value-type="string">
            <text:p>         █<text:span text:style-name="T19">▉</text:span></text:p>
          </table:table-cell>
          <table:table-cell/>
          <table:table-cell table:style-name="ce3036"/>
          <table:table-cell table:style-name="ce3191" office:value-type="string" calcext:value-type="string">
            <text:p>        █<text:span text:style-name="T19">█▎</text:span></text:p>
          </table:table-cell>
          <table:table-cell table:style-name="ce3039"/>
          <table:table-cell table:style-name="ce3020" table:number-columns-repeated="2"/>
          <table:table-cell table:style-name="ce3037" office:value-type="string" calcext:value-type="string">
            <text:p>         █<text:span text:style-name="T19">█▉</text:span></text:p>
          </table:table-cell>
          <table:table-cell table:style-name="ce3022"/>
          <table:table-cell table:style-name="ce3022" office:value-type="string" calcext:value-type="string">
            <text:p>          █<text:span text:style-name="T19">█</text:span></text:p>
          </table:table-cell>
          <table:table-cell table:style-name="ce3362"/>
          <table:table-cell table:style-name="ce3038" office:value-type="string" calcext:value-type="string">
            <text:p>          █<text:span text:style-name="T19">▊</text:span></text:p>
          </table:table-cell>
          <table:table-cell/>
          <table:table-cell table:style-name="ce3014" table:number-columns-repeated="2"/>
          <table:table-cell table:number-columns-repeated="2"/>
          <table:table-cell table:style-name="ce3022" office:value-type="string" calcext:value-type="string">
            <text:p>        █<text:span text:style-name="T19">██▊</text:span></text:p>
          </table:table-cell>
          <table:table-cell table:style-name="ce3362"/>
          <table:table-cell table:style-name="ce3039" office:value-type="string" calcext:value-type="string">
            <text:p>          <text:span text:style-name="T19">◄</text:span></text:p>
          </table:table-cell>
          <table:table-cell table:style-name="ce3362" office:value-type="string" calcext:value-type="string">
            <text:p>          █<text:span text:style-name="T19">▉</text:span></text:p>
          </table:table-cell>
          <table:table-cell table:style-name="ce3018"/>
          <table:table-cell table:style-name="ce3018" office:value-type="string" calcext:value-type="string">
            <text:p><text:s text:c="2"/>&gt;</text:p>
          </table:table-cell>
          <table:table-cell/>
          <table:table-cell table:style-name="ce3039" office:value-type="string" calcext:value-type="string">
            <text:p>    <text:span text:style-name="T21">♎</text:span></text:p>
          </table:table-cell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38" office:value-type="string" calcext:value-type="string">
            <text:p>      █<text:span text:style-name="T19">███</text:span></text:p>
          </table:table-cell>
          <table:table-cell/>
          <table:table-cell table:style-name="ce3015"/>
          <table:table-cell table:style-name="ce3026" office:value-type="string" calcext:value-type="string">
            <text:p>   <text:span text:style-name="T11">♓</text:span> </text:p>
          </table:table-cell>
          <table:table-cell table:style-name="ce3198"/>
          <table:table-cell table:style-name="ce3014"/>
          <table:table-cell table:style-name="ce3465" office:value-type="string" calcext:value-type="string">
            <text:p>      <text:span text:style-name="T11">♈</text:span>     <text:span text:style-name="T77">██▋</text:span></text:p>
          </table:table-cell>
          <table:table-cell table:style-name="ce3036"/>
          <table:table-cell table:style-name="ce3018" office:value-type="string" calcext:value-type="string">
            <text:p>     <text:span text:style-name="T11">♉</text:span> </text:p>
          </table:table-cell>
          <table:table-cell table:style-name="ce3013"/>
          <table:table-cell table:style-name="ce3191" office:value-type="string" calcext:value-type="string">
            <text:p>          █<text:span text:style-name="T19">▋</text:span></text:p>
          </table:table-cell>
          <table:table-cell table:style-name="ce3033"/>
          <table:table-cell table:style-name="ce3286" office:value-type="string" calcext:value-type="string">
            <text:p>     <text:span text:style-name="T11">♊</text:span>     <text:span text:style-name="T90">████</text:span></text:p>
          </table:table-cell>
          <table:table-cell table:style-name="ce3832"/>
          <table:table-cell table:style-name="ce3015" office:value-type="string" calcext:value-type="string">
            <text:p>     <text:span text:style-name="T11">♋</text:span></text:p>
          </table:table-cell>
          <table:table-cell table:style-name="ce3023" office:value-type="string" calcext:value-type="string">
            <text:p>         █<text:span text:style-name="T19">█</text:span></text:p>
          </table:table-cell>
          <table:table-cell table:style-name="ce3014" table:number-columns-repeated="2"/>
          <table:table-cell table:style-name="ce3188" office:value-type="string" calcext:value-type="string">
            <text:p>  <text:span text:style-name="T28">  </text:span><text:span text:style-name="T148">♌</text:span><text:span text:style-name="T28"> </text:span>      <text:span text:style-name="T19">██▉</text:span></text:p>
          </table:table-cell>
          <table:table-cell table:style-name="ce3022"/>
          <table:table-cell table:style-name="ce3018"/>
          <table:table-cell table:style-name="ce3018" office:value-type="string" calcext:value-type="string">
            <text:p>     <text:span text:style-name="T11">♍</text:span></text:p>
          </table:table-cell>
          <table:table-cell table:style-name="ce3018" table:number-columns-repeated="2"/>
          <table:table-cell table:style-name="ce3039" office:value-type="string" calcext:value-type="string">
            <text:p>    <text:span text:style-name="T21">♎</text:span></text:p>
          </table:table-cell>
          <table:table-cell table:number-columns-repeated="16358"/>
        </table:table-row>
        <table:table-row table:style-name="ro4">
          <table:table-cell office:value-type="string" calcext:value-type="string">
            <text:p>♃</text:p>
          </table:table-cell>
          <table:table-cell table:style-name="ce3039"/>
          <table:table-cell table:style-name="ce3033" table:number-columns-repeated="4"/>
          <table:table-cell table:style-name="ce3039" office:value-type="string" calcext:value-type="string">
            <text:p>&gt;</text:p>
          </table:table-cell>
          <table:table-cell table:style-name="ce3039" office:value-type="string" calcext:value-type="string">
            <text:p>      <text:span text:style-name="T11">♊</text:span></text:p>
          </table:table-cell>
          <table:table-cell table:style-name="ce3033" table:number-columns-repeated="5"/>
          <table:table-cell table:style-name="ce3039" office:value-type="string" calcext:value-type="string">
            <text:p>     <text:span text:style-name="T11">♊</text:span></text:p>
          </table:table-cell>
          <table:table-cell table:style-name="ce3033"/>
          <table:table-cell table:style-name="ce3289" office:value-type="string" calcext:value-type="string">
            <text:p><text:s text:c="4"/>████</text:p>
          </table:table-cell>
          <table:table-cell table:style-name="ce3015"/>
          <table:table-cell table:style-name="ce3020" table:number-columns-repeated="3"/>
          <table:table-cell table:style-name="ce3015" office:value-type="string" calcext:value-type="string">
            <text:p>     <text:span text:style-name="T11">♋</text:span></text:p>
          </table:table-cell>
          <table:table-cell/>
          <table:table-cell table:style-name="ce3047" office:value-type="string" calcext:value-type="string">
            <text:p>          ███<text:span text:style-name="T19">█▋</text:span></text:p>
          </table:table-cell>
          <table:table-cell table:style-name="ce3293"/>
          <table:table-cell table:style-name="ce3293" office:value-type="string" calcext:value-type="string">
            <text:p><text:span text:style-name="T28">  </text:span><text:span text:style-name="T26">&lt;</text:span><text:span text:style-name="T28">  </text:span>  █<text:span text:style-name="T19">█</text:span></text:p>
          </table:table-cell>
          <table:table-cell table:style-name="ce3015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18"/>
          <table:table-cell table:style-name="ce3013"/>
          <table:table-cell/>
          <table:table-cell table:style-name="ce3018" office:value-type="string" calcext:value-type="string">
            <text:p><text:s text:c="2"/>&gt;</text:p>
          </table:table-cell>
          <table:table-cell table:number-columns-repeated="4"/>
          <table:table-cell table:style-name="ce3018" office:value-type="string" calcext:value-type="string">
            <text:p>     <text:span text:style-name="T11">♉</text:span> </text:p>
          </table:table-cell>
          <table:table-cell table:style-name="ce3013" table:number-columns-repeated="2"/>
          <table:table-cell/>
          <table:table-cell table:style-name="ce3013"/>
          <table:table-cell table:number-columns-repeated="5"/>
          <table:table-cell table:style-name="ce3018"/>
          <table:table-cell table:style-name="ce3039" office:value-type="string" calcext:value-type="string">
            <text:p><text:span text:style-name="T11">♊</text:span>        &lt;</text:p>
          </table:table-cell>
          <table:table-cell table:style-name="ce3362" office:value-type="string" calcext:value-type="string">
            <text:p>      █<text:span text:style-name="T19">██</text:span></text:p>
          </table:table-cell>
          <table:table-cell table:style-name="ce3018"/>
          <table:table-cell table:style-name="ce3018" office:value-type="string" calcext:value-type="string">
            <text:p>     <text:span text:style-name="T11">♉</text:span> </text:p>
          </table:table-cell>
          <table:table-cell table:number-columns-repeated="16360"/>
        </table:table-row>
        <table:table-row table:style-name="ro4">
          <table:table-cell office:value-type="string" calcext:value-type="string">
            <text:p>⛢ </text:p>
          </table:table-cell>
          <table:table-cell/>
          <table:table-cell table:style-name="ce3013"/>
          <table:table-cell/>
          <table:table-cell table:style-name="ce3018" office:value-type="string" calcext:value-type="string">
            <text:p>     <text:span text:style-name="T11">♑</text:span></text:p>
          </table:table-cell>
          <table:table-cell table:style-name="ce3360" office:value-type="string" calcext:value-type="string">
            <text:p>           <text:span text:style-name="T19">██▉</text:span></text:p>
          </table:table-cell>
          <table:table-cell table:style-name="ce3362"/>
          <table:table-cell table:style-name="ce3039" office:value-type="string" calcext:value-type="string">
            <text:p>      <text:span text:style-name="T11">♒</text:span> </text:p>
          </table:table-cell>
          <table:table-cell table:style-name="ce3033" table:number-columns-repeated="4"/>
          <table:table-cell table:style-name="ce3039" office:value-type="string" calcext:value-type="string">
            <text:p><text:s/>&lt;</text:p>
          </table:table-cell>
          <table:table-cell table:style-name="ce3033" table:number-columns-repeated="5"/>
          <table:table-cell table:style-name="ce3362" office:value-type="string" calcext:value-type="string">
            <text:p>          █<text:span text:style-name="T19">▊</text:span></text:p>
          </table:table-cell>
          <table:table-cell table:style-name="ce3018"/>
          <table:table-cell table:style-name="ce3018" office:value-type="string" calcext:value-type="string">
            <text:p>    <text:span text:style-name="T11">♑</text:span></text:p>
          </table:table-cell>
          <table:table-cell table:style-name="ce3013"/>
          <table:table-cell table:style-name="ce3018" office:value-type="string" calcext:value-type="string">
            <text:p><text:s/>&gt;</text:p>
          </table:table-cell>
          <table:table-cell/>
          <table:table-cell table:style-name="ce3467" office:value-type="string" calcext:value-type="string">
            <text:p>  <text:span text:style-name="T165">       </text:span><text:span text:style-name="T88">████▊</text:span><text:span text:style-name="T165">  </text:span>   </text:p>
          </table:table-cell>
          <table:table-cell table:style-name="ce3362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/>
          <table:table-cell table:style-name="ce3013"/>
          <table:table-cell table:number-columns-repeated="6"/>
          <table:table-cell table:style-name="ce3018" office:value-type="string" calcext:value-type="string">
            <text:p>    <text:span text:style-name="T11">♑</text:span></text:p>
          </table:table-cell>
          <table:table-cell table:style-name="ce3018" office:value-type="string" calcext:value-type="string">
            <text:p><text:s text:c="12"/>&lt;</text:p>
          </table:table-cell>
          <table:table-cell table:style-name="ce3013"/>
          <table:table-cell/>
          <table:table-cell table:style-name="ce3013"/>
          <table:table-cell table:number-columns-repeated="6"/>
          <table:table-cell table:style-name="ce3013"/>
          <table:table-cell table:style-name="ce3018" office:value-type="string" calcext:value-type="string">
            <text:p><text:s/>&gt;</text:p>
          </table:table-cell>
          <table:table-cell table:style-name="ce3013"/>
          <table:table-cell table:number-columns-repeated="16361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20" table:number-columns-repeated="6"/>
          <table:table-cell table:style-name="ce3015" office:value-type="string" calcext:value-type="string">
            <text:p><text:s text:c="5"/>&lt;</text:p>
          </table:table-cell>
          <table:table-cell table:style-name="ce3020"/>
          <table:table-cell table:style-name="ce3015" office:value-type="string" calcext:value-type="string">
            <text:p>    <text:span text:style-name="T21">♏</text:span></text:p>
          </table:table-cell>
          <table:table-cell table:number-columns-repeated="2"/>
          <table:table-cell table:style-name="ce3020"/>
          <table:table-cell/>
          <table:table-cell table:style-name="ce3020" table:number-columns-repeated="2"/>
          <table:table-cell table:style-name="ce3015"/>
          <table:table-cell table:style-name="ce3015" office:value-type="string" calcext:value-type="string">
            <text:p><text:s text:c="11"/>&gt; </text:p>
          </table:table-cell>
          <table:table-cell table:style-name="ce3015"/>
          <table:table-cell table:style-name="ce3020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2003" calcext:value-type="float">
            <text:p>2003</text:p>
          </table:table-cell>
          <table:table-cell table:style-name="ce2802" office:value-type="float" office:value="-0.17" calcext:value-type="float">
            <text:p>-0,17</text:p>
          </table:table-cell>
          <table:table-cell table:style-name="ce2802"/>
          <table:table-cell table:style-name="ce2825" office:value-type="float" office:value="74" calcext:value-type="float">
            <text:p>74</text:p>
          </table:table-cell>
          <table:table-cell table:style-name="ce2802" office:value-type="float" office:value="-1.93" calcext:value-type="float">
            <text:p>-1,93</text:p>
          </table:table-cell>
          <table:table-cell table:style-name="ce2823" office:value-type="float" office:value="7.5" calcext:value-type="float">
            <text:p>7,5</text:p>
          </table:table-cell>
          <table:table-cell table:style-name="ce2803" office:value-type="float" office:value="5.37" calcext:value-type="float">
            <text:p>5,37</text:p>
          </table:table-cell>
          <table:table-cell table:style-name="ce2825" office:value-type="float" office:value="24" calcext:value-type="float">
            <text:p>24</text:p>
          </table:table-cell>
          <table:table-cell table:style-name="ce2803" office:value-type="float" office:value="9.02" calcext:value-type="float">
            <text:p>9,02</text:p>
          </table:table-cell>
          <table:table-cell table:style-name="ce2823" office:value-type="float" office:value="25.5" calcext:value-type="float">
            <text:p>25,5</text:p>
          </table:table-cell>
          <table:table-cell table:style-name="ce2803" office:value-type="float" office:value="15.73" calcext:value-type="float">
            <text:p>15,73</text:p>
          </table:table-cell>
          <table:table-cell table:style-name="ce2823" office:value-type="float" office:value="22.5" calcext:value-type="float">
            <text:p>22,5</text:p>
          </table:table-cell>
          <table:table-cell table:style-name="ce2890" office:value-type="float" office:value="20" calcext:value-type="float">
            <text:p>20</text:p>
          </table:table-cell>
          <table:table-cell table:style-name="ce2823" office:value-type="float" office:value="50.5" calcext:value-type="float">
            <text:p>50,5</text:p>
          </table:table-cell>
          <table:table-cell table:style-name="ce2896" office:value-type="float" office:value="20.64" calcext:value-type="float">
            <text:p>20,64</text:p>
          </table:table-cell>
          <table:table-cell table:style-name="ce2825" office:value-type="float" office:value="44" calcext:value-type="float">
            <text:p>44</text:p>
          </table:table-cell>
          <table:table-cell table:style-name="ce2907" office:value-type="float" office:value="21.3" calcext:value-type="float">
            <text:p>21,3</text:p>
          </table:table-cell>
          <table:table-cell table:style-name="ce2823" office:value-type="float" office:value="11.5" calcext:value-type="float">
            <text:p>11,5</text:p>
          </table:table-cell>
          <table:table-cell table:style-name="ce2803" office:value-type="float" office:value="15.25" calcext:value-type="float">
            <text:p>15,25</text:p>
          </table:table-cell>
          <table:table-cell table:style-name="ce2823" office:value-type="float" office:value="64.5" calcext:value-type="float">
            <text:p>64,5</text:p>
          </table:table-cell>
          <table:table-cell table:style-name="ce2803" office:value-type="float" office:value="6.43" calcext:value-type="float">
            <text:p>6,43</text:p>
          </table:table-cell>
          <table:table-cell table:style-name="ce2825" office:value-type="float" office:value="40" calcext:value-type="float">
            <text:p>40</text:p>
          </table:table-cell>
          <table:table-cell table:style-name="ce2803" office:value-type="float" office:value="6.24" calcext:value-type="float">
            <text:p>6,24</text:p>
          </table:table-cell>
          <table:table-cell table:style-name="ce2823" office:value-type="float" office:value="27.5" calcext:value-type="float">
            <text:p>27,5</text:p>
          </table:table-cell>
          <table:table-cell table:style-name="ce2837" office:value-type="float" office:value="1.7" calcext:value-type="float">
            <text:p>1,7</text:p>
          </table:table-cell>
          <table:table-cell table:style-name="ce2823" office:value-type="float" office:value="38.5" calcext:value-type="float">
            <text:p>38,5</text:p>
          </table:table-cell>
          <table:table-cell table:style-name="ce2929" table:formula="of:=AVERAGE([.B68];[.E68];[.G68];[.I68];[.K68];[.M68];[.O68];[.Q68];[.S68];[.U68];[.W68];[.Y68])" office:value-type="float" office:value="9.965" calcext:value-type="float">
            <text:p>9,97</text:p>
          </table:table-cell>
          <table:table-cell table:style-name="ce2903" table:formula="of:=SUM([.D68];[.F68];[.H68];[.J68];[.L68];[.N68];[.P68];[.R68];[.T68];[.V68];[.X68];[.Z68])" office:value-type="float" office:value="430" calcext:value-type="float">
            <text:p>430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40" office:value-type="string" calcext:value-type="string">
            <text:p><text:span text:style-name="T28">◄ </text:span> <text:span text:style-name="T29">█████ </text:span><text:span text:style-name="T30"> </text:span><text:span text:style-name="T31">►</text:span></text:p>
          </table:table-cell>
          <table:table-cell/>
          <table:table-cell table:style-name="ce3196"/>
          <table:table-cell table:style-name="ce3290" office:value-type="string" calcext:value-type="string">
            <text:p><text:s text:c="12"/>██▊</text:p>
          </table:table-cell>
          <table:table-cell table:style-name="ce3018"/>
          <table:table-cell table:style-name="ce3043" office:value-type="string" calcext:value-type="string">
            <text:p> ████<text:span text:style-name="T19">▉</text:span></text:p>
          </table:table-cell>
          <table:table-cell table:style-name="ce3015"/>
          <table:table-cell table:style-name="ce3521" office:value-type="string" calcext:value-type="string">
            <text:p>    █████      <text:span text:style-name="T140">◄</text:span></text:p>
          </table:table-cell>
          <table:table-cell table:style-name="ce3051"/>
          <table:table-cell table:style-name="ce3051" office:value-type="string" calcext:value-type="string">
            <text:p>      <text:span text:style-name="T11">♈</text:span></text:p>
          </table:table-cell>
          <table:table-cell table:style-name="ce3694" office:value-type="string" calcext:value-type="string">
            <text:p> <text:span text:style-name="T28"> </text:span><text:span text:style-name="T156">►</text:span><text:span text:style-name="T34">         </text:span><text:span text:style-name="T157">████</text:span></text:p>
          </table:table-cell>
          <table:table-cell table:style-name="ce3036"/>
          <table:table-cell table:style-name="ce3034" office:value-type="string" calcext:value-type="string">
            <text:p><text:s text:c="11"/>████▊</text:p>
          </table:table-cell>
          <table:table-cell table:style-name="ce3833"/>
          <table:table-cell table:style-name="ce3521" office:value-type="string" calcext:value-type="string">
            <text:p><text:s text:c="7"/>███</text:p>
          </table:table-cell>
          <table:table-cell table:style-name="ce3051"/>
          <table:table-cell table:style-name="ce3010" office:value-type="string" calcext:value-type="string">
            <text:p>   █<text:span text:style-name="T19">██</text:span><text:span text:style-name="T31">◄</text:span><text:span text:style-name="T141">█▌</text:span></text:p>
          </table:table-cell>
          <table:table-cell table:style-name="ce3290"/>
          <table:table-cell table:style-name="ce4004" office:value-type="string" calcext:value-type="string">
            <text:p><text:span text:style-name="T19">  ►</text:span>          <text:span text:style-name="T77">█▊</text:span> </text:p>
          </table:table-cell>
          <table:table-cell table:style-name="ce3040"/>
          <table:table-cell table:style-name="ce3191" office:value-type="string" calcext:value-type="string">
            <text:p>           █<text:span text:style-name="T19">███</text:span></text:p>
          </table:table-cell>
          <table:table-cell table:style-name="ce3417"/>
          <table:table-cell table:style-name="ce3054" office:value-type="string" calcext:value-type="string">
            <text:p>          █<text:span text:style-name="T19">▊</text:span></text:p>
          </table:table-cell>
          <table:table-cell table:style-name="ce3835"/>
          <table:table-cell table:style-name="ce3193" office:value-type="string" calcext:value-type="string">
            <text:p><text:s/>◄</text:p>
          </table:table-cell>
          <table:table-cell table:number-columns-repeated="16358"/>
        </table:table-row>
        <table:table-row table:style-name="ro4">
          <table:table-cell office:value-type="string" calcext:value-type="string">
            <text:p>♀</text:p>
          </table:table-cell>
          <table:table-cell table:style-name="ce3038" office:value-type="string" calcext:value-type="string">
            <text:p>    █<text:span text:style-name="T19">███▉       █▊</text:span></text:p>
          </table:table-cell>
          <table:table-cell/>
          <table:table-cell table:style-name="ce3015"/>
          <table:table-cell table:style-name="ce3291"/>
          <table:table-cell table:style-name="ce3051"/>
          <table:table-cell table:style-name="ce3022"/>
          <table:table-cell table:style-name="ce3043" office:value-type="string" calcext:value-type="string">
            <text:p>       ██<text:span text:style-name="T19">▌</text:span></text:p>
          </table:table-cell>
          <table:table-cell table:style-name="ce3039"/>
          <table:table-cell table:style-name="ce3015" table:number-columns-repeated="2"/>
          <table:table-cell table:style-name="ce3037" office:value-type="string" calcext:value-type="string">
            <text:p>           █<text:span text:style-name="T19">▉</text:span></text:p>
          </table:table-cell>
          <table:table-cell table:style-name="ce3737"/>
          <table:table-cell table:style-name="ce3022" office:value-type="string" calcext:value-type="string">
            <text:p>           █<text:span text:style-name="T19">▉</text:span></text:p>
          </table:table-cell>
          <table:table-cell table:style-name="ce3194"/>
          <table:table-cell table:style-name="ce3038" office:value-type="string" calcext:value-type="string">
            <text:p>         █<text:span text:style-name="T19">████▋</text:span></text:p>
          </table:table-cell>
          <table:table-cell table:style-name="ce3702"/>
          <table:table-cell table:style-name="ce3051"/>
          <table:table-cell table:style-name="ce3010" office:value-type="string" calcext:value-type="string">
            <text:p>         █<text:span text:style-name="T19">█</text:span></text:p>
          </table:table-cell>
          <table:table-cell table:style-name="ce3018"/>
          <table:table-cell table:style-name="ce3022" office:value-type="string" calcext:value-type="string">
            <text:p>          █<text:span text:style-name="T19">▉</text:span></text:p>
          </table:table-cell>
          <table:table-cell table:style-name="ce3738"/>
          <table:table-cell table:style-name="ce3015"/>
          <table:table-cell table:style-name="ce3017" office:value-type="string" calcext:value-type="string">
            <text:p>          <text:span text:style-name="T19">███           ██▊</text:span></text:p>
          </table:table-cell>
          <table:table-cell table:style-name="ce3031"/>
          <table:table-cell table:style-name="ce3040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39" office:value-type="string" calcext:value-type="string">
            <text:p>       <text:span text:style-name="T21">♎</text:span></text:p>
          </table:table-cell>
          <table:table-cell/>
          <table:table-cell table:style-name="ce3015"/>
          <table:table-cell table:style-name="ce3015" office:value-type="string" calcext:value-type="string">
            <text:p>      <text:span text:style-name="T21">♏</text:span>  </text:p>
          </table:table-cell>
          <table:table-cell table:style-name="ce3015"/>
          <table:table-cell table:style-name="ce3051"/>
          <table:table-cell table:style-name="ce3051" office:value-type="string" calcext:value-type="string">
            <text:p>     <text:span text:style-name="T11">♐</text:span> </text:p>
          </table:table-cell>
          <table:table-cell table:style-name="ce3037" office:value-type="string" calcext:value-type="string">
            <text:p>          █<text:span text:style-name="T19">▉</text:span></text:p>
          </table:table-cell>
          <table:table-cell table:style-name="ce3040"/>
          <table:table-cell table:style-name="ce3018"/>
          <table:table-cell table:style-name="ce3018" office:value-type="string" calcext:value-type="string">
            <text:p>      <text:span text:style-name="T11">♑</text:span></text:p>
          </table:table-cell>
          <table:table-cell table:style-name="ce3695" office:value-type="string" calcext:value-type="string">
            <text:p>          █<text:span text:style-name="T19">██▋</text:span></text:p>
          </table:table-cell>
          <table:table-cell table:style-name="ce3039" table:number-columns-repeated="2"/>
          <table:table-cell table:style-name="ce3048" office:value-type="string" calcext:value-type="string">
            <text:p>      <text:span text:style-name="T11">♒</text:span>    <text:span text:style-name="T19">◄</text:span></text:p>
          </table:table-cell>
          <table:table-cell table:style-name="ce3039" table:number-columns-repeated="2"/>
          <table:table-cell table:style-name="ce3033"/>
          <table:table-cell table:style-name="ce3286" office:value-type="string" calcext:value-type="string">
            <text:p>            <text:span text:style-name="T19">►</text:span></text:p>
          </table:table-cell>
          <table:table-cell table:style-name="ce3039"/>
          <table:table-cell table:style-name="ce3039" office:value-type="string" calcext:value-type="string">
            <text:p>     <text:span text:style-name="T11">♒</text:span> </text:p>
          </table:table-cell>
          <table:table-cell table:style-name="ce3039" table:number-columns-repeated="2"/>
          <table:table-cell table:style-name="ce3015" office:value-type="string" calcext:value-type="string">
            <text:p>     <text:span text:style-name="T11">♓</text:span> </text:p>
          </table:table-cell>
          <table:table-cell table:style-name="ce3015"/>
          <table:table-cell table:number-columns-repeated="16358"/>
        </table:table-row>
        <table:table-row table:style-name="ro4">
          <table:table-cell office:value-type="string" calcext:value-type="string">
            <text:p>♃</text:p>
          </table:table-cell>
          <table:table-cell table:style-name="ce3041" office:value-type="string" calcext:value-type="string">
            <text:p>&lt;</text:p>
          </table:table-cell>
          <table:table-cell table:style-name="ce3020" table:number-columns-repeated="4"/>
          <table:table-cell table:style-name="ce3416" office:value-type="string" calcext:value-type="string">
            <text:p>♋</text:p>
          </table:table-cell>
          <table:table-cell table:style-name="ce3020"/>
          <table:table-cell table:style-name="ce3041" office:value-type="string" calcext:value-type="string">
            <text:p>  <text:span text:style-name="T19">►</text:span></text:p>
          </table:table-cell>
          <table:table-cell table:style-name="ce3020"/>
          <table:table-cell table:style-name="ce3015" office:value-type="string" calcext:value-type="string">
            <text:p><text:s text:c="4"/></text:p>
          </table:table-cell>
          <table:table-cell/>
          <table:table-cell table:style-name="ce3020"/>
          <table:table-cell/>
          <table:table-cell table:style-name="ce3014"/>
          <table:table-cell table:style-name="ce3051" office:value-type="string" calcext:value-type="string">
            <text:p>      <text:span text:style-name="T11">♌</text:span></text:p>
          </table:table-cell>
          <table:table-cell table:style-name="ce3014" table:number-columns-repeated="10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42" office:value-type="string" calcext:value-type="string">
            <text:p>&lt;</text:p>
          </table:table-cell>
          <table:table-cell table:style-name="ce3013"/>
          <table:table-cell table:number-columns-repeated="2"/>
          <table:table-cell table:style-name="ce3042" office:value-type="string" calcext:value-type="string">
            <text:p>     <text:span text:style-name="T19">►</text:span></text:p>
          </table:table-cell>
          <table:table-cell table:number-columns-repeated="4"/>
          <table:table-cell table:style-name="ce3018" office:value-type="string" calcext:value-type="string">
            <text:p>      <text:span text:style-name="T11">♉</text:span> </text:p>
          </table:table-cell>
          <table:table-cell table:style-name="ce3695" office:value-type="string" calcext:value-type="string">
            <text:p>             █<text:span text:style-name="T19">▊</text:span></text:p>
          </table:table-cell>
          <table:table-cell table:style-name="ce3033"/>
          <table:table-cell table:style-name="ce3039" office:value-type="string" calcext:value-type="string">
            <text:p>       <text:span text:style-name="T11">♊</text:span></text:p>
          </table:table-cell>
          <table:table-cell table:style-name="ce3033" table:number-columns-repeated="7"/>
          <table:table-cell table:style-name="ce3048" office:value-type="string" calcext:value-type="string">
            <text:p>          <text:span text:style-name="T19">◄</text:span></text:p>
          </table:table-cell>
          <table:table-cell table:style-name="ce3033" table:number-columns-repeated="4"/>
          <table:table-cell table:number-columns-repeated="16358"/>
        </table:table-row>
        <table:table-row table:style-name="ro4">
          <table:table-cell office:value-type="string" calcext:value-type="string">
            <text:p>⛢ </text:p>
          </table:table-cell>
          <table:table-cell table:style-name="ce3039" office:value-type="string" calcext:value-type="string">
            <text:p>      <text:span text:style-name="T11">♒</text:span> </text:p>
          </table:table-cell>
          <table:table-cell table:style-name="ce3033" table:number-columns-repeated="8"/>
          <table:table-cell table:style-name="ce3635" office:value-type="string" calcext:value-type="string">
            <text:p>♒</text:p>
          </table:table-cell>
          <table:table-cell table:style-name="ce3033"/>
          <table:table-cell table:style-name="ce3048" office:value-type="string" calcext:value-type="string">
            <text:p>      <text:span text:style-name="T19">◄</text:span></text:p>
          </table:table-cell>
          <table:table-cell table:style-name="ce3033" table:number-columns-repeated="9"/>
          <table:table-cell table:style-name="ce3048" office:value-type="string" calcext:value-type="string">
            <text:p>       <text:span text:style-name="T19">►</text:span></text:p>
          </table:table-cell>
          <table:table-cell table:style-name="ce3033" table:number-columns-repeated="3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/>
          <table:table-cell table:style-name="ce3013"/>
          <table:table-cell table:number-columns-repeated="7"/>
          <table:table-cell table:style-name="ce3018" office:value-type="string" calcext:value-type="string">
            <text:p>      <text:span text:style-name="T11">♑</text:span></text:p>
          </table:table-cell>
          <table:table-cell table:style-name="ce3692" office:value-type="string" calcext:value-type="string">
            <text:p>◄</text:p>
          </table:table-cell>
          <table:table-cell/>
          <table:table-cell table:style-name="ce3013"/>
          <table:table-cell table:number-columns-repeated="6"/>
          <table:table-cell table:style-name="ce3013"/>
          <table:table-cell table:style-name="ce3042" office:value-type="string" calcext:value-type="string">
            <text:p>      <text:span text:style-name="T19">►</text:span></text:p>
          </table:table-cell>
          <table:table-cell table:style-name="ce3013"/>
          <table:table-cell table:number-columns-repeated="16361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20" table:number-columns-repeated="6"/>
          <table:table-cell table:style-name="ce3041" office:value-type="string" calcext:value-type="string">
            <text:p>        <text:span text:style-name="T19">◄</text:span></text:p>
          </table:table-cell>
          <table:table-cell table:style-name="ce3020" table:number-columns-repeated="2"/>
          <table:table-cell table:style-name="ce3015" office:value-type="string" calcext:value-type="string">
            <text:p>      <text:span text:style-name="T21">♏</text:span></text:p>
          </table:table-cell>
          <table:table-cell/>
          <table:table-cell table:style-name="ce3020"/>
          <table:table-cell/>
          <table:table-cell table:style-name="ce3020" table:number-columns-repeated="3"/>
          <table:table-cell table:style-name="ce3041" office:value-type="string" calcext:value-type="string">
            <text:p>           <text:span text:style-name="T19">►</text:span></text:p>
          </table:table-cell>
          <table:table-cell table:style-name="ce3198"/>
          <table:table-cell table:style-name="ce3020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2004" calcext:value-type="float">
            <text:p>2004</text:p>
          </table:table-cell>
          <table:table-cell table:style-name="ce2802" office:value-type="float" office:value="-0.47" calcext:value-type="float">
            <text:p>-0,47</text:p>
          </table:table-cell>
          <table:table-cell table:style-name="ce2802"/>
          <table:table-cell table:style-name="ce2823" office:value-type="float" office:value="75.5" calcext:value-type="float">
            <text:p>75,5</text:p>
          </table:table-cell>
          <table:table-cell table:style-name="ce2803" office:value-type="float" office:value="3.01" calcext:value-type="float">
            <text:p>3,01</text:p>
          </table:table-cell>
          <table:table-cell table:style-name="ce2825" office:value-type="float" office:value="34" calcext:value-type="float">
            <text:p>34</text:p>
          </table:table-cell>
          <table:table-cell table:style-name="ce2803" office:value-type="float" office:value="5.06" calcext:value-type="float">
            <text:p>5,06</text:p>
          </table:table-cell>
          <table:table-cell table:style-name="ce2823" office:value-type="float" office:value="29.5" calcext:value-type="float">
            <text:p>29,5</text:p>
          </table:table-cell>
          <table:table-cell table:style-name="ce2803" office:value-type="float" office:value="10.13" calcext:value-type="float">
            <text:p>10,13</text:p>
          </table:table-cell>
          <table:table-cell table:style-name="ce2823" office:value-type="float" office:value="32.5" calcext:value-type="float">
            <text:p>32,5</text:p>
          </table:table-cell>
          <table:table-cell table:style-name="ce2803" office:value-type="float" office:value="12.13" calcext:value-type="float">
            <text:p>12,13</text:p>
          </table:table-cell>
          <table:table-cell table:style-name="ce2823" office:value-type="float" office:value="98.5" calcext:value-type="float">
            <text:p>98,5</text:p>
          </table:table-cell>
          <table:table-cell table:style-name="ce2803" office:value-type="float" office:value="16.15" calcext:value-type="float">
            <text:p>16,15</text:p>
          </table:table-cell>
          <table:table-cell table:style-name="ce2825" office:value-type="float" office:value="77" calcext:value-type="float">
            <text:p>77</text:p>
          </table:table-cell>
          <table:table-cell table:style-name="ce2837" office:value-type="float" office:value="17.7" calcext:value-type="float">
            <text:p>17,7</text:p>
          </table:table-cell>
          <table:table-cell table:style-name="ce2823" office:value-type="float" office:value="94.5" calcext:value-type="float">
            <text:p>94,5</text:p>
          </table:table-cell>
          <table:table-cell table:style-name="ce2803" office:value-type="float" office:value="19.83" calcext:value-type="float">
            <text:p>19,83</text:p>
          </table:table-cell>
          <table:table-cell table:style-name="ce2823" office:value-type="float" office:value="37.5" calcext:value-type="float">
            <text:p>37,5</text:p>
          </table:table-cell>
          <table:table-cell table:style-name="ce2803" office:value-type="float" office:value="14.57" calcext:value-type="float">
            <text:p>14,57</text:p>
          </table:table-cell>
          <table:table-cell table:style-name="ce2825" office:value-type="float" office:value="38" calcext:value-type="float">
            <text:p>38</text:p>
          </table:table-cell>
          <table:table-cell table:style-name="ce2803" office:value-type="float" office:value="10.51" calcext:value-type="float">
            <text:p>10,51</text:p>
          </table:table-cell>
          <table:table-cell table:style-name="ce2825" office:value-type="float" office:value="28" calcext:value-type="float">
            <text:p>28</text:p>
          </table:table-cell>
          <table:table-cell table:style-name="ce2837" office:value-type="float" office:value="4.6" calcext:value-type="float">
            <text:p>4,6</text:p>
          </table:table-cell>
          <table:table-cell table:style-name="ce2825" office:value-type="float" office:value="85" calcext:value-type="float">
            <text:p>85</text:p>
          </table:table-cell>
          <table:table-cell table:style-name="ce2803" office:value-type="float" office:value="1.59" calcext:value-type="float">
            <text:p>1,59</text:p>
          </table:table-cell>
          <table:table-cell table:style-name="ce2825" office:value-type="float" office:value="40" calcext:value-type="float">
            <text:p>40</text:p>
          </table:table-cell>
          <table:table-cell table:style-name="ce2929" table:formula="of:=AVERAGE([.B77];[.E77];[.G77];[.I77];[.K77];[.M77];[.O77];[.Q77];[.S77];[.U77];[.W77];[.Y77])" office:value-type="float" office:value="9.5675" calcext:value-type="float">
            <text:p>9,57</text:p>
          </table:table-cell>
          <table:table-cell table:style-name="ce2903" table:formula="of:=SUM([.D77];[.F77];[.H77];[.J77];[.L77];[.N77];[.P77];[.R77];[.T77];[.V77];[.X77];[.Z77])" office:value-type="float" office:value="670" calcext:value-type="float">
            <text:p>670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17" office:value-type="string" calcext:value-type="string">
            <text:p>     <text:span text:style-name="T32">►     </text:span><text:span text:style-name="T33">████████▊</text:span></text:p>
          </table:table-cell>
          <table:table-cell/>
          <table:table-cell table:style-name="ce3031"/>
          <table:table-cell table:style-name="ce3040"/>
          <table:table-cell table:style-name="ce3191" office:value-type="string" calcext:value-type="string">
            <text:p>        █<text:span text:style-name="T19">████</text:span></text:p>
          </table:table-cell>
          <table:table-cell table:style-name="ce3417"/>
          <table:table-cell table:style-name="ce3017"/>
          <table:table-cell table:style-name="ce3051" office:value-type="string" calcext:value-type="string">
            <text:p>     <text:span text:style-name="T19">◄</text:span></text:p>
          </table:table-cell>
          <table:table-cell table:style-name="ce3015" office:value-type="string" calcext:value-type="string">
            <text:p>     <text:span text:style-name="T11">♓</text:span>     <text:span text:style-name="T19">►</text:span></text:p>
          </table:table-cell>
          <table:table-cell table:style-name="ce3015"/>
          <table:table-cell table:style-name="ce3051" office:value-type="string" calcext:value-type="string">
            <text:p>      <text:span text:style-name="T11">♈</text:span> </text:p>
          </table:table-cell>
          <table:table-cell table:style-name="ce3018"/>
          <table:table-cell table:style-name="ce3191" office:value-type="string" calcext:value-type="string">
            <text:p>   █<text:span text:style-name="T19">███▉</text:span></text:p>
          </table:table-cell>
          <table:table-cell table:style-name="ce3292"/>
          <table:table-cell table:style-name="ce3864" office:value-type="string" calcext:value-type="string">
            <text:p>♌</text:p>
          </table:table-cell>
          <table:table-cell table:style-name="ce3051" office:value-type="string" calcext:value-type="string">
            <text:p>           <text:span text:style-name="T19">◄</text:span></text:p>
          </table:table-cell>
          <table:table-cell table:style-name="ce3364"/>
          <table:table-cell table:style-name="ce3193" office:value-type="string" calcext:value-type="string">
            <text:p>►</text:p>
          </table:table-cell>
          <table:table-cell table:style-name="ce3010" office:value-type="string" calcext:value-type="string">
            <text:p>         <text:span text:style-name="T88">███</text:span></text:p>
          </table:table-cell>
          <table:table-cell table:style-name="ce3032"/>
          <table:table-cell table:style-name="ce3191" office:value-type="string" calcext:value-type="string">
            <text:p>     █<text:span text:style-name="T19">███</text:span></text:p>
          </table:table-cell>
          <table:table-cell table:style-name="ce3198"/>
          <table:table-cell table:style-name="ce3198" office:value-type="string" calcext:value-type="string">
            <text:p>               <text:span text:style-name="T19">◄</text:span></text:p>
          </table:table-cell>
          <table:table-cell table:style-name="ce3015"/>
          <table:table-cell table:style-name="ce3015" office:value-type="string" calcext:value-type="string">
            <text:p>   <text:span text:style-name="T19">►</text:span>  <text:span text:style-name="T21">♏</text:span></text:p>
          </table:table-cell>
          <table:table-cell table:number-columns-repeated="16358"/>
        </table:table-row>
        <table:table-row table:style-name="ro4">
          <table:table-cell office:value-type="string" calcext:value-type="string">
            <text:p>♀</text:p>
          </table:table-cell>
          <table:table-cell table:style-name="ce3043" office:value-type="string" calcext:value-type="string">
            <text:p><text:s text:c="9"/>███ <text:s text:c="4"/>██</text:p>
          </table:table-cell>
          <table:table-cell/>
          <table:table-cell table:style-name="ce3197"/>
          <table:table-cell table:style-name="ce3292"/>
          <table:table-cell table:style-name="ce3198"/>
          <table:table-cell table:style-name="ce3418" office:value-type="string" calcext:value-type="string">
            <text:p>      ████████<text:span text:style-name="T19">█▎</text:span></text:p>
          </table:table-cell>
          <table:table-cell table:style-name="ce3032"/>
          <table:table-cell table:style-name="ce3018"/>
          <table:table-cell table:style-name="ce3357" office:value-type="string" calcext:value-type="string">
            <text:p> <text:span text:style-name="T11">♉</text:span></text:p>
          </table:table-cell>
          <table:table-cell table:style-name="ce3013"/>
          <table:table-cell table:style-name="ce3042" office:value-type="string" calcext:value-type="string">
            <text:p>   <text:span text:style-name="T19">◄</text:span></text:p>
          </table:table-cell>
          <table:table-cell/>
          <table:table-cell table:style-name="ce3032" office:value-type="string" calcext:value-type="string">
            <text:p>              <text:span text:style-name="T19">►</text:span></text:p>
          </table:table-cell>
          <table:table-cell table:style-name="ce3834"/>
          <table:table-cell table:style-name="ce3032" office:value-type="string" calcext:value-type="string">
            <text:p>      <text:span text:style-name="T11">♉</text:span>    <text:span text:style-name="T98">███</text:span></text:p>
          </table:table-cell>
          <table:table-cell table:style-name="ce3194"/>
          <table:table-cell table:style-name="ce3526" office:value-type="string" calcext:value-type="string">
            <text:p>          ██<text:span text:style-name="T19">▋</text:span></text:p>
          </table:table-cell>
          <table:table-cell table:style-name="ce3950"/>
          <table:table-cell table:style-name="ce3017" office:value-type="string" calcext:value-type="string">
            <text:p>         █<text:span text:style-name="T19">██▊</text:span></text:p>
          </table:table-cell>
          <table:table-cell table:style-name="ce3051"/>
          <table:table-cell table:style-name="ce3010" office:value-type="string" calcext:value-type="string">
            <text:p>       █<text:span text:style-name="T19">█▊</text:span></text:p>
          </table:table-cell>
          <table:table-cell table:style-name="ce4075"/>
          <table:table-cell table:style-name="ce3043" office:value-type="string" calcext:value-type="string">
            <text:p>           <text:span text:style-name="T19">█▉</text:span>  </text:p>
          </table:table-cell>
          <table:table-cell table:style-name="ce3286"/>
          <table:table-cell table:style-name="ce3020"/>
          <table:table-cell table:number-columns-repeated="16358"/>
        </table:table-row>
        <table:table-row table:style-name="ro4">
          <table:table-cell table:style-name="ce2949" office:value-type="string" calcext:value-type="string">
            <text:p>♂</text:p>
          </table:table-cell>
          <table:table-cell table:style-name="ce3044"/>
          <table:table-cell/>
          <table:table-cell table:style-name="ce3198" office:value-type="string" calcext:value-type="string">
            <text:p>     <text:span text:style-name="T11">♓</text:span>     <text:span text:style-name="T72">██</text:span></text:p>
          </table:table-cell>
          <table:table-cell table:style-name="ce3293"/>
          <table:table-cell table:style-name="ce3051" office:value-type="string" calcext:value-type="string">
            <text:p>     <text:span text:style-name="T11">♈</text:span> </text:p>
          </table:table-cell>
          <table:table-cell table:style-name="ce3419" office:value-type="string" calcext:value-type="string">
            <text:p>             █<text:span text:style-name="T19">█▋</text:span></text:p>
          </table:table-cell>
          <table:table-cell table:style-name="ce3032"/>
          <table:table-cell table:style-name="ce3018" office:value-type="string" calcext:value-type="string">
            <text:p>     <text:span text:style-name="T11">♉</text:span> </text:p>
          </table:table-cell>
          <table:table-cell table:style-name="ce3022" office:value-type="string" calcext:value-type="string">
            <text:p>        █<text:span text:style-name="T19">██▊</text:span></text:p>
          </table:table-cell>
          <table:table-cell table:style-name="ce3526"/>
          <table:table-cell table:style-name="ce3029" office:value-type="string" calcext:value-type="string">
            <text:p> <text:span text:style-name="T11">♊</text:span></text:p>
          </table:table-cell>
          <table:table-cell table:style-name="ce3468" office:value-type="string" calcext:value-type="string">
            <text:p>          █<text:span text:style-name="T19">█▌</text:span></text:p>
          </table:table-cell>
          <table:table-cell table:style-name="ce3023"/>
          <table:table-cell table:style-name="ce3015" office:value-type="string" calcext:value-type="string">
            <text:p>     <text:span text:style-name="T11">♋</text:span></text:p>
          </table:table-cell>
          <table:table-cell table:style-name="ce3521" office:value-type="string" calcext:value-type="string">
            <text:p><text:s text:c="7"/>██▊</text:p>
          </table:table-cell>
          <table:table-cell table:style-name="ce3051"/>
          <table:table-cell table:style-name="ce3051" office:value-type="string" calcext:value-type="string">
            <text:p>     <text:span text:style-name="T11">♌</text:span></text:p>
          </table:table-cell>
          <table:table-cell table:style-name="ce3051"/>
          <table:table-cell/>
          <table:table-cell table:style-name="ce3018" office:value-type="string" calcext:value-type="string">
            <text:p>    <text:span text:style-name="T11">♍</text:span></text:p>
          </table:table-cell>
          <table:table-cell table:style-name="ce3013"/>
          <table:table-cell table:style-name="ce3022" office:value-type="string" calcext:value-type="string">
            <text:p>         █<text:span text:style-name="T19">████</text:span></text:p>
          </table:table-cell>
          <table:table-cell table:style-name="ce4098"/>
          <table:table-cell table:style-name="ce3039" office:value-type="string" calcext:value-type="string">
            <text:p>     <text:span text:style-name="T21">♎</text:span>      <text:span text:style-name="T90">███</text:span><text:span text:style-name="T227"> </text:span><text:span text:style-name="T228"> </text:span><text:span text:style-name="T47">♏</text:span></text:p>
          </table:table-cell>
          <table:table-cell table:style-name="ce4055"/>
          <table:table-cell table:style-name="ce4189"/>
          <table:table-cell table:number-columns-repeated="16357"/>
        </table:table-row>
        <table:table-row table:style-name="ro4">
          <table:table-cell office:value-type="string" calcext:value-type="string">
            <text:p>♃</text:p>
          </table:table-cell>
          <table:table-cell table:style-name="ce3045" office:value-type="string" calcext:value-type="string">
            <text:p>   <text:span text:style-name="T19">◄</text:span></text:p>
          </table:table-cell>
          <table:table-cell table:style-name="ce3014"/>
          <table:table-cell table:style-name="ce3051" office:value-type="string" calcext:value-type="string">
            <text:p>     <text:span text:style-name="T11">♌</text:span></text:p>
          </table:table-cell>
          <table:table-cell table:style-name="ce3014" table:number-columns-repeated="6"/>
          <table:table-cell table:style-name="ce3045" office:value-type="string" calcext:value-type="string">
            <text:p>  <text:span text:style-name="T19">►</text:span></text:p>
          </table:table-cell>
          <table:table-cell table:style-name="ce3014" table:number-columns-repeated="4"/>
          <table:table-cell table:style-name="ce3864" office:value-type="string" calcext:value-type="string">
            <text:p>♌</text:p>
          </table:table-cell>
          <table:table-cell table:style-name="ce3634" office:value-type="string" calcext:value-type="string">
            <text:p>           ███<text:span text:style-name="T19">▊</text:span></text:p>
          </table:table-cell>
          <table:table-cell table:style-name="ce3024"/>
          <table:table-cell table:number-columns-repeated="2"/>
          <table:table-cell table:style-name="ce3018" office:value-type="string" calcext:value-type="string">
            <text:p>    <text:span text:style-name="T11">♍</text:span></text:p>
          </table:table-cell>
          <table:table-cell table:style-name="ce3013" table:number-columns-repeated="2"/>
          <table:table-cell table:number-columns-repeated="16361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46"/>
          <table:table-cell table:style-name="ce3166"/>
          <table:table-cell table:style-name="ce3039" office:value-type="string" calcext:value-type="string">
            <text:p>     <text:span text:style-name="T11">♊</text:span></text:p>
          </table:table-cell>
          <table:table-cell table:style-name="ce3033" table:number-columns-repeated="2"/>
          <table:table-cell table:style-name="ce3048" office:value-type="string" calcext:value-type="string">
            <text:p>      <text:span text:style-name="T19">►</text:span></text:p>
          </table:table-cell>
          <table:table-cell table:style-name="ce3033" office:value-type="string" calcext:value-type="string">
            <text:p><text:s text:c="35"/></text:p>
          </table:table-cell>
          <table:table-cell table:style-name="ce3033" table:number-columns-repeated="11"/>
          <table:table-cell table:style-name="ce3286"/>
          <table:table-cell table:style-name="ce3039" office:value-type="string" calcext:value-type="string">
            <text:p>    <text:span text:style-name="T11">♊</text:span>      <text:span text:style-name="T9"> </text:span><text:span text:style-name="T50">████  </text:span><text:span text:style-name="T148">♋</text:span></text:p>
          </table:table-cell>
          <table:table-cell table:style-name="ce3292"/>
          <table:table-cell table:style-name="ce4076" office:value-type="string" calcext:value-type="string">
            <text:p>         <text:span text:style-name="T19">◄</text:span></text:p>
          </table:table-cell>
          <table:table-cell table:style-name="ce3417" office:value-type="string" calcext:value-type="string">
            <text:p>             █<text:span text:style-name="T19">█</text:span></text:p>
          </table:table-cell>
          <table:table-cell table:style-name="ce3039"/>
          <table:table-cell table:style-name="ce3039" office:value-type="string" calcext:value-type="string">
            <text:p>     <text:span text:style-name="T11">♊</text:span></text:p>
          </table:table-cell>
          <table:table-cell table:number-columns-repeated="16358"/>
        </table:table-row>
        <table:table-row table:style-name="ro4">
          <table:table-cell office:value-type="string" calcext:value-type="string">
            <text:p>⛢ </text:p>
          </table:table-cell>
          <table:table-cell table:style-name="ce3033" table:number-columns-repeated="9"/>
          <table:table-cell table:style-name="ce3039" office:value-type="string" calcext:value-type="string">
            <text:p>     <text:span text:style-name="T11">♒</text:span> </text:p>
          </table:table-cell>
          <table:table-cell table:style-name="ce3033"/>
          <table:table-cell table:style-name="ce3048" office:value-type="string" calcext:value-type="string">
            <text:p>          <text:span text:style-name="T19">◄</text:span></text:p>
          </table:table-cell>
          <table:table-cell table:style-name="ce3033" table:number-columns-repeated="9"/>
          <table:table-cell table:style-name="ce3863" office:value-type="string" calcext:value-type="string">
            <text:p><text:s text:c="11"/>►</text:p>
          </table:table-cell>
          <table:table-cell table:style-name="ce3286" table:number-columns-repeated="2"/>
          <table:table-cell table:style-name="ce3033"/>
          <table:table-cell table:number-columns-repeated="16358"/>
        </table:table-row>
        <table:table-row table:style-name="ro4">
          <table:table-cell table:style-name="ce2956" office:value-type="string" calcext:value-type="string">
            <text:p>    <text:span text:style-name="T1">  ♆  </text:span>                                       </text:p>
          </table:table-cell>
          <table:table-cell/>
          <table:table-cell table:style-name="ce3013"/>
          <table:table-cell table:number-columns-repeated="7"/>
          <table:table-cell table:style-name="ce3018" office:value-type="string" calcext:value-type="string">
            <text:p>     <text:span text:style-name="T11">♑</text:span></text:p>
          </table:table-cell>
          <table:table-cell table:style-name="ce3692" office:value-type="string" calcext:value-type="string">
            <text:p><text:s/>◄</text:p>
          </table:table-cell>
          <table:table-cell/>
          <table:table-cell table:style-name="ce3013"/>
          <table:table-cell table:number-columns-repeated="6"/>
          <table:table-cell table:style-name="ce3013"/>
          <table:table-cell table:style-name="ce3042" office:value-type="string" calcext:value-type="string">
            <text:p>         <text:span text:style-name="T19">►</text:span></text:p>
          </table:table-cell>
          <table:table-cell table:style-name="ce3013"/>
          <table:table-cell table:number-columns-repeated="16361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20" table:number-columns-repeated="6"/>
          <table:table-cell table:style-name="ce3041" office:value-type="string" calcext:value-type="string">
            <text:p>          <text:span text:style-name="T19">◄</text:span></text:p>
          </table:table-cell>
          <table:table-cell table:style-name="ce3020" table:number-columns-repeated="2"/>
          <table:table-cell table:style-name="ce3015" office:value-type="string" calcext:value-type="string">
            <text:p>     <text:span text:style-name="T21">♏</text:span></text:p>
          </table:table-cell>
          <table:table-cell/>
          <table:table-cell table:style-name="ce3020"/>
          <table:table-cell/>
          <table:table-cell table:style-name="ce3020" table:number-columns-repeated="4"/>
          <table:table-cell table:style-name="ce3410" office:value-type="string" calcext:value-type="string">
            <text:p>►</text:p>
          </table:table-cell>
          <table:table-cell table:style-name="ce3020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2005" calcext:value-type="float">
            <text:p>2005</text:p>
          </table:table-cell>
          <table:table-cell table:style-name="ce2803" office:value-type="float" office:value="2.47" calcext:value-type="float">
            <text:p>2,47</text:p>
          </table:table-cell>
          <table:table-cell table:style-name="ce2803"/>
          <table:table-cell table:style-name="ce2825" office:value-type="float" office:value="58" calcext:value-type="float">
            <text:p>58</text:p>
          </table:table-cell>
          <table:table-cell table:style-name="ce2836" office:value-type="float" office:value="-0.5" calcext:value-type="float">
            <text:p>-0,5</text:p>
          </table:table-cell>
          <table:table-cell table:style-name="ce2825" office:value-type="float" office:value="53" calcext:value-type="float">
            <text:p>53</text:p>
          </table:table-cell>
          <table:table-cell table:style-name="ce2803" office:value-type="float" office:value="3.84" calcext:value-type="float">
            <text:p>3,84</text:p>
          </table:table-cell>
          <table:table-cell table:style-name="ce2825" office:value-type="float" office:value="20" calcext:value-type="float">
            <text:p>20</text:p>
          </table:table-cell>
          <table:table-cell table:style-name="ce2803" office:value-type="float" office:value="10.55" calcext:value-type="float">
            <text:p>10,55</text:p>
          </table:table-cell>
          <table:table-cell table:style-name="ce2825" office:value-type="float" office:value="13" calcext:value-type="float">
            <text:p>13</text:p>
          </table:table-cell>
          <table:table-cell table:style-name="ce2803" office:value-type="float" office:value="14.28" calcext:value-type="float">
            <text:p>14,28</text:p>
          </table:table-cell>
          <table:table-cell table:style-name="ce2825" office:value-type="float" office:value="58" calcext:value-type="float">
            <text:p>58</text:p>
          </table:table-cell>
          <table:table-cell table:style-name="ce2837" office:value-type="float" office:value="17.2" calcext:value-type="float">
            <text:p>17,2</text:p>
          </table:table-cell>
          <table:table-cell table:style-name="ce2825" office:value-type="float" office:value="49" calcext:value-type="float">
            <text:p>49</text:p>
          </table:table-cell>
          <table:table-cell table:style-name="ce2837" office:value-type="float" office:value="19.1" calcext:value-type="float">
            <text:p>19,1</text:p>
          </table:table-cell>
          <table:table-cell table:style-name="ce2823" office:value-type="float" office:value="149.5" calcext:value-type="float">
            <text:p>149,5</text:p>
          </table:table-cell>
          <table:table-cell table:style-name="ce2837" office:value-type="float" office:value="16.8" calcext:value-type="float">
            <text:p>16,8</text:p>
          </table:table-cell>
          <table:table-cell table:style-name="ce2823" office:value-type="float" office:value="53.5" calcext:value-type="float">
            <text:p>53,5</text:p>
          </table:table-cell>
          <table:table-cell table:style-name="ce2803" office:value-type="float" office:value="15.93" calcext:value-type="float">
            <text:p>15,93</text:p>
          </table:table-cell>
          <table:table-cell table:style-name="ce2825" office:value-type="float" office:value="40" calcext:value-type="float">
            <text:p>40</text:p>
          </table:table-cell>
          <table:table-cell table:style-name="ce2803" office:value-type="float" office:value="11.67" calcext:value-type="float">
            <text:p>11,67</text:p>
          </table:table-cell>
          <table:table-cell table:style-name="ce2825" office:value-type="float" office:value="25" calcext:value-type="float">
            <text:p>25</text:p>
          </table:table-cell>
          <table:table-cell table:style-name="ce2837" office:value-type="float" office:value="4.7" calcext:value-type="float">
            <text:p>4,7</text:p>
          </table:table-cell>
          <table:table-cell table:style-name="ce2825" office:value-type="float" office:value="35" calcext:value-type="float">
            <text:p>35</text:p>
          </table:table-cell>
          <table:table-cell table:style-name="ce2803" office:value-type="float" office:value="1.18" calcext:value-type="float">
            <text:p>1,18</text:p>
          </table:table-cell>
          <table:table-cell table:style-name="ce2823" office:value-type="float" office:value="74.5" calcext:value-type="float">
            <text:p>74,5</text:p>
          </table:table-cell>
          <table:table-cell table:style-name="ce2929" table:formula="of:=AVERAGE([.B86];[.E86];[.G86];[.I86];[.K86];[.M86];[.O86];[.Q86];[.S86];[.U86];[.W86];[.Y86])" office:value-type="float" office:value="9.76833333333333" calcext:value-type="float">
            <text:p>9,77</text:p>
          </table:table-cell>
          <table:table-cell table:style-name="ce2903" table:formula="of:=SUM([.D86];[.F86];[.H86];[.J86];[.L86];[.N86];[.P86];[.R86];[.T86];[.V86];[.X86];[.Z86])" office:value-type="float" office:value="628.5" calcext:value-type="float">
            <text:p>628,5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23" office:value-type="string" calcext:value-type="string">
            <text:p>         █<text:span text:style-name="T19">█████▌</text:span></text:p>
          </table:table-cell>
          <table:table-cell/>
          <table:table-cell table:style-name="ce3199"/>
          <table:table-cell table:style-name="ce3032"/>
          <table:table-cell table:style-name="ce3361" office:value-type="string" calcext:value-type="string">
            <text:p>                <text:span text:style-name="T75">█</text:span></text:p>
          </table:table-cell>
          <table:table-cell table:style-name="ce3198"/>
          <table:table-cell table:style-name="ce3041" office:value-type="string" calcext:value-type="string">
            <text:p>   <text:span text:style-name="T19">◄</text:span></text:p>
          </table:table-cell>
          <table:table-cell table:style-name="ce3041" office:value-type="string" calcext:value-type="string">
            <text:p>          <text:span text:style-name="T19">►</text:span></text:p>
          </table:table-cell>
          <table:table-cell table:style-name="ce3578" office:value-type="string" calcext:value-type="string">
            <text:p>     <text:span text:style-name="T148">♓</text:span>     <text:span text:style-name="T19">████▉</text:span></text:p>
          </table:table-cell>
          <table:table-cell table:style-name="ce3636"/>
          <table:table-cell table:style-name="ce3019" office:value-type="string" calcext:value-type="string">
            <text:p><text:s text:c="9"/>█████</text:p>
          </table:table-cell>
          <table:table-cell table:style-name="ce3738"/>
          <table:table-cell table:style-name="ce3038" office:value-type="string" calcext:value-type="string">
            <text:p>          █<text:span text:style-name="T19">█</text:span></text:p>
          </table:table-cell>
          <table:table-cell table:style-name="ce3015"/>
          <table:table-cell table:style-name="ce3045" office:value-type="string" calcext:value-type="string">
            <text:p>       <text:span text:style-name="T19">◄</text:span></text:p>
          </table:table-cell>
          <table:table-cell table:style-name="ce3015" office:value-type="string" calcext:value-type="string">
            <text:p>      <text:span text:style-name="T11">♋</text:span></text:p>
          </table:table-cell>
          <table:table-cell table:style-name="ce3023" office:value-type="string" calcext:value-type="string">
            <text:p><text:span text:style-name="T140">►</text:span><text:span text:style-name="T26"> </text:span>        <text:span text:style-name="T19">██        </text:span><text:span text:style-name="T51">█</text:span></text:p>
          </table:table-cell>
          <table:table-cell table:style-name="ce3031"/>
          <table:table-cell table:style-name="ce3462"/>
          <table:table-cell table:style-name="ce3043" office:value-type="string" calcext:value-type="string">
            <text:p><text:span text:style-name="T150">           ████</text:span><text:span text:style-name="T195">▊</text:span></text:p>
          </table:table-cell>
          <table:table-cell table:style-name="ce3054"/>
          <table:table-cell table:style-name="ce3015"/>
          <table:table-cell table:style-name="ce3950" office:value-type="string" calcext:value-type="string">
            <text:p><text:span text:style-name="T32">◄</text:span>           <text:span text:style-name="T49">█</text:span><text:span text:style-name="T223">►</text:span><text:span text:style-name="T224">██▋</text:span></text:p>
          </table:table-cell>
          <table:table-cell table:style-name="ce4123"/>
          <table:table-cell table:style-name="ce3020"/>
          <table:table-cell table:number-columns-repeated="16358"/>
        </table:table-row>
        <table:table-row table:style-name="ro4">
          <table:table-cell office:value-type="string" calcext:value-type="string">
            <text:p>♀</text:p>
          </table:table-cell>
          <table:table-cell table:style-name="ce3047" office:value-type="string" calcext:value-type="string">
            <text:p><text:span text:style-name="T34">       </text:span><text:span text:style-name="T35"> ███</text:span></text:p>
          </table:table-cell>
          <table:table-cell/>
          <table:table-cell table:style-name="ce3051"/>
          <table:table-cell table:style-name="ce3022" office:value-type="string" calcext:value-type="string">
            <text:p>          █<text:span text:style-name="T19">███</text:span></text:p>
          </table:table-cell>
          <table:table-cell table:style-name="ce3362"/>
          <table:table-cell table:style-name="ce3033"/>
          <table:table-cell table:style-name="ce3020" table:number-columns-repeated="2"/>
          <table:table-cell table:style-name="ce3037" office:value-type="string" calcext:value-type="string">
            <text:p>           █<text:span text:style-name="T19">█</text:span></text:p>
          </table:table-cell>
          <table:table-cell table:style-name="ce3462"/>
          <table:table-cell table:style-name="ce3022" office:value-type="string" calcext:value-type="string">
            <text:p>          █<text:span text:style-name="T19">▉</text:span></text:p>
          </table:table-cell>
          <table:table-cell table:style-name="ce3362"/>
          <table:table-cell table:style-name="ce3038" office:value-type="string" calcext:value-type="string">
            <text:p>         <text:span text:style-name="T19">█████▉</text:span></text:p>
          </table:table-cell>
          <table:table-cell table:style-name="ce3835"/>
          <table:table-cell table:style-name="ce3634" office:value-type="string" calcext:value-type="string">
            <text:p><text:s text:c="11"/>████▌</text:p>
          </table:table-cell>
          <table:table-cell table:style-name="ce3036"/>
          <table:table-cell/>
          <table:table-cell table:style-name="ce3022"/>
          <table:table-cell table:style-name="ce3191" office:value-type="string" calcext:value-type="string">
            <text:p>   <text:span text:style-name="T19">█████▌</text:span></text:p>
          </table:table-cell>
          <table:table-cell table:style-name="ce3417"/>
          <table:table-cell table:style-name="ce3047" office:value-type="string" calcext:value-type="string">
            <text:p><text:s text:c="10"/>██</text:p>
          </table:table-cell>
          <table:table-cell table:style-name="ce3835"/>
          <table:table-cell table:style-name="ce3037" office:value-type="string" calcext:value-type="string">
            <text:p>           █<text:span text:style-name="T19">███▌</text:span></text:p>
          </table:table-cell>
          <table:table-cell table:style-name="ce3036"/>
          <table:table-cell table:style-name="ce3042" office:value-type="string" calcext:value-type="string">
            <text:p>        <text:span text:style-name="T19">◄</text:span></text:p>
          </table:table-cell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26" office:value-type="string" calcext:value-type="string">
            <text:p>   <text:span text:style-name="T21">♏</text:span> </text:p>
          </table:table-cell>
          <table:table-cell table:style-name="ce3167"/>
          <table:table-cell table:style-name="ce3054" office:value-type="string" calcext:value-type="string">
            <text:p>          █<text:span text:style-name="T19">█</text:span></text:p>
          </table:table-cell>
          <table:table-cell table:style-name="ce3293"/>
          <table:table-cell table:style-name="ce3031"/>
          <table:table-cell table:style-name="ce3027" office:value-type="string" calcext:value-type="string">
            <text:p>   <text:span text:style-name="T25">  </text:span><text:span text:style-name="T107"> </text:span><text:span text:style-name="T108">♐</text:span><text:span text:style-name="T107"> </text:span><text:span text:style-name="T25">   </text:span><text:span text:style-name="T29">██</text:span></text:p>
          </table:table-cell>
          <table:table-cell table:style-name="ce3462"/>
          <table:table-cell table:style-name="ce3018" office:value-type="string" calcext:value-type="string">
            <text:p>     <text:span text:style-name="T11">♑</text:span>      <text:span text:style-name="T98">████</text:span></text:p>
          </table:table-cell>
          <table:table-cell table:style-name="ce3362"/>
          <table:table-cell table:style-name="ce3039" office:value-type="string" calcext:value-type="string">
            <text:p>     <text:span text:style-name="T11">♒</text:span> </text:p>
          </table:table-cell>
          <table:table-cell table:style-name="ce3468" office:value-type="string" calcext:value-type="string">
            <text:p>           <text:span text:style-name="T1"> █</text:span></text:p>
          </table:table-cell>
          <table:table-cell table:style-name="ce3578"/>
          <table:table-cell table:style-name="ce3015" office:value-type="string" calcext:value-type="string">
            <text:p>      <text:span text:style-name="T11">♓</text:span> </text:p>
          </table:table-cell>
          <table:table-cell table:style-name="ce3023"/>
          <table:table-cell table:style-name="ce3521" office:value-type="string" calcext:value-type="string">
            <text:p>         █<text:span text:style-name="T19">█</text:span></text:p>
          </table:table-cell>
          <table:table-cell table:style-name="ce3031"/>
          <table:table-cell table:style-name="ce3051" office:value-type="string" calcext:value-type="string">
            <text:p>     <text:span text:style-name="T11">♈</text:span> </text:p>
          </table:table-cell>
          <table:table-cell table:style-name="ce3027" office:value-type="string" calcext:value-type="string">
            <text:p>           <text:span text:style-name="T8"> </text:span><text:span text:style-name="T204">████</text:span><text:span text:style-name="T205">  </text:span><text:span text:style-name="T206">♉</text:span></text:p>
          </table:table-cell>
          <table:table-cell table:style-name="ce3040"/>
          <table:table-cell table:style-name="ce4042" office:value-type="string" calcext:value-type="string">
            <text:p><text:span text:style-name="T32">◄</text:span><text:span text:style-name="T51">        ███▊</text:span></text:p>
          </table:table-cell>
          <table:table-cell table:style-name="ce4057"/>
          <table:table-cell table:style-name="ce3051" office:value-type="string" calcext:value-type="string">
            <text:p>      <text:span text:style-name="T11">♈</text:span> </text:p>
          </table:table-cell>
          <table:table-cell table:style-name="ce3045" office:value-type="string" calcext:value-type="string">
            <text:p><text:s text:c="8"/></text:p>
          </table:table-cell>
          <table:table-cell table:style-name="ce3031" office:value-type="string" calcext:value-type="string">
            <text:p>           <text:span text:style-name="T19">►</text:span></text:p>
          </table:table-cell>
          <table:table-cell table:style-name="ce3014"/>
          <table:table-cell table:number-columns-repeated="16358"/>
        </table:table-row>
        <table:table-row table:style-name="ro4">
          <table:table-cell office:value-type="string" calcext:value-type="string">
            <text:p>♃</text:p>
          </table:table-cell>
          <table:table-cell/>
          <table:table-cell table:style-name="ce3013"/>
          <table:table-cell/>
          <table:table-cell table:style-name="ce3042" office:value-type="string" calcext:value-type="string">
            <text:p> <text:span text:style-name="T19">◄</text:span></text:p>
          </table:table-cell>
          <table:table-cell table:number-columns-repeated="5"/>
          <table:table-cell table:style-name="ce3013" table:number-columns-repeated="2"/>
          <table:table-cell table:style-name="ce3042" office:value-type="string" calcext:value-type="string">
            <text:p>    <text:span text:style-name="T19">►</text:span></text:p>
          </table:table-cell>
          <table:table-cell table:style-name="ce3013"/>
          <table:table-cell table:style-name="ce3018" office:value-type="string" calcext:value-type="string">
            <text:p>     <text:span text:style-name="T11">♍</text:span></text:p>
          </table:table-cell>
          <table:table-cell table:number-columns-repeated="5"/>
          <table:table-cell table:style-name="ce3013" table:number-columns-repeated="3"/>
          <table:table-cell table:style-name="ce3022" office:value-type="string" calcext:value-type="string">
            <text:p>           █<text:span text:style-name="T19">███</text:span></text:p>
          </table:table-cell>
          <table:table-cell table:style-name="ce3362"/>
          <table:table-cell table:style-name="ce3039" office:value-type="string" calcext:value-type="string">
            <text:p>    <text:span text:style-name="T21">♎</text:span></text:p>
          </table:table-cell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48"/>
          <table:table-cell table:style-name="ce3033" table:number-columns-repeated="5"/>
          <table:table-cell table:style-name="ce3048" office:value-type="string" calcext:value-type="string">
            <text:p>       <text:span text:style-name="T19">►</text:span></text:p>
          </table:table-cell>
          <table:table-cell table:style-name="ce3033" table:number-columns-repeated="2"/>
          <table:table-cell table:style-name="ce3039" office:value-type="string" calcext:value-type="string">
            <text:p>     <text:span text:style-name="T11">♊</text:span></text:p>
          </table:table-cell>
          <table:table-cell table:style-name="ce3033"/>
          <table:table-cell table:style-name="ce3468" office:value-type="string" calcext:value-type="string">
            <text:p>          █<text:span text:style-name="T19">███</text:span></text:p>
          </table:table-cell>
          <table:table-cell table:style-name="ce3782"/>
          <table:table-cell table:style-name="ce3015" office:value-type="string" calcext:value-type="string">
            <text:p>     <text:span text:style-name="T11">♋</text:span></text:p>
          </table:table-cell>
          <table:table-cell table:style-name="ce3020" table:number-columns-repeated="5"/>
          <table:table-cell table:number-columns-repeated="3"/>
          <table:table-cell table:style-name="ce3041" office:value-type="string" calcext:value-type="string">
            <text:p>      <text:span text:style-name="T19">◄</text:span></text:p>
          </table:table-cell>
          <table:table-cell table:style-name="ce3020" table:number-columns-repeated="2"/>
          <table:table-cell table:number-columns-repeated="16358"/>
        </table:table-row>
        <table:table-row table:style-name="ro4">
          <table:table-cell office:value-type="string" calcext:value-type="string">
            <text:p>⛢ </text:p>
          </table:table-cell>
          <table:table-cell table:style-name="ce3033"/>
          <table:table-cell/>
          <table:table-cell table:style-name="ce3033" table:number-columns-repeated="10"/>
          <table:table-cell table:style-name="ce3748" office:value-type="string" calcext:value-type="string">
            <text:p>◄</text:p>
          </table:table-cell>
          <table:table-cell table:style-name="ce3039" office:value-type="string" calcext:value-type="string">
            <text:p>     <text:span text:style-name="T11">♒</text:span> </text:p>
          </table:table-cell>
          <table:table-cell table:style-name="ce3033" table:number-columns-repeated="8"/>
          <table:table-cell table:style-name="ce3748" office:value-type="string" calcext:value-type="string">
            <text:p>►</text:p>
          </table:table-cell>
          <table:table-cell table:style-name="ce3033" table:number-columns-repeated="2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/>
          <table:table-cell table:style-name="ce3013"/>
          <table:table-cell table:number-columns-repeated="7"/>
          <table:table-cell table:style-name="ce3013"/>
          <table:table-cell table:style-name="ce3308" office:value-type="string" calcext:value-type="string">
            <text:p>    <text:span text:style-name="T19">◄</text:span></text:p>
          </table:table-cell>
          <table:table-cell/>
          <table:table-cell table:style-name="ce3013"/>
          <table:table-cell table:style-name="ce3018" office:value-type="string" calcext:value-type="string">
            <text:p>     <text:span text:style-name="T11">♑</text:span></text:p>
          </table:table-cell>
          <table:table-cell table:number-columns-repeated="5"/>
          <table:table-cell table:style-name="ce3013"/>
          <table:table-cell table:style-name="ce3057" office:value-type="string" calcext:value-type="string">
            <text:p>         <text:span text:style-name="T19">►</text:span></text:p>
          </table:table-cell>
          <table:table-cell table:style-name="ce3744"/>
          <table:table-cell table:number-columns-repeated="3"/>
          <table:table-cell table:style-name="ce3164"/>
          <table:table-cell table:number-columns-repeated="16357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20" table:number-columns-repeated="2"/>
          <table:table-cell table:style-name="ce3200"/>
          <table:table-cell table:style-name="ce3020" table:number-columns-repeated="3"/>
          <table:table-cell table:style-name="ce3426" office:value-type="string" calcext:value-type="string">
            <text:p>            <text:span text:style-name="T19">◄</text:span></text:p>
          </table:table-cell>
          <table:table-cell table:style-name="ce3522"/>
          <table:table-cell table:style-name="ce3020"/>
          <table:table-cell table:number-columns-repeated="2"/>
          <table:table-cell table:style-name="ce3020"/>
          <table:table-cell/>
          <table:table-cell table:style-name="ce3015" office:value-type="string" calcext:value-type="string">
            <text:p>     <text:span text:style-name="T21">♏</text:span></text:p>
          </table:table-cell>
          <table:table-cell table:style-name="ce3020" table:number-columns-repeated="3"/>
          <table:table-cell table:style-name="ce3522" office:value-type="string" calcext:value-type="string">
            <text:p>  <text:span text:style-name="T19">►</text:span></text:p>
          </table:table-cell>
          <table:table-cell table:style-name="ce3020"/>
          <table:table-cell table:number-columns-repeated="3"/>
          <table:table-cell table:style-name="ce3020" table:number-columns-repeated="3"/>
          <table:table-cell table:style-name="ce3164"/>
          <table:table-cell table:number-columns-repeated="16357"/>
        </table:table-row>
        <table:table-row table:style-name="ro1">
          <table:table-cell table:style-name="ce2792" office:value-type="float" office:value="2006" calcext:value-type="float">
            <text:p>2006</text:p>
          </table:table-cell>
          <table:table-cell table:style-name="ce2802" office:value-type="float" office:value="-3.12" calcext:value-type="float">
            <text:p>-3,12</text:p>
          </table:table-cell>
          <table:table-cell table:style-name="ce2802"/>
          <table:table-cell table:style-name="ce2825" office:value-type="float" office:value="33" calcext:value-type="float">
            <text:p>33</text:p>
          </table:table-cell>
          <table:table-cell table:style-name="ce2802" office:value-type="float" office:value="-0.42" calcext:value-type="float">
            <text:p>-0,42</text:p>
          </table:table-cell>
          <table:table-cell table:style-name="ce2825" office:value-type="float" office:value="42" calcext:value-type="float">
            <text:p>42</text:p>
          </table:table-cell>
          <table:table-cell table:style-name="ce2803" office:value-type="float" office:value="2.38" calcext:value-type="float">
            <text:p>2,38</text:p>
          </table:table-cell>
          <table:table-cell table:style-name="ce2823" office:value-type="float" office:value="63.5" calcext:value-type="float">
            <text:p>63,5</text:p>
          </table:table-cell>
          <table:table-cell table:style-name="ce2837" office:value-type="float" office:value="9.5" calcext:value-type="float">
            <text:p>9,5</text:p>
          </table:table-cell>
          <table:table-cell table:style-name="ce2823" office:value-type="float" office:value="36.5" calcext:value-type="float">
            <text:p>36,5</text:p>
          </table:table-cell>
          <table:table-cell table:style-name="ce2803" office:value-type="float" office:value="14.07" calcext:value-type="float">
            <text:p>14,07</text:p>
          </table:table-cell>
          <table:table-cell table:style-name="ce2823" office:value-type="float" office:value="60.5" calcext:value-type="float">
            <text:p>60,5</text:p>
          </table:table-cell>
          <table:table-cell table:style-name="ce2803" office:value-type="float" office:value="17.65" calcext:value-type="float">
            <text:p>17,65</text:p>
          </table:table-cell>
          <table:table-cell table:style-name="ce2825" office:value-type="float" office:value="64" calcext:value-type="float">
            <text:p>64</text:p>
          </table:table-cell>
          <table:table-cell table:style-name="ce2896" office:value-type="float" office:value="23.58" calcext:value-type="float">
            <text:p>23,58</text:p>
          </table:table-cell>
          <table:table-cell table:style-name="ce2825" office:value-type="float" office:value="25" calcext:value-type="float">
            <text:p>25</text:p>
          </table:table-cell>
          <table:table-cell table:style-name="ce2803" office:value-type="float" office:value="16.68" calcext:value-type="float">
            <text:p>16,68</text:p>
          </table:table-cell>
          <table:table-cell table:style-name="ce2823" office:value-type="float" office:value="66.5" calcext:value-type="float">
            <text:p>66,5</text:p>
          </table:table-cell>
          <table:table-cell table:style-name="ce2803" office:value-type="float" office:value="17.68" calcext:value-type="float">
            <text:p>17,68</text:p>
          </table:table-cell>
          <table:table-cell table:style-name="ce2823" office:value-type="float" office:value="31.5" calcext:value-type="float">
            <text:p>31,5</text:p>
          </table:table-cell>
          <table:table-cell table:style-name="ce2803" office:value-type="float" office:value="12.49" calcext:value-type="float">
            <text:p>12,49</text:p>
          </table:table-cell>
          <table:table-cell table:style-name="ce2823" office:value-type="float" office:value="42.5" calcext:value-type="float">
            <text:p>42,5</text:p>
          </table:table-cell>
          <table:table-cell table:style-name="ce2803" office:value-type="float" office:value="7.73" calcext:value-type="float">
            <text:p>7,73</text:p>
          </table:table-cell>
          <table:table-cell table:style-name="ce2823" office:value-type="float" office:value="47.5" calcext:value-type="float">
            <text:p>47,5</text:p>
          </table:table-cell>
          <table:table-cell table:style-name="ce2803" office:value-type="float" office:value="5.15" calcext:value-type="float">
            <text:p>5,15</text:p>
          </table:table-cell>
          <table:table-cell table:style-name="ce2823" office:value-type="float" office:value="20.5" calcext:value-type="float">
            <text:p>20,5</text:p>
          </table:table-cell>
          <table:table-cell table:style-name="ce2929" table:formula="of:=AVERAGE([.B95];[.E95];[.G95];[.I95];[.K95];[.M95];[.O95];[.Q95];[.S95];[.U95];[.W95];[.Y95])" office:value-type="float" office:value="10.2808333333333" calcext:value-type="float">
            <text:p>10,28</text:p>
          </table:table-cell>
          <table:table-cell table:style-name="ce2903" table:formula="of:=SUM([.D95];[.F95];[.H95];[.J95];[.L95];[.N95];[.P95];[.R95];[.T95];[.V95];[.X95];[.Z95])" office:value-type="float" office:value="533" calcext:value-type="float">
            <text:p>533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49" office:value-type="string" calcext:value-type="string">
            <text:p> █<text:span text:style-name="T19">█████▋</text:span></text:p>
          </table:table-cell>
          <table:table-cell/>
          <table:table-cell table:style-name="ce3201"/>
          <table:table-cell table:style-name="ce3294" office:value-type="string" calcext:value-type="string">
            <text:p>     █<text:span text:style-name="T19">████▍</text:span></text:p>
          </table:table-cell>
          <table:table-cell table:style-name="ce3363"/>
          <table:table-cell table:style-name="ce3420" office:value-type="string" calcext:value-type="string">
            <text:p><text:span text:style-name="T109">◄         </text:span><text:span text:style-name="T110">█</text:span><text:span text:style-name="T111">██ </text:span><text:span text:style-name="T112">►</text:span><text:span text:style-name="T113">   </text:span><text:span text:style-name="T114">████▍</text:span></text:p>
          </table:table-cell>
          <table:table-cell table:style-name="ce3466"/>
          <table:table-cell table:style-name="ce3363"/>
          <table:table-cell table:style-name="ce3020"/>
          <table:table-cell table:style-name="ce3637" office:value-type="string" calcext:value-type="string">
            <text:p><text:span text:style-name="T150">   </text:span><text:span text:style-name="T151">████▎</text:span></text:p>
          </table:table-cell>
          <table:table-cell table:style-name="ce3201"/>
          <table:table-cell table:style-name="ce3299" office:value-type="string" calcext:value-type="string">
            <text:p> <text:span text:style-name="T19">████████</text:span></text:p>
          </table:table-cell>
          <table:table-cell table:style-name="ce3420"/>
          <table:table-cell table:style-name="ce3836" office:value-type="string" calcext:value-type="string">
            <text:p>   <text:span text:style-name="T19">◄      </text:span><text:span text:style-name="T135">█▊   </text:span><text:span text:style-name="T183">   </text:span><text:span text:style-name="T31">►</text:span></text:p>
          </table:table-cell>
          <table:table-cell table:style-name="ce3865"/>
          <table:table-cell table:style-name="ce3892" office:value-type="string" calcext:value-type="string">
            <text:p>      <text:span text:style-name="T72">████▊</text:span></text:p>
          </table:table-cell>
          <table:table-cell table:style-name="ce3786"/>
          <table:table-cell table:style-name="ce3951" office:value-type="string" calcext:value-type="string">
            <text:p>          <text:span text:style-name="T98">███       ████</text:span></text:p>
          </table:table-cell>
          <table:table-cell table:style-name="ce3032"/>
          <table:table-cell table:style-name="ce3372"/>
          <table:table-cell table:style-name="ce3466" office:value-type="string" calcext:value-type="string">
            <text:p>  <text:span text:style-name="T21">♎</text:span>        <text:span text:style-name="T19">◄</text:span>      </text:p>
          </table:table-cell>
          <table:table-cell table:style-name="ce3214"/>
          <table:table-cell table:style-name="ce3785" office:value-type="string" calcext:value-type="string">
            <text:p><text:s/>►</text:p>
          </table:table-cell>
          <table:table-cell table:style-name="ce3298" office:value-type="string" calcext:value-type="string">
            <text:p>    <text:span text:style-name="T72">███████▍</text:span></text:p>
          </table:table-cell>
          <table:table-cell table:style-name="ce3786"/>
          <table:table-cell table:number-columns-repeated="16358"/>
        </table:table-row>
        <table:table-row table:style-name="ro4">
          <table:table-cell office:value-type="string" calcext:value-type="string">
            <text:p>♀</text:p>
          </table:table-cell>
          <table:table-cell table:style-name="ce3050" office:value-type="string" calcext:value-type="string">
            <text:p><text:span text:style-name="T36">     ██</text:span><text:span text:style-name="T37">██  </text:span><text:span text:style-name="T38">♐</text:span></text:p>
          </table:table-cell>
          <table:table-cell/>
          <table:table-cell table:style-name="ce3031"/>
          <table:table-cell table:style-name="ce3059" office:value-type="string" calcext:value-type="string">
            <text:p>  <text:span text:style-name="T19">►</text:span> </text:p>
          </table:table-cell>
          <table:table-cell table:style-name="ce3027" office:value-type="string" calcext:value-type="string">
            <text:p>          <text:span text:style-name="T19">█▉</text:span></text:p>
          </table:table-cell>
          <table:table-cell table:style-name="ce3210"/>
          <table:table-cell table:style-name="ce3467" office:value-type="string" calcext:value-type="string">
            <text:p>          <text:span text:style-name="T88">█▉</text:span></text:p>
          </table:table-cell>
          <table:table-cell table:style-name="ce3523"/>
          <table:table-cell table:style-name="ce3579" office:value-type="string" calcext:value-type="string">
            <text:p><text:span text:style-name="T36">       </text:span>█<text:span text:style-name="T19">██</text:span></text:p>
          </table:table-cell>
          <table:table-cell table:style-name="ce3198"/>
          <table:table-cell table:style-name="ce3049" office:value-type="string" calcext:value-type="string">
            <text:p>          █<text:span text:style-name="T19">▉     ██▉</text:span></text:p>
          </table:table-cell>
          <table:table-cell table:style-name="ce3031"/>
          <table:table-cell table:style-name="ce3297"/>
          <table:table-cell table:style-name="ce3022" office:value-type="string" calcext:value-type="string">
            <text:p>         █<text:span text:style-name="T19">█▋</text:span></text:p>
          </table:table-cell>
          <table:table-cell table:style-name="ce3866"/>
          <table:table-cell table:style-name="ce3871" office:value-type="string" calcext:value-type="string">
            <text:p>       █<text:span text:style-name="T19">████▉</text:span></text:p>
          </table:table-cell>
          <table:table-cell table:style-name="ce3922"/>
          <table:table-cell table:style-name="ce3303"/>
          <table:table-cell table:style-name="ce3868" office:value-type="string" calcext:value-type="string">
            <text:p>       █<text:span text:style-name="T19">█▉</text:span></text:p>
          </table:table-cell>
          <table:table-cell table:style-name="ce3032"/>
          <table:table-cell table:style-name="ce3013"/>
          <table:table-cell table:style-name="ce3033"/>
          <table:table-cell table:style-name="ce3054" office:value-type="string" calcext:value-type="string">
            <text:p>           █<text:span text:style-name="T19">███▍</text:span></text:p>
          </table:table-cell>
          <table:table-cell table:style-name="ce3301"/>
          <table:table-cell table:style-name="ce3051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31"/>
          <table:table-cell/>
          <table:table-cell table:style-name="ce3051" office:value-type="string" calcext:value-type="string">
            <text:p>     <text:span text:style-name="T11">♈</text:span>      <text:span text:style-name="T74">██</text:span></text:p>
          </table:table-cell>
          <table:table-cell table:style-name="ce3050"/>
          <table:table-cell table:style-name="ce3018" office:value-type="string" calcext:value-type="string">
            <text:p>         <text:span text:style-name="T11">♉</text:span> </text:p>
          </table:table-cell>
          <table:table-cell/>
          <table:table-cell table:style-name="ce3022" office:value-type="string" calcext:value-type="string">
            <text:p>           █<text:span text:style-name="T19">████</text:span></text:p>
          </table:table-cell>
          <table:table-cell table:style-name="ce3427"/>
          <table:table-cell table:style-name="ce3033"/>
          <table:table-cell table:style-name="ce3039" office:value-type="string" calcext:value-type="string">
            <text:p>    <text:span text:style-name="T11">♊</text:span></text:p>
          </table:table-cell>
          <table:table-cell table:style-name="ce3207" office:value-type="string" calcext:value-type="string">
            <text:p><text:s text:c="10"/>██</text:p>
          </table:table-cell>
          <table:table-cell table:style-name="ce3739"/>
          <table:table-cell table:style-name="ce3783" office:value-type="string" calcext:value-type="string">
            <text:p><text:span text:style-name="T25">         </text:span><text:span text:style-name="T76">♋</text:span><text:span text:style-name="T25">      </text:span><text:span text:style-name="T75">██</text:span></text:p>
          </table:table-cell>
          <table:table-cell table:style-name="ce3060"/>
          <table:table-cell table:style-name="ce3293"/>
          <table:table-cell table:style-name="ce3051" office:value-type="string" calcext:value-type="string">
            <text:p>    <text:span text:style-name="T11">♌</text:span></text:p>
          </table:table-cell>
          <table:table-cell table:style-name="ce3052" office:value-type="string" calcext:value-type="string">
            <text:p><text:s text:c="9"/>██</text:p>
          </table:table-cell>
          <table:table-cell table:style-name="ce3952"/>
          <table:table-cell table:style-name="ce4005" office:value-type="string" calcext:value-type="string">
            <text:p><text:span text:style-name="T36">     </text:span><text:span text:style-name="T209">♍</text:span></text:p>
          </table:table-cell>
          <table:table-cell table:style-name="ce4043"/>
          <table:table-cell table:style-name="ce3022" office:value-type="string" calcext:value-type="string">
            <text:p>           █<text:span text:style-name="T19">██</text:span></text:p>
          </table:table-cell>
          <table:table-cell table:style-name="ce3474"/>
          <table:table-cell table:style-name="ce3286" office:value-type="string" calcext:value-type="string">
            <text:p>      <text:span text:style-name="T21">♎</text:span>    <text:span text:style-name="T90">█▉</text:span></text:p>
          </table:table-cell>
          <table:table-cell table:style-name="ce3420"/>
          <table:table-cell table:style-name="ce3015" office:value-type="string" calcext:value-type="string">
            <text:p>     <text:span text:style-name="T21">♏</text:span></text:p>
          </table:table-cell>
          <table:table-cell table:number-columns-repeated="16358"/>
        </table:table-row>
        <table:table-row table:style-name="ro4">
          <table:table-cell office:value-type="string" calcext:value-type="string">
            <text:p>♃</text:p>
          </table:table-cell>
          <table:table-cell table:style-name="ce3033"/>
          <table:table-cell/>
          <table:table-cell table:style-name="ce3033" table:number-columns-repeated="3"/>
          <table:table-cell table:style-name="ce3421" office:value-type="string" calcext:value-type="string">
            <text:p>    <text:span text:style-name="T19">◄</text:span></text:p>
          </table:table-cell>
          <table:table-cell table:style-name="ce3033" table:number-columns-repeated="3"/>
          <table:table-cell table:style-name="ce3039" office:value-type="string" calcext:value-type="string">
            <text:p>      <text:span text:style-name="T21">♎</text:span></text:p>
          </table:table-cell>
          <table:table-cell table:style-name="ce3033" table:number-columns-repeated="2"/>
          <table:table-cell table:style-name="ce3784" office:value-type="string" calcext:value-type="string">
            <text:p>         <text:span text:style-name="T165">  </text:span><text:span text:style-name="T88">██</text:span><text:span text:style-name="T19"> </text:span><text:span text:style-name="T31">►</text:span><text:span text:style-name="T174">♍</text:span></text:p>
          </table:table-cell>
          <table:table-cell table:style-name="ce3294"/>
          <table:table-cell table:style-name="ce3033"/>
          <table:table-cell table:style-name="ce3039" office:value-type="string" calcext:value-type="string">
            <text:p>   <text:span text:style-name="T21">♎</text:span></text:p>
          </table:table-cell>
          <table:table-cell table:style-name="ce3033" table:number-columns-repeated="6"/>
          <table:table-cell table:style-name="ce3020"/>
          <table:table-cell table:style-name="ce3015" office:value-type="string" calcext:value-type="string">
            <text:p>      <text:span text:style-name="T21">♏</text:span></text:p>
          </table:table-cell>
          <table:table-cell table:style-name="ce3020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20" table:number-columns-repeated="7"/>
          <table:table-cell table:style-name="ce3473" office:value-type="string" calcext:value-type="string">
            <text:p>   <text:span text:style-name="T19">►</text:span></text:p>
          </table:table-cell>
          <table:table-cell table:style-name="ce3020"/>
          <table:table-cell table:style-name="ce3015" office:value-type="string" calcext:value-type="string">
            <text:p>     <text:span text:style-name="T11">♋</text:span></text:p>
          </table:table-cell>
          <table:table-cell/>
          <table:table-cell table:style-name="ce3020"/>
          <table:table-cell/>
          <table:table-cell table:style-name="ce3020"/>
          <table:table-cell table:style-name="ce3015" table:number-columns-repeated="2"/>
          <table:table-cell table:style-name="ce3740" office:value-type="string" calcext:value-type="string">
            <text:p>          <text:span text:style-name="T72">██</text:span></text:p>
          </table:table-cell>
          <table:table-cell table:style-name="ce3031"/>
          <table:table-cell table:style-name="ce3364" office:value-type="string" calcext:value-type="string">
            <text:p> <text:span text:style-name="T11">♌</text:span></text:p>
          </table:table-cell>
          <table:table-cell table:style-name="ce3014" table:number-columns-repeated="3"/>
          <table:table-cell table:style-name="ce3051"/>
          <table:table-cell table:style-name="ce3059" office:value-type="string" calcext:value-type="string">
            <text:p>      <text:span text:style-name="T19">◄</text:span></text:p>
          </table:table-cell>
          <table:table-cell table:style-name="ce3216"/>
          <table:table-cell table:number-columns-repeated="16358"/>
        </table:table-row>
        <table:table-row table:style-name="ro4">
          <table:table-cell table:style-name="ce2957" office:value-type="string" calcext:value-type="string">
            <text:p><text:span text:style-name="T2">⛢</text:span> </text:p>
          </table:table-cell>
          <table:table-cell table:style-name="ce3033"/>
          <table:table-cell/>
          <table:table-cell table:style-name="ce3033" office:value-type="string" calcext:value-type="string">
            <text:p><text:s/></text:p>
          </table:table-cell>
          <table:table-cell table:style-name="ce3033" table:number-columns-repeated="6"/>
          <table:table-cell table:style-name="ce3039" office:value-type="string" calcext:value-type="string">
            <text:p>      <text:span text:style-name="T11">♒</text:span> </text:p>
          </table:table-cell>
          <table:table-cell table:style-name="ce3033" table:number-columns-repeated="2"/>
          <table:table-cell table:style-name="ce3058" office:value-type="string" calcext:value-type="string">
            <text:p>    <text:span text:style-name="T89">◄ </text:span></text:p>
          </table:table-cell>
          <table:table-cell table:style-name="ce3033" table:number-columns-repeated="9"/>
          <table:table-cell table:style-name="ce3286" office:value-type="string" calcext:value-type="string">
            <text:p>   <text:span text:style-name="T19">►</text:span></text:p>
          </table:table-cell>
          <table:table-cell table:style-name="ce3033" table:number-columns-repeated="2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/>
          <table:table-cell table:style-name="ce3013"/>
          <table:table-cell table:number-columns-repeated="7"/>
          <table:table-cell table:style-name="ce3018" office:value-type="string" calcext:value-type="string">
            <text:p>      <text:span text:style-name="T11">♑</text:span></text:p>
          </table:table-cell>
          <table:table-cell table:style-name="ce3206" office:value-type="string" calcext:value-type="string">
            <text:p>     <text:span text:style-name="T19">◄</text:span></text:p>
          </table:table-cell>
          <table:table-cell/>
          <table:table-cell table:style-name="ce3013"/>
          <table:table-cell table:number-columns-repeated="6"/>
          <table:table-cell table:style-name="ce3013"/>
          <table:table-cell table:style-name="ce3057" office:value-type="string" calcext:value-type="string">
            <text:p>            <text:span text:style-name="T19">►</text:span></text:p>
          </table:table-cell>
          <table:table-cell table:style-name="ce3744"/>
          <table:table-cell table:number-columns-repeated="16361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20" table:number-columns-repeated="6"/>
          <table:table-cell table:style-name="ce3426" office:value-type="string" calcext:value-type="string">
            <text:p>             <text:span text:style-name="T34">◄</text:span></text:p>
          </table:table-cell>
          <table:table-cell table:style-name="ce3015"/>
          <table:table-cell table:style-name="ce3020"/>
          <table:table-cell table:style-name="ce3015" office:value-type="string" calcext:value-type="string">
            <text:p>      <text:span text:style-name="T21">♏</text:span></text:p>
          </table:table-cell>
          <table:table-cell/>
          <table:table-cell table:style-name="ce3020"/>
          <table:table-cell/>
          <table:table-cell table:style-name="ce3020" table:number-columns-repeated="4"/>
          <table:table-cell table:style-name="ce3366" office:value-type="string" calcext:value-type="string">
            <text:p><text:span text:style-name="T207">  </text:span><text:span text:style-name="T19">►</text:span></text:p>
          </table:table-cell>
          <table:table-cell table:style-name="ce3015"/>
          <table:table-cell table:number-columns-repeated="3"/>
          <table:table-cell table:style-name="ce3020" table:number-columns-repeated="3"/>
          <table:table-cell table:number-columns-repeated="16358"/>
        </table:table-row>
        <table:table-row table:style-name="ro1">
          <table:table-cell table:style-name="ce2792" office:value-type="float" office:value="2007" calcext:value-type="float">
            <text:p>2007</text:p>
          </table:table-cell>
          <table:table-cell table:style-name="ce2803" office:value-type="float" office:value="5.27" calcext:value-type="float">
            <text:p>5,27</text:p>
          </table:table-cell>
          <table:table-cell table:style-name="ce2803"/>
          <table:table-cell table:style-name="ce2823" office:value-type="float" office:value="55.5" calcext:value-type="float">
            <text:p>55,5</text:p>
          </table:table-cell>
          <table:table-cell table:style-name="ce2803" office:value-type="float" office:value="4.47" calcext:value-type="float">
            <text:p>4,47</text:p>
          </table:table-cell>
          <table:table-cell table:style-name="ce2823" office:value-type="float" office:value="40.5" calcext:value-type="float">
            <text:p>40,5</text:p>
          </table:table-cell>
          <table:table-cell table:style-name="ce2803" office:value-type="float" office:value="7.07" calcext:value-type="float">
            <text:p>7,07</text:p>
          </table:table-cell>
          <table:table-cell table:style-name="ce2825" office:value-type="float" office:value="63" calcext:value-type="float">
            <text:p>63</text:p>
          </table:table-cell>
          <table:table-cell table:style-name="ce2803" office:value-type="float" office:value="11.61" calcext:value-type="float">
            <text:p>11,61</text:p>
          </table:table-cell>
          <table:table-cell table:style-name="ce2823" office:value-type="float" office:value="2.5" calcext:value-type="float">
            <text:p>2,5</text:p>
          </table:table-cell>
          <table:table-cell table:style-name="ce2837" office:value-type="float" office:value="15.7" calcext:value-type="float">
            <text:p>15,7</text:p>
          </table:table-cell>
          <table:table-cell table:style-name="ce2823" office:value-type="float" office:value="100.5" calcext:value-type="float">
            <text:p>100,5</text:p>
          </table:table-cell>
          <table:table-cell table:style-name="ce2803" office:value-type="float" office:value="19.33" calcext:value-type="float">
            <text:p>19,33</text:p>
          </table:table-cell>
          <table:table-cell table:style-name="ce2823" office:value-type="float" office:value="59.5" calcext:value-type="float">
            <text:p>59,5</text:p>
          </table:table-cell>
          <table:table-cell table:style-name="ce2803" office:value-type="float" office:value="18.96" calcext:value-type="float">
            <text:p>18,96</text:p>
          </table:table-cell>
          <table:table-cell table:style-name="ce2825" office:value-type="float" office:value="118" calcext:value-type="float">
            <text:p>118</text:p>
          </table:table-cell>
          <table:table-cell table:style-name="ce2803" office:value-type="float" office:value="18.23" calcext:value-type="float">
            <text:p>18,23</text:p>
          </table:table-cell>
          <table:table-cell table:style-name="ce2825" office:value-type="float" office:value="48" calcext:value-type="float">
            <text:p>48</text:p>
          </table:table-cell>
          <table:table-cell table:style-name="ce2837" office:value-type="float" office:value="13.3" calcext:value-type="float">
            <text:p>13,3</text:p>
          </table:table-cell>
          <table:table-cell table:style-name="ce2823" office:value-type="float" office:value="103.5" calcext:value-type="float">
            <text:p>103,5</text:p>
          </table:table-cell>
          <table:table-cell table:style-name="ce2803" office:value-type="float" office:value="8.74" calcext:value-type="float">
            <text:p>8,74</text:p>
          </table:table-cell>
          <table:table-cell table:style-name="ce2825" office:value-type="float" office:value="15" calcext:value-type="float">
            <text:p>15</text:p>
          </table:table-cell>
          <table:table-cell table:style-name="ce2803" office:value-type="float" office:value="3.82" calcext:value-type="float">
            <text:p>3,82</text:p>
          </table:table-cell>
          <table:table-cell table:style-name="ce2823" office:value-type="float" office:value="85.5" calcext:value-type="float">
            <text:p>85,5</text:p>
          </table:table-cell>
          <table:table-cell table:style-name="ce2803" office:value-type="float" office:value="1.99" calcext:value-type="float">
            <text:p>1,99</text:p>
          </table:table-cell>
          <table:table-cell table:style-name="ce2823" office:value-type="float" office:value="36.5" calcext:value-type="float">
            <text:p>36,5</text:p>
          </table:table-cell>
          <table:table-cell table:style-name="ce2929" table:formula="of:=AVERAGE([.B104];[.E104];[.G104];[.I104];[.K104];[.M104];[.O104];[.Q104];[.S104];[.U104];[.W104];[.Y104])" office:value-type="float" office:value="10.7075" calcext:value-type="float">
            <text:p>10,71</text:p>
          </table:table-cell>
          <table:table-cell table:style-name="ce2903" table:formula="of:=SUM([.D104];[.F104];[.H104];[.J104];[.L104];[.N104];[.P104];[.R104];[.T104];[.V104];[.X104];[.Z104])" office:value-type="float" office:value="728" calcext:value-type="float">
            <text:p>728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8" office:value-type="string" calcext:value-type="string">
            <text:p>☿</text:p>
          </table:table-cell>
          <table:table-cell table:style-name="ce3051"/>
          <table:table-cell/>
          <table:table-cell table:style-name="ce3202"/>
          <table:table-cell table:style-name="ce3214" office:value-type="string" calcext:value-type="string">
            <text:p>             <text:span text:style-name="T19">◄</text:span></text:p>
          </table:table-cell>
          <table:table-cell table:style-name="ce3214"/>
          <table:table-cell table:style-name="ce3422" office:value-type="string" calcext:value-type="string">
            <text:p><text:span text:style-name="T34"> </text:span><text:span text:style-name="T115"> </text:span><text:span text:style-name="T116">██►█▍</text:span></text:p>
          </table:table-cell>
          <table:table-cell table:style-name="ce3468" office:value-type="string" calcext:value-type="string">
            <text:p>          █<text:span text:style-name="T19">█▉</text:span></text:p>
          </table:table-cell>
          <table:table-cell table:style-name="ce3363"/>
          <table:table-cell table:style-name="ce3580" office:value-type="string" calcext:value-type="string">
            <text:p>        ████<text:span text:style-name="T19">▉</text:span></text:p>
          </table:table-cell>
          <table:table-cell table:style-name="ce3638"/>
          <table:table-cell table:style-name="ce3299" office:value-type="string" calcext:value-type="string">
            <text:p><text:s text:c="9"/>█▉</text:p>
          </table:table-cell>
          <table:table-cell table:style-name="ce3286"/>
          <table:table-cell table:style-name="ce3785" office:value-type="string" calcext:value-type="string">
            <text:p>◄</text:p>
          </table:table-cell>
          <table:table-cell table:style-name="ce3214" office:value-type="string" calcext:value-type="string">
            <text:p>          <text:span text:style-name="T19">►</text:span></text:p>
          </table:table-cell>
          <table:table-cell table:style-name="ce3058"/>
          <table:table-cell table:style-name="ce3893" office:value-type="string" calcext:value-type="string">
            <text:p><text:span text:style-name="T188">  </text:span><text:span text:style-name="T189">████</text:span><text:span text:style-name="T190">██      █</text:span></text:p>
          </table:table-cell>
          <table:table-cell table:style-name="ce3031"/>
          <table:table-cell table:style-name="ce3210"/>
          <table:table-cell table:style-name="ce3022" office:value-type="string" calcext:value-type="string">
            <text:p>           █<text:span text:style-name="T19">███ </text:span><text:span text:style-name="T31">◄</text:span></text:p>
          </table:table-cell>
          <table:table-cell table:style-name="ce4044"/>
          <table:table-cell table:style-name="ce3057"/>
          <table:table-cell table:style-name="ce4077" office:value-type="string" calcext:value-type="string">
            <text:p><text:span text:style-name="T34">►          </text:span><text:span text:style-name="T222">██</text:span></text:p>
          </table:table-cell>
          <table:table-cell table:style-name="ce3203"/>
          <table:table-cell table:style-name="ce3054" office:value-type="string" calcext:value-type="string">
            <text:p>           █<text:span text:style-name="T19">█</text:span></text:p>
          </table:table-cell>
          <table:table-cell table:style-name="ce3528"/>
          <table:table-cell table:number-columns-repeated="16358"/>
        </table:table-row>
        <table:table-row table:style-name="ro4">
          <table:table-cell table:style-name="ce2953" office:value-type="string" calcext:value-type="string">
            <text:p>♀</text:p>
          </table:table-cell>
          <table:table-cell table:style-name="ce3052" office:value-type="string" calcext:value-type="string">
            <text:p><text:s/>████████</text:p>
          </table:table-cell>
          <table:table-cell/>
          <table:table-cell table:style-name="ce3203"/>
          <table:table-cell table:style-name="ce3286"/>
          <table:table-cell table:style-name="ce3015" table:number-columns-repeated="2"/>
          <table:table-cell table:style-name="ce3469" office:value-type="string" calcext:value-type="string">
            <text:p><text:s/>███████</text:p>
          </table:table-cell>
          <table:table-cell table:style-name="ce3201"/>
          <table:table-cell table:style-name="ce3022" office:value-type="string" calcext:value-type="string">
            <text:p>          █<text:span text:style-name="T19">███</text:span></text:p>
          </table:table-cell>
          <table:table-cell table:style-name="ce3372"/>
          <table:table-cell table:style-name="ce3696"/>
          <table:table-cell table:style-name="ce3298" office:value-type="string" calcext:value-type="string">
            <text:p> <text:span text:style-name="T72">████████▌</text:span></text:p>
          </table:table-cell>
          <table:table-cell table:style-name="ce3786"/>
          <table:table-cell table:style-name="ce3051"/>
          <table:table-cell table:style-name="ce3867" office:value-type="string" calcext:value-type="string">
            <text:p>            <text:span text:style-name="T19">◄</text:span></text:p>
          </table:table-cell>
          <table:table-cell table:style-name="ce3216"/>
          <table:table-cell table:style-name="ce3051" office:value-type="string" calcext:value-type="string">
            <text:p>     <text:span text:style-name="T11">♌</text:span></text:p>
          </table:table-cell>
          <table:table-cell table:style-name="ce3426" office:value-type="string" calcext:value-type="string">
            <text:p>        <text:span text:style-name="T19">►  </text:span><text:span text:style-name="T135">█▉</text:span></text:p>
          </table:table-cell>
          <table:table-cell table:style-name="ce3528"/>
          <table:table-cell table:style-name="ce3031"/>
          <table:table-cell table:style-name="ce3694" office:value-type="string" calcext:value-type="string">
            <text:p>      <text:span text:style-name="T148">♌</text:span>    <text:span text:style-name="T29">█▉</text:span></text:p>
          </table:table-cell>
          <table:table-cell table:style-name="ce3210"/>
          <table:table-cell table:style-name="ce3032"/>
          <table:table-cell table:style-name="ce4059" office:value-type="string" calcext:value-type="string">
            <text:p>           █<text:span text:style-name="T19">███      </text:span><text:span text:style-name="T135">▋</text:span></text:p>
          </table:table-cell>
          <table:table-cell table:style-name="ce3865"/>
          <table:table-cell table:style-name="ce3165"/>
          <table:table-cell table:number-columns-repeated="16357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20"/>
          <table:table-cell/>
          <table:table-cell table:style-name="ce3014"/>
          <table:table-cell table:style-name="ce3031" office:value-type="string" calcext:value-type="string">
            <text:p>     <text:span text:style-name="T11">♐</text:span>     <text:span text:style-name="T74">████</text:span></text:p>
          </table:table-cell>
          <table:table-cell table:style-name="ce3210"/>
          <table:table-cell table:style-name="ce3018" office:value-type="string" calcext:value-type="string">
            <text:p>     <text:span text:style-name="T11">♑</text:span></text:p>
          </table:table-cell>
          <table:table-cell/>
          <table:table-cell table:style-name="ce3033"/>
          <table:table-cell table:style-name="ce3286" office:value-type="string" calcext:value-type="string">
            <text:p>    <text:span text:style-name="T11">♒</text:span>       <text:span text:style-name="T90">██</text:span></text:p>
          </table:table-cell>
          <table:table-cell table:style-name="ce3420"/>
          <table:table-cell table:style-name="ce3198"/>
          <table:table-cell table:style-name="ce3740" office:value-type="string" calcext:value-type="string">
            <text:p>     <text:span text:style-name="T171">♓</text:span>   <text:span text:style-name="T72">████</text:span></text:p>
          </table:table-cell>
          <table:table-cell table:style-name="ce3060"/>
          <table:table-cell table:style-name="ce3051" office:value-type="string" calcext:value-type="string">
            <text:p>    <text:span text:style-name="T11">♈</text:span> </text:p>
          </table:table-cell>
          <table:table-cell table:style-name="ce3868" office:value-type="string" calcext:value-type="string">
            <text:p><text:span text:style-name="T36">         █</text:span><text:span text:style-name="T37">█▉</text:span></text:p>
          </table:table-cell>
          <table:table-cell table:style-name="ce3032"/>
          <table:table-cell table:style-name="ce3018" office:value-type="string" calcext:value-type="string">
            <text:p>     <text:span text:style-name="T11">♉</text:span> </text:p>
          </table:table-cell>
          <table:table-cell/>
          <table:table-cell table:style-name="ce3299" office:value-type="string" calcext:value-type="string">
            <text:p><text:s text:c="8"/>███</text:p>
          </table:table-cell>
          <table:table-cell table:style-name="ce3286"/>
          <table:table-cell table:style-name="ce3039" office:value-type="string" calcext:value-type="string">
            <text:p>      <text:span text:style-name="T11">♊</text:span></text:p>
          </table:table-cell>
          <table:table-cell table:style-name="ce3033"/>
          <table:table-cell table:style-name="ce3748" office:value-type="string" calcext:value-type="string">
            <text:p>◄</text:p>
          </table:table-cell>
          <table:table-cell table:style-name="ce3033" table:number-columns-repeated="2"/>
          <table:table-cell table:number-columns-repeated="16358"/>
        </table:table-row>
        <table:table-row table:style-name="ro4">
          <table:table-cell table:style-name="ce2953" office:value-type="string" calcext:value-type="string">
            <text:p>♃</text:p>
          </table:table-cell>
          <table:table-cell table:style-name="ce3020" table:number-columns-repeated="7"/>
          <table:table-cell table:style-name="ce3366" office:value-type="string" calcext:value-type="string">
            <text:p>   <text:span text:style-name="T117"> </text:span><text:span text:style-name="T119">◄</text:span></text:p>
          </table:table-cell>
          <table:table-cell table:style-name="ce3020"/>
          <table:table-cell table:number-columns-repeated="2"/>
          <table:table-cell table:style-name="ce3020"/>
          <table:table-cell/>
          <table:table-cell table:style-name="ce3015" office:value-type="string" calcext:value-type="string">
            <text:p>     <text:span text:style-name="T21">♏</text:span></text:p>
          </table:table-cell>
          <table:table-cell table:style-name="ce3020"/>
          <table:table-cell table:style-name="ce3426" office:value-type="string" calcext:value-type="string">
            <text:p>       <text:span text:style-name="T117"> </text:span><text:span text:style-name="T119">►</text:span></text:p>
          </table:table-cell>
          <table:table-cell table:style-name="ce3020" table:number-columns-repeated="3"/>
          <table:table-cell table:number-columns-repeated="2"/>
          <table:table-cell table:style-name="ce3198"/>
          <table:table-cell table:style-name="ce3047" office:value-type="string" calcext:value-type="string">
            <text:p><text:s text:c="11"/>████</text:p>
          </table:table-cell>
          <table:table-cell table:style-name="ce3060"/>
          <table:table-cell table:style-name="ce3364" office:value-type="string" calcext:value-type="string">
            <text:p> <text:span text:style-name="T11">♐</text:span> </text:p>
          </table:table-cell>
          <table:table-cell table:number-columns-repeated="16358"/>
        </table:table-row>
        <table:table-row table:style-name="ro4">
          <table:table-cell table:style-name="ce2951" office:value-type="string" calcext:value-type="string">
            <text:p>♄</text:p>
          </table:table-cell>
          <table:table-cell table:style-name="ce3014"/>
          <table:table-cell/>
          <table:table-cell table:style-name="ce3059"/>
          <table:table-cell table:style-name="ce3014" table:number-columns-repeated="5"/>
          <table:table-cell table:style-name="ce3059" office:value-type="string" calcext:value-type="string">
            <text:p>  <text:span text:style-name="T117"> </text:span><text:span text:style-name="T119">►</text:span></text:p>
          </table:table-cell>
          <table:table-cell table:style-name="ce3014"/>
          <table:table-cell table:style-name="ce3051"/>
          <table:table-cell table:style-name="ce3014" table:number-columns-repeated="2"/>
          <table:table-cell table:style-name="ce3051" office:value-type="string" calcext:value-type="string">
            <text:p>    <text:span text:style-name="T11">♌</text:span></text:p>
          </table:table-cell>
          <table:table-cell table:style-name="ce3014" table:number-columns-repeated="9"/>
          <table:table-cell table:style-name="ce3051"/>
          <table:table-cell table:style-name="ce3059" office:value-type="string" calcext:value-type="string">
            <text:p>  <text:span text:style-name="T117"> </text:span><text:span text:style-name="T119">◄</text:span></text:p>
          </table:table-cell>
          <table:table-cell table:number-columns-repeated="16358"/>
        </table:table-row>
        <table:table-row table:style-name="ro4">
          <table:table-cell table:style-name="ce2953" office:value-type="string" calcext:value-type="string">
            <text:p>⛢ </text:p>
          </table:table-cell>
          <table:table-cell table:style-name="ce3033"/>
          <table:table-cell/>
          <table:table-cell table:style-name="ce3033" table:number-columns-repeated="10"/>
          <table:table-cell table:style-name="ce3214" office:value-type="string" calcext:value-type="string">
            <text:p>         <text:span text:style-name="T89">◄</text:span></text:p>
          </table:table-cell>
          <table:table-cell table:style-name="ce3039" office:value-type="string" calcext:value-type="string">
            <text:p>    <text:span text:style-name="T11">♒</text:span> </text:p>
          </table:table-cell>
          <table:table-cell table:style-name="ce3033" table:number-columns-repeated="8"/>
          <table:table-cell table:style-name="ce3214" office:value-type="string" calcext:value-type="string">
            <text:p>        <text:span text:style-name="T89">►</text:span></text:p>
          </table:table-cell>
          <table:table-cell table:style-name="ce3033"/>
          <table:table-cell table:style-name="ce3058" office:value-type="string" calcext:value-type="string">
            <text:p><text:s text:c="9"/></text:p>
          </table:table-cell>
          <table:table-cell table:number-columns-repeated="16358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/>
          <table:table-cell table:style-name="ce3013"/>
          <table:table-cell table:number-columns-repeated="7"/>
          <table:table-cell table:style-name="ce3013"/>
          <table:table-cell table:style-name="ce3206" office:value-type="string" calcext:value-type="string">
            <text:p>         <text:span text:style-name="T117"> </text:span><text:span text:style-name="T119">◄</text:span></text:p>
          </table:table-cell>
          <table:table-cell/>
          <table:table-cell table:style-name="ce3013"/>
          <table:table-cell table:style-name="ce3018" office:value-type="string" calcext:value-type="string">
            <text:p>    <text:span text:style-name="T11">♑</text:span></text:p>
          </table:table-cell>
          <table:table-cell table:number-columns-repeated="5"/>
          <table:table-cell table:style-name="ce3013"/>
          <table:table-cell table:style-name="ce3283" office:value-type="string" calcext:value-type="string">
            <text:p><text:s text:c="14"/>►</text:p>
          </table:table-cell>
          <table:table-cell table:style-name="ce3308"/>
          <table:table-cell table:number-columns-repeated="16361"/>
        </table:table-row>
        <table:table-row table:style-name="ro4">
          <table:table-cell table:style-name="ce2959" office:value-type="string" calcext:value-type="string">
            <text:p>♇</text:p>
          </table:table-cell>
          <table:table-cell table:style-name="ce3015"/>
          <table:table-cell/>
          <table:table-cell table:style-name="ce3015" office:value-type="string" calcext:value-type="string">
            <text:p>     <text:span text:style-name="T21">♏</text:span>     <text:span text:style-name="T75">█▊</text:span></text:p>
          </table:table-cell>
          <table:table-cell table:style-name="ce3031"/>
          <table:table-cell table:style-name="ce3364" office:value-type="string" calcext:value-type="string">
            <text:p>  <text:span text:style-name="T11">♐</text:span> </text:p>
          </table:table-cell>
          <table:table-cell table:style-name="ce3423"/>
          <table:table-cell table:style-name="ce3014"/>
          <table:table-cell table:style-name="ce3524" office:value-type="string" calcext:value-type="string">
            <text:p>◄</text:p>
          </table:table-cell>
          <table:table-cell table:style-name="ce3014" table:number-columns-repeated="3"/>
          <table:table-cell table:style-name="ce3741"/>
          <table:table-cell/>
          <table:table-cell table:style-name="ce3015" office:value-type="string" calcext:value-type="string">
            <text:p>     <text:span text:style-name="T21">♏</text:span></text:p>
          </table:table-cell>
          <table:table-cell table:style-name="ce3020" table:number-columns-repeated="3"/>
          <table:table-cell table:style-name="ce3426" office:value-type="string" calcext:value-type="string">
            <text:p>      <text:span text:style-name="T89">►</text:span></text:p>
          </table:table-cell>
          <table:table-cell table:style-name="ce3015" table:number-columns-repeated="2"/>
          <table:table-cell table:number-columns-repeated="2"/>
          <table:table-cell table:style-name="ce3054" office:value-type="string" calcext:value-type="string">
            <text:p>           █<text:span text:style-name="T19">▉</text:span></text:p>
          </table:table-cell>
          <table:table-cell table:style-name="ce3031"/>
          <table:table-cell table:style-name="ce3364" office:value-type="string" calcext:value-type="string">
            <text:p>    <text:span text:style-name="T11">♐</text:span> </text:p>
          </table:table-cell>
          <table:table-cell table:number-columns-repeated="16358"/>
        </table:table-row>
        <table:table-row table:style-name="ro1">
          <table:table-cell table:style-name="ce2960" office:value-type="float" office:value="2008" calcext:value-type="float">
            <text:p>2008</text:p>
          </table:table-cell>
          <table:table-cell table:style-name="ce2803" office:value-type="float" office:value="4.29" calcext:value-type="float">
            <text:p>4,29</text:p>
          </table:table-cell>
          <table:table-cell table:style-name="ce2803"/>
          <table:table-cell table:style-name="ce2825" office:value-type="float" office:value="61" calcext:value-type="float">
            <text:p>61</text:p>
          </table:table-cell>
          <table:table-cell table:style-name="ce2837" office:value-type="float" office:value="4.4" calcext:value-type="float">
            <text:p>4,4</text:p>
          </table:table-cell>
          <table:table-cell table:style-name="ce2825" office:value-type="float" office:value="11" calcext:value-type="float">
            <text:p>11</text:p>
          </table:table-cell>
          <table:table-cell table:style-name="ce2803" office:value-type="float" office:value="5.04" calcext:value-type="float">
            <text:p>5,04</text:p>
          </table:table-cell>
          <table:table-cell table:style-name="ce2825" office:value-type="float" office:value="47" calcext:value-type="float">
            <text:p>47</text:p>
          </table:table-cell>
          <table:table-cell table:style-name="ce2803" office:value-type="float" office:value="8.85" calcext:value-type="float">
            <text:p>8,85</text:p>
          </table:table-cell>
          <table:table-cell table:style-name="ce2825" office:value-type="float" office:value="92" calcext:value-type="float">
            <text:p>92</text:p>
          </table:table-cell>
          <table:table-cell table:style-name="ce2803" office:value-type="float" office:value="15.73" calcext:value-type="float">
            <text:p>15,73</text:p>
          </table:table-cell>
          <table:table-cell table:style-name="ce2825" office:value-type="float" office:value="15" calcext:value-type="float">
            <text:p>15</text:p>
          </table:table-cell>
          <table:table-cell table:style-name="ce2803" office:value-type="float" office:value="18.77" calcext:value-type="float">
            <text:p>18,77</text:p>
          </table:table-cell>
          <table:table-cell table:style-name="ce2825" office:value-type="float" office:value="45" calcext:value-type="float">
            <text:p>45</text:p>
          </table:table-cell>
          <table:table-cell table:style-name="ce2803" office:value-type="float" office:value="19.94" calcext:value-type="float">
            <text:p>19,94</text:p>
          </table:table-cell>
          <table:table-cell table:style-name="ce2823" office:value-type="float" office:value="39.5" calcext:value-type="float">
            <text:p>39,5</text:p>
          </table:table-cell>
          <table:table-cell table:style-name="ce2837" office:value-type="float" office:value="19.1" calcext:value-type="float">
            <text:p>19,1</text:p>
          </table:table-cell>
          <table:table-cell table:style-name="ce2823" office:value-type="float" office:value="56.5" calcext:value-type="float">
            <text:p>56,5</text:p>
          </table:table-cell>
          <table:table-cell table:style-name="ce2803" office:value-type="float" office:value="13.24" calcext:value-type="float">
            <text:p>13,24</text:p>
          </table:table-cell>
          <table:table-cell table:style-name="ce2825" office:value-type="float" office:value="52" calcext:value-type="float">
            <text:p>52</text:p>
          </table:table-cell>
          <table:table-cell table:style-name="ce2803" office:value-type="float" office:value="9.85" calcext:value-type="float">
            <text:p>9,85</text:p>
          </table:table-cell>
          <table:table-cell table:style-name="ce2823" office:value-type="float" office:value="64.5" calcext:value-type="float">
            <text:p>64,5</text:p>
          </table:table-cell>
          <table:table-cell table:style-name="ce2803" office:value-type="float" office:value="5.66" calcext:value-type="float">
            <text:p>5,66</text:p>
          </table:table-cell>
          <table:table-cell table:style-name="ce2825" office:value-type="float" office:value="24" calcext:value-type="float">
            <text:p>24</text:p>
          </table:table-cell>
          <table:table-cell table:style-name="ce2837" office:value-type="float" office:value="1.6" calcext:value-type="float">
            <text:p>1,6</text:p>
          </table:table-cell>
          <table:table-cell table:style-name="ce2825" office:value-type="float" office:value="53" calcext:value-type="float">
            <text:p>53</text:p>
          </table:table-cell>
          <table:table-cell table:style-name="ce2929" table:formula="of:=AVERAGE([.B113];[.E113];[.G113];[.I113];[.K113];[.M113];[.O113];[.Q113];[.S113];[.U113];[.W113];[.Y113])" office:value-type="float" office:value="10.5391666666667" calcext:value-type="float">
            <text:p>10,54</text:p>
          </table:table-cell>
          <table:table-cell table:style-name="ce2903" table:formula="of:=SUM([.D113];[.F113];[.H113];[.J113];[.L113];[.N113];[.P113];[.R113];[.T113];[.V113];[.X113];[.Z113])" office:value-type="float" office:value="560.5" calcext:value-type="float">
            <text:p>560,5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53" office:value-type="string" calcext:value-type="string">
            <text:p>      ██<text:span text:style-name="T19">█▋      </text:span><text:span text:style-name="T39"> </text:span><text:span text:style-name="T31">◄</text:span></text:p>
          </table:table-cell>
          <table:table-cell/>
          <table:table-cell table:style-name="ce3204"/>
          <table:table-cell table:style-name="ce3206"/>
          <table:table-cell table:style-name="ce3206" office:value-type="string" calcext:value-type="string">
            <text:p> <text:span text:style-name="T19">►</text:span></text:p>
          </table:table-cell>
          <table:table-cell table:style-name="ce3424" office:value-type="string" calcext:value-type="string">
            <text:p>         ███<text:span text:style-name="T19">██</text:span></text:p>
          </table:table-cell>
          <table:table-cell table:style-name="ce3470"/>
          <table:table-cell table:style-name="ce3525" office:value-type="string" calcext:value-type="string">
            <text:p>         <text:span text:style-name="T72">█▉        </text:span><text:span text:style-name="T141">██▌</text:span></text:p>
          </table:table-cell>
          <table:table-cell table:style-name="ce3581"/>
          <table:table-cell table:style-name="ce3639"/>
          <table:table-cell table:style-name="ce3639" office:value-type="string" calcext:value-type="string">
            <text:p><text:s text:c="12"/>◄</text:p>
          </table:table-cell>
          <table:table-cell/>
          <table:table-cell table:style-name="ce3639" office:value-type="string" calcext:value-type="string">
            <text:p>►</text:p>
          </table:table-cell>
          <table:table-cell table:style-name="ce3837" office:value-type="string" calcext:value-type="string">
            <text:p>       █<text:span text:style-name="T19">████</text:span><text:span text:style-name="T184"> ██</text:span></text:p>
          </table:table-cell>
          <table:table-cell table:style-name="ce3470"/>
          <table:table-cell table:style-name="ce3894"/>
          <table:table-cell table:style-name="ce3923" office:value-type="string" calcext:value-type="string">
            <text:p>       █<text:span text:style-name="T19">█▉</text:span></text:p>
          </table:table-cell>
          <table:table-cell table:style-name="ce3032"/>
          <table:table-cell table:style-name="ce3639" office:value-type="string" calcext:value-type="string">
            <text:p><text:s text:c="8"/>◄</text:p>
          </table:table-cell>
          <table:table-cell table:style-name="ce3954" office:value-type="string" calcext:value-type="string">
            <text:p>    <text:span text:style-name="T28"> </text:span><text:span text:style-name="T148">♍</text:span></text:p>
          </table:table-cell>
          <table:table-cell table:style-name="ce3639" office:value-type="string" calcext:value-type="string">
            <text:p>►</text:p>
          </table:table-cell>
          <table:table-cell table:style-name="ce3837" office:value-type="string" calcext:value-type="string">
            <text:p>        █<text:span text:style-name="T19">██</text:span></text:p>
          </table:table-cell>
          <table:table-cell table:style-name="ce3470"/>
          <table:table-cell table:style-name="ce3742" office:value-type="string" calcext:value-type="string">
            <text:p><text:s text:c="8"/>███</text:p>
          </table:table-cell>
          <table:table-cell table:style-name="ce3895"/>
          <table:table-cell table:number-columns-repeated="16358"/>
        </table:table-row>
        <table:table-row table:style-name="ro4">
          <table:table-cell table:style-name="ce2953" office:value-type="string" calcext:value-type="string">
            <text:p>♀</text:p>
          </table:table-cell>
          <table:table-cell table:style-name="ce3054" office:value-type="string" calcext:value-type="string">
            <text:p>          █<text:span text:style-name="T19">██▌</text:span></text:p>
          </table:table-cell>
          <table:table-cell/>
          <table:table-cell table:style-name="ce3205"/>
          <table:table-cell table:style-name="ce3295" office:value-type="string" calcext:value-type="string">
            <text:p>          █<text:span text:style-name="T88">█     ████▍</text:span></text:p>
          </table:table-cell>
          <table:table-cell table:style-name="ce3365"/>
          <table:table-cell table:style-name="ce3425"/>
          <table:table-cell table:style-name="ce3471" office:value-type="string" calcext:value-type="string">
            <text:p>            <text:span text:style-name="T105"> ██</text:span></text:p>
          </table:table-cell>
          <table:table-cell table:style-name="ce3426"/>
          <table:table-cell table:style-name="ce3582" office:value-type="string" calcext:value-type="string">
            <text:p>             █<text:span text:style-name="T19">█         ███</text:span></text:p>
          </table:table-cell>
          <table:table-cell table:style-name="ce3059"/>
          <table:table-cell table:style-name="ce3365"/>
          <table:table-cell/>
          <table:table-cell table:style-name="ce3787" office:value-type="string" calcext:value-type="string">
            <text:p>  <text:span text:style-name="T50">██████████▌</text:span></text:p>
          </table:table-cell>
          <table:table-cell table:style-name="ce3470"/>
          <table:table-cell table:style-name="ce3869" office:value-type="string" calcext:value-type="string">
            <text:p>           ████       <text:span text:style-name="T19">█████</text:span></text:p>
          </table:table-cell>
          <table:table-cell table:style-name="ce3895"/>
          <table:table-cell table:style-name="ce3924"/>
          <table:table-cell/>
          <table:table-cell table:style-name="ce3057"/>
          <table:table-cell table:style-name="ce3058"/>
          <table:table-cell table:style-name="ce4058" office:value-type="string" calcext:value-type="string">
            <text:p>  █<text:span text:style-name="T19">███████</text:span></text:p>
          </table:table-cell>
          <table:table-cell table:style-name="ce3205"/>
          <table:table-cell table:style-name="ce3295" office:value-type="string" calcext:value-type="string">
            <text:p>        █<text:span text:style-name="T19">███</text:span></text:p>
          </table:table-cell>
          <table:table-cell table:style-name="ce3365"/>
          <table:table-cell table:style-name="ce4153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55" office:value-type="string" calcext:value-type="string">
            <text:p><text:s text:c="2"/>█████</text:p>
          </table:table-cell>
          <table:table-cell/>
          <table:table-cell table:style-name="ce3206"/>
          <table:table-cell table:style-name="ce3296" office:value-type="string" calcext:value-type="string">
            <text:p>►    <text:span text:style-name="T21">♉</text:span>   </text:p>
          </table:table-cell>
          <table:table-cell table:style-name="ce3057"/>
          <table:table-cell table:style-name="ce3033"/>
          <table:table-cell table:style-name="ce3039" office:value-type="string" calcext:value-type="string">
            <text:p>     <text:span text:style-name="T21">♊</text:span></text:p>
          </table:table-cell>
          <table:table-cell table:style-name="ce3033"/>
          <table:table-cell table:style-name="ce3468" office:value-type="string" calcext:value-type="string">
            <text:p>          █<text:span text:style-name="T19">█</text:span></text:p>
          </table:table-cell>
          <table:table-cell table:style-name="ce3640"/>
          <table:table-cell table:style-name="ce3366" office:value-type="string" calcext:value-type="string">
            <text:p>     <text:span text:style-name="T158">♋</text:span></text:p>
          </table:table-cell>
          <table:table-cell table:style-name="ce3742" office:value-type="string" calcext:value-type="string">
            <text:p>        █<text:span text:style-name="T19">█▌</text:span></text:p>
          </table:table-cell>
          <table:table-cell table:style-name="ce3031"/>
          <table:table-cell table:style-name="ce3051" office:value-type="string" calcext:value-type="string">
            <text:p>      <text:span text:style-name="T21">♌</text:span></text:p>
          </table:table-cell>
          <table:table-cell table:style-name="ce3014"/>
          <table:table-cell table:style-name="ce3053" office:value-type="string" calcext:value-type="string">
            <text:p>       ███<text:span text:style-name="T19">▊</text:span></text:p>
          </table:table-cell>
          <table:table-cell table:style-name="ce3925"/>
          <table:table-cell table:style-name="ce3057" office:value-type="string" calcext:value-type="string">
            <text:p>       <text:span text:style-name="T11">♍</text:span></text:p>
          </table:table-cell>
          <table:table-cell/>
          <table:table-cell table:style-name="ce4045" office:value-type="string" calcext:value-type="string">
            <text:p>         █<text:span text:style-name="T19">▉</text:span></text:p>
          </table:table-cell>
          <table:table-cell table:style-name="ce3425"/>
          <table:table-cell table:style-name="ce4078" office:value-type="string" calcext:value-type="string">
            <text:p>    <text:span text:style-name="T28"> </text:span><text:span text:style-name="T43">♎</text:span><text:span text:style-name="T28"> </text:span>     <text:span text:style-name="T105"> </text:span><text:span text:style-name="T106">█</text:span>   </text:p>
          </table:table-cell>
          <table:table-cell table:style-name="ce3366"/>
          <table:table-cell table:style-name="ce4124" office:value-type="string" calcext:value-type="string">
            <text:p> <text:span text:style-name="T25"> </text:span><text:span text:style-name="T187">  </text:span><text:span text:style-name="T47">♏</text:span>    █<text:span text:style-name="T19">███</text:span></text:p>
          </table:table-cell>
          <table:table-cell table:style-name="ce3205"/>
          <table:table-cell table:number-columns-repeated="16358"/>
        </table:table-row>
        <table:table-row table:style-name="ro4">
          <table:table-cell table:style-name="ce2953" office:value-type="string" calcext:value-type="string">
            <text:p>♃</text:p>
          </table:table-cell>
          <table:table-cell table:style-name="ce3014"/>
          <table:table-cell/>
          <table:table-cell table:style-name="ce3014" table:number-columns-repeated="7"/>
          <table:table-cell table:style-name="ce3059" office:value-type="string" calcext:value-type="string">
            <text:p>           <text:span text:style-name="T89">◄</text:span></text:p>
          </table:table-cell>
          <table:table-cell table:style-name="ce3031"/>
          <table:table-cell table:style-name="ce3014"/>
          <table:table-cell table:style-name="ce3051" office:value-type="string" calcext:value-type="string">
            <text:p>     <text:span text:style-name="T11">♐</text:span>  </text:p>
          </table:table-cell>
          <table:table-cell table:style-name="ce3014" table:number-columns-repeated="4"/>
          <table:table-cell table:style-name="ce3059" office:value-type="string" calcext:value-type="string">
            <text:p>      <text:span text:style-name="T117">  </text:span><text:span text:style-name="T119">►</text:span><text:span text:style-name="T117"> </text:span></text:p>
          </table:table-cell>
          <table:table-cell table:style-name="ce3014" table:number-columns-repeated="5"/>
          <table:table-cell table:style-name="ce3037" office:value-type="string" calcext:value-type="string">
            <text:p>           █<text:span text:style-name="T19">███▊</text:span></text:p>
          </table:table-cell>
          <table:table-cell table:style-name="ce3365"/>
          <table:table-cell table:style-name="ce4190"/>
          <table:table-cell table:number-columns-repeated="16357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14"/>
          <table:table-cell/>
          <table:table-cell table:style-name="ce3014"/>
          <table:table-cell table:style-name="ce3051" office:value-type="string" calcext:value-type="string">
            <text:p><text:s text:c="3"/></text:p>
          </table:table-cell>
          <table:table-cell table:style-name="ce3014" table:number-columns-repeated="5"/>
          <table:table-cell table:style-name="ce3641" office:value-type="string" calcext:value-type="string">
            <text:p><text:s/>►</text:p>
          </table:table-cell>
          <table:table-cell table:style-name="ce3014" table:number-columns-repeated="2"/>
          <table:table-cell table:style-name="ce3051" office:value-type="string" calcext:value-type="string">
            <text:p> <text:span text:style-name="T152">    </text:span><text:span text:style-name="T153">♌</text:span></text:p>
          </table:table-cell>
          <table:table-cell table:style-name="ce3051"/>
          <table:table-cell table:style-name="ce3014" table:number-columns-repeated="3"/>
          <table:table-cell table:style-name="ce3014" office:value-type="string" calcext:value-type="string">
            <text:p><text:s/></text:p>
          </table:table-cell>
          <table:table-cell table:style-name="ce3014" table:number-columns-repeated="7"/>
          <table:table-cell table:number-columns-repeated="16358"/>
        </table:table-row>
        <table:table-row table:style-name="ro4">
          <table:table-cell table:style-name="ce2961" office:value-type="string" calcext:value-type="string">
            <text:p>⛢ </text:p>
          </table:table-cell>
          <table:table-cell table:style-name="ce3033"/>
          <table:table-cell/>
          <table:table-cell table:style-name="ce3039" office:value-type="string" calcext:value-type="string">
            <text:p>   <text:span text:style-name="T25">  </text:span><text:span text:style-name="T76">♒</text:span><text:span text:style-name="T25"> </text:span></text:p>
          </table:table-cell>
          <table:table-cell table:style-name="ce3033" table:number-columns-repeated="4"/>
          <table:table-cell table:style-name="ce3526" office:value-type="string" calcext:value-type="string">
            <text:p><text:s text:c="10"/>████</text:p>
          </table:table-cell>
          <table:table-cell table:style-name="ce3583"/>
          <table:table-cell table:number-columns-repeated="2"/>
          <table:table-cell table:style-name="ce3743" office:value-type="string" calcext:value-type="string">
            <text:p>         <text:span text:style-name="T11">♓</text:span> </text:p>
          </table:table-cell>
          <table:table-cell table:style-name="ce3366" office:value-type="string" calcext:value-type="string">
            <text:p>         <text:span text:style-name="T117">   </text:span><text:span text:style-name="T119">◄</text:span></text:p>
          </table:table-cell>
          <table:table-cell table:style-name="ce3473"/>
          <table:table-cell table:style-name="ce3366"/>
          <table:table-cell table:style-name="ce3020"/>
          <table:table-cell table:style-name="ce3198"/>
          <table:table-cell table:style-name="ce3953"/>
          <table:table-cell table:style-name="ce3033"/>
          <table:table-cell table:style-name="ce3039" office:value-type="string" calcext:value-type="string">
            <text:p><text:span text:style-name="T3">     </text:span><text:span text:style-name="T219">♒</text:span>  </text:p>
          </table:table-cell>
          <table:table-cell table:style-name="ce3033" table:number-columns-repeated="2"/>
          <table:table-cell table:style-name="ce3058" office:value-type="string" calcext:value-type="string">
            <text:p><text:s text:c="10"/></text:p>
          </table:table-cell>
          <table:table-cell table:style-name="ce3748" office:value-type="string" calcext:value-type="string">
            <text:p>►</text:p>
          </table:table-cell>
          <table:table-cell table:style-name="ce3058"/>
          <table:table-cell table:style-name="ce4190"/>
          <table:table-cell table:number-columns-repeated="16357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 table:style-name="ce3056"/>
          <table:table-cell table:style-name="ce3013"/>
          <table:table-cell table:number-columns-repeated="4"/>
          <table:table-cell table:style-name="ce3056"/>
          <table:table-cell table:number-columns-repeated="2"/>
          <table:table-cell table:style-name="ce3013"/>
          <table:table-cell table:style-name="ce3697" office:value-type="string" calcext:value-type="string">
            <text:p><text:s text:c="12"/>◄</text:p>
          </table:table-cell>
          <table:table-cell table:style-name="ce3744"/>
          <table:table-cell table:style-name="ce3018" office:value-type="string" calcext:value-type="string">
            <text:p>      <text:span text:style-name="T21">♑</text:span></text:p>
          </table:table-cell>
          <table:table-cell table:number-columns-repeated="6"/>
          <table:table-cell table:style-name="ce3013" table:number-columns-repeated="2"/>
          <table:table-cell table:style-name="ce3032" office:value-type="string" calcext:value-type="string">
            <text:p>  <text:span text:style-name="T19">►</text:span></text:p>
          </table:table-cell>
          <table:table-cell table:number-columns-repeated="16361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14"/>
          <table:table-cell/>
          <table:table-cell table:style-name="ce3014" table:number-columns-repeated="5"/>
          <table:table-cell table:style-name="ce3051" office:value-type="string" calcext:value-type="string">
            <text:p>  <text:span text:style-name="T19">◄</text:span></text:p>
          </table:table-cell>
          <table:table-cell table:style-name="ce3014" table:number-columns-repeated="4"/>
          <table:table-cell table:style-name="ce3051" office:value-type="string" calcext:value-type="string">
            <text:p>       <text:span text:style-name="T21">♐</text:span>  </text:p>
          </table:table-cell>
          <table:table-cell table:style-name="ce3014" table:number-columns-repeated="4"/>
          <table:table-cell table:style-name="ce3031" office:value-type="string" calcext:value-type="string">
            <text:p>        <text:span text:style-name="T19">►</text:span></text:p>
          </table:table-cell>
          <table:table-cell table:style-name="ce3014" table:number-columns-repeated="7"/>
          <table:table-cell table:number-columns-repeated="16358"/>
        </table:table-row>
        <table:table-row table:style-name="ro1">
          <table:table-cell table:style-name="ce2792" office:value-type="float" office:value="2009" calcext:value-type="float">
            <text:p>2009</text:p>
          </table:table-cell>
          <table:table-cell table:style-name="ce2802" office:value-type="float" office:value="-2.32" calcext:value-type="float">
            <text:p>-2,32</text:p>
          </table:table-cell>
          <table:table-cell table:style-name="ce2802"/>
          <table:table-cell table:style-name="ce2825" office:value-type="float" office:value="25" calcext:value-type="float">
            <text:p>25</text:p>
          </table:table-cell>
          <table:table-cell table:style-name="ce2803" office:value-type="float" office:value="1.07" calcext:value-type="float">
            <text:p>1,07</text:p>
          </table:table-cell>
          <table:table-cell table:style-name="ce2823" office:value-type="float" office:value="51.5" calcext:value-type="float">
            <text:p>51,5</text:p>
          </table:table-cell>
          <table:table-cell table:style-name="ce2803" office:value-type="float" office:value="5.36" calcext:value-type="float">
            <text:p>5,36</text:p>
          </table:table-cell>
          <table:table-cell table:style-name="ce2823" office:value-type="float" office:value="63.5" calcext:value-type="float">
            <text:p>63,5</text:p>
          </table:table-cell>
          <table:table-cell table:style-name="ce2803" office:value-type="float" office:value="13.37" calcext:value-type="float">
            <text:p>13,37</text:p>
          </table:table-cell>
          <table:table-cell table:style-name="ce2825" office:value-type="float" office:value="16" calcext:value-type="float">
            <text:p>16</text:p>
          </table:table-cell>
          <table:table-cell table:style-name="ce2837" office:value-type="float" office:value="14.7" calcext:value-type="float">
            <text:p>14,7</text:p>
          </table:table-cell>
          <table:table-cell table:style-name="ce2825" office:value-type="float" office:value="63" calcext:value-type="float">
            <text:p>63</text:p>
          </table:table-cell>
          <table:table-cell table:style-name="ce2803" office:value-type="float" office:value="15.36" calcext:value-type="float">
            <text:p>15,36</text:p>
          </table:table-cell>
          <table:table-cell table:style-name="ce2825" office:value-type="float" office:value="40" calcext:value-type="float">
            <text:p>40</text:p>
          </table:table-cell>
          <table:table-cell table:style-name="ce2896" office:value-type="float" office:value="20.67" calcext:value-type="float">
            <text:p>20,67</text:p>
          </table:table-cell>
          <table:table-cell table:style-name="ce2825" office:value-type="float" office:value="90" calcext:value-type="float">
            <text:p>90</text:p>
          </table:table-cell>
          <table:table-cell table:style-name="ce2896" office:value-type="float" office:value="21.28" calcext:value-type="float">
            <text:p>21,28</text:p>
          </table:table-cell>
          <table:table-cell table:style-name="ce2825" office:value-type="float" office:value="27" calcext:value-type="float">
            <text:p>27</text:p>
          </table:table-cell>
          <table:table-cell table:style-name="ce2803" office:value-type="float" office:value="15.66" calcext:value-type="float">
            <text:p>15,66</text:p>
          </table:table-cell>
          <table:table-cell table:style-name="ce2825" office:value-type="float" office:value="44" calcext:value-type="float">
            <text:p>44</text:p>
          </table:table-cell>
          <table:table-cell table:style-name="ce2803" office:value-type="float" office:value="8.56" calcext:value-type="float">
            <text:p>8,56</text:p>
          </table:table-cell>
          <table:table-cell table:style-name="ce2825" office:value-type="float" office:value="58" calcext:value-type="float">
            <text:p>58</text:p>
          </table:table-cell>
          <table:table-cell table:style-name="ce2803" office:value-type="float" office:value="8.01" calcext:value-type="float">
            <text:p>8,01</text:p>
          </table:table-cell>
          <table:table-cell table:style-name="ce2823" office:value-type="float" office:value="79.5" calcext:value-type="float">
            <text:p>79,5</text:p>
          </table:table-cell>
          <table:table-cell table:style-name="ce2803" office:value-type="float" office:value="0.28" calcext:value-type="float">
            <text:p>0,28</text:p>
          </table:table-cell>
          <table:table-cell table:style-name="ce2825" office:value-type="float" office:value="90" calcext:value-type="float">
            <text:p>90</text:p>
          </table:table-cell>
          <table:table-cell table:style-name="ce2929" table:formula="of:=AVERAGE([.B122];[.E122];[.G122];[.I122];[.K122];[.M122];[.O122];[.Q122];[.S122];[.U122];[.W122];[.Y122])" office:value-type="float" office:value="10.1666666666667" calcext:value-type="float">
            <text:p>10,17</text:p>
          </table:table-cell>
          <table:table-cell table:style-name="ce2903" table:formula="of:=SUM([.D122];[.F122];[.H122];[.J122];[.L122];[.N122];[.P122];[.R122];[.T122];[.V122];[.X122];[.Z122])" office:value-type="float" office:value="647.5" calcext:value-type="float">
            <text:p>647,5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57" office:value-type="string" calcext:value-type="string">
            <text:p>           <text:span text:style-name="T19">◄         </text:span><text:span text:style-name="T33">███</text:span><text:span text:style-name="T40">►</text:span><text:span text:style-name="T33">███▎</text:span></text:p>
          </table:table-cell>
          <table:table-cell/>
          <table:table-cell table:style-name="ce3201"/>
          <table:table-cell table:style-name="ce3297"/>
          <table:table-cell table:style-name="ce3018"/>
          <table:table-cell table:style-name="ce3299" office:value-type="string" calcext:value-type="string">
            <text:p>     ██<text:span text:style-name="T19">███</text:span></text:p>
          </table:table-cell>
          <table:table-cell table:style-name="ce3472"/>
          <table:table-cell table:style-name="ce3049" office:value-type="string" calcext:value-type="string">
            <text:p>       █<text:span text:style-name="T19">███▊</text:span></text:p>
          </table:table-cell>
          <table:table-cell table:style-name="ce3201"/>
          <table:table-cell table:style-name="ce3206" office:value-type="string" calcext:value-type="string">
            <text:p>     <text:span text:style-name="T19">◄</text:span>     <text:span text:style-name="T98">█████</text:span><text:span text:style-name="T31">►</text:span><text:span text:style-name="T33">▊</text:span></text:p>
          </table:table-cell>
          <table:table-cell table:style-name="ce3698"/>
          <table:table-cell table:style-name="ce3210"/>
          <table:table-cell table:style-name="ce3018"/>
          <table:table-cell table:style-name="ce3838" office:value-type="string" calcext:value-type="string">
            <text:p><text:span text:style-name="T185"> █████</text:span><text:span text:style-name="T186">███▋</text:span></text:p>
          </table:table-cell>
          <table:table-cell table:style-name="ce3870"/>
          <table:table-cell table:style-name="ce3291" office:value-type="string" calcext:value-type="string">
            <text:p>           <text:span text:style-name="T77">██</text:span></text:p>
          </table:table-cell>
          <table:table-cell table:style-name="ce3703"/>
          <table:table-cell table:style-name="ce3206" office:value-type="string" calcext:value-type="string">
            <text:p>    <text:span text:style-name="T19">◄</text:span>     <text:span text:style-name="T98">█████ </text:span><text:span text:style-name="T31">►</text:span><text:span text:style-name="T33">█</text:span></text:p>
          </table:table-cell>
          <table:table-cell table:style-name="ce3698"/>
          <table:table-cell table:style-name="ce3050"/>
          <table:table-cell table:style-name="ce3022" office:value-type="string" calcext:value-type="string">
            <text:p>          █<text:span text:style-name="T19">▌</text:span></text:p>
          </table:table-cell>
          <table:table-cell table:style-name="ce3372"/>
          <table:table-cell table:style-name="ce3054" office:value-type="string" calcext:value-type="string">
            <text:p>           █<text:span text:style-name="T19">█</text:span></text:p>
          </table:table-cell>
          <table:table-cell table:style-name="ce3301"/>
          <table:table-cell table:style-name="ce3031" office:value-type="string" calcext:value-type="string">
            <text:p>          <text:span text:style-name="T19">◄</text:span></text:p>
          </table:table-cell>
          <table:table-cell table:style-name="ce3165"/>
          <table:table-cell table:number-columns-repeated="16357"/>
        </table:table-row>
        <table:table-row table:style-name="ro4">
          <table:table-cell office:value-type="string" calcext:value-type="string">
            <text:p>♀</text:p>
          </table:table-cell>
          <table:table-cell table:style-name="ce3058"/>
          <table:table-cell/>
          <table:table-cell table:style-name="ce3207" office:value-type="string" calcext:value-type="string">
            <text:p>       ██<text:span text:style-name="T19">█</text:span></text:p>
          </table:table-cell>
          <table:table-cell table:style-name="ce3198"/>
          <table:table-cell table:style-name="ce3015" office:value-type="string" calcext:value-type="string">
            <text:p>      <text:span text:style-name="T21">♓</text:span> </text:p>
          </table:table-cell>
          <table:table-cell table:style-name="ce3426" office:value-type="string" calcext:value-type="string">
            <text:p>  <text:span text:style-name="T117">  </text:span><text:span text:style-name="T118">◄</text:span></text:p>
          </table:table-cell>
          <table:table-cell table:style-name="ce3020" table:number-columns-repeated="2"/>
          <table:table-cell table:style-name="ce3198" office:value-type="string" calcext:value-type="string">
            <text:p><text:span text:style-name="T117"> </text:span><text:span text:style-name="T119">►</text:span></text:p>
          </table:table-cell>
          <table:table-cell/>
          <table:table-cell table:style-name="ce3054" office:value-type="string" calcext:value-type="string">
            <text:p>          █<text:span text:style-name="T19">██</text:span></text:p>
          </table:table-cell>
          <table:table-cell table:style-name="ce3301"/>
          <table:table-cell table:style-name="ce3788" office:value-type="string" calcext:value-type="string">
            <text:p><text:span text:style-name="T21">♌</text:span>           <text:span text:style-name="T88">██</text:span></text:p>
          </table:table-cell>
          <table:table-cell table:style-name="ce3032"/>
          <table:table-cell table:style-name="ce3736" office:value-type="string" calcext:value-type="string">
            <text:p> <text:span text:style-name="T21">♉</text:span> </text:p>
          </table:table-cell>
          <table:table-cell table:style-name="ce3039" office:value-type="string" calcext:value-type="string">
            <text:p><text:s text:c="4"/></text:p>
          </table:table-cell>
          <table:table-cell table:style-name="ce3926" office:value-type="string" calcext:value-type="string">
            <text:p>       █<text:span text:style-name="T19">████▊</text:span></text:p>
          </table:table-cell>
          <table:table-cell table:style-name="ce3786"/>
          <table:table-cell table:style-name="ce4006"/>
          <table:table-cell table:style-name="ce3868" office:value-type="string" calcext:value-type="string">
            <text:p>       █<text:span text:style-name="T19">██▊</text:span></text:p>
          </table:table-cell>
          <table:table-cell table:style-name="ce3206"/>
          <table:table-cell table:style-name="ce3954"/>
          <table:table-cell table:style-name="ce3058" office:value-type="string" calcext:value-type="string">
            <text:p><text:s/></text:p>
          </table:table-cell>
          <table:table-cell table:style-name="ce3054" office:value-type="string" calcext:value-type="string">
            <text:p>          █<text:span text:style-name="T19">███</text:span></text:p>
          </table:table-cell>
          <table:table-cell table:style-name="ce3301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51" office:value-type="string" calcext:value-type="string">
            <text:p>       <text:span text:style-name="T21">♐</text:span> </text:p>
          </table:table-cell>
          <table:table-cell/>
          <table:table-cell table:style-name="ce3208" office:value-type="string" calcext:value-type="string">
            <text:p>          <text:span text:style-name="T77">█▊</text:span></text:p>
          </table:table-cell>
          <table:table-cell table:style-name="ce3210"/>
          <table:table-cell table:style-name="ce3032" office:value-type="string" calcext:value-type="string">
            <text:p>      <text:span text:style-name="T21">♑</text:span>    <text:span text:style-name="T98">████▋</text:span></text:p>
          </table:table-cell>
          <table:table-cell table:style-name="ce3427"/>
          <table:table-cell table:style-name="ce3058" office:value-type="string" calcext:value-type="string">
            <text:p>     <text:span text:style-name="T21">♒</text:span>  </text:p>
          </table:table-cell>
          <table:table-cell table:style-name="ce3527" office:value-type="string" calcext:value-type="string">
            <text:p>        <text:span text:style-name="T1"> ██▎</text:span></text:p>
          </table:table-cell>
          <table:table-cell table:style-name="ce3426"/>
          <table:table-cell table:style-name="ce3366" office:value-type="string" calcext:value-type="string">
            <text:p>     <text:span text:style-name="T21">♓</text:span> </text:p>
          </table:table-cell>
          <table:table-cell table:style-name="ce3582" office:value-type="string" calcext:value-type="string">
            <text:p>              █<text:span text:style-name="T19">▊</text:span></text:p>
          </table:table-cell>
          <table:table-cell table:style-name="ce3216"/>
          <table:table-cell table:style-name="ce3031" office:value-type="string" calcext:value-type="string">
            <text:p>      <text:span text:style-name="T21">♈</text:span>     <text:span text:style-name="T77">█▋</text:span></text:p>
          </table:table-cell>
          <table:table-cell table:style-name="ce3050"/>
          <table:table-cell/>
          <table:table-cell table:style-name="ce3057" office:value-type="string" calcext:value-type="string">
            <text:p>    <text:span text:style-name="T21">♉</text:span> </text:p>
          </table:table-cell>
          <table:table-cell table:style-name="ce3299" office:value-type="string" calcext:value-type="string">
            <text:p>       ██<text:span text:style-name="T19">█</text:span></text:p>
          </table:table-cell>
          <table:table-cell table:style-name="ce3286"/>
          <table:table-cell table:style-name="ce3058" office:value-type="string" calcext:value-type="string">
            <text:p>    <text:span text:style-name="T21">♊</text:span></text:p>
          </table:table-cell>
          <table:table-cell table:style-name="ce3207" office:value-type="string" calcext:value-type="string">
            <text:p><text:s text:c="8"/>███</text:p>
          </table:table-cell>
          <table:table-cell table:style-name="ce3198"/>
          <table:table-cell table:style-name="ce3015" office:value-type="string" calcext:value-type="string">
            <text:p>      <text:span text:style-name="T21">♋</text:span></text:p>
          </table:table-cell>
          <table:table-cell table:style-name="ce3054" office:value-type="string" calcext:value-type="string">
            <text:p>          █<text:span text:style-name="T19">▉</text:span></text:p>
          </table:table-cell>
          <table:table-cell table:style-name="ce3528"/>
          <table:table-cell table:style-name="ce3059" office:value-type="string" calcext:value-type="string">
            <text:p>   <text:span text:style-name="T117"> </text:span><text:span text:style-name="T119">◄</text:span></text:p>
          </table:table-cell>
          <table:table-cell table:number-columns-repeated="16358"/>
        </table:table-row>
        <table:table-row table:style-name="ro4">
          <table:table-cell office:value-type="string" calcext:value-type="string">
            <text:p>♃</text:p>
          </table:table-cell>
          <table:table-cell table:style-name="ce3057"/>
          <table:table-cell table:style-name="ce3013"/>
          <table:table-cell table:style-name="ce3018" office:value-type="string" calcext:value-type="string">
            <text:p>      <text:span text:style-name="T21">♑</text:span></text:p>
          </table:table-cell>
          <table:table-cell table:number-columns-repeated="6"/>
          <table:table-cell table:style-name="ce3022" office:value-type="string" calcext:value-type="string">
            <text:p>        █<text:span text:style-name="T19">██▉</text:span></text:p>
          </table:table-cell>
          <table:table-cell table:style-name="ce3523"/>
          <table:table-cell table:style-name="ce3039" office:value-type="string" calcext:value-type="string">
            <text:p>      <text:span text:style-name="T21">♒</text:span>  </text:p>
          </table:table-cell>
          <table:table-cell table:style-name="ce3748" office:value-type="string" calcext:value-type="string">
            <text:p>◄           <text:span text:style-name="T90">███▉</text:span></text:p>
          </table:table-cell>
          <table:table-cell table:style-name="ce3839"/>
          <table:table-cell table:style-name="ce3018"/>
          <table:table-cell table:style-name="ce3018" office:value-type="string" calcext:value-type="string">
            <text:p>     <text:span text:style-name="T21">♑</text:span></text:p>
          </table:table-cell>
          <table:table-cell table:number-columns-repeated="2"/>
          <table:table-cell table:style-name="ce3057" office:value-type="string" calcext:value-type="string">
            <text:p><text:s text:c="10"/></text:p>
          </table:table-cell>
          <table:table-cell table:style-name="ce3575" office:value-type="string" calcext:value-type="string">
            <text:p>        <text:span text:style-name="T19">►</text:span></text:p>
          </table:table-cell>
          <table:table-cell table:style-name="ce3032"/>
          <table:table-cell table:style-name="ce3013"/>
          <table:table-cell table:number-columns-repeated="16361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59" office:value-type="string" calcext:value-type="string">
            <text:p> <text:span text:style-name="T19">◄</text:span></text:p>
          </table:table-cell>
          <table:table-cell/>
          <table:table-cell table:style-name="ce3051" office:value-type="string" calcext:value-type="string">
            <text:p>      <text:span text:style-name="T21">♌</text:span></text:p>
          </table:table-cell>
          <table:table-cell table:style-name="ce3014" table:number-columns-repeated="7"/>
          <table:table-cell table:style-name="ce3699" office:value-type="string" calcext:value-type="string">
            <text:p><text:span text:style-name="T159"> </text:span><text:span text:style-name="T160">►</text:span></text:p>
          </table:table-cell>
          <table:table-cell table:style-name="ce3014" table:number-columns-repeated="4"/>
          <table:table-cell table:style-name="ce3051" office:value-type="string" calcext:value-type="string">
            <text:p>     <text:span text:style-name="T21">♌</text:span></text:p>
          </table:table-cell>
          <table:table-cell table:style-name="ce3014"/>
          <table:table-cell table:style-name="ce3954"/>
          <table:table-cell table:style-name="ce3018" office:value-type="string" calcext:value-type="string">
            <text:p>    <text:span text:style-name="T11">♍</text:span></text:p>
          </table:table-cell>
          <table:table-cell table:style-name="ce3032"/>
          <table:table-cell table:style-name="ce3013" table:number-columns-repeated="2"/>
          <table:table-cell table:number-columns-repeated="16361"/>
        </table:table-row>
        <table:table-row table:style-name="ro4">
          <table:table-cell office:value-type="string" calcext:value-type="string">
            <text:p><text:s/>⛢ </text:p>
          </table:table-cell>
          <table:table-cell table:style-name="ce3039" office:value-type="string" calcext:value-type="string">
            <text:p>      <text:span text:style-name="T21">♒</text:span> </text:p>
          </table:table-cell>
          <table:table-cell/>
          <table:table-cell table:style-name="ce3033"/>
          <table:table-cell table:style-name="ce3298"/>
          <table:table-cell table:style-name="ce3366" office:value-type="string" calcext:value-type="string">
            <text:p>       <text:span text:style-name="T21">♓</text:span> </text:p>
          </table:table-cell>
          <table:table-cell table:style-name="ce3020" table:number-columns-repeated="3"/>
          <table:table-cell table:style-name="ce3366"/>
          <table:table-cell table:number-columns-repeated="2"/>
          <table:table-cell table:style-name="ce3745"/>
          <table:table-cell table:style-name="ce3198" office:value-type="string" calcext:value-type="string">
            <text:p>                <text:span text:style-name="T19">◄</text:span></text:p>
          </table:table-cell>
          <table:table-cell table:style-name="ce3473"/>
          <table:table-cell table:style-name="ce3020"/>
          <table:table-cell table:style-name="ce3148" office:value-type="string" calcext:value-type="string">
            <text:p>     <text:span text:style-name="T21">♓</text:span> </text:p>
          </table:table-cell>
          <table:table-cell table:style-name="ce3020" table:number-columns-repeated="3"/>
          <table:table-cell table:number-columns-repeated="3"/>
          <table:table-cell table:style-name="ce3198"/>
          <table:table-cell table:style-name="ce3874" office:value-type="string" calcext:value-type="string">
            <text:p>►</text:p>
          </table:table-cell>
          <table:table-cell table:style-name="ce3020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/>
          <table:table-cell table:style-name="ce3013"/>
          <table:table-cell table:style-name="ce3018" office:value-type="string" calcext:value-type="string">
            <text:p>     <text:span text:style-name="T21">♑</text:span></text:p>
          </table:table-cell>
          <table:table-cell table:number-columns-repeated="4"/>
          <table:table-cell table:style-name="ce3359" office:value-type="string" calcext:value-type="string">
            <text:p><text:s text:c="10"/>████</text:p>
          </table:table-cell>
          <table:table-cell table:style-name="ce3372"/>
          <table:table-cell table:style-name="ce3286" office:value-type="string" calcext:value-type="string">
            <text:p>     <text:span text:style-name="T21">♒</text:span>  </text:p>
          </table:table-cell>
          <table:table-cell table:style-name="ce3700" office:value-type="string" calcext:value-type="string">
            <text:p>     <text:span text:style-name="T28">   </text:span><text:span text:style-name="T161">      </text:span><text:span text:style-name="T162">◄</text:span></text:p>
          </table:table-cell>
          <table:table-cell table:style-name="ce3214"/>
          <table:table-cell table:style-name="ce3468" office:value-type="string" calcext:value-type="string">
            <text:p>           █<text:span text:style-name="T19">█</text:span></text:p>
          </table:table-cell>
          <table:table-cell table:style-name="ce3840"/>
          <table:table-cell table:style-name="ce3018"/>
          <table:table-cell table:style-name="ce3577" office:value-type="string" calcext:value-type="string">
            <text:p>     <text:span text:style-name="T21">♑</text:span></text:p>
          </table:table-cell>
          <table:table-cell table:number-columns-repeated="3"/>
          <table:table-cell table:style-name="ce3013" table:number-columns-repeated="2"/>
          <table:table-cell table:style-name="ce3206" office:value-type="string" calcext:value-type="string">
            <text:p> <text:span text:style-name="T117">  </text:span><text:span text:style-name="T119">►</text:span></text:p>
          </table:table-cell>
          <table:table-cell table:number-columns-repeated="16361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14"/>
          <table:table-cell/>
          <table:table-cell table:style-name="ce3014"/>
          <table:table-cell table:style-name="ce3216"/>
          <table:table-cell table:style-name="ce3014" table:number-columns-repeated="3"/>
          <table:table-cell table:style-name="ce3031" office:value-type="string" calcext:value-type="string">
            <text:p>    <text:span text:style-name="T19">◄</text:span></text:p>
          </table:table-cell>
          <table:table-cell table:style-name="ce3014" table:number-columns-repeated="7"/>
          <table:table-cell table:style-name="ce3896" office:value-type="string" calcext:value-type="string">
            <text:p>      <text:span text:style-name="T21">♐</text:span> </text:p>
          </table:table-cell>
          <table:table-cell table:style-name="ce3014"/>
          <table:table-cell table:style-name="ce3031" office:value-type="string" calcext:value-type="string">
            <text:p>          <text:span text:style-name="T19">►</text:span></text:p>
          </table:table-cell>
          <table:table-cell table:style-name="ce3014" table:number-columns-repeated="7"/>
          <table:table-cell table:number-columns-repeated="16358"/>
        </table:table-row>
        <table:table-row table:style-name="ro1">
          <table:table-cell table:style-name="ce2792" office:value-type="float" office:value="2010" calcext:value-type="float">
            <text:p>2010</text:p>
          </table:table-cell>
          <table:table-cell table:style-name="ce2802" office:value-type="float" office:value="-4.13" calcext:value-type="float">
            <text:p>-4,13</text:p>
          </table:table-cell>
          <table:table-cell table:style-name="ce2802"/>
          <table:table-cell table:style-name="ce2825" office:value-type="float" office:value="44" calcext:value-type="float">
            <text:p>44</text:p>
          </table:table-cell>
          <table:table-cell table:style-name="ce2802" office:value-type="float" office:value="-0.07" calcext:value-type="float">
            <text:p>-0,07</text:p>
          </table:table-cell>
          <table:table-cell table:style-name="ce2825" office:value-type="float" office:value="27" calcext:value-type="float">
            <text:p>27</text:p>
          </table:table-cell>
          <table:table-cell table:style-name="ce2803" office:value-type="float" office:value="4.79" calcext:value-type="float">
            <text:p>4,79</text:p>
          </table:table-cell>
          <table:table-cell table:style-name="ce2825" office:value-type="float" office:value="52" calcext:value-type="float">
            <text:p>52</text:p>
          </table:table-cell>
          <table:table-cell table:style-name="ce2803" office:value-type="float" office:value="9.49" calcext:value-type="float">
            <text:p>9,49</text:p>
          </table:table-cell>
          <table:table-cell table:style-name="ce2825" office:value-type="float" office:value="28" calcext:value-type="float">
            <text:p>28</text:p>
          </table:table-cell>
          <table:table-cell table:style-name="ce2803" office:value-type="float" office:value="11.54" calcext:value-type="float">
            <text:p>11,54</text:p>
          </table:table-cell>
          <table:table-cell table:style-name="ce2823" office:value-type="float" office:value="101.5" calcext:value-type="float">
            <text:p>101,5</text:p>
          </table:table-cell>
          <table:table-cell table:style-name="ce2803" office:value-type="float" office:value="17.72" calcext:value-type="float">
            <text:p>17,72</text:p>
          </table:table-cell>
          <table:table-cell table:style-name="ce2823" office:value-type="float" office:value="20.5" calcext:value-type="float">
            <text:p>20,5</text:p>
          </table:table-cell>
          <table:table-cell table:style-name="ce2896" office:value-type="float" office:value="21.85" calcext:value-type="float">
            <text:p>21,85</text:p>
          </table:table-cell>
          <table:table-cell table:style-name="ce2823" office:value-type="float" office:value="117.5" calcext:value-type="float">
            <text:p>117,5</text:p>
          </table:table-cell>
          <table:table-cell table:style-name="ce2803" office:value-type="float" office:value="17.74" calcext:value-type="float">
            <text:p>17,74</text:p>
          </table:table-cell>
          <table:table-cell table:style-name="ce2825" office:value-type="float" office:value="172" calcext:value-type="float">
            <text:p>172</text:p>
          </table:table-cell>
          <table:table-cell table:style-name="ce2803" office:value-type="float" office:value="13.07" calcext:value-type="float">
            <text:p>13,07</text:p>
          </table:table-cell>
          <table:table-cell table:style-name="ce2823" office:value-type="float" office:value="145.5" calcext:value-type="float">
            <text:p>145,5</text:p>
          </table:table-cell>
          <table:table-cell table:style-name="ce2803" office:value-type="float" office:value="8.42" calcext:value-type="float">
            <text:p>8,42</text:p>
          </table:table-cell>
          <table:table-cell table:style-name="ce2823" office:value-type="float" office:value="14.5" calcext:value-type="float">
            <text:p>14,5</text:p>
          </table:table-cell>
          <table:table-cell table:style-name="ce2803" office:value-type="float" office:value="5.15" calcext:value-type="float">
            <text:p>5,15</text:p>
          </table:table-cell>
          <table:table-cell table:style-name="ce2823" office:value-type="float" office:value="118" calcext:value-type="float">
            <text:p>118,0</text:p>
          </table:table-cell>
          <table:table-cell table:style-name="ce2802" office:value-type="float" office:value="-3.83" calcext:value-type="float">
            <text:p>-3,83</text:p>
          </table:table-cell>
          <table:table-cell table:style-name="ce2823" office:value-type="float" office:value="68.5" calcext:value-type="float">
            <text:p>68,5</text:p>
          </table:table-cell>
          <table:table-cell table:style-name="ce2929" table:formula="of:=AVERAGE([.B131];[.E131];[.G131];[.I131];[.K131];[.M131];[.O131];[.Q131];[.S131];[.U131];[.W131];[.Y131])" office:value-type="float" office:value="8.47833333333333" calcext:value-type="float">
            <text:p>8,48</text:p>
          </table:table-cell>
          <table:table-cell table:style-name="ce2903" table:formula="of:=SUM([.D131];[.F131];[.H131];[.J131];[.L131];[.N131];[.P131];[.R131];[.T131];[.V131];[.X131];[.Z131])" office:value-type="float" office:value="909" calcext:value-type="float">
            <text:p>909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14"/>
          <table:table-cell/>
          <table:table-cell table:style-name="ce3209" office:value-type="string" calcext:value-type="string">
            <text:p>►          <text:span text:style-name="T74">████▍</text:span></text:p>
          </table:table-cell>
          <table:table-cell table:style-name="ce3210"/>
          <table:table-cell table:style-name="ce3367"/>
          <table:table-cell table:style-name="ce3038" office:value-type="string" calcext:value-type="string">
            <text:p>           █         <text:span text:style-name="T19">█</text:span></text:p>
          </table:table-cell>
          <table:table-cell table:style-name="ce3198"/>
          <table:table-cell table:style-name="ce3528"/>
          <table:table-cell table:style-name="ce3570" office:value-type="string" calcext:value-type="string">
            <text:p><text:s text:c="2"/>◄</text:p>
          </table:table-cell>
          <table:table-cell table:style-name="ce3642" office:value-type="string" calcext:value-type="string">
            <text:p><text:s text:c="10"/>►</text:p>
          </table:table-cell>
          <table:table-cell table:style-name="ce3216"/>
          <table:table-cell table:style-name="ce3052" office:value-type="string" calcext:value-type="string">
            <text:p><text:s text:c="3"/>███████▋</text:p>
          </table:table-cell>
          <table:table-cell table:style-name="ce3372"/>
          <table:table-cell table:style-name="ce3207" office:value-type="string" calcext:value-type="string">
            <text:p>      ██<text:span text:style-name="T19">██</text:span></text:p>
          </table:table-cell>
          <table:table-cell table:style-name="ce3528"/>
          <table:table-cell table:style-name="ce3014"/>
          <table:table-cell table:style-name="ce3059" office:value-type="string" calcext:value-type="string">
            <text:p>   <text:span text:style-name="T19">◄</text:span></text:p>
          </table:table-cell>
          <table:table-cell table:style-name="ce3059" office:value-type="string" calcext:value-type="string">
            <text:p>          <text:span text:style-name="T19">►</text:span></text:p>
          </table:table-cell>
          <table:table-cell table:style-name="ce4007" office:value-type="string" calcext:value-type="string">
            <text:p>              █<text:span text:style-name="T19">▊</text:span></text:p>
          </table:table-cell>
          <table:table-cell table:style-name="ce3206"/>
          <table:table-cell table:style-name="ce3299" office:value-type="string" calcext:value-type="string">
            <text:p>        ███<text:span text:style-name="T19">█</text:span></text:p>
          </table:table-cell>
          <table:table-cell table:style-name="ce3363"/>
          <table:table-cell table:style-name="ce3582" office:value-type="string" calcext:value-type="string">
            <text:p>              █<text:span text:style-name="T19">▉     </text:span><text:span text:style-name="T39">◄ </text:span><text:span text:style-name="T51">██▊      </text:span><text:span text:style-name="T39">►</text:span></text:p>
          </table:table-cell>
          <table:table-cell table:style-name="ce3059"/>
          <table:table-cell table:style-name="ce4154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♀</text:p>
          </table:table-cell>
          <table:table-cell table:style-name="ce3037" office:value-type="string" calcext:value-type="string">
            <text:p>          █<text:span text:style-name="T19">▊</text:span></text:p>
          </table:table-cell>
          <table:table-cell table:style-name="ce3014"/>
          <table:table-cell table:style-name="ce3210"/>
          <table:table-cell table:style-name="ce3299" office:value-type="string" calcext:value-type="string">
            <text:p>      ██<text:span text:style-name="T19">█</text:span></text:p>
          </table:table-cell>
          <table:table-cell table:style-name="ce3286"/>
          <table:table-cell table:style-name="ce3020"/>
          <table:table-cell table:style-name="ce3023" office:value-type="string" calcext:value-type="string">
            <text:p>            █<text:span text:style-name="T19">█      ██</text:span></text:p>
          </table:table-cell>
          <table:table-cell table:style-name="ce3031"/>
          <table:table-cell table:style-name="ce3297"/>
          <table:table-cell table:style-name="ce3018"/>
          <table:table-cell table:style-name="ce3701" office:value-type="string" calcext:value-type="string">
            <text:p><text:span text:style-name="T163">   </text:span><text:span text:style-name="T34">████████</text:span></text:p>
          </table:table-cell>
          <table:table-cell table:style-name="ce3472"/>
          <table:table-cell table:style-name="ce3017" office:value-type="string" calcext:value-type="string">
            <text:p>               █<text:span text:style-name="T19">▉</text:span></text:p>
          </table:table-cell>
          <table:table-cell table:style-name="ce3031"/>
          <table:table-cell table:style-name="ce3014"/>
          <table:table-cell/>
          <table:table-cell table:style-name="ce3056"/>
          <table:table-cell table:style-name="ce3022" office:value-type="string" calcext:value-type="string">
            <text:p>           █<text:span text:style-name="T19">██</text:span></text:p>
          </table:table-cell>
          <table:table-cell table:style-name="ce3372"/>
          <table:table-cell table:style-name="ce3785" office:value-type="string" calcext:value-type="string">
            <text:p><text:span text:style-name="T34">      ◄    </text:span><text:span text:style-name="T126">████▌</text:span></text:p>
          </table:table-cell>
          <table:table-cell table:style-name="ce4059"/>
          <table:table-cell table:style-name="ce3018"/>
          <table:table-cell table:style-name="ce3639" office:value-type="string" calcext:value-type="string">
            <text:p><text:s/>►</text:p>
          </table:table-cell>
          <table:table-cell/>
          <table:table-cell table:style-name="ce3033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60" office:value-type="string" calcext:value-type="string">
            <text:p><text:s text:c="4"/>████</text:p>
          </table:table-cell>
          <table:table-cell/>
          <table:table-cell table:style-name="ce3198"/>
          <table:table-cell table:style-name="ce3026" office:value-type="string" calcext:value-type="string">
            <text:p>  <text:span text:style-name="T21">♋</text:span></text:p>
          </table:table-cell>
          <table:table-cell table:style-name="ce3020"/>
          <table:table-cell table:style-name="ce3426" office:value-type="string" calcext:value-type="string">
            <text:p>      <text:span text:style-name="T117">   </text:span><text:span text:style-name="T119">►</text:span></text:p>
          </table:table-cell>
          <table:table-cell table:style-name="ce3366"/>
          <table:table-cell table:style-name="ce3020"/>
          <table:table-cell table:style-name="ce3015" office:value-type="string" calcext:value-type="string">
            <text:p>        <text:span text:style-name="T21">♋</text:span></text:p>
          </table:table-cell>
          <table:table-cell table:style-name="ce3017" office:value-type="string" calcext:value-type="string">
            <text:p>             █<text:span text:style-name="T19">▉</text:span></text:p>
          </table:table-cell>
          <table:table-cell table:style-name="ce3694"/>
          <table:table-cell table:style-name="ce3746" office:value-type="string" calcext:value-type="string">
            <text:p>       <text:span text:style-name="T21">♌</text:span></text:p>
          </table:table-cell>
          <table:table-cell table:style-name="ce3014"/>
          <table:table-cell table:style-name="ce3037" office:value-type="string" calcext:value-type="string">
            <text:p>           █<text:span text:style-name="T19">█</text:span></text:p>
          </table:table-cell>
          <table:table-cell table:style-name="ce3210"/>
          <table:table-cell table:style-name="ce3018" office:value-type="string" calcext:value-type="string">
            <text:p>      <text:span text:style-name="T11">♍</text:span></text:p>
          </table:table-cell>
          <table:table-cell/>
          <table:table-cell table:style-name="ce3032"/>
          <table:table-cell table:style-name="ce3299" office:value-type="string" calcext:value-type="string">
            <text:p>          ██ <text:span text:style-name="T25"> </text:span><text:span text:style-name="T47">♎</text:span><text:span text:style-name="T25">   </text:span><text:span text:style-name="T90">████▋</text:span></text:p>
          </table:table-cell>
          <table:table-cell table:style-name="ce3286"/>
          <table:table-cell table:style-name="ce3420"/>
          <table:table-cell table:style-name="ce3015" office:value-type="string" calcext:value-type="string">
            <text:p>       <text:span text:style-name="T21">♏</text:span></text:p>
          </table:table-cell>
          <table:table-cell table:style-name="ce3054" office:value-type="string" calcext:value-type="string">
            <text:p>           █<text:span text:style-name="T19">█▋</text:span></text:p>
          </table:table-cell>
          <table:table-cell table:style-name="ce3528"/>
          <table:table-cell table:style-name="ce3051" office:value-type="string" calcext:value-type="string">
            <text:p>    <text:span text:style-name="T21">♐</text:span></text:p>
          </table:table-cell>
          <table:table-cell table:number-columns-repeated="16358"/>
        </table:table-row>
        <table:table-row table:style-name="ro4">
          <table:table-cell table:style-name="ce2962" office:value-type="string" calcext:value-type="string">
            <text:p>♃</text:p>
          </table:table-cell>
          <table:table-cell table:style-name="ce3039" office:value-type="string" calcext:value-type="string">
            <text:p>      <text:span text:style-name="T21">♒</text:span> </text:p>
          </table:table-cell>
          <table:table-cell table:style-name="ce3033" table:number-columns-repeated="5"/>
          <table:table-cell table:style-name="ce3039" office:value-type="string" calcext:value-type="string">
            <text:p>     <text:span text:style-name="T21">♒</text:span> </text:p>
          </table:table-cell>
          <table:table-cell table:style-name="ce3468" office:value-type="string" calcext:value-type="string">
            <text:p>         █<text:span text:style-name="T19">█▉</text:span></text:p>
          </table:table-cell>
          <table:table-cell table:style-name="ce3584"/>
          <table:table-cell table:style-name="ce3198" office:value-type="string" calcext:value-type="string">
            <text:p>      <text:span text:style-name="T21">♓</text:span> </text:p>
          </table:table-cell>
          <table:table-cell table:style-name="ce3015"/>
          <table:table-cell table:style-name="ce3020"/>
          <table:table-cell/>
          <table:table-cell table:style-name="ce3015" office:value-type="string" calcext:value-type="string">
            <text:p><text:s text:c="5"/></text:p>
          </table:table-cell>
          <table:table-cell table:style-name="ce3426" office:value-type="string" calcext:value-type="string">
            <text:p>         <text:span text:style-name="T89">◄</text:span></text:p>
          </table:table-cell>
          <table:table-cell table:style-name="ce3522"/>
          <table:table-cell table:style-name="ce3020" table:number-columns-repeated="3"/>
          <table:table-cell table:number-columns-repeated="3"/>
          <table:table-cell table:style-name="ce3426" office:value-type="string" calcext:value-type="string">
            <text:p>  <text:span text:style-name="T89">►</text:span></text:p>
          </table:table-cell>
          <table:table-cell table:style-name="ce3020" table:number-columns-repeated="2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61" office:value-type="string" calcext:value-type="string">
            <text:p>               <text:span text:style-name="T19">◄ </text:span></text:p>
          </table:table-cell>
          <table:table-cell table:style-name="ce3168"/>
          <table:table-cell table:style-name="ce3211"/>
          <table:table-cell table:style-name="ce3168" table:number-columns-repeated="6"/>
          <table:table-cell table:style-name="ce3643" office:value-type="string" calcext:value-type="string">
            <text:p>   <text:span text:style-name="T11">♍</text:span></text:p>
          </table:table-cell>
          <table:table-cell table:style-name="ce3168"/>
          <table:table-cell table:style-name="ce3747" office:value-type="string" calcext:value-type="string">
            <text:p>►</text:p>
          </table:table-cell>
          <table:table-cell table:style-name="ce3168" table:number-columns-repeated="13"/>
          <table:table-cell table:number-columns-repeated="16358"/>
        </table:table-row>
        <table:table-row table:style-name="ro4">
          <table:table-cell office:value-type="string" calcext:value-type="string">
            <text:p><text:s/>⛢ </text:p>
          </table:table-cell>
          <table:table-cell table:style-name="ce3020" table:number-columns-repeated="9"/>
          <table:table-cell table:style-name="ce3015" office:value-type="string" calcext:value-type="string">
            <text:p>   <text:span text:style-name="T21">♓</text:span> </text:p>
          </table:table-cell>
          <table:table-cell/>
          <table:table-cell table:style-name="ce3020"/>
          <table:table-cell/>
          <table:table-cell table:style-name="ce3426" office:value-type="string" calcext:value-type="string">
            <text:p>     <text:span text:style-name="T89">◄</text:span></text:p>
          </table:table-cell>
          <table:table-cell table:style-name="ce3015" office:value-type="string" calcext:value-type="string">
            <text:p><text:s text:c="3"/></text:p>
          </table:table-cell>
          <table:table-cell table:style-name="ce3020" table:number-columns-repeated="4"/>
          <table:table-cell table:number-columns-repeated="3"/>
          <table:table-cell table:style-name="ce3020"/>
          <table:table-cell table:style-name="ce3198" office:value-type="string" calcext:value-type="string">
            <text:p>   <text:span text:style-name="T117"> </text:span><text:span text:style-name="T119">►</text:span></text:p>
          </table:table-cell>
          <table:table-cell table:style-name="ce3020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 table:style-name="ce3018" office:value-type="string" calcext:value-type="string">
            <text:p>     <text:span text:style-name="T21">♑</text:span> </text:p>
          </table:table-cell>
          <table:table-cell table:style-name="ce3168"/>
          <table:table-cell/>
          <table:table-cell table:style-name="ce3300"/>
          <table:table-cell table:style-name="ce3033" table:number-columns-repeated="5"/>
          <table:table-cell table:style-name="ce3039" office:value-type="string" calcext:value-type="string">
            <text:p>    <text:span text:style-name="T21">♒</text:span>  </text:p>
          </table:table-cell>
          <table:table-cell table:style-name="ce3033"/>
          <table:table-cell table:style-name="ce3748" office:value-type="string" calcext:value-type="string">
            <text:p>◄</text:p>
          </table:table-cell>
          <table:table-cell table:style-name="ce3033" table:number-columns-repeated="6"/>
          <table:table-cell table:style-name="ce3468" office:value-type="string" calcext:value-type="string">
            <text:p>          █<text:span text:style-name="T19">███</text:span></text:p>
          </table:table-cell>
          <table:table-cell table:style-name="ce3032"/>
          <table:table-cell table:style-name="ce4060" office:value-type="string" calcext:value-type="string">
            <text:p>♑</text:p>
          </table:table-cell>
          <table:table-cell table:style-name="ce3057" office:value-type="string" calcext:value-type="string">
            <text:p>    <text:span text:style-name="T89">►</text:span></text:p>
          </table:table-cell>
          <table:table-cell table:style-name="ce4099" office:value-type="string" calcext:value-type="string">
            <text:p><text:s text:c="9"/>███</text:p>
          </table:table-cell>
          <table:table-cell table:style-name="ce3286"/>
          <table:table-cell table:style-name="ce3033"/>
          <table:table-cell table:number-columns-repeated="16358"/>
        </table:table-row>
        <table:table-row table:style-name="ro4">
          <table:table-cell table:style-name="ce2951" office:value-type="string" calcext:value-type="string">
            <text:p>♇</text:p>
          </table:table-cell>
          <table:table-cell table:style-name="ce3014" table:number-columns-repeated="7"/>
          <table:table-cell table:style-name="ce3031" office:value-type="string" calcext:value-type="string">
            <text:p>      <text:span text:style-name="T19">◄</text:span></text:p>
          </table:table-cell>
          <table:table-cell table:style-name="ce3051" office:value-type="string" calcext:value-type="string">
            <text:p><text:s text:c="6"/></text:p>
          </table:table-cell>
          <table:table-cell table:style-name="ce3051" office:value-type="string" calcext:value-type="string">
            <text:p>     <text:span text:style-name="T21">♐</text:span> </text:p>
          </table:table-cell>
          <table:table-cell table:style-name="ce3014" table:number-columns-repeated="7"/>
          <table:table-cell table:style-name="ce3031" office:value-type="string" calcext:value-type="string">
            <text:p>             <text:span text:style-name="T19">►</text:span></text:p>
          </table:table-cell>
          <table:table-cell table:style-name="ce3031"/>
          <table:table-cell table:style-name="ce3014" table:number-columns-repeated="6"/>
          <table:table-cell table:number-columns-repeated="16358"/>
        </table:table-row>
        <table:table-row table:style-name="ro1">
          <table:table-cell table:style-name="ce2792" office:value-type="float" office:value="2011" calcext:value-type="float">
            <text:p>2011</text:p>
          </table:table-cell>
          <table:table-cell table:style-name="ce2803" office:value-type="float" office:value="1.35" calcext:value-type="float">
            <text:p>1,35</text:p>
          </table:table-cell>
          <table:table-cell table:style-name="ce2803"/>
          <table:table-cell table:style-name="ce2823" office:value-type="float" office:value="58.5" calcext:value-type="float">
            <text:p>58,5</text:p>
          </table:table-cell>
          <table:table-cell table:style-name="ce2807" office:value-type="float" office:value="0.21" calcext:value-type="float">
            <text:p>0,21</text:p>
          </table:table-cell>
          <table:table-cell table:style-name="ce2823" office:value-type="float" office:value="20" calcext:value-type="float">
            <text:p>20,0</text:p>
          </table:table-cell>
          <table:table-cell table:style-name="ce2807" office:value-type="float" office:value="5.2" calcext:value-type="float">
            <text:p>5,2</text:p>
          </table:table-cell>
          <table:table-cell table:style-name="ce2823" office:value-type="float" office:value="14" calcext:value-type="float">
            <text:p>14,0</text:p>
          </table:table-cell>
          <table:table-cell table:style-name="ce2807" office:value-type="float" office:value="11.82" calcext:value-type="float">
            <text:p>11,82</text:p>
          </table:table-cell>
          <table:table-cell table:style-name="ce2823" office:value-type="float" office:value="23.5" calcext:value-type="float">
            <text:p>23,5</text:p>
          </table:table-cell>
          <table:table-cell table:style-name="ce2807" office:value-type="float" office:value="14.95" calcext:value-type="float">
            <text:p>14,95</text:p>
          </table:table-cell>
          <table:table-cell table:style-name="ce2823" office:value-type="float" office:value="20" calcext:value-type="float">
            <text:p>20,0</text:p>
          </table:table-cell>
          <table:table-cell table:style-name="ce2807" office:value-type="float" office:value="18.43" calcext:value-type="float">
            <text:p>18,43</text:p>
          </table:table-cell>
          <table:table-cell table:style-name="ce2823" office:value-type="float" office:value="51.5" calcext:value-type="float">
            <text:p>51,5</text:p>
          </table:table-cell>
          <table:table-cell table:style-name="ce2807" office:value-type="float" office:value="17.4" calcext:value-type="float">
            <text:p>17,4</text:p>
          </table:table-cell>
          <table:table-cell table:style-name="ce2903" office:value-type="float" office:value="139" calcext:value-type="float">
            <text:p>139</text:p>
          </table:table-cell>
          <table:table-cell table:style-name="ce2807" office:value-type="float" office:value="18.81" calcext:value-type="float">
            <text:p>18,81</text:p>
          </table:table-cell>
          <table:table-cell table:style-name="ce2903" office:value-type="float" office:value="68.5" calcext:value-type="float">
            <text:p>68,5</text:p>
          </table:table-cell>
          <table:table-cell table:style-name="ce2807" office:value-type="float" office:value="16.26" calcext:value-type="float">
            <text:p>16,26</text:p>
          </table:table-cell>
          <table:table-cell table:style-name="ce2903" office:value-type="float" office:value="82.5" calcext:value-type="float">
            <text:p>82,5</text:p>
          </table:table-cell>
          <table:table-cell table:style-name="ce2807" office:value-type="float" office:value="9.93" calcext:value-type="float">
            <text:p>9,93</text:p>
          </table:table-cell>
          <table:table-cell table:style-name="ce2903" office:value-type="float" office:value="36.5" calcext:value-type="float">
            <text:p>36,5</text:p>
          </table:table-cell>
          <table:table-cell table:style-name="ce2807" office:value-type="float" office:value="4.03" calcext:value-type="float">
            <text:p>4,03</text:p>
          </table:table-cell>
          <table:table-cell table:style-name="ce2903" office:value-type="float" office:value="0.5" calcext:value-type="float">
            <text:p>0,5</text:p>
          </table:table-cell>
          <table:table-cell table:style-name="ce2922" office:value-type="float" office:value="4.39" calcext:value-type="float">
            <text:p>4,39</text:p>
          </table:table-cell>
          <table:table-cell table:style-name="ce2903" office:value-type="float" office:value="69.5" calcext:value-type="float">
            <text:p>69,5</text:p>
          </table:table-cell>
          <table:table-cell table:style-name="ce2929" table:formula="of:=AVERAGE([.B140];[.E140];[.G140];[.I140];[.K140];[.M140];[.O140];[.Q140];[.S140];[.U140];[.W140];[.Y140])" office:value-type="float" office:value="10.2316666666667" calcext:value-type="float">
            <text:p>10,23</text:p>
          </table:table-cell>
          <table:table-cell table:style-name="ce2903" table:formula="of:=SUM([.D140];[.F140];[.H140];[.J140];[.L140];[.N140];[.P140];[.R140];[.T140];[.V140];[.X140];[.Z140])" office:value-type="float" office:value="584" calcext:value-type="float">
            <text:p>584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62" office:value-type="string" calcext:value-type="string">
            <text:p>        ██<text:span text:style-name="T19">█      █▊</text:span></text:p>
          </table:table-cell>
          <table:table-cell/>
          <table:table-cell table:style-name="ce3031"/>
          <table:table-cell table:style-name="ce3210"/>
          <table:table-cell table:style-name="ce3299" office:value-type="string" calcext:value-type="string">
            <text:p><text:s text:c="3"/>█████▍</text:p>
          </table:table-cell>
          <table:table-cell table:style-name="ce3428"/>
          <table:table-cell table:style-name="ce3473" office:value-type="string" calcext:value-type="string">
            <text:p>                <text:span text:style-name="T19">◄</text:span></text:p>
          </table:table-cell>
          <table:table-cell table:style-name="ce3426"/>
          <table:table-cell table:style-name="ce3585" office:value-type="string" calcext:value-type="string">
            <text:p><text:s text:c="6"/>►</text:p>
          </table:table-cell>
          <table:table-cell table:style-name="ce3426" office:value-type="string" calcext:value-type="string">
            <text:p><text:s text:c="7"/></text:p>
          </table:table-cell>
          <table:table-cell table:style-name="ce3014"/>
          <table:table-cell table:style-name="ce3737" office:value-type="string" calcext:value-type="string">
            <text:p>             █<text:span text:style-name="T19">▊</text:span></text:p>
          </table:table-cell>
          <table:table-cell table:style-name="ce3789"/>
          <table:table-cell table:style-name="ce3198"/>
          <table:table-cell table:style-name="ce3031"/>
          <table:table-cell table:style-name="ce3209" office:value-type="string" calcext:value-type="string">
            <text:p>◄</text:p>
          </table:table-cell>
          <table:table-cell table:style-name="ce3193" office:value-type="string" calcext:value-type="string">
            <text:p><text:s text:c="10"/>►</text:p>
          </table:table-cell>
          <table:table-cell table:style-name="ce3031"/>
          <table:table-cell table:style-name="ce3868" office:value-type="string" calcext:value-type="string">
            <text:p><text:span text:style-name="T19">     █</text:span>█<text:span text:style-name="T19">██       ██</text:span></text:p>
          </table:table-cell>
          <table:table-cell table:style-name="ce3032"/>
          <table:table-cell table:style-name="ce4061"/>
          <table:table-cell table:style-name="ce4079"/>
          <table:table-cell table:style-name="ce3413" office:value-type="string" calcext:value-type="string">
            <text:p><text:s text:c="10"/>◄</text:p>
          </table:table-cell>
          <table:table-cell table:style-name="ce3198"/>
          <table:table-cell table:style-name="ce4155" office:value-type="string" calcext:value-type="string">
            <text:p>►</text:p>
          </table:table-cell>
          <table:table-cell table:number-columns-repeated="16358"/>
        </table:table-row>
        <table:table-row table:style-name="ro4">
          <table:table-cell office:value-type="string" calcext:value-type="string">
            <text:p>♀</text:p>
          </table:table-cell>
          <table:table-cell table:style-name="ce3063" office:value-type="string" calcext:value-type="string">
            <text:p><text:span text:style-name="T41">    </text:span><text:span text:style-name="T42">████       ██</text:span></text:p>
          </table:table-cell>
          <table:table-cell table:style-name="ce3169"/>
          <table:table-cell table:style-name="ce3212"/>
          <table:table-cell table:style-name="ce3301"/>
          <table:table-cell table:style-name="ce3051" office:value-type="string" calcext:value-type="string">
            <text:p><text:s/></text:p>
          </table:table-cell>
          <table:table-cell table:style-name="ce3429" office:value-type="string" calcext:value-type="string">
            <text:p>         <text:span text:style-name="T19">███▉</text:span></text:p>
          </table:table-cell>
          <table:table-cell table:style-name="ce3474"/>
          <table:table-cell table:style-name="ce3361" office:value-type="string" calcext:value-type="string">
            <text:p><text:s text:c="16"/>██</text:p>
          </table:table-cell>
          <table:table-cell table:style-name="ce3578"/>
          <table:table-cell table:style-name="ce3198"/>
          <table:table-cell table:style-name="ce3702" office:value-type="string" calcext:value-type="string">
            <text:p><text:s text:c="13"/>██▉</text:p>
          </table:table-cell>
          <table:table-cell table:style-name="ce3365"/>
          <table:table-cell table:style-name="ce3199" office:value-type="string" calcext:value-type="string">
            <text:p><text:s text:c="12"/>██</text:p>
          </table:table-cell>
          <table:table-cell table:style-name="ce3372"/>
          <table:table-cell table:style-name="ce3871" office:value-type="string" calcext:value-type="string">
            <text:p>        █<text:span text:style-name="T19">████▌</text:span></text:p>
          </table:table-cell>
          <table:table-cell table:style-name="ce3786"/>
          <table:table-cell table:style-name="ce3051"/>
          <table:table-cell table:style-name="ce3052" office:value-type="string" calcext:value-type="string">
            <text:p><text:s text:c="7"/>███</text:p>
          </table:table-cell>
          <table:table-cell table:style-name="ce3032"/>
          <table:table-cell table:style-name="ce3737" office:value-type="string" calcext:value-type="string">
            <text:p><text:s text:c="11"/>███</text:p>
          </table:table-cell>
          <table:table-cell table:style-name="ce3425"/>
          <table:table-cell table:style-name="ce3054" office:value-type="string" calcext:value-type="string">
            <text:p>           █<text:span text:style-name="T19">███</text:span></text:p>
          </table:table-cell>
          <table:table-cell table:style-name="ce3528"/>
          <table:table-cell table:style-name="ce3571" office:value-type="string" calcext:value-type="string">
            <text:p>             █<text:span text:style-name="T19">██</text:span></text:p>
          </table:table-cell>
          <table:table-cell table:style-name="ce3297"/>
          <table:table-cell table:number-columns-repeated="16358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64" office:value-type="string" calcext:value-type="string">
            <text:p><text:s text:c="10"/>██</text:p>
          </table:table-cell>
          <table:table-cell table:style-name="ce3014"/>
          <table:table-cell table:style-name="ce3032"/>
          <table:table-cell table:style-name="ce3032" office:value-type="string" calcext:value-type="string">
            <text:p>    <text:span text:style-name="T21">♑</text:span>      <text:span text:style-name="T88">███</text:span></text:p>
          </table:table-cell>
          <table:table-cell table:style-name="ce3368"/>
          <table:table-cell table:style-name="ce3214" office:value-type="string" calcext:value-type="string">
            <text:p>    <text:span text:style-name="T21">♒</text:span>    <text:span text:style-name="T9">  </text:span><text:span text:style-name="T50">████</text:span></text:p>
          </table:table-cell>
          <table:table-cell table:style-name="ce3428"/>
          <table:table-cell table:style-name="ce3366"/>
          <table:table-cell table:style-name="ce3198" office:value-type="string" calcext:value-type="string">
            <text:p>      <text:span text:style-name="T21">♓</text:span>    <text:span text:style-name="T75">████</text:span></text:p>
          </table:table-cell>
          <table:table-cell table:style-name="ce3301"/>
          <table:table-cell table:style-name="ce3031" office:value-type="string" calcext:value-type="string">
            <text:p>    <text:span text:style-name="T21">♈</text:span>       <text:span text:style-name="T74">█████</text:span></text:p>
          </table:table-cell>
          <table:table-cell table:style-name="ce3210"/>
          <table:table-cell table:style-name="ce3018"/>
          <table:table-cell table:style-name="ce3018" office:value-type="string" calcext:value-type="string">
            <text:p>      <text:span text:style-name="T21">♉</text:span> </text:p>
          </table:table-cell>
          <table:table-cell table:style-name="ce3032" office:value-type="string" calcext:value-type="string">
            <text:p>             <text:span text:style-name="T88">██</text:span></text:p>
          </table:table-cell>
          <table:table-cell table:style-name="ce3288"/>
          <table:table-cell table:style-name="ce3039" office:value-type="string" calcext:value-type="string">
            <text:p>     <text:span text:style-name="T21">♊</text:span></text:p>
          </table:table-cell>
          <table:table-cell table:style-name="ce3286"/>
          <table:table-cell table:style-name="ce3020"/>
          <table:table-cell table:style-name="ce3578" office:value-type="string" calcext:value-type="string">
            <text:p>  <text:span text:style-name="T28">  </text:span><text:span text:style-name="T43">♋</text:span><text:span text:style-name="T28"> </text:span>     <text:span text:style-name="T29">███</text:span></text:p>
          </table:table-cell>
          <table:table-cell table:style-name="ce3588"/>
          <table:table-cell table:style-name="ce3031"/>
          <table:table-cell table:style-name="ce3051" office:value-type="string" calcext:value-type="string">
            <text:p>   <text:span text:style-name="T21">♌</text:span>  </text:p>
          </table:table-cell>
          <table:table-cell table:style-name="ce3014" table:number-columns-repeated="2"/>
          <table:table-cell table:number-columns-repeated="16358"/>
        </table:table-row>
        <table:table-row table:style-name="ro4">
          <table:table-cell table:style-name="ce2963" office:value-type="string" calcext:value-type="string">
            <text:p>♃</text:p>
          </table:table-cell>
          <table:table-cell table:style-name="ce3065" office:value-type="string" calcext:value-type="string">
            <text:p><text:s/></text:p>
          </table:table-cell>
          <table:table-cell table:style-name="ce3065"/>
          <table:table-cell table:style-name="ce3213" office:value-type="string" calcext:value-type="string">
            <text:p><text:s text:c="7"/></text:p>
          </table:table-cell>
          <table:table-cell table:number-columns-repeated="2" table:style-name="ce3015" office:value-type="string" calcext:value-type="string">
            <text:p><text:s/></text:p>
          </table:table-cell>
          <table:table-cell table:style-name="ce3020" office:value-type="string" calcext:value-type="string">
            <text:p><text:s/></text:p>
          </table:table-cell>
          <table:table-cell table:style-name="ce3015" office:value-type="string" calcext:value-type="string">
            <text:p><text:s/></text:p>
          </table:table-cell>
          <table:table-cell table:style-name="ce3020" office:value-type="string" calcext:value-type="string">
            <text:p><text:s/></text:p>
          </table:table-cell>
          <table:table-cell table:style-name="ce3366" office:value-type="string" calcext:value-type="string">
            <text:p><text:s/></text:p>
          </table:table-cell>
          <table:table-cell table:style-name="ce3644" office:value-type="string" calcext:value-type="string">
            <text:p>   <text:span text:style-name="T21">♓</text:span></text:p>
          </table:table-cell>
          <table:table-cell table:style-name="ce3015" office:value-type="string" calcext:value-type="string">
            <text:p><text:s text:c="12"/></text:p>
          </table:table-cell>
          <table:table-cell table:style-name="ce3014" office:value-type="string" calcext:value-type="string">
            <text:p><text:s/></text:p>
          </table:table-cell>
          <table:table-cell table:style-name="ce3790" office:value-type="string" calcext:value-type="string">
            <text:p> <text:span text:style-name="T21">♈</text:span>  </text:p>
          </table:table-cell>
          <table:table-cell table:style-name="ce3014" office:value-type="string" calcext:value-type="string">
            <text:p><text:s/></text:p>
          </table:table-cell>
          <table:table-cell table:number-columns-repeated="2" table:style-name="ce3216" office:value-type="string" calcext:value-type="string">
            <text:p><text:s/></text:p>
          </table:table-cell>
          <table:table-cell table:style-name="ce3059" office:value-type="string" calcext:value-type="string">
            <text:p>              <text:span text:style-name="T19">◄</text:span></text:p>
          </table:table-cell>
          <table:table-cell table:style-name="ce3031"/>
          <table:table-cell table:style-name="ce3216" office:value-type="string" calcext:value-type="string">
            <text:p><text:s/></text:p>
          </table:table-cell>
          <table:table-cell table:style-name="ce3051" office:value-type="string" calcext:value-type="string">
            <text:p><text:s/></text:p>
          </table:table-cell>
          <table:table-cell table:style-name="ce3014" office:value-type="string" calcext:value-type="string">
            <text:p><text:s/></text:p>
          </table:table-cell>
          <table:table-cell table:style-name="ce3051" office:value-type="string" calcext:value-type="string">
            <text:p><text:s/></text:p>
          </table:table-cell>
          <table:table-cell table:style-name="ce3051" table:number-columns-repeated="2"/>
          <table:table-cell table:style-name="ce3059" office:value-type="string" calcext:value-type="string">
            <text:p>  <text:span text:style-name="T117">      </text:span><text:span text:style-name="T119">►</text:span></text:p>
          </table:table-cell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66" table:number-columns-repeated="2"/>
          <table:table-cell table:style-name="ce3061" office:value-type="string" calcext:value-type="string">
            <text:p>            <text:span text:style-name="T19">◄</text:span></text:p>
          </table:table-cell>
          <table:table-cell table:style-name="ce3302"/>
          <table:table-cell table:style-name="ce3168"/>
          <table:table-cell table:style-name="ce3430"/>
          <table:table-cell table:style-name="ce3168" table:number-columns-repeated="3"/>
          <table:table-cell table:style-name="ce3643" office:value-type="string" calcext:value-type="string">
            <text:p>    <text:span text:style-name="T11">♍</text:span></text:p>
          </table:table-cell>
          <table:table-cell table:style-name="ce3168" table:number-columns-repeated="2"/>
          <table:table-cell table:style-name="ce3747" office:value-type="string" calcext:value-type="string">
            <text:p>►</text:p>
          </table:table-cell>
          <table:table-cell table:style-name="ce3168" table:number-columns-repeated="12"/>
          <table:table-cell table:number-columns-repeated="16358"/>
        </table:table-row>
        <table:table-row table:style-name="ro4">
          <table:table-cell office:value-type="string" calcext:value-type="string">
            <text:p><text:s/>⛢</text:p>
          </table:table-cell>
          <table:table-cell table:style-name="ce3020" table:number-columns-repeated="9"/>
          <table:table-cell table:style-name="ce3015" office:value-type="string" calcext:value-type="string">
            <text:p>    <text:span text:style-name="T21">♓</text:span> </text:p>
          </table:table-cell>
          <table:table-cell/>
          <table:table-cell table:style-name="ce3020"/>
          <table:table-cell/>
          <table:table-cell table:style-name="ce3426" office:value-type="string" calcext:value-type="string">
            <text:p>           <text:span text:style-name="T19">◄</text:span></text:p>
          </table:table-cell>
          <table:table-cell table:style-name="ce3198"/>
          <table:table-cell table:style-name="ce3020" table:number-columns-repeated="4"/>
          <table:table-cell table:number-columns-repeated="3"/>
          <table:table-cell table:style-name="ce3020"/>
          <table:table-cell table:style-name="ce3426" office:value-type="string" calcext:value-type="string">
            <text:p>        <text:span text:style-name="T117"> </text:span><text:span text:style-name="T119">►</text:span><text:span text:style-name="T117"> </text:span></text:p>
          </table:table-cell>
          <table:table-cell table:style-name="ce3015"/>
          <table:table-cell table:number-columns-repeated="16358"/>
        </table:table-row>
        <table:table-row table:style-name="ro4">
          <table:table-cell table:style-name="ce2964" office:value-type="string" calcext:value-type="string">
            <text:p>♆</text:p>
          </table:table-cell>
          <table:table-cell table:style-name="ce3033" table:number-columns-repeated="4"/>
          <table:table-cell table:style-name="ce3369"/>
          <table:table-cell table:style-name="ce3033" table:number-columns-repeated="4"/>
          <table:table-cell table:style-name="ce3039" office:value-type="string" calcext:value-type="string">
            <text:p> <text:span text:style-name="T152">   </text:span><text:span text:style-name="T153">♒</text:span><text:span text:style-name="T152"> </text:span></text:p>
          </table:table-cell>
          <table:table-cell table:style-name="ce3033"/>
          <table:table-cell table:style-name="ce3286" office:value-type="string" calcext:value-type="string">
            <text:p>  <text:span text:style-name="T19">◄</text:span></text:p>
          </table:table-cell>
          <table:table-cell table:style-name="ce3033" table:number-columns-repeated="3"/>
          <table:table-cell table:style-name="ce3286" office:value-type="string" calcext:value-type="string">
            <text:p><text:s text:c="5"/></text:p>
          </table:table-cell>
          <table:table-cell table:style-name="ce3033" table:number-columns-repeated="5"/>
          <table:table-cell table:style-name="ce3286" office:value-type="string" calcext:value-type="string">
            <text:p>      <text:span text:style-name="T117">   </text:span><text:span text:style-name="T119">►</text:span></text:p>
          </table:table-cell>
          <table:table-cell table:style-name="ce3033" table:number-columns-repeated="3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67" table:number-columns-repeated="2"/>
          <table:table-cell table:style-name="ce3014" table:number-columns-repeated="5"/>
          <table:table-cell table:style-name="ce3031" office:value-type="string" calcext:value-type="string">
            <text:p>          <text:span text:style-name="T19">◄</text:span></text:p>
          </table:table-cell>
          <table:table-cell table:style-name="ce3014"/>
          <table:table-cell table:style-name="ce3051" office:value-type="string" calcext:value-type="string">
            <text:p>    <text:span text:style-name="T21">♐</text:span> </text:p>
          </table:table-cell>
          <table:table-cell table:style-name="ce3014" table:number-columns-repeated="8"/>
          <table:table-cell table:style-name="ce3193" office:value-type="string" calcext:value-type="string">
            <text:p>►</text:p>
          </table:table-cell>
          <table:table-cell table:style-name="ce3014" table:number-columns-repeated="6"/>
          <table:table-cell table:number-columns-repeated="16358"/>
        </table:table-row>
        <table:table-row table:style-name="ro1">
          <table:table-cell table:style-name="ce2792" office:value-type="float" office:value="2012" calcext:value-type="float">
            <text:p>2012</text:p>
          </table:table-cell>
          <table:table-cell table:style-name="ce2807" office:value-type="float" office:value="1.92" calcext:value-type="float">
            <text:p>1,92</text:p>
          </table:table-cell>
          <table:table-cell table:style-name="ce2807"/>
          <table:table-cell table:style-name="ce2823" office:value-type="float" office:value="81.5" calcext:value-type="float">
            <text:p>81,5</text:p>
          </table:table-cell>
          <table:table-cell table:style-name="ce2808" office:value-type="float" office:value="-2.78" calcext:value-type="float">
            <text:p>-2,78</text:p>
          </table:table-cell>
          <table:table-cell table:style-name="ce2823" office:value-type="float" office:value="26.5" calcext:value-type="float">
            <text:p>26,5</text:p>
          </table:table-cell>
          <table:table-cell table:style-name="ce2807" office:value-type="float" office:value="7.44" calcext:value-type="float">
            <text:p>7,44</text:p>
          </table:table-cell>
          <table:table-cell table:style-name="ce2823" office:value-type="float" office:value="11" calcext:value-type="float">
            <text:p>11,0</text:p>
          </table:table-cell>
          <table:table-cell table:style-name="ce2807" office:value-type="float" office:value="9.54" calcext:value-type="float">
            <text:p>9,54</text:p>
          </table:table-cell>
          <table:table-cell table:style-name="ce2823" office:value-type="float" office:value="18.5" calcext:value-type="float">
            <text:p>18,5</text:p>
          </table:table-cell>
          <table:table-cell table:style-name="ce2807" office:value-type="float" office:value="15.7" calcext:value-type="float">
            <text:p>15,7</text:p>
          </table:table-cell>
          <table:table-cell table:style-name="ce2823" office:value-type="float" office:value="40" calcext:value-type="float">
            <text:p>40,0</text:p>
          </table:table-cell>
          <table:table-cell table:style-name="ce2807" office:value-type="float" office:value="16.79" calcext:value-type="float">
            <text:p>16,79</text:p>
          </table:table-cell>
          <table:table-cell table:style-name="ce2823" office:value-type="float" office:value="68.5" calcext:value-type="float">
            <text:p>68,5</text:p>
          </table:table-cell>
          <table:table-cell table:style-name="ce2807" office:value-type="float" office:value="18.72" calcext:value-type="float">
            <text:p>18,72</text:p>
          </table:table-cell>
          <table:table-cell table:style-name="ce2903" office:value-type="float" office:value="76.5" calcext:value-type="float">
            <text:p>76,5</text:p>
          </table:table-cell>
          <table:table-cell table:style-name="ce2807" office:value-type="float" office:value="19.74" calcext:value-type="float">
            <text:p>19,74</text:p>
          </table:table-cell>
          <table:table-cell table:style-name="ce2903" office:value-type="float" office:value="43.5" calcext:value-type="float">
            <text:p>43,5</text:p>
          </table:table-cell>
          <table:table-cell table:style-name="ce2807" office:value-type="float" office:value="15.17" calcext:value-type="float">
            <text:p>15,17</text:p>
          </table:table-cell>
          <table:table-cell table:style-name="ce2903" office:value-type="float" office:value="32" calcext:value-type="float">
            <text:p>32</text:p>
          </table:table-cell>
          <table:table-cell table:style-name="ce2807" office:value-type="float" office:value="9.21" calcext:value-type="float">
            <text:p>9,21</text:p>
          </table:table-cell>
          <table:table-cell table:style-name="ce2903" office:value-type="float" office:value="29.5" calcext:value-type="float">
            <text:p>29,5</text:p>
          </table:table-cell>
          <table:table-cell table:style-name="ce2807" office:value-type="float" office:value="5.54" calcext:value-type="float">
            <text:p>5,54</text:p>
          </table:table-cell>
          <table:table-cell table:style-name="ce2903" office:value-type="float" office:value="55" calcext:value-type="float">
            <text:p>55</text:p>
          </table:table-cell>
          <table:table-cell table:style-name="ce2807" office:value-type="float" office:value="1.63" calcext:value-type="float">
            <text:p>1,63</text:p>
          </table:table-cell>
          <table:table-cell table:style-name="ce2903" office:value-type="float" office:value="63.5" calcext:value-type="float">
            <text:p>63,5</text:p>
          </table:table-cell>
          <table:table-cell table:style-name="ce2929" table:formula="of:=AVERAGE([.B149];[.E149];[.G149];[.I149];[.K149];[.M149];[.O149];[.Q149];[.S149];[.U149];[.W149];[.Y149])" office:value-type="float" office:value="9.885" calcext:value-type="float">
            <text:p>9,89</text:p>
          </table:table-cell>
          <table:table-cell table:style-name="ce2903" table:formula="of:=SUM([.D149];[.F149];[.H149];[.J149];[.L149];[.N149];[.P149];[.R149];[.T149];[.V149];[.X149];[.Z149])" office:value-type="float" office:value="546" calcext:value-type="float">
            <text:p>546</text:p>
          </table:table-cell>
          <table:table-cell table:style-name="ce2934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52" office:value-type="string" calcext:value-type="string">
            <text:p>☿</text:p>
          </table:table-cell>
          <table:table-cell table:style-name="ce3062" office:value-type="string" calcext:value-type="string">
            <text:p><text:span text:style-name="T36">     █</text:span><text:span text:style-name="T37">██████</text:span></text:p>
          </table:table-cell>
          <table:table-cell/>
          <table:table-cell table:style-name="ce3210"/>
          <table:table-cell table:style-name="ce3294" office:value-type="string" calcext:value-type="string">
            <text:p>        █<text:span text:style-name="T19">████</text:span></text:p>
          </table:table-cell>
          <table:table-cell table:style-name="ce3363"/>
          <table:table-cell table:style-name="ce3426" office:value-type="string" calcext:value-type="string">
            <text:p>           <text:span text:style-name="T19">◄</text:span>   </text:p>
          </table:table-cell>
          <table:table-cell table:style-name="ce3198"/>
          <table:table-cell table:style-name="ce3426" office:value-type="string" calcext:value-type="string">
            <text:p> <text:span text:style-name="T19">►</text:span></text:p>
          </table:table-cell>
          <table:table-cell table:style-name="ce3198" office:value-type="string" calcext:value-type="string">
            <text:p>      <text:span text:style-name="T21">♓</text:span></text:p>
          </table:table-cell>
          <table:table-cell table:style-name="ce3049" office:value-type="string" calcext:value-type="string">
            <text:p><text:span text:style-name="T36">      █</text:span><text:span text:style-name="T37">███▋</text:span></text:p>
          </table:table-cell>
          <table:table-cell table:style-name="ce3703"/>
          <table:table-cell table:style-name="ce3294" office:value-type="string" calcext:value-type="string">
            <text:p><text:span text:style-name="T36">     █</text:span><text:span text:style-name="T37">█████</text:span></text:p>
          </table:table-cell>
          <table:table-cell table:style-name="ce3363"/>
          <table:table-cell table:style-name="ce3426" office:value-type="string" calcext:value-type="string">
            <text:p>              <text:span text:style-name="T19">◄</text:span>       </text:p>
          </table:table-cell>
          <table:table-cell table:style-name="ce3872"/>
          <table:table-cell table:style-name="ce3426" office:value-type="string" calcext:value-type="string">
            <text:p>    <text:span text:style-name="T19">►</text:span>      <text:span text:style-name="T75">████▋</text:span></text:p>
          </table:table-cell>
          <table:table-cell table:style-name="ce3301"/>
          <table:table-cell table:style-name="ce3955" office:value-type="string" calcext:value-type="string">
            <text:p><text:s text:c="14"/>██</text:p>
          </table:table-cell>
          <table:table-cell table:style-name="ce4008"/>
          <table:table-cell table:style-name="ce3299" office:value-type="string" calcext:value-type="string">
            <text:p><text:s text:c="9"/>█████</text:p>
          </table:table-cell>
          <table:table-cell table:style-name="ce3363"/>
          <table:table-cell table:style-name="ce3198" office:value-type="string" calcext:value-type="string">
            <text:p>      <text:span text:style-name="T19">◄ </text:span> </text:p>
          </table:table-cell>
          <table:table-cell table:style-name="ce4100" office:value-type="string" calcext:value-type="string">
            <text:p><text:span text:style-name="T225"> </text:span><text:span text:style-name="T226">         ►</text:span></text:p>
          </table:table-cell>
          <table:table-cell table:style-name="ce3207" office:value-type="string" calcext:value-type="string">
            <text:p><text:s text:c="7"/>███</text:p>
          </table:table-cell>
          <table:table-cell table:style-name="ce4156"/>
          <table:table-cell table:number-columns-repeated="16358"/>
        </table:table-row>
        <table:table-row table:style-name="ro4">
          <table:table-cell office:value-type="string" calcext:value-type="string">
            <text:p>♀</text:p>
          </table:table-cell>
          <table:table-cell table:style-name="ce3068" office:value-type="string" calcext:value-type="string">
            <text:p><text:span text:style-name="T36">         █</text:span><text:span text:style-name="T37">██</text:span></text:p>
          </table:table-cell>
          <table:table-cell table:style-name="ce3170"/>
          <table:table-cell table:style-name="ce3214"/>
          <table:table-cell table:style-name="ce3198"/>
          <table:table-cell table:style-name="ce3054" office:value-type="string" calcext:value-type="string">
            <text:p>           █<text:span text:style-name="T19">█</text:span></text:p>
          </table:table-cell>
          <table:table-cell table:style-name="ce3431"/>
          <table:table-cell table:style-name="ce3053" office:value-type="string" calcext:value-type="string">
            <text:p><text:s text:c="9"/>██▊</text:p>
          </table:table-cell>
          <table:table-cell table:style-name="ce3032"/>
          <table:table-cell table:style-name="ce3018"/>
          <table:table-cell table:style-name="ce3018" office:value-type="string" calcext:value-type="string">
            <text:p>   <text:span text:style-name="T21">♉</text:span> </text:p>
          </table:table-cell>
          <table:table-cell table:style-name="ce3704" office:value-type="string" calcext:value-type="string">
            <text:p>◄</text:p>
          </table:table-cell>
          <table:table-cell table:style-name="ce3032"/>
          <table:table-cell table:style-name="ce3791" office:value-type="string" calcext:value-type="string">
            <text:p>             <text:span text:style-name="T19">►</text:span>  </text:p>
          </table:table-cell>
          <table:table-cell table:style-name="ce3841"/>
          <table:table-cell table:style-name="ce3022" office:value-type="string" calcext:value-type="string">
            <text:p>          █<text:span text:style-name="T19">██▋</text:span></text:p>
          </table:table-cell>
          <table:table-cell table:style-name="ce3372"/>
          <table:table-cell table:style-name="ce3468" office:value-type="string" calcext:value-type="string">
            <text:p>          █<text:span text:style-name="T19">█</text:span></text:p>
          </table:table-cell>
          <table:table-cell table:style-name="ce3363"/>
          <table:table-cell table:style-name="ce3049" office:value-type="string" calcext:value-type="string">
            <text:p>     █<text:span text:style-name="T19">██▉</text:span></text:p>
          </table:table-cell>
          <table:table-cell table:style-name="ce3031"/>
          <table:table-cell table:style-name="ce3868" office:value-type="string" calcext:value-type="string">
            <text:p>      █<text:span text:style-name="T19">███</text:span></text:p>
          </table:table-cell>
          <table:table-cell table:style-name="ce3032" table:number-columns-repeated="2"/>
          <table:table-cell table:style-name="ce4125" office:value-type="string" calcext:value-type="string">
            <text:p><text:s text:c="12"/></text:p>
          </table:table-cell>
          <table:table-cell table:style-name="ce4157" office:value-type="string" calcext:value-type="string">
            <text:p><text:s text:c="8"/></text:p>
          </table:table-cell>
          <table:table-cell table:style-name="ce4191"/>
          <table:table-cell table:number-columns-repeated="16357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37"/>
          <table:table-cell table:style-name="ce3014"/>
          <table:table-cell table:style-name="ce3215" office:value-type="string" calcext:value-type="string">
            <text:p>      <text:span text:style-name="T19">▎</text:span><text:span text:style-name="T39">◄</text:span></text:p>
          </table:table-cell>
          <table:table-cell table:style-name="ce3303"/>
          <table:table-cell table:style-name="ce3051" office:value-type="string" calcext:value-type="string">
            <text:p>    <text:span text:style-name="T21">♌</text:span></text:p>
          </table:table-cell>
          <table:table-cell table:style-name="ce3014" table:number-columns-repeated="3"/>
          <table:table-cell table:style-name="ce3586" office:value-type="string" calcext:value-type="string">
            <text:p>►</text:p>
          </table:table-cell>
          <table:table-cell table:style-name="ce3014"/>
          <table:table-cell table:style-name="ce3051" office:value-type="string" calcext:value-type="string">
            <text:p>      <text:span text:style-name="T147">♌</text:span></text:p>
          </table:table-cell>
          <table:table-cell table:style-name="ce3571" office:value-type="string" calcext:value-type="string">
            <text:p>             █<text:span text:style-name="T19">██</text:span></text:p>
          </table:table-cell>
          <table:table-cell table:style-name="ce3297"/>
          <table:table-cell table:style-name="ce3057" office:value-type="string" calcext:value-type="string">
            <text:p>    <text:span text:style-name="T11">♍</text:span>   </text:p>
          </table:table-cell>
          <table:table-cell table:number-columns-repeated="2"/>
          <table:table-cell table:style-name="ce3927" office:value-type="string" calcext:value-type="string">
            <text:p>             █<text:span text:style-name="T19">███</text:span></text:p>
          </table:table-cell>
          <table:table-cell table:style-name="ce3956"/>
          <table:table-cell table:style-name="ce3058" office:value-type="string" calcext:value-type="string">
            <text:p>  <text:span text:style-name="T152">  </text:span><text:span text:style-name="T153">♎</text:span><text:span text:style-name="T152">     </text:span><text:span text:style-name="T210"> </text:span><text:span text:style-name="T211">██▉</text:span></text:p>
          </table:table-cell>
          <table:table-cell table:style-name="ce3363"/>
          <table:table-cell table:style-name="ce3015" office:value-type="string" calcext:value-type="string">
            <text:p>      <text:span text:style-name="T21">♏</text:span></text:p>
          </table:table-cell>
          <table:table-cell/>
          <table:table-cell table:style-name="ce4101"/>
          <table:table-cell table:style-name="ce3694" office:value-type="string" calcext:value-type="string">
            <text:p>   <text:span text:style-name="T178"> </text:span><text:span text:style-name="T83">♐</text:span><text:span text:style-name="T28"> </text:span>      <text:span text:style-name="T29">████</text:span></text:p>
          </table:table-cell>
          <table:table-cell table:style-name="ce4158"/>
          <table:table-cell table:number-columns-repeated="16358"/>
        </table:table-row>
        <table:table-row table:style-name="ro4">
          <table:table-cell office:value-type="string" calcext:value-type="string">
            <text:p>♃</text:p>
          </table:table-cell>
          <table:table-cell table:style-name="ce3069"/>
          <table:table-cell table:style-name="ce3171"/>
          <table:table-cell table:style-name="ce3216" table:number-columns-repeated="2"/>
          <table:table-cell table:style-name="ce3014" office:value-type="string" calcext:value-type="string">
            <text:p> <text:span text:style-name="T25"> </text:span></text:p>
          </table:table-cell>
          <table:table-cell table:number-columns-repeated="2" table:style-name="ce3014" office:value-type="string" calcext:value-type="string">
            <text:p><text:s/></text:p>
          </table:table-cell>
          <table:table-cell table:style-name="ce3218" office:value-type="string" calcext:value-type="string">
            <text:p><text:s/></text:p>
          </table:table-cell>
          <table:table-cell table:style-name="ce3570"/>
          <table:table-cell table:style-name="ce3031" office:value-type="string" calcext:value-type="string">
            <text:p>      <text:span text:style-name="T21">♈</text:span>     <text:span text:style-name="T88">██</text:span>      </text:p>
          </table:table-cell>
          <table:table-cell table:style-name="ce3032"/>
          <table:table-cell/>
          <table:table-cell table:style-name="ce3792" office:value-type="string" calcext:value-type="string">
            <text:p>    <text:span text:style-name="T21">♉</text:span> </text:p>
          </table:table-cell>
          <table:table-cell/>
          <table:table-cell table:style-name="ce3018"/>
          <table:table-cell table:number-columns-repeated="3"/>
          <table:table-cell table:style-name="ce3018"/>
          <table:table-cell table:style-name="ce4046" office:value-type="string" calcext:value-type="string">
            <text:p> <text:span text:style-name="T117">  </text:span><text:span text:style-name="T118">◄</text:span></text:p>
          </table:table-cell>
          <table:table-cell table:style-name="ce3018" table:number-columns-repeated="2"/>
          <table:table-cell table:style-name="ce4102"/>
          <table:table-cell/>
          <table:table-cell table:style-name="ce4159"/>
          <table:table-cell table:style-name="ce4192"/>
          <table:table-cell table:style-name="ce4201"/>
          <table:table-cell table:number-columns-repeated="16356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70" table:number-columns-repeated="2"/>
          <table:table-cell/>
          <table:table-cell table:style-name="ce3206" office:value-type="string" calcext:value-type="string">
            <text:p>         <text:span text:style-name="T89">◄</text:span></text:p>
          </table:table-cell>
          <table:table-cell table:number-columns-repeated="5"/>
          <table:table-cell table:style-name="ce3018" office:value-type="string" calcext:value-type="string">
            <text:p>    <text:span text:style-name="T11">♍</text:span></text:p>
          </table:table-cell>
          <table:table-cell table:style-name="ce3018"/>
          <table:table-cell table:style-name="ce3032"/>
          <table:table-cell table:style-name="ce3206" office:value-type="string" calcext:value-type="string">
            <text:p>           <text:span text:style-name="T19">►</text:span>       <text:span text:style-name="T117"> </text:span></text:p>
          </table:table-cell>
          <table:table-cell table:style-name="ce3308"/>
          <table:table-cell table:style-name="ce3873"/>
          <table:table-cell table:number-columns-repeated="4"/>
          <table:table-cell table:style-name="ce3013" table:number-columns-repeated="3"/>
          <table:table-cell/>
          <table:table-cell table:style-name="ce4126" office:value-type="string" calcext:value-type="string">
            <text:p>         █<text:span text:style-name="T19">███</text:span></text:p>
          </table:table-cell>
          <table:table-cell table:style-name="ce4160"/>
          <table:table-cell table:style-name="ce4193"/>
          <table:table-cell table:style-name="ce4201"/>
          <table:table-cell table:number-columns-repeated="16356"/>
        </table:table-row>
        <table:table-row table:style-name="ro4">
          <table:table-cell table:style-name="ce2963" office:value-type="string" calcext:value-type="string">
            <text:p><text:s/>⛢</text:p>
          </table:table-cell>
          <table:table-cell table:style-name="ce3071" table:number-columns-repeated="2"/>
          <table:table-cell table:style-name="ce3217"/>
          <table:table-cell table:style-name="ce3015"/>
          <table:table-cell table:style-name="ce3370" table:number-columns-repeated="2"/>
          <table:table-cell table:style-name="ce3217"/>
          <table:table-cell table:style-name="ce3366" office:value-type="string" calcext:value-type="string">
            <text:p><text:s text:c="9"/></text:p>
          </table:table-cell>
          <table:table-cell table:style-name="ce3366"/>
          <table:table-cell table:style-name="ce3366" office:value-type="string" calcext:value-type="string">
            <text:p>   <text:span text:style-name="T21">♓</text:span> </text:p>
          </table:table-cell>
          <table:table-cell/>
          <table:table-cell table:style-name="ce3020"/>
          <table:table-cell table:style-name="ce3366"/>
          <table:table-cell table:style-name="ce3426" office:value-type="string" calcext:value-type="string">
            <text:p>             <text:span text:style-name="T19">◄</text:span></text:p>
          </table:table-cell>
          <table:table-cell table:style-name="ce3874"/>
          <table:table-cell table:style-name="ce3020" table:number-columns-repeated="4"/>
          <table:table-cell table:number-columns-repeated="3"/>
          <table:table-cell table:style-name="ce3020"/>
          <table:table-cell table:style-name="ce3426" office:value-type="string" calcext:value-type="string">
            <text:p>          <text:span text:style-name="T19">►</text:span>       <text:span text:style-name="T117">  </text:span></text:p>
          </table:table-cell>
          <table:table-cell table:style-name="ce3473"/>
          <table:table-cell table:style-name="ce4194"/>
          <table:table-cell table:number-columns-repeated="16357"/>
        </table:table-row>
        <table:table-row table:style-name="ro4">
          <table:table-cell table:style-name="ce2954" office:value-type="string" calcext:value-type="string">
            <text:p>♆</text:p>
          </table:table-cell>
          <table:table-cell table:style-name="ce3058"/>
          <table:table-cell table:style-name="ce3033" table:number-columns-repeated="2"/>
          <table:table-cell table:style-name="ce3304"/>
          <table:table-cell table:style-name="ce3033" table:number-columns-repeated="3"/>
          <table:table-cell table:style-name="ce3529"/>
          <table:table-cell table:style-name="ce3033"/>
          <table:table-cell table:style-name="ce3058" office:value-type="string" calcext:value-type="string">
            <text:p>   <text:span text:style-name="T21">♒</text:span></text:p>
          </table:table-cell>
          <table:table-cell table:style-name="ce3033"/>
          <table:table-cell table:style-name="ce3214" office:value-type="string" calcext:value-type="string">
            <text:p>  <text:span text:style-name="T117">  </text:span><text:span text:style-name="T118">◄</text:span></text:p>
          </table:table-cell>
          <table:table-cell table:style-name="ce3033" table:number-columns-repeated="9"/>
          <table:table-cell table:style-name="ce3785" office:value-type="string" calcext:value-type="string">
            <text:p><text:s text:c="11"/>►</text:p>
          </table:table-cell>
          <table:table-cell table:style-name="ce3421"/>
          <table:table-cell table:style-name="ce3033"/>
          <table:table-cell table:style-name="ce4161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72" table:number-columns-repeated="2"/>
          <table:table-cell table:style-name="ce3218"/>
          <table:table-cell table:style-name="ce3216" office:value-type="string" calcext:value-type="string">
            <text:p><text:s text:c="10"/></text:p>
          </table:table-cell>
          <table:table-cell table:style-name="ce3014" table:number-columns-repeated="3"/>
          <table:table-cell table:style-name="ce3031" office:value-type="string" calcext:value-type="string">
            <text:p>            <text:span text:style-name="T19">◄</text:span></text:p>
          </table:table-cell>
          <table:table-cell table:style-name="ce3014"/>
          <table:table-cell table:style-name="ce3216" office:value-type="string" calcext:value-type="string">
            <text:p>   <text:span text:style-name="T21">♐</text:span> </text:p>
          </table:table-cell>
          <table:table-cell table:style-name="ce3216" office:value-type="string" calcext:value-type="string">
            <text:p><text:s text:c="10"/></text:p>
          </table:table-cell>
          <table:table-cell table:style-name="ce3216" office:value-type="string" calcext:value-type="string">
            <text:p><text:s text:c="4"/></text:p>
          </table:table-cell>
          <table:table-cell table:number-columns-repeated="2" table:style-name="ce3051" office:value-type="string" calcext:value-type="string">
            <text:p><text:s/></text:p>
          </table:table-cell>
          <table:table-cell table:number-columns-repeated="2" table:style-name="ce3014" office:value-type="string" calcext:value-type="string">
            <text:p><text:s/></text:p>
          </table:table-cell>
          <table:table-cell table:style-name="ce3051"/>
          <table:table-cell table:style-name="ce3014" office:value-type="string" calcext:value-type="string">
            <text:p><text:s/></text:p>
          </table:table-cell>
          <table:table-cell table:style-name="ce4009" office:value-type="string" calcext:value-type="string">
            <text:p>►</text:p>
          </table:table-cell>
          <table:table-cell table:style-name="ce3014" table:number-columns-repeated="6"/>
          <table:table-cell table:number-columns-repeated="16358"/>
        </table:table-row>
        <table:table-row table:style-name="ro4" table:visibility="collapse">
          <table:table-cell table:style-name="ce2965"/>
          <table:table-cell table:style-name="ce3073" table:number-columns-repeated="2"/>
          <table:table-cell table:style-name="ce3219"/>
          <table:table-cell table:style-name="ce3014" table:number-columns-repeated="9"/>
          <table:table-cell table:style-name="ce3051" table:number-columns-repeated="2"/>
          <table:table-cell table:style-name="ce3014" table:number-columns-repeated="2"/>
          <table:table-cell table:style-name="ce3051"/>
          <table:table-cell table:style-name="ce3014"/>
          <table:table-cell table:style-name="ce4010"/>
          <table:table-cell table:style-name="ce3014" table:number-columns-repeated="6"/>
          <table:table-cell table:number-columns-repeated="16358"/>
        </table:table-row>
        <table:table-row table:style-name="ro1">
          <table:table-cell table:style-name="ce2792" office:value-type="float" office:value="2013" calcext:value-type="float">
            <text:p>2013</text:p>
          </table:table-cell>
          <table:table-cell table:style-name="ce2808" office:value-type="float" office:value="-0.1" calcext:value-type="float">
            <text:p>-0,1</text:p>
          </table:table-cell>
          <table:table-cell table:style-name="ce2929"/>
          <table:table-cell table:style-name="ce2903" office:value-type="float" office:value="60" calcext:value-type="float">
            <text:p>60</text:p>
          </table:table-cell>
          <table:table-cell table:style-name="ce2808" office:value-type="float" office:value="-0.05" calcext:value-type="float">
            <text:p>-0,05</text:p>
          </table:table-cell>
          <table:table-cell table:style-name="ce2903" office:value-type="float" office:value="53" calcext:value-type="float">
            <text:p>53</text:p>
          </table:table-cell>
          <table:table-cell table:style-name="ce3432" office:value-type="float" office:value="-0.38" calcext:value-type="float">
            <text:p>-0,38</text:p>
          </table:table-cell>
          <table:table-cell table:style-name="ce2903" office:value-type="float" office:value="38" calcext:value-type="float">
            <text:p>38</text:p>
          </table:table-cell>
          <table:table-cell table:style-name="ce2807" office:value-type="float" office:value="9.45" calcext:value-type="float">
            <text:p>9,45</text:p>
          </table:table-cell>
          <table:table-cell table:style-name="ce2903" office:value-type="float" office:value="49" calcext:value-type="float">
            <text:p>49</text:p>
          </table:table-cell>
          <table:table-cell table:style-name="ce2807" office:value-type="float" office:value="13.57" calcext:value-type="float">
            <text:p>13,57</text:p>
          </table:table-cell>
          <table:table-cell table:style-name="ce2903" office:value-type="float" office:value="128" calcext:value-type="float">
            <text:p>128</text:p>
          </table:table-cell>
          <table:table-cell table:style-name="ce2807" office:value-type="float" office:value="16.69" calcext:value-type="float">
            <text:p>16,69</text:p>
          </table:table-cell>
          <table:table-cell table:style-name="ce2903" office:value-type="float" office:value="133.5" calcext:value-type="float">
            <text:p>133,5</text:p>
          </table:table-cell>
          <table:table-cell table:style-name="ce2898" office:value-type="float" office:value="20.12" calcext:value-type="float">
            <text:p>20,12</text:p>
          </table:table-cell>
          <table:table-cell table:style-name="ce2903" office:value-type="float" office:value="32.5" calcext:value-type="float">
            <text:p>32,5</text:p>
          </table:table-cell>
          <table:table-cell table:style-name="ce2807" office:value-type="float" office:value="17.99" calcext:value-type="float">
            <text:p>17,99</text:p>
          </table:table-cell>
          <table:table-cell table:style-name="ce2903" office:value-type="float" office:value="51" calcext:value-type="float">
            <text:p>51</text:p>
          </table:table-cell>
          <table:table-cell table:style-name="ce2807" office:value-type="float" office:value="13.78" calcext:value-type="float">
            <text:p>13,78</text:p>
          </table:table-cell>
          <table:table-cell table:style-name="ce4011" office:value-type="float" office:value="40" calcext:value-type="float">
            <text:p>40</text:p>
          </table:table-cell>
          <table:table-cell table:style-name="ce2807" office:value-type="float" office:value="11.58" calcext:value-type="float">
            <text:p>11,58</text:p>
          </table:table-cell>
          <table:table-cell table:style-name="ce2903" office:value-type="float" office:value="51" calcext:value-type="float">
            <text:p>51</text:p>
          </table:table-cell>
          <table:table-cell table:style-name="ce2807" office:value-type="float" office:value="5.11" calcext:value-type="float">
            <text:p>5,11</text:p>
          </table:table-cell>
          <table:table-cell table:style-name="ce2903" office:value-type="float" office:value="57" calcext:value-type="float">
            <text:p>57</text:p>
          </table:table-cell>
          <table:table-cell table:style-name="ce4127" office:value-type="float" office:value="4.09" calcext:value-type="float">
            <text:p>4,09</text:p>
          </table:table-cell>
          <table:table-cell table:style-name="ce4162" office:value-type="float" office:value="18" calcext:value-type="float">
            <text:p>18</text:p>
          </table:table-cell>
          <table:table-cell table:style-name="ce2929" table:formula="of:=AVERAGE([.B159];[.E159];[.G159];[.I159];[.K159];[.M159];[.O159];[.Q159];[.S159];[.U159];[.W159];[.Y159])" office:value-type="float" office:value="9.32083333333333" calcext:value-type="float">
            <text:p>9,32</text:p>
          </table:table-cell>
          <table:table-cell table:style-name="ce2903" table:formula="of:=SUM([.D159];[.F159];[.H159];[.J159];[.L159];[.N159];[.P159];[.R159];[.T159];[.V159];[.X159];[.Z159])" office:value-type="float" office:value="711" calcext:value-type="float">
            <text:p>711</text:p>
          </table:table-cell>
          <table:table-cell table:style-name="ce4203"/>
          <table:table-cell table:style-name="ce4203" office:value-type="string" calcext:value-type="string">
            <text:p><text:s/></text:p>
          </table:table-cell>
          <table:table-cell table:style-name="Default" table:number-columns-repeated="992"/>
          <table:table-cell table:number-columns-repeated="15362"/>
        </table:table-row>
        <table:table-row table:style-name="ro4">
          <table:table-cell table:style-name="ce2966" office:value-type="string" calcext:value-type="string">
            <text:p>☿</text:p>
          </table:table-cell>
          <table:table-cell table:style-name="ce3031"/>
          <table:table-cell table:style-name="ce3162"/>
          <table:table-cell table:style-name="ce3220" office:value-type="string" calcext:value-type="string">
            <text:p><text:s text:c="2"/>█████▍</text:p>
          </table:table-cell>
          <table:table-cell table:style-name="ce3305"/>
          <table:table-cell table:style-name="ce3371" office:value-type="string" calcext:value-type="string">
            <text:p>      <text:span text:style-name="T19">◄</text:span>  </text:p>
          </table:table-cell>
          <table:table-cell table:style-name="ce3286"/>
          <table:table-cell table:style-name="ce3475" office:value-type="string" calcext:value-type="string">
            <text:p><text:span text:style-name="T34">►          </text:span><text:span text:style-name="T126">███▉</text:span></text:p>
          </table:table-cell>
          <table:table-cell table:style-name="ce3363"/>
          <table:table-cell table:style-name="ce3198"/>
          <table:table-cell table:style-name="ce3645" office:value-type="string" calcext:value-type="string">
            <text:p>             █<text:span text:style-name="T19">███</text:span></text:p>
          </table:table-cell>
          <table:table-cell table:style-name="ce3032"/>
          <table:table-cell table:style-name="ce3286"/>
          <table:table-cell table:style-name="ce3286" office:value-type="string" calcext:value-type="string">
            <text:p>              <text:span text:style-name="T19">◄</text:span>            <text:span text:style-name="T19">►</text:span></text:p>
          </table:table-cell>
          <table:table-cell table:style-name="ce3286"/>
          <table:table-cell table:style-name="ce3214"/>
          <table:table-cell table:style-name="ce3793" office:value-type="string" calcext:value-type="string">
            <text:p>    █<text:span text:style-name="T19">███▋</text:span></text:p>
          </table:table-cell>
          <table:table-cell table:style-name="ce3786"/>
          <table:table-cell table:style-name="ce3897" office:value-type="string" calcext:value-type="string">
            <text:p>   █<text:span text:style-name="T19">███▊</text:span></text:p>
          </table:table-cell>
          <table:table-cell table:style-name="ce4012"/>
          <table:table-cell table:style-name="ce3294" office:value-type="string" calcext:value-type="string">
            <text:p>    █<text:span text:style-name="T19">███  </text:span><text:span text:style-name="T31">◄     </text:span><text:span text:style-name="T164">█▊   </text:span><text:span text:style-name="T31">   ►</text:span></text:p>
          </table:table-cell>
          <table:table-cell table:style-name="ce3286"/>
          <table:table-cell table:style-name="ce4059"/>
          <table:table-cell table:style-name="ce4013" office:value-type="string" calcext:value-type="string">
            <text:p>   █<text:span text:style-name="T19">███▊       </text:span><text:span text:style-name="T184">███▌</text:span></text:p>
          </table:table-cell>
          <table:table-cell table:style-name="ce3472"/>
          <table:table-cell table:style-name="ce3588"/>
          <table:table-cell table:number-columns-repeated="2"/>
          <table:table-cell office:value-type="string" calcext:value-type="string">
            <text:p><text:s text:c="15"/></text:p>
          </table:table-cell>
          <table:table-cell table:number-columns-repeated="16355"/>
        </table:table-row>
        <table:table-row table:style-name="ro4">
          <table:table-cell office:value-type="string" calcext:value-type="string">
            <text:p>♀</text:p>
          </table:table-cell>
          <table:table-cell table:style-name="ce3074" office:value-type="string" calcext:value-type="string">
            <text:p>     █<text:span text:style-name="T19">██▊</text:span></text:p>
          </table:table-cell>
          <table:table-cell table:style-name="ce3162"/>
          <table:table-cell table:style-name="ce3031"/>
          <table:table-cell table:style-name="ce3306" office:value-type="string" calcext:value-type="string">
            <text:p><text:span text:style-name="T36">        █</text:span><text:span text:style-name="T37">███</text:span></text:p>
          </table:table-cell>
          <table:table-cell table:style-name="ce3372"/>
          <table:table-cell table:style-name="ce3039"/>
          <table:table-cell table:style-name="ce3015" table:number-columns-repeated="2"/>
          <table:table-cell table:style-name="ce3587" office:value-type="string" calcext:value-type="string">
            <text:p>             █<text:span text:style-name="T19">█▌</text:span></text:p>
          </table:table-cell>
          <table:table-cell table:style-name="ce3201"/>
          <table:table-cell table:style-name="ce3705" office:value-type="string" calcext:value-type="string">
            <text:p>             █<text:span text:style-name="T19">█</text:span></text:p>
          </table:table-cell>
          <table:table-cell table:style-name="ce3203"/>
          <table:table-cell table:style-name="ce3793" office:value-type="string" calcext:value-type="string">
            <text:p><text:span text:style-name="T36">         █</text:span><text:span text:style-name="T37">████▌</text:span></text:p>
          </table:table-cell>
          <table:table-cell table:style-name="ce3588"/>
          <table:table-cell table:style-name="ce3031"/>
          <table:table-cell table:style-name="ce3897" office:value-type="string" calcext:value-type="string">
            <text:p>        █<text:span text:style-name="T19">██</text:span></text:p>
          </table:table-cell>
          <table:table-cell table:style-name="ce3032"/>
          <table:table-cell table:style-name="ce3018"/>
          <table:table-cell table:style-name="ce4013" office:value-type="string" calcext:value-type="string">
            <text:p><text:span text:style-name="T36">  █</text:span><text:span text:style-name="T37">████▉</text:span></text:p>
          </table:table-cell>
          <table:table-cell table:style-name="ce3363"/>
          <table:table-cell table:style-name="ce4062" office:value-type="string" calcext:value-type="string">
            <text:p>             █<text:span text:style-name="T19">█</text:span></text:p>
          </table:table-cell>
          <table:table-cell table:style-name="ce3786"/>
          <table:table-cell table:style-name="ce3031"/>
          <table:table-cell table:style-name="ce4128" office:value-type="string" calcext:value-type="string">
            <text:p>              █<text:span text:style-name="T19">█</text:span><text:span text:style-name="T39">◄</text:span><text:span text:style-name="T19">███</text:span></text:p>
          </table:table-cell>
          <table:table-cell table:style-name="ce3698"/>
          <table:table-cell table:style-name="ce4189"/>
          <table:table-cell table:number-columns-repeated="16357"/>
        </table:table-row>
        <table:table-row table:style-name="ro4">
          <table:table-cell table:style-name="ce2954" office:value-type="string" calcext:value-type="string">
            <text:p>♂</text:p>
          </table:table-cell>
          <table:table-cell table:style-name="ce3075" office:value-type="string" calcext:value-type="string">
            <text:p> <text:span text:style-name="T43">♑</text:span></text:p>
          </table:table-cell>
          <table:table-cell table:style-name="ce3162"/>
          <table:table-cell table:style-name="ce3221" office:value-type="string" calcext:value-type="string">
            <text:p><text:span text:style-name="T36">             █</text:span><text:span text:style-name="T37">██</text:span></text:p>
          </table:table-cell>
          <table:table-cell table:style-name="ce3307"/>
          <table:table-cell table:style-name="ce3373" office:value-type="string" calcext:value-type="string">
            <text:p>    <text:span text:style-name="T21">♒</text:span> </text:p>
          </table:table-cell>
          <table:table-cell table:style-name="ce3015"/>
          <table:table-cell table:style-name="ce3476" office:value-type="string" calcext:value-type="string">
            <text:p>   <text:span text:style-name="T21">♓</text:span></text:p>
          </table:table-cell>
          <table:table-cell table:style-name="ce3047" office:value-type="string" calcext:value-type="string">
            <text:p><text:s text:c="11"/>██</text:p>
          </table:table-cell>
          <table:table-cell table:style-name="ce3588"/>
          <table:table-cell table:style-name="ce3646" office:value-type="string" calcext:value-type="string">
            <text:p>      <text:span text:style-name="T21">♈</text:span>    <text:span text:style-name="T74">██▉</text:span></text:p>
          </table:table-cell>
          <table:table-cell table:style-name="ce3706"/>
          <table:table-cell table:style-name="ce3749" office:value-type="string" calcext:value-type="string">
            <text:p>    <text:span text:style-name="T21">♉</text:span></text:p>
          </table:table-cell>
          <table:table-cell table:style-name="ce3794" office:value-type="string" calcext:value-type="string">
            <text:p>          █<text:span text:style-name="T19">████</text:span></text:p>
          </table:table-cell>
          <table:table-cell table:style-name="ce3842"/>
          <table:table-cell table:style-name="ce3373" office:value-type="string" calcext:value-type="string">
            <text:p>   <text:span text:style-name="T21">♊</text:span></text:p>
          </table:table-cell>
          <table:table-cell table:style-name="ce3898" office:value-type="string" calcext:value-type="string">
            <text:p>          █<text:span text:style-name="T19">███</text:span></text:p>
          </table:table-cell>
          <table:table-cell table:style-name="ce3420"/>
          <table:table-cell table:style-name="ce3957" office:value-type="string" calcext:value-type="string">
            <text:p>♋</text:p>
          </table:table-cell>
          <table:table-cell table:style-name="ce3528"/>
          <table:table-cell table:style-name="ce3031"/>
          <table:table-cell table:style-name="ce3051"/>
          <table:table-cell table:style-name="ce4080" office:value-type="string" calcext:value-type="string">
            <text:p>  <text:span text:style-name="T28"> </text:span><text:span text:style-name="T43">♌</text:span>       <text:span text:style-name="T29">████▌</text:span></text:p>
          </table:table-cell>
          <table:table-cell table:style-name="ce3201"/>
          <table:table-cell table:style-name="ce3749" office:value-type="string" calcext:value-type="string">
            <text:p>      <text:span text:style-name="T21">♍</text:span></text:p>
          </table:table-cell>
          <table:table-cell table:style-name="ce3018"/>
          <table:table-cell table:number-columns-repeated="16358"/>
        </table:table-row>
        <table:table-row table:style-name="ro4">
          <table:table-cell office:value-type="string" calcext:value-type="string">
            <text:p>♃</text:p>
          </table:table-cell>
          <table:table-cell table:style-name="ce3032"/>
          <table:table-cell table:style-name="ce3018"/>
          <table:table-cell table:style-name="ce3222" office:value-type="string" calcext:value-type="string">
            <text:p>             <text:span text:style-name="T19">►</text:span></text:p>
          </table:table-cell>
          <table:table-cell table:style-name="ce3308"/>
          <table:table-cell table:style-name="ce3032"/>
          <table:table-cell table:style-name="ce3018" office:value-type="string" calcext:value-type="string">
            <text:p>      <text:span text:style-name="T120"> </text:span></text:p>
          </table:table-cell>
          <table:table-cell table:style-name="ce3057" office:value-type="string" calcext:value-type="string">
            <text:p>       <text:span text:style-name="T120"> </text:span></text:p>
          </table:table-cell>
          <table:table-cell table:style-name="ce3531" office:value-type="string" calcext:value-type="string">
            <text:p><text:s text:c="10"/></text:p>
          </table:table-cell>
          <table:table-cell table:style-name="ce3018" table:number-columns-repeated="3"/>
          <table:table-cell table:style-name="ce3750" office:value-type="string" calcext:value-type="string">
            <text:p>   <text:span text:style-name="T21">♉</text:span>       <text:span text:style-name="T98">███▉</text:span></text:p>
          </table:table-cell>
          <table:table-cell table:style-name="ce3795"/>
          <table:table-cell table:style-name="ce3039"/>
          <table:table-cell table:style-name="ce3373" office:value-type="string" calcext:value-type="string">
            <text:p>  <text:span text:style-name="T21">♊</text:span></text:p>
          </table:table-cell>
          <table:table-cell table:style-name="ce3039" table:number-columns-repeated="6"/>
          <table:table-cell table:style-name="ce3286" office:value-type="string" calcext:value-type="string">
            <text:p>       <text:span text:style-name="T89">◄</text:span></text:p>
          </table:table-cell>
          <table:table-cell table:style-name="ce3039" table:number-columns-repeated="3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♄</text:p>
          </table:table-cell>
          <table:table-cell table:style-name="ce3039"/>
          <table:table-cell table:style-name="ce3162"/>
          <table:table-cell table:style-name="ce3039" table:number-columns-repeated="2"/>
          <table:table-cell table:style-name="ce3286" office:value-type="string" calcext:value-type="string">
            <text:p>   <text:span text:style-name="T19">◄</text:span></text:p>
          </table:table-cell>
          <table:table-cell table:style-name="ce3039"/>
          <table:table-cell table:style-name="ce3477" office:value-type="string" calcext:value-type="string">
            <text:p>♎</text:p>
          </table:table-cell>
          <table:table-cell table:style-name="ce3286"/>
          <table:table-cell table:style-name="ce3589"/>
          <table:table-cell table:style-name="ce3018" table:number-columns-repeated="2"/>
          <table:table-cell table:style-name="ce3751" office:value-type="string" calcext:value-type="string">
            <text:p>♍</text:p>
          </table:table-cell>
          <table:table-cell table:style-name="ce3018"/>
          <table:table-cell table:style-name="ce3032" office:value-type="string" calcext:value-type="string">
            <text:p>         <text:span text:style-name="T19">►</text:span></text:p>
          </table:table-cell>
          <table:table-cell table:style-name="ce3308"/>
          <table:table-cell table:style-name="ce3018" table:number-columns-repeated="2"/>
          <table:table-cell table:style-name="ce3794" office:value-type="string" calcext:value-type="string">
            <text:p>          █<text:span text:style-name="T19">███</text:span></text:p>
          </table:table-cell>
          <table:table-cell table:style-name="ce3372"/>
          <table:table-cell table:style-name="ce3039"/>
          <table:table-cell table:style-name="ce3039" office:value-type="string" calcext:value-type="string">
            <text:p>  <text:span text:style-name="T152"> </text:span><text:span text:style-name="T153">♎</text:span></text:p>
          </table:table-cell>
          <table:table-cell table:style-name="ce3039" table:number-columns-repeated="4"/>
          <table:table-cell table:number-columns-repeated="16358"/>
        </table:table-row>
        <table:table-row table:style-name="ro4">
          <table:table-cell table:style-name="ce2963" office:value-type="string" calcext:value-type="string">
            <text:p><text:s/>⛢</text:p>
          </table:table-cell>
          <table:table-cell table:style-name="ce3015" table:number-columns-repeated="7"/>
          <table:table-cell table:style-name="ce3015" office:value-type="string" calcext:value-type="string">
            <text:p><text:s text:c="8"/></text:p>
          </table:table-cell>
          <table:table-cell table:style-name="ce3015" table:number-columns-repeated="3"/>
          <table:table-cell table:style-name="ce3476" office:value-type="string" calcext:value-type="string">
            <text:p>    <text:span text:style-name="T21">♓</text:span> </text:p>
          </table:table-cell>
          <table:table-cell table:style-name="ce3015" table:number-columns-repeated="2"/>
          <table:table-cell table:style-name="ce3198" office:value-type="string" calcext:value-type="string">
            <text:p>  <text:span text:style-name="T117"> </text:span><text:span text:style-name="T119">◄</text:span></text:p>
          </table:table-cell>
          <table:table-cell table:style-name="ce3015"/>
          <table:table-cell table:style-name="ce3015" office:value-type="string" calcext:value-type="string">
            <text:p><text:s text:c="24"/></text:p>
          </table:table-cell>
          <table:table-cell table:style-name="ce3958" table:number-columns-repeated="2"/>
          <table:table-cell table:style-name="ce3015" table:number-columns-repeated="5"/>
          <table:table-cell table:style-name="ce3198" office:value-type="string" calcext:value-type="string">
            <text:p> <text:span text:style-name="T152">   </text:span><text:span text:style-name="T89">►</text:span></text:p>
          </table:table-cell>
          <table:table-cell table:style-name="ce4189"/>
          <table:table-cell table:number-columns-repeated="16357"/>
        </table:table-row>
        <table:table-row table:style-name="ro4">
          <table:table-cell table:style-name="ce2964" office:value-type="string" calcext:value-type="string">
            <text:p>♆</text:p>
          </table:table-cell>
          <table:table-cell table:style-name="ce3039"/>
          <table:table-cell table:style-name="ce3162"/>
          <table:table-cell table:style-name="ce3039" table:number-columns-repeated="9"/>
          <table:table-cell table:style-name="ce3752" office:value-type="string" calcext:value-type="string">
            <text:p><text:span text:style-name="T21">♒</text:span>  <text:span text:style-name="T19">◄</text:span></text:p>
          </table:table-cell>
          <table:table-cell table:style-name="ce3286" table:number-columns-repeated="2"/>
          <table:table-cell table:style-name="ce3039" table:number-columns-repeated="7"/>
          <table:table-cell table:style-name="ce3421" office:value-type="string" calcext:value-type="string">
            <text:p>              <text:span text:style-name="T19">►</text:span></text:p>
          </table:table-cell>
          <table:table-cell table:style-name="ce3286"/>
          <table:table-cell table:style-name="ce3039" table:number-columns-repeated="2"/>
          <table:table-cell table:number-columns-repeated="16358"/>
        </table:table-row>
        <table:table-row table:style-name="ro4">
          <table:table-cell table:style-name="ce2950" office:value-type="string" calcext:value-type="string">
            <text:p>♇</text:p>
          </table:table-cell>
          <table:table-cell table:style-name="ce3051"/>
          <table:table-cell table:style-name="ce3162"/>
          <table:table-cell table:style-name="ce3031"/>
          <table:table-cell table:style-name="ce3051" table:number-columns-repeated="4"/>
          <table:table-cell table:style-name="ce3031" office:value-type="string" calcext:value-type="string">
            <text:p>              <text:span text:style-name="T19">◄</text:span></text:p>
          </table:table-cell>
          <table:table-cell table:style-name="ce3590"/>
          <table:table-cell table:style-name="ce3051" table:number-columns-repeated="2"/>
          <table:table-cell table:style-name="ce3753" office:value-type="string" calcext:value-type="string">
            <text:p>   <text:span text:style-name="T21">♐</text:span></text:p>
          </table:table-cell>
          <table:table-cell table:style-name="ce3051" table:number-columns-repeated="4"/>
          <table:table-cell table:style-name="ce3051" office:value-type="string" calcext:value-type="string">
            <text:p><text:s text:c="2"/></text:p>
          </table:table-cell>
          <table:table-cell table:style-name="ce3051"/>
          <table:table-cell table:style-name="ce3031" office:value-type="string" calcext:value-type="string">
            <text:p> <text:span text:style-name="T19">►</text:span></text:p>
          </table:table-cell>
          <table:table-cell table:style-name="ce3051" table:number-columns-repeated="6"/>
          <table:table-cell table:number-columns-repeated="16358"/>
        </table:table-row>
        <table:table-row table:style-name="ro1">
          <table:table-cell table:style-name="ce2792" office:value-type="float" office:value="2014" calcext:value-type="float">
            <text:p>2014</text:p>
          </table:table-cell>
          <table:table-cell table:style-name="ce2807" office:value-type="float" office:value="1.71" calcext:value-type="float">
            <text:p>1,71</text:p>
          </table:table-cell>
          <table:table-cell table:style-name="ce2927"/>
          <table:table-cell table:style-name="ce2903" office:value-type="float" office:value="26" calcext:value-type="float">
            <text:p>26</text:p>
          </table:table-cell>
          <table:table-cell table:style-name="ce2807" office:value-type="float" office:value="4.91" calcext:value-type="float">
            <text:p>4,91</text:p>
          </table:table-cell>
          <table:table-cell table:style-name="ce2903" office:value-type="float" office:value="5.5" calcext:value-type="float">
            <text:p>5,5</text:p>
          </table:table-cell>
          <table:table-cell table:style-name="ce2807" office:value-type="float" office:value="7.63" calcext:value-type="float">
            <text:p>7,63</text:p>
          </table:table-cell>
          <table:table-cell table:style-name="ce2903" office:value-type="float" office:value="11.5" calcext:value-type="float">
            <text:p>11,5</text:p>
          </table:table-cell>
          <table:table-cell table:style-name="ce2807" office:value-type="float" office:value="12.25" calcext:value-type="float">
            <text:p>12,25</text:p>
          </table:table-cell>
          <table:table-cell table:style-name="ce2903" office:value-type="float" office:value="15.5" calcext:value-type="float">
            <text:p>15,5</text:p>
          </table:table-cell>
          <table:table-cell table:style-name="ce2807" office:value-type="float" office:value="13.23" calcext:value-type="float">
            <text:p>13,23</text:p>
          </table:table-cell>
          <table:table-cell table:style-name="ce2903" office:value-type="float" office:value="129.5" calcext:value-type="float">
            <text:p>129,5</text:p>
          </table:table-cell>
          <table:table-cell table:style-name="ce2807" office:value-type="float" office:value="16.27" calcext:value-type="float">
            <text:p>16,27</text:p>
          </table:table-cell>
          <table:table-cell table:style-name="ce2903" office:value-type="float" office:value="15.5" calcext:value-type="float">
            <text:p>15,5</text:p>
          </table:table-cell>
          <table:table-cell table:style-name="ce2807" office:value-type="float" office:value="19.79" calcext:value-type="float">
            <text:p>19,79</text:p>
          </table:table-cell>
          <table:table-cell table:style-name="ce2903" office:value-type="float" office:value="84.5" calcext:value-type="float">
            <text:p>84,5</text:p>
          </table:table-cell>
          <table:table-cell table:style-name="ce2807" office:value-type="float" office:value="16.38" calcext:value-type="float">
            <text:p>16,38</text:p>
          </table:table-cell>
          <table:table-cell table:style-name="ce2903" office:value-type="float" office:value="91.5" calcext:value-type="float">
            <text:p>91,5</text:p>
          </table:table-cell>
          <table:table-cell table:style-name="ce2807" office:value-type="float" office:value="15.2" calcext:value-type="float">
            <text:p>15,2</text:p>
          </table:table-cell>
          <table:table-cell table:style-name="ce2903" office:value-type="float" office:value="66.5" calcext:value-type="float">
            <text:p>66,5</text:p>
          </table:table-cell>
          <table:table-cell table:style-name="ce2807" office:value-type="float" office:value="12.44" calcext:value-type="float">
            <text:p>12,44</text:p>
          </table:table-cell>
          <table:table-cell table:style-name="ce2903" office:value-type="float" office:value="33.5" calcext:value-type="float">
            <text:p>33,5</text:p>
          </table:table-cell>
          <table:table-cell table:style-name="ce2807" office:value-type="float" office:value="6.76" calcext:value-type="float">
            <text:p>6,76</text:p>
          </table:table-cell>
          <table:table-cell table:style-name="ce2933" office:value-type="float" office:value="8" calcext:value-type="float">
            <text:p>8</text:p>
          </table:table-cell>
          <table:table-cell table:style-name="ce4127" office:value-type="float" office:value="2.69" calcext:value-type="float">
            <text:p>2,69</text:p>
          </table:table-cell>
          <table:table-cell table:style-name="ce4162" office:value-type="float" office:value="60" calcext:value-type="float">
            <text:p>60</text:p>
          </table:table-cell>
          <table:table-cell table:style-name="ce2929" table:formula="of:=AVERAGE([.B168];[.E168];[.G168];[.I168];[.K168];[.M168];[.O168];[.Q168];[.S168];[.U168];[.W168];[.Y168])" office:value-type="float" office:value="10.7716666666667" calcext:value-type="float">
            <text:p>10,77</text:p>
          </table:table-cell>
          <table:table-cell table:style-name="ce2903" table:formula="of:=SUM([.D168];[.F168];[.H168];[.J168];[.L168];[.N168];[.P168];[.R168];[.T168];[.V168];[.X168];[.Z168])" office:value-type="float" office:value="547.5" calcext:value-type="float">
            <text:p>547,5</text:p>
          </table:table-cell>
          <table:table-cell table:style-name="ce4203"/>
          <table:table-cell table:style-name="Default" table:number-columns-repeated="993"/>
          <table:table-cell table:number-columns-repeated="15362"/>
        </table:table-row>
        <table:table-row table:style-name="ro4">
          <table:table-cell table:style-name="ce2967" office:value-type="string" calcext:value-type="string">
            <text:p>☿ </text:p>
          </table:table-cell>
          <table:table-cell table:style-name="ce3076" office:value-type="string" calcext:value-type="string">
            <text:p>       ███<text:span text:style-name="T19">███</text:span></text:p>
          </table:table-cell>
          <table:table-cell table:style-name="ce3172"/>
          <table:table-cell table:style-name="ce3223"/>
          <table:table-cell table:style-name="ce3309" office:value-type="string" calcext:value-type="string">
            <text:p>     <text:span text:style-name="T32">◄</text:span><text:span text:style-name="T28">     </text:span><text:span text:style-name="T90">█        </text:span><text:span text:style-name="T31">►</text:span></text:p>
          </table:table-cell>
          <table:table-cell table:style-name="ce3374"/>
          <table:table-cell table:style-name="ce3433" office:value-type="string" calcext:value-type="string">
            <text:p>            <text:span text:style-name="T121">██</text:span> <text:span text:style-name="T19">     ██</text:span></text:p>
          </table:table-cell>
          <table:table-cell table:style-name="ce3478"/>
          <table:table-cell table:style-name="ce3532"/>
          <table:table-cell table:style-name="ce3591" office:value-type="string" calcext:value-type="string">
            <text:p>        █<text:span text:style-name="T19">██▉</text:span></text:p>
          </table:table-cell>
          <table:table-cell table:style-name="ce3647"/>
          <table:table-cell table:style-name="ce3707" office:value-type="string" calcext:value-type="string">
            <text:p>         █<text:span text:style-name="T19">█  </text:span><text:span text:style-name="T31">◄    </text:span><text:span text:style-name="T164">█▉</text:span></text:p>
          </table:table-cell>
          <table:table-cell table:style-name="ce3754"/>
          <table:table-cell table:style-name="ce3796"/>
          <table:table-cell table:style-name="ce3843" office:value-type="string" calcext:value-type="string">
            <text:p><text:span text:style-name="T140">►</text:span>        ██</text:p>
          </table:table-cell>
          <table:table-cell table:style-name="ce3875"/>
          <table:table-cell table:style-name="ce3899" office:value-type="string" calcext:value-type="string">
            <text:p>         █<text:span text:style-name="T19">█████▌</text:span></text:p>
          </table:table-cell>
          <table:table-cell table:style-name="ce3928"/>
          <table:table-cell table:style-name="ce3959"/>
          <table:table-cell table:style-name="ce4014" office:value-type="string" calcext:value-type="string">
            <text:p>♍</text:p>
          </table:table-cell>
          <table:table-cell table:style-name="ce4047" office:value-type="string" calcext:value-type="string">
            <text:p><text:s text:c="2"/>◄</text:p>
          </table:table-cell>
          <table:table-cell table:style-name="ce4063" office:value-type="string" calcext:value-type="string">
            <text:p>   <text:span text:style-name="T28">  ►</text:span></text:p>
          </table:table-cell>
          <table:table-cell table:style-name="ce4081"/>
          <table:table-cell table:style-name="ce4103" office:value-type="string" calcext:value-type="string">
            <text:p>       ██<text:span text:style-name="T19">█      </text:span><text:span text:style-name="T184">█</text:span></text:p>
          </table:table-cell>
          <table:table-cell table:style-name="ce4129"/>
          <table:table-cell table:style-name="ce4163"/>
          <table:table-cell table:style-name="ce4195" table:number-columns-repeated="2"/>
          <table:table-cell table:style-name="ce3173" office:value-type="string" calcext:value-type="string">
            <text:p><text:s text:c="15"/></text:p>
          </table:table-cell>
          <table:table-cell table:style-name="ce3173" table:number-columns-repeated="994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077" office:value-type="string" calcext:value-type="string">
            <text:p><text:s text:c="2"/></text:p>
          </table:table-cell>
          <table:table-cell table:style-name="ce3172"/>
          <table:table-cell table:style-name="ce3224" office:value-type="string" calcext:value-type="string">
            <text:p>              <text:span text:style-name="T28"> </text:span><text:span text:style-name="T32">►</text:span></text:p>
          </table:table-cell>
          <table:table-cell table:style-name="ce3310"/>
          <table:table-cell table:style-name="ce3375" office:value-type="string" calcext:value-type="string">
            <text:p><text:span text:style-name="T36">         █</text:span><text:span text:style-name="T37">█</text:span></text:p>
          </table:table-cell>
          <table:table-cell table:style-name="ce3434"/>
          <table:table-cell table:style-name="ce3479" office:value-type="string" calcext:value-type="string">
            <text:p>          █<text:span text:style-name="T19">▉</text:span></text:p>
          </table:table-cell>
          <table:table-cell table:style-name="ce3438"/>
          <table:table-cell table:style-name="ce3592" office:value-type="string" calcext:value-type="string">
            <text:p>         █<text:span text:style-name="T19">█▉</text:span></text:p>
          </table:table-cell>
          <table:table-cell table:style-name="ce3656"/>
          <table:table-cell table:style-name="ce3708" office:value-type="string" calcext:value-type="string">
            <text:p>         ██<text:span text:style-name="T19">         ██</text:span></text:p>
          </table:table-cell>
          <table:table-cell table:style-name="ce3755"/>
          <table:table-cell table:style-name="ce3797"/>
          <table:table-cell table:style-name="ce3844" office:value-type="string" calcext:value-type="string">
            <text:p><text:span text:style-name="T36">         █</text:span><text:span text:style-name="T37">█</text:span></text:p>
          </table:table-cell>
          <table:table-cell table:style-name="ce3764"/>
          <table:table-cell table:style-name="ce3900" office:value-type="string" calcext:value-type="string">
            <text:p>        █<text:span text:style-name="T19">████▋</text:span></text:p>
          </table:table-cell>
          <table:table-cell table:style-name="ce3233"/>
          <table:table-cell table:style-name="ce3131" office:value-type="string" calcext:value-type="string">
            <text:p>           █<text:span text:style-name="T19">██▉</text:span></text:p>
          </table:table-cell>
          <table:table-cell table:style-name="ce4015"/>
          <table:table-cell table:style-name="ce4014" office:value-type="string" calcext:value-type="string">
            <text:p>♍</text:p>
          </table:table-cell>
          <table:table-cell table:style-name="ce3078"/>
          <table:table-cell table:style-name="ce4082"/>
          <table:table-cell table:style-name="ce3088" office:value-type="string" calcext:value-type="string">
            <text:p>          █<text:span text:style-name="T19">███</text:span></text:p>
          </table:table-cell>
          <table:table-cell table:style-name="ce3233"/>
          <table:table-cell table:style-name="ce4164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078"/>
          <table:table-cell table:style-name="ce3172"/>
          <table:table-cell table:style-name="ce3225"/>
          <table:table-cell table:style-name="ce3311" office:value-type="string" calcext:value-type="string">
            <text:p>◄</text:p>
          </table:table-cell>
          <table:table-cell table:style-name="ce3078" table:number-columns-repeated="2"/>
          <table:table-cell table:style-name="ce3376"/>
          <table:table-cell table:style-name="ce3533"/>
          <table:table-cell table:style-name="ce3593" office:value-type="string" calcext:value-type="string">
            <text:p>♍</text:p>
          </table:table-cell>
          <table:table-cell table:style-name="ce3376"/>
          <table:table-cell table:style-name="ce3709" office:value-type="string" calcext:value-type="string">
            <text:p><text:s text:c="5"/>►</text:p>
          </table:table-cell>
          <table:table-cell table:style-name="ce3098" table:number-columns-repeated="2"/>
          <table:table-cell table:style-name="ce3658"/>
          <table:table-cell table:style-name="ce3876" office:value-type="string" calcext:value-type="string">
            <text:p>          <text:span text:style-name="T88">████▉</text:span></text:p>
          </table:table-cell>
          <table:table-cell table:style-name="ce3901"/>
          <table:table-cell table:style-name="ce3929" office:value-type="string" calcext:value-type="string">
            <text:p>   <text:span text:style-name="T3">     </text:span><text:span text:style-name="T198">♎</text:span></text:p>
          </table:table-cell>
          <table:table-cell table:style-name="ce3960" office:value-type="string" calcext:value-type="string">
            <text:p><text:span text:style-name="T36">         █</text:span><text:span text:style-name="T37">██▎</text:span></text:p>
          </table:table-cell>
          <table:table-cell table:style-name="ce4016"/>
          <table:table-cell table:style-name="ce3086" office:value-type="string" calcext:value-type="string">
            <text:p>     <text:span text:style-name="T21">♏</text:span></text:p>
          </table:table-cell>
          <table:table-cell table:style-name="ce3720" office:value-type="string" calcext:value-type="string">
            <text:p>        █<text:span text:style-name="T19">██</text:span></text:p>
          </table:table-cell>
          <table:table-cell table:style-name="ce3228"/>
          <table:table-cell table:style-name="ce4104" office:value-type="string" calcext:value-type="string">
            <text:p>  <text:span text:style-name="T21">♐</text:span>        <text:span text:style-name="T74">██</text:span></text:p>
          </table:table-cell>
          <table:table-cell table:style-name="ce3604"/>
          <table:table-cell table:style-name="ce4165" office:value-type="string" calcext:value-type="string">
            <text:p>♑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079"/>
          <table:table-cell table:style-name="ce3172"/>
          <table:table-cell table:style-name="ce3226"/>
          <table:table-cell table:style-name="ce3312"/>
          <table:table-cell table:style-name="ce3080"/>
          <table:table-cell table:style-name="ce3435" office:value-type="string" calcext:value-type="string">
            <text:p><text:s text:c="5"/>►</text:p>
          </table:table-cell>
          <table:table-cell table:style-name="ce3312"/>
          <table:table-cell table:style-name="ce3534"/>
          <table:table-cell table:style-name="ce3594"/>
          <table:table-cell table:style-name="ce3657" office:value-type="string" calcext:value-type="string">
            <text:p>♊ <text:s text:c="2"/></text:p>
          </table:table-cell>
          <table:table-cell table:style-name="ce3080" table:number-columns-repeated="2"/>
          <table:table-cell table:style-name="ce3798" office:value-type="string" calcext:value-type="string">
            <text:p><text:span text:style-name="T36">         █</text:span><text:span text:style-name="T37">█</text:span></text:p>
          </table:table-cell>
          <table:table-cell table:style-name="ce3239"/>
          <table:table-cell table:style-name="ce3086"/>
          <table:table-cell table:style-name="ce3091"/>
          <table:table-cell table:style-name="ce3086"/>
          <table:table-cell table:style-name="ce3662"/>
          <table:table-cell table:style-name="ce4017" office:value-type="string" calcext:value-type="string">
            <text:p>     <text:span text:style-name="T21">♋</text:span></text:p>
          </table:table-cell>
          <table:table-cell table:style-name="ce3236"/>
          <table:table-cell table:style-name="ce3228"/>
          <table:table-cell table:style-name="ce3082"/>
          <table:table-cell table:style-name="ce4105" office:value-type="string" calcext:value-type="string">
            <text:p><text:s text:c="2"/>♌</text:p>
          </table:table-cell>
          <table:table-cell table:style-name="ce3228" office:value-type="string" calcext:value-type="string">
            <text:p>         <text:span text:style-name="T19">◄</text:span></text:p>
          </table:table-cell>
          <table:table-cell table:style-name="ce3082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080"/>
          <table:table-cell table:style-name="ce3172"/>
          <table:table-cell table:style-name="ce3080" table:number-columns-repeated="3"/>
          <table:table-cell table:style-name="ce3435" office:value-type="string" calcext:value-type="string">
            <text:p><text:s/>◄</text:p>
          </table:table-cell>
          <table:table-cell table:style-name="ce3079" table:number-columns-repeated="2"/>
          <table:table-cell table:style-name="ce3595"/>
          <table:table-cell table:style-name="ce3657" office:value-type="string" calcext:value-type="string">
            <text:p>♎</text:p>
          </table:table-cell>
          <table:table-cell table:style-name="ce3080"/>
          <table:table-cell table:style-name="ce3079"/>
          <table:table-cell table:style-name="ce3080" table:number-columns-repeated="2"/>
          <table:table-cell table:style-name="ce3875" office:value-type="string" calcext:value-type="string">
            <text:p>   <text:span text:style-name="T19">►</text:span></text:p>
          </table:table-cell>
          <table:table-cell table:style-name="ce3902"/>
          <table:table-cell table:style-name="ce3080" office:value-type="string" calcext:value-type="string">
            <text:p><text:s text:c="8"/></text:p>
          </table:table-cell>
          <table:table-cell table:style-name="ce3080"/>
          <table:table-cell table:style-name="ce4018"/>
          <table:table-cell table:style-name="ce3080" table:number-columns-repeated="3"/>
          <table:table-cell table:style-name="ce4106" office:value-type="string" calcext:value-type="string">
            <text:p>          █<text:span text:style-name="T19">██▌</text:span></text:p>
          </table:table-cell>
          <table:table-cell table:style-name="ce4130"/>
          <table:table-cell table:style-name="ce4166" office:value-type="string" calcext:value-type="string">
            <text:p>  <text:span text:style-name="T21">♏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<text:s/>⛢</text:p>
          </table:table-cell>
          <table:table-cell table:style-name="ce3081" table:number-columns-repeated="2"/>
          <table:table-cell table:style-name="ce3227"/>
          <table:table-cell table:style-name="ce3081" table:number-columns-repeated="2"/>
          <table:table-cell table:style-name="ce3086"/>
          <table:table-cell table:style-name="ce3236"/>
          <table:table-cell table:style-name="ce3086" table:number-columns-repeated="5"/>
          <table:table-cell table:style-name="ce3378" office:value-type="string" calcext:value-type="string">
            <text:p>    <text:span text:style-name="T21">♓</text:span></text:p>
          </table:table-cell>
          <table:table-cell table:style-name="ce3086"/>
          <table:table-cell table:style-name="ce3236" office:value-type="string" calcext:value-type="string">
            <text:p>      <text:span text:style-name="T19">◄</text:span></text:p>
          </table:table-cell>
          <table:table-cell table:style-name="ce3086" table:number-columns-repeated="2"/>
          <table:table-cell table:style-name="ce3961" table:number-columns-repeated="2"/>
          <table:table-cell table:style-name="ce3086" table:number-columns-repeated="5"/>
          <table:table-cell table:style-name="ce3236" office:value-type="string" calcext:value-type="string">
            <text:p>      <text:span text:style-name="T19">►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3" office:value-type="string" calcext:value-type="string">
            <text:p>♆ </text:p>
          </table:table-cell>
          <table:table-cell table:style-name="ce3080" table:number-columns-repeated="2"/>
          <table:table-cell table:style-name="ce3079"/>
          <table:table-cell table:style-name="ce3080" table:number-columns-repeated="4"/>
          <table:table-cell table:style-name="ce3079"/>
          <table:table-cell table:style-name="ce3080"/>
          <table:table-cell table:style-name="ce3079"/>
          <table:table-cell table:style-name="ce3080"/>
          <table:table-cell table:style-name="ce3756" office:value-type="string" calcext:value-type="string">
            <text:p><text:s text:c="8"/>◄</text:p>
          </table:table-cell>
          <table:table-cell table:style-name="ce3799" office:value-type="string" calcext:value-type="string">
            <text:p>    <text:span text:style-name="T152"> </text:span><text:span text:style-name="T153">♒</text:span><text:span text:style-name="T152"> </text:span></text:p>
          </table:table-cell>
          <table:table-cell table:style-name="ce3080" table:number-columns-repeated="8"/>
          <table:table-cell table:style-name="ce3312"/>
          <table:table-cell table:style-name="ce3079" office:value-type="string" calcext:value-type="string">
            <text:p> <text:span text:style-name="T19">►</text:span></text:p>
          </table:table-cell>
          <table:table-cell table:style-name="ce3080" table:number-columns-repeated="2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♇</text:p>
          </table:table-cell>
          <table:table-cell table:style-name="ce3082" table:number-columns-repeated="2"/>
          <table:table-cell table:style-name="ce3228"/>
          <table:table-cell table:style-name="ce3082" table:number-columns-repeated="2"/>
          <table:table-cell table:style-name="ce3228" office:value-type="string" calcext:value-type="string">
            <text:p><text:s text:c="16"/>◄</text:p>
          </table:table-cell>
          <table:table-cell table:style-name="ce3082"/>
          <table:table-cell table:style-name="ce3228" office:value-type="string" calcext:value-type="string">
            <text:p>               <text:span text:style-name="T19">◄</text:span></text:p>
          </table:table-cell>
          <table:table-cell table:style-name="ce3596"/>
          <table:table-cell table:style-name="ce3082" table:number-columns-repeated="3"/>
          <table:table-cell table:style-name="ce3800" office:value-type="string" calcext:value-type="string">
            <text:p>     <text:span text:style-name="T21">♐</text:span></text:p>
          </table:table-cell>
          <table:table-cell table:style-name="ce3082" table:number-columns-repeated="5"/>
          <table:table-cell table:style-name="ce3603" office:value-type="string" calcext:value-type="string">
            <text:p>      <text:span text:style-name="T19">►</text:span></text:p>
          </table:table-cell>
          <table:table-cell table:style-name="ce3082" table:number-columns-repeated="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792" office:value-type="float" office:value="2015" calcext:value-type="float">
            <text:p>2015</text:p>
          </table:table-cell>
          <table:table-cell table:style-name="ce2807" office:value-type="float" office:value="2.68" calcext:value-type="float">
            <text:p>2,68</text:p>
          </table:table-cell>
          <table:table-cell table:style-name="ce2927"/>
          <table:table-cell table:style-name="ce2903" office:value-type="float" office:value="65.5" calcext:value-type="float">
            <text:p>65,5</text:p>
          </table:table-cell>
          <table:table-cell table:style-name="ce2807" office:value-type="float" office:value="1.41" calcext:value-type="float">
            <text:p>1,41</text:p>
          </table:table-cell>
          <table:table-cell table:style-name="ce2903" office:value-type="float" office:value="9" calcext:value-type="float">
            <text:p>9</text:p>
          </table:table-cell>
          <table:table-cell table:style-name="ce2807" office:value-type="float" office:value="5.47" calcext:value-type="float">
            <text:p>5,47</text:p>
          </table:table-cell>
          <table:table-cell table:style-name="ce2903" office:value-type="float" office:value="38" calcext:value-type="float">
            <text:p>38</text:p>
          </table:table-cell>
          <table:table-cell table:style-name="ce2807" office:value-type="float" office:value="8.62" calcext:value-type="float">
            <text:p>8,62</text:p>
          </table:table-cell>
          <table:table-cell table:style-name="ce3597" office:value-type="float" office:value="34" calcext:value-type="float">
            <text:p>34</text:p>
          </table:table-cell>
          <table:table-cell table:style-name="ce2807" office:value-type="float" office:value="13.41" calcext:value-type="float">
            <text:p>13,41</text:p>
          </table:table-cell>
          <table:table-cell table:style-name="ce2903" office:value-type="float" office:value="11.5" calcext:value-type="float">
            <text:p>11,5</text:p>
          </table:table-cell>
          <table:table-cell table:style-name="ce2807" office:value-type="float" office:value="16.07" calcext:value-type="float">
            <text:p>16,07</text:p>
          </table:table-cell>
          <table:table-cell table:style-name="ce2903" office:value-type="float" office:value="64" calcext:value-type="float">
            <text:p>64</text:p>
          </table:table-cell>
          <table:table-cell table:style-name="ce2807" office:value-type="float" office:value="19.83" calcext:value-type="float">
            <text:p>19,83</text:p>
          </table:table-cell>
          <table:table-cell table:style-name="ce2903" office:value-type="float" office:value="111" calcext:value-type="float">
            <text:p>111</text:p>
          </table:table-cell>
          <table:table-cell table:style-name="ce2898" office:value-type="float" office:value="20.22" calcext:value-type="float">
            <text:p>20,22</text:p>
          </table:table-cell>
          <table:table-cell table:style-name="ce2903" office:value-type="float" office:value="101" calcext:value-type="float">
            <text:p>101</text:p>
          </table:table-cell>
          <table:table-cell table:style-name="ce2807" office:value-type="float" office:value="13.32" calcext:value-type="float">
            <text:p>13,32</text:p>
          </table:table-cell>
          <table:table-cell table:style-name="ce2903" office:value-type="float" office:value="45" calcext:value-type="float">
            <text:p>45</text:p>
          </table:table-cell>
          <table:table-cell table:style-name="ce2807" office:value-type="float" office:value="8.27" calcext:value-type="float">
            <text:p>8,27</text:p>
          </table:table-cell>
          <table:table-cell table:style-name="ce2903" office:value-type="float" office:value="44.5" calcext:value-type="float">
            <text:p>44,5</text:p>
          </table:table-cell>
          <table:table-cell table:style-name="ce2807" office:value-type="float" office:value="7.64" calcext:value-type="float">
            <text:p>7,64</text:p>
          </table:table-cell>
          <table:table-cell table:style-name="ce2903" office:value-type="float" office:value="82.5" calcext:value-type="float">
            <text:p>82,5</text:p>
          </table:table-cell>
          <table:table-cell table:style-name="ce4127" office:value-type="float" office:value="6.81" calcext:value-type="float">
            <text:p>6,81</text:p>
          </table:table-cell>
          <table:table-cell table:style-name="ce4162" office:value-type="float" office:value="24" calcext:value-type="float">
            <text:p>24</text:p>
          </table:table-cell>
          <table:table-cell table:style-name="ce2929" table:formula="of:=AVERAGE([.B177];[.E177];[.G177];[.I177];[.K177];[.M177];[.O177];[.Q177];[.S177];[.U177];[.W177];[.Y177])" office:value-type="float" office:value="10.3125" calcext:value-type="float">
            <text:p>10,31</text:p>
          </table:table-cell>
          <table:table-cell table:style-name="ce2903" table:formula="of:=SUM([.D177];[.F177];[.H177];[.J177];[.L177];[.N177];[.P177];[.R177];[.T177];[.V177];[.X177];[.Z177])" office:value-type="float" office:value="630" calcext:value-type="float">
            <text:p>630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67" office:value-type="string" calcext:value-type="string">
            <text:p>☿ </text:p>
          </table:table-cell>
          <table:table-cell table:style-name="ce3083" office:value-type="string" calcext:value-type="string">
            <text:p><text:span text:style-name="T44">   ████    </text:span><text:span text:style-name="T45">◄</text:span></text:p>
          </table:table-cell>
          <table:table-cell table:style-name="ce3172"/>
          <table:table-cell table:style-name="ce3229"/>
          <table:table-cell table:style-name="ce3313" office:value-type="string" calcext:value-type="string">
            <text:p><text:s text:c="10"/>► </text:p>
          </table:table-cell>
          <table:table-cell table:style-name="ce3376"/>
          <table:table-cell table:style-name="ce3436" office:value-type="string" calcext:value-type="string">
            <text:p>        ███<text:span text:style-name="T19">██▍</text:span></text:p>
          </table:table-cell>
          <table:table-cell table:style-name="ce3480"/>
          <table:table-cell table:style-name="ce3535"/>
          <table:table-cell table:style-name="ce3317" office:value-type="string" calcext:value-type="string">
            <text:p>         █<text:span text:style-name="T19">█</text:span></text:p>
          </table:table-cell>
          <table:table-cell table:style-name="ce3658"/>
          <table:table-cell table:style-name="ce3321" office:value-type="string" calcext:value-type="string">
            <text:p><text:s text:c="3"/>◄</text:p>
          </table:table-cell>
          <table:table-cell table:style-name="ce3321" office:value-type="string" calcext:value-type="string">
            <text:p><text:s text:c="10"/>►</text:p>
          </table:table-cell>
          <table:table-cell table:style-name="ce3376"/>
          <table:table-cell table:style-name="ce3436" office:value-type="string" calcext:value-type="string">
            <text:p>       ██<text:span text:style-name="T19">██</text:span></text:p>
          </table:table-cell>
          <table:table-cell table:style-name="ce3480"/>
          <table:table-cell table:style-name="ce3334" office:value-type="string" calcext:value-type="string">
            <text:p>        █<text:span text:style-name="T19">███</text:span></text:p>
          </table:table-cell>
          <table:table-cell table:style-name="ce3660"/>
          <table:table-cell table:style-name="ce3962"/>
          <table:table-cell table:style-name="ce3321" office:value-type="string" calcext:value-type="string">
            <text:p><text:s/>◄</text:p>
          </table:table-cell>
          <table:table-cell table:style-name="ce3321" office:value-type="string" calcext:value-type="string">
            <text:p><text:s text:c="8"/>►</text:p>
          </table:table-cell>
          <table:table-cell table:style-name="ce3376"/>
          <table:table-cell table:style-name="ce3707" office:value-type="string" calcext:value-type="string">
            <text:p>      █<text:span text:style-name="T19">███</text:span></text:p>
          </table:table-cell>
          <table:table-cell table:style-name="ce4107"/>
          <table:table-cell table:style-name="ce3115" office:value-type="string" calcext:value-type="string">
            <text:p>       █<text:span text:style-name="T19">██</text:span></text:p>
          </table:table-cell>
          <table:table-cell table:style-name="ce4167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084" office:value-type="string" calcext:value-type="string">
            <text:p><text:s/>████████▉</text:p>
          </table:table-cell>
          <table:table-cell table:style-name="ce3172"/>
          <table:table-cell table:style-name="ce3230"/>
          <table:table-cell table:style-name="ce3314"/>
          <table:table-cell table:style-name="ce3377"/>
          <table:table-cell table:style-name="ce3236"/>
          <table:table-cell table:style-name="ce3481" office:value-type="string" calcext:value-type="string">
            <text:p><text:s text:c="2"/>██████</text:p>
          </table:table-cell>
          <table:table-cell table:style-name="ce3536"/>
          <table:table-cell table:style-name="ce3479" office:value-type="string" calcext:value-type="string">
            <text:p>         █<text:span text:style-name="T19">███</text:span></text:p>
          </table:table-cell>
          <table:table-cell table:style-name="ce3659"/>
          <table:table-cell table:style-name="ce3097" office:value-type="string" calcext:value-type="string">
            <text:p>          █<text:span text:style-name="T19">█</text:span></text:p>
          </table:table-cell>
          <table:table-cell table:style-name="ce3757"/>
          <table:table-cell table:style-name="ce3481" office:value-type="string" calcext:value-type="string">
            <text:p><text:s text:c="9"/>██</text:p>
          </table:table-cell>
          <table:table-cell table:style-name="ce3845"/>
          <table:table-cell table:style-name="ce3877" office:value-type="string" calcext:value-type="string">
            <text:p><text:s text:c="3"/>◄</text:p>
          </table:table-cell>
          <table:table-cell table:style-name="ce3802" office:value-type="string" calcext:value-type="string">
            <text:p><text:span text:style-name="T36">        </text:span><text:span text:style-name="T191">█</text:span><text:span text:style-name="T192">███</text:span></text:p>
          </table:table-cell>
          <table:table-cell table:style-name="ce3930"/>
          <table:table-cell table:style-name="ce3102" office:value-type="string" calcext:value-type="string">
            <text:p> ►         <text:span text:style-name="T75">███</text:span></text:p>
          </table:table-cell>
          <table:table-cell table:style-name="ce3963"/>
          <table:table-cell table:style-name="ce4048"/>
          <table:table-cell table:style-name="ce4064" office:value-type="string" calcext:value-type="string">
            <text:p>          █<text:span text:style-name="T19">▉</text:span></text:p>
          </table:table-cell>
          <table:table-cell table:style-name="ce3759"/>
          <table:table-cell table:style-name="ce3078"/>
          <table:table-cell table:style-name="ce4131" office:value-type="string" calcext:value-type="string">
            <text:p><text:span text:style-name="T36">         █</text:span><text:span text:style-name="T37">████▋</text:span></text:p>
          </table:table-cell>
          <table:table-cell table:style-name="ce416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085" office:value-type="string" calcext:value-type="string">
            <text:p>       █<text:span text:style-name="T19">██   </text:span><text:span text:style-name="T46"> </text:span><text:span text:style-name="T47">♒</text:span></text:p>
          </table:table-cell>
          <table:table-cell table:style-name="ce3172"/>
          <table:table-cell table:style-name="ce3231"/>
          <table:table-cell table:style-name="ce3315" office:value-type="string" calcext:value-type="string">
            <text:p>       █<text:span text:style-name="T19">███</text:span></text:p>
          </table:table-cell>
          <table:table-cell table:style-name="ce3236"/>
          <table:table-cell table:style-name="ce3086" office:value-type="string" calcext:value-type="string">
            <text:p>  <text:span text:style-name="T21">♓</text:span></text:p>
          </table:table-cell>
          <table:table-cell table:style-name="ce3482"/>
          <table:table-cell table:style-name="ce3537" office:value-type="string" calcext:value-type="string">
            <text:p>    <text:span text:style-name="T28"> </text:span><text:span text:style-name="T43">♈</text:span></text:p>
          </table:table-cell>
          <table:table-cell table:style-name="ce3334" office:value-type="string" calcext:value-type="string">
            <text:p><text:span text:style-name="T36">         █</text:span><text:span text:style-name="T37">▉</text:span></text:p>
          </table:table-cell>
          <table:table-cell table:style-name="ce3660"/>
          <table:table-cell table:style-name="ce3710" office:value-type="string" calcext:value-type="string">
            <text:p> <text:span text:style-name="T21">♉</text:span></text:p>
          </table:table-cell>
          <table:table-cell table:style-name="ce3758" office:value-type="string" calcext:value-type="string">
            <text:p>           <text:span text:style-name="T121">███▉</text:span></text:p>
          </table:table-cell>
          <table:table-cell table:style-name="ce3801"/>
          <table:table-cell table:style-name="ce3846" office:value-type="string" calcext:value-type="string">
            <text:p>     <text:span text:style-name="T21">♊</text:span></text:p>
          </table:table-cell>
          <table:table-cell table:style-name="ce3097" office:value-type="string" calcext:value-type="string">
            <text:p>         █<text:span text:style-name="T19">█▉</text:span></text:p>
          </table:table-cell>
          <table:table-cell table:style-name="ce3903"/>
          <table:table-cell table:style-name="ce3931" office:value-type="string" calcext:value-type="string">
            <text:p>     <text:span text:style-name="T21">♋</text:span>    <text:span text:style-name="T75">███▊</text:span></text:p>
          </table:table-cell>
          <table:table-cell table:style-name="ce3963"/>
          <table:table-cell table:style-name="ce4019" office:value-type="string" calcext:value-type="string">
            <text:p>    <text:span text:style-name="T117"> </text:span><text:span text:style-name="T194">♌</text:span></text:p>
          </table:table-cell>
          <table:table-cell table:style-name="ce3845"/>
          <table:table-cell table:style-name="ce4065" office:value-type="string" calcext:value-type="string">
            <text:p>          █<text:span text:style-name="T19">▉</text:span></text:p>
          </table:table-cell>
          <table:table-cell table:style-name="ce3759"/>
          <table:table-cell table:style-name="ce3658"/>
          <table:table-cell table:style-name="ce4132" office:value-type="string" calcext:value-type="string">
            <text:p>      <text:span text:style-name="T21">♍</text:span></text:p>
          </table:table-cell>
          <table:table-cell table:style-name="ce337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082"/>
          <table:table-cell table:style-name="ce3172"/>
          <table:table-cell table:style-name="ce3232" office:value-type="string" calcext:value-type="string">
            <text:p>    <text:span text:style-name="T21">♌</text:span>      <text:span text:style-name="T77">█▊</text:span></text:p>
          </table:table-cell>
          <table:table-cell table:style-name="ce3316"/>
          <table:table-cell table:style-name="ce3378" office:value-type="string" calcext:value-type="string">
            <text:p>   <text:span text:style-name="T21">♋</text:span></text:p>
          </table:table-cell>
          <table:table-cell table:style-name="ce3086"/>
          <table:table-cell table:style-name="ce3483"/>
          <table:table-cell table:style-name="ce3538" office:value-type="string" calcext:value-type="string">
            <text:p>        <text:span text:style-name="T19">►</text:span></text:p>
          </table:table-cell>
          <table:table-cell table:style-name="ce3086"/>
          <table:table-cell table:style-name="ce3661"/>
          <table:table-cell table:style-name="ce3711" office:value-type="string" calcext:value-type="string">
            <text:p><text:span text:style-name="T28">  </text:span><text:span text:style-name="T43">♋</text:span><text:span text:style-name="T28"> </text:span>              █<text:span text:style-name="T19">████</text:span></text:p>
          </table:table-cell>
          <table:table-cell table:style-name="ce3233"/>
          <table:table-cell table:style-name="ce3802" office:value-type="string" calcext:value-type="string">
            <text:p>   <text:span text:style-name="T26"> </text:span><text:span text:style-name="T27">♌</text:span></text:p>
          </table:table-cell>
          <table:table-cell table:style-name="ce3847"/>
          <table:table-cell table:style-name="ce3082" table:number-columns-repeated="4"/>
          <table:table-cell table:style-name="ce3855"/>
          <table:table-cell table:style-name="ce3082" table:number-columns-repeated="5"/>
          <table:table-cell table:style-name="ce3390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086" table:number-columns-repeated="5"/>
          <table:table-cell table:style-name="ce3102" office:value-type="string" calcext:value-type="string">
            <text:p><text:s text:c="16"/>◄</text:p>
          </table:table-cell>
          <table:table-cell table:style-name="ce3236"/>
          <table:table-cell table:style-name="ce3086"/>
          <table:table-cell table:style-name="ce3598"/>
          <table:table-cell table:style-name="ce3662"/>
          <table:table-cell table:style-name="ce3378" office:value-type="string" calcext:value-type="string">
            <text:p>       <text:span text:style-name="T21">♏</text:span></text:p>
          </table:table-cell>
          <table:table-cell table:style-name="ce3236"/>
          <table:table-cell table:style-name="ce3803" office:value-type="string" calcext:value-type="string">
            <text:p/>
          </table:table-cell>
          <table:table-cell table:style-name="ce3086"/>
          <table:table-cell table:style-name="ce3878" office:value-type="string" calcext:value-type="string">
            <text:p>238,1°</text:p>
          </table:table-cell>
          <table:table-cell table:style-name="ce3904" office:value-type="string" calcext:value-type="string">
            <text:p><text:span text:style-name="T99">►</text:span> </text:p>
          </table:table-cell>
          <table:table-cell table:style-name="ce3904"/>
          <table:table-cell table:style-name="ce3086" table:number-columns-repeated="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086" table:number-columns-repeated="3"/>
          <table:table-cell table:style-name="ce3236"/>
          <table:table-cell table:style-name="ce3086" table:number-columns-repeated="6"/>
          <table:table-cell table:style-name="ce3661" office:value-type="string" calcext:value-type="string">
            <text:p>  <text:span text:style-name="T21">♓</text:span></text:p>
          </table:table-cell>
          <table:table-cell table:style-name="ce3236" office:value-type="string" calcext:value-type="string">
            <text:p><text:s/></text:p>
          </table:table-cell>
          <table:table-cell table:style-name="ce3086" table:number-columns-repeated="2"/>
          <table:table-cell table:style-name="ce3236" office:value-type="string" calcext:value-type="string">
            <text:p>             <text:span text:style-name="T19">◄</text:span></text:p>
          </table:table-cell>
          <table:table-cell table:style-name="ce3236"/>
          <table:table-cell table:style-name="ce3086"/>
          <table:table-cell table:style-name="ce3961"/>
          <table:table-cell table:style-name="ce4020"/>
          <table:table-cell table:style-name="ce3086" table:number-columns-repeated="5"/>
          <table:table-cell table:style-name="ce3236" office:value-type="string" calcext:value-type="string">
            <text:p>          <text:span text:style-name="T19">►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080" table:number-columns-repeated="10"/>
          <table:table-cell table:style-name="ce3712" office:value-type="string" calcext:value-type="string">
            <text:p><text:span text:style-name="T21">♒</text:span> </text:p>
          </table:table-cell>
          <table:table-cell table:style-name="ce3079" office:value-type="string" calcext:value-type="string">
            <text:p>            <text:span text:style-name="T19">◄</text:span></text:p>
          </table:table-cell>
          <table:table-cell table:style-name="ce3079"/>
          <table:table-cell table:style-name="ce3080" table:number-columns-repeated="5"/>
          <table:table-cell table:style-name="ce4021"/>
          <table:table-cell table:style-name="ce3080" table:number-columns-repeated="2"/>
          <table:table-cell table:style-name="ce3312"/>
          <table:table-cell table:style-name="ce3079" office:value-type="string" calcext:value-type="string">
            <text:p>  <text:span text:style-name="T19">►</text:span></text:p>
          </table:table-cell>
          <table:table-cell table:style-name="ce3080" table:number-columns-repeated="2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♇</text:p>
          </table:table-cell>
          <table:table-cell table:style-name="ce3082" table:number-columns-repeated="8"/>
          <table:table-cell table:style-name="ce3599" office:value-type="string" calcext:value-type="string">
            <text:p>◄</text:p>
          </table:table-cell>
          <table:table-cell table:style-name="ce3082"/>
          <table:table-cell table:style-name="ce3713" office:value-type="string" calcext:value-type="string">
            <text:p> <text:span text:style-name="T21">♐</text:span></text:p>
          </table:table-cell>
          <table:table-cell table:style-name="ce3228"/>
          <table:table-cell table:style-name="ce3082" table:number-columns-repeated="6"/>
          <table:table-cell table:style-name="ce3228" office:value-type="string" calcext:value-type="string">
            <text:p>        <text:span text:style-name="T19">►</text:span></text:p>
          </table:table-cell>
          <table:table-cell table:style-name="ce3082" table:number-columns-repeated="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792" office:value-type="float" office:value="2016" calcext:value-type="float">
            <text:p>2016</text:p>
          </table:table-cell>
          <table:table-cell table:style-name="ce2807" office:value-type="float" office:value="0.66" calcext:value-type="float">
            <text:p>0,66</text:p>
          </table:table-cell>
          <table:table-cell table:style-name="ce2927"/>
          <table:table-cell table:style-name="ce2903" office:value-type="float" office:value="50.5" calcext:value-type="float">
            <text:p>50,5</text:p>
          </table:table-cell>
          <table:table-cell table:style-name="ce2807" office:value-type="float" office:value="3.56" calcext:value-type="float">
            <text:p>3,56</text:p>
          </table:table-cell>
          <table:table-cell table:style-name="ce2903" office:value-type="float" office:value="59" calcext:value-type="float">
            <text:p>59</text:p>
          </table:table-cell>
          <table:table-cell table:style-name="ce2807" office:value-type="float" office:value="4.56" calcext:value-type="float">
            <text:p>4,56</text:p>
          </table:table-cell>
          <table:table-cell table:style-name="ce2903" office:value-type="float" office:value="37" calcext:value-type="float">
            <text:p>37</text:p>
          </table:table-cell>
          <table:table-cell table:style-name="ce2807" office:value-type="float" office:value="8.7" calcext:value-type="float">
            <text:p>8,7</text:p>
          </table:table-cell>
          <table:table-cell table:style-name="ce2903" office:value-type="float" office:value="32" calcext:value-type="float">
            <text:p>32</text:p>
          </table:table-cell>
          <table:table-cell table:style-name="ce2807" office:value-type="float" office:value="15.02" calcext:value-type="float">
            <text:p>15,02</text:p>
          </table:table-cell>
          <table:table-cell table:style-name="ce2903" office:value-type="float" office:value="38.5" calcext:value-type="float">
            <text:p>38,5</text:p>
          </table:table-cell>
          <table:table-cell table:style-name="ce2807" office:value-type="float" office:value="18.57" calcext:value-type="float">
            <text:p>18,57</text:p>
          </table:table-cell>
          <table:table-cell table:style-name="ce2903" office:value-type="float" office:value="87.5" calcext:value-type="float">
            <text:p>87,5</text:p>
          </table:table-cell>
          <table:table-cell table:style-name="ce2898" office:value-type="float" office:value="20.28" calcext:value-type="float">
            <text:p>20,28</text:p>
          </table:table-cell>
          <table:table-cell table:style-name="ce2903" office:value-type="float" office:value="55" calcext:value-type="float">
            <text:p>55</text:p>
          </table:table-cell>
          <table:table-cell table:style-name="ce2807" office:value-type="float" office:value="18.73" calcext:value-type="float">
            <text:p>18,73</text:p>
          </table:table-cell>
          <table:table-cell table:style-name="ce2903" office:value-type="float" office:value="38" calcext:value-type="float">
            <text:p>38</text:p>
          </table:table-cell>
          <table:table-cell table:style-name="ce3964" office:value-type="float" office:value="18.1" calcext:value-type="float">
            <text:p>18,1</text:p>
          </table:table-cell>
          <table:table-cell table:style-name="ce2903" office:value-type="float" office:value="35" calcext:value-type="float">
            <text:p>35</text:p>
          </table:table-cell>
          <table:table-cell table:style-name="ce2807" office:value-type="float" office:value="9.18" calcext:value-type="float">
            <text:p>9,18</text:p>
          </table:table-cell>
          <table:table-cell table:style-name="ce2903" office:value-type="float" office:value="95" calcext:value-type="float">
            <text:p>95</text:p>
          </table:table-cell>
          <table:table-cell table:style-name="ce2807" office:value-type="float" office:value="4.04" calcext:value-type="float">
            <text:p>4,04</text:p>
          </table:table-cell>
          <table:table-cell table:style-name="ce2903" office:value-type="float" office:value="55" calcext:value-type="float">
            <text:p>55</text:p>
          </table:table-cell>
          <table:table-cell table:style-name="ce2807" office:value-type="float" office:value="2.2" calcext:value-type="float">
            <text:p>2,2</text:p>
          </table:table-cell>
          <table:table-cell table:style-name="ce2903" office:value-type="float" office:value="28" calcext:value-type="float">
            <text:p>28</text:p>
          </table:table-cell>
          <table:table-cell table:style-name="ce2929" table:formula="of:=AVERAGE([.B186];[.E186];[.G186];[.I186];[.K186];[.M186];[.O186];[.Q186];[.S186];[.U186];[.W186];[.Y186])" office:value-type="float" office:value="10.3" calcext:value-type="float">
            <text:p>10,3</text:p>
          </table:table-cell>
          <table:table-cell table:style-name="ce2903" table:formula="of:=SUM([.D186];[.F186];[.H186];[.J186];[.L186];[.N186];[.P186];[.R186];[.T186];[.V186];[.X186];[.Z186])" office:value-type="float" office:value="610.5" calcext:value-type="float">
            <text:p>610,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67" office:value-type="string" calcext:value-type="string">
            <text:p>☿ </text:p>
          </table:table-cell>
          <table:table-cell table:style-name="ce3087" office:value-type="string" calcext:value-type="string">
            <text:p> <text:span text:style-name="T26">   </text:span><text:span text:style-name="T48">◄</text:span>   ███▍<text:span text:style-name="T26">   </text:span><text:span text:style-name="T48">►</text:span></text:p>
          </table:table-cell>
          <table:table-cell table:style-name="ce3173"/>
          <table:table-cell table:style-name="ce3228"/>
          <table:table-cell table:style-name="ce3317" office:value-type="string" calcext:value-type="string">
            <text:p>          █<text:span text:style-name="T19">█      ██</text:span></text:p>
          </table:table-cell>
          <table:table-cell table:style-name="ce3376"/>
          <table:table-cell table:style-name="ce3437"/>
          <table:table-cell table:style-name="ce3484" office:value-type="string" calcext:value-type="string">
            <text:p><text:s text:c="2"/>██████</text:p>
          </table:table-cell>
          <table:table-cell table:style-name="ce3539"/>
          <table:table-cell table:style-name="ce3600" office:value-type="string" calcext:value-type="string">
            <text:p><text:span text:style-name="T85">            █</text:span><text:span text:style-name="T86">◄</text:span><text:span text:style-name="T149">▉</text:span></text:p>
          </table:table-cell>
          <table:table-cell table:style-name="ce3600"/>
          <table:table-cell table:style-name="ce3131" office:value-type="string" calcext:value-type="string">
            <text:p>    <text:span text:style-name="T26"> </text:span><text:span text:style-name="T48">►</text:span>   █<text:span text:style-name="T19">███</text:span></text:p>
          </table:table-cell>
          <table:table-cell table:style-name="ce3759"/>
          <table:table-cell table:style-name="ce3804"/>
          <table:table-cell table:style-name="ce3501" office:value-type="string" calcext:value-type="string">
            <text:p>           ███<text:span text:style-name="T19">█</text:span></text:p>
          </table:table-cell>
          <table:table-cell table:style-name="ce3233"/>
          <table:table-cell table:style-name="ce3228"/>
          <table:table-cell table:style-name="ce3932" office:value-type="string" calcext:value-type="string">
            <text:p><text:span text:style-name="T34">    </text:span><text:span text:style-name="T199">█</text:span><text:span text:style-name="T200">███</text:span><text:span text:style-name="T201">◄</text:span><text:span text:style-name="T200">█████</text:span></text:p>
          </table:table-cell>
          <table:table-cell table:style-name="ce3600"/>
          <table:table-cell table:style-name="ce3603" office:value-type="string" calcext:value-type="string">
            <text:p>    ►    <text:span text:style-name="T77">███</text:span></text:p>
          </table:table-cell>
          <table:table-cell table:style-name="ce3434"/>
          <table:table-cell table:style-name="ce3098"/>
          <table:table-cell table:style-name="ce3766" office:value-type="string" calcext:value-type="string">
            <text:p>          █<text:span text:style-name="T19">██▊   ██</text:span></text:p>
          </table:table-cell>
          <table:table-cell table:style-name="ce3236"/>
          <table:table-cell table:style-name="ce4133"/>
          <table:table-cell table:style-name="ce3603" office:value-type="string" calcext:value-type="string">
            <text:p><text:s text:c="2"/>◄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088" office:value-type="string" calcext:value-type="string">
            <text:p>         █<text:span text:style-name="T19">███</text:span></text:p>
          </table:table-cell>
          <table:table-cell table:style-name="ce3173"/>
          <table:table-cell table:style-name="ce3233"/>
          <table:table-cell table:style-name="ce3228"/>
          <table:table-cell table:style-name="ce3379" office:value-type="string" calcext:value-type="string">
            <text:p>          █<text:span text:style-name="T19">███▋</text:span></text:p>
          </table:table-cell>
          <table:table-cell table:style-name="ce3438"/>
          <table:table-cell table:style-name="ce3092"/>
          <table:table-cell table:style-name="ce3091"/>
          <table:table-cell table:style-name="ce3601"/>
          <table:table-cell table:style-name="ce3131" office:value-type="string" calcext:value-type="string">
            <text:p>         █<text:span text:style-name="T19">█▉</text:span></text:p>
          </table:table-cell>
          <table:table-cell table:style-name="ce3434"/>
          <table:table-cell table:style-name="ce3098"/>
          <table:table-cell table:style-name="ce3380" office:value-type="string" calcext:value-type="string">
            <text:p><text:s text:c="2"/>████████</text:p>
          </table:table-cell>
          <table:table-cell table:style-name="ce3848"/>
          <table:table-cell table:style-name="ce3720" office:value-type="string" calcext:value-type="string">
            <text:p>          █<text:span text:style-name="T19">██</text:span></text:p>
          </table:table-cell>
          <table:table-cell table:style-name="ce3228"/>
          <table:table-cell table:style-name="ce3240" office:value-type="string" calcext:value-type="string">
            <text:p>         ██<text:span text:style-name="T19">█</text:span></text:p>
          </table:table-cell>
          <table:table-cell table:style-name="ce3376"/>
          <table:table-cell table:style-name="ce4022" office:value-type="string" calcext:value-type="string">
            <text:p>           <text:span text:style-name="T165">█</text:span></text:p>
          </table:table-cell>
          <table:table-cell table:style-name="ce3079"/>
          <table:table-cell table:style-name="ce3091"/>
          <table:table-cell table:style-name="ce4023" office:value-type="string" calcext:value-type="string">
            <text:p><text:s text:c="9"/>███▎</text:p>
          </table:table-cell>
          <table:table-cell table:style-name="ce3686"/>
          <table:table-cell table:style-name="ce3240" office:value-type="string" calcext:value-type="string">
            <text:p>    █<text:span text:style-name="T19">███</text:span></text:p>
          </table:table-cell>
          <table:table-cell table:style-name="ce337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089" office:value-type="string" calcext:value-type="string">
            <text:p>   <text:span text:style-name="T28"> </text:span><text:span text:style-name="T43">♍</text:span>      <text:span text:style-name="T49">████</text:span></text:p>
          </table:table-cell>
          <table:table-cell table:style-name="ce3173"/>
          <table:table-cell table:style-name="ce3234"/>
          <table:table-cell table:style-name="ce3079" office:value-type="string" calcext:value-type="string">
            <text:p>    <text:span text:style-name="T21">♎</text:span></text:p>
          </table:table-cell>
          <table:table-cell table:style-name="ce3092"/>
          <table:table-cell table:style-name="ce3236" office:value-type="string" calcext:value-type="string">
            <text:p>     <text:span text:style-name="T21">♏</text:span></text:p>
          </table:table-cell>
          <table:table-cell table:style-name="ce3236" table:number-columns-repeated="2"/>
          <table:table-cell table:style-name="ce3102" office:value-type="string" calcext:value-type="string">
            <text:p><text:s/>◄</text:p>
          </table:table-cell>
          <table:table-cell table:style-name="ce3236"/>
          <table:table-cell table:style-name="ce3714" office:value-type="string" calcext:value-type="string">
            <text:p>          █<text:span text:style-name="T19">▉  </text:span><text:span text:style-name="T21">♎</text:span><text:span text:style-name="T140"> </text:span></text:p>
          </table:table-cell>
          <table:table-cell table:style-name="ce3760"/>
          <table:table-cell table:style-name="ce3761" office:value-type="string" calcext:value-type="string">
            <text:p><text:s text:c="12"/>►</text:p>
          </table:table-cell>
          <table:table-cell table:style-name="ce3079"/>
          <table:table-cell table:style-name="ce3501" office:value-type="string" calcext:value-type="string">
            <text:p><text:s text:c="11"/>██</text:p>
          </table:table-cell>
          <table:table-cell table:style-name="ce3236"/>
          <table:table-cell table:style-name="ce3236" office:value-type="string" calcext:value-type="string">
            <text:p>   <text:span text:style-name="T21">♏</text:span> </text:p>
          </table:table-cell>
          <table:table-cell table:style-name="ce3091"/>
          <table:table-cell table:style-name="ce4023" office:value-type="string" calcext:value-type="string">
            <text:p><text:s text:c="8"/>███</text:p>
          </table:table-cell>
          <table:table-cell table:style-name="ce3228"/>
          <table:table-cell table:style-name="ce3228" office:value-type="string" calcext:value-type="string">
            <text:p>    <text:span text:style-name="T21">♐</text:span></text:p>
          </table:table-cell>
          <table:table-cell table:style-name="ce4025" office:value-type="string" calcext:value-type="string">
            <text:p>      █<text:span text:style-name="T19">██▉</text:span></text:p>
          </table:table-cell>
          <table:table-cell table:style-name="ce3376"/>
          <table:table-cell table:style-name="ce3376" office:value-type="string" calcext:value-type="string">
            <text:p>   <text:span text:style-name="T21">♑</text:span></text:p>
          </table:table-cell>
          <table:table-cell table:style-name="ce3754" office:value-type="string" calcext:value-type="string">
            <text:p> <text:span text:style-name="T21">♒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090" office:value-type="string" calcext:value-type="string">
            <text:p>██   <text:span text:style-name="T32">◄</text:span><text:span text:style-name="T19">   ███</text:span></text:p>
          </table:table-cell>
          <table:table-cell table:style-name="ce3093"/>
          <table:table-cell table:style-name="ce3235"/>
          <table:table-cell table:style-name="ce3318" office:value-type="string" calcext:value-type="string">
            <text:p> <text:span text:style-name="T21">♌</text:span></text:p>
          </table:table-cell>
          <table:table-cell table:style-name="ce3093" table:number-columns-repeated="5"/>
          <table:table-cell table:style-name="ce3228" office:value-type="string" calcext:value-type="string">
            <text:p>         <text:span text:style-name="T19">►</text:span></text:p>
          </table:table-cell>
          <table:table-cell table:style-name="ce3228"/>
          <table:table-cell table:style-name="ce3093"/>
          <table:table-cell table:style-name="ce3805" office:value-type="string" calcext:value-type="string">
            <text:p>   <text:span text:style-name="T175"> </text:span><text:span text:style-name="T176">♌</text:span></text:p>
          </table:table-cell>
          <table:table-cell table:style-name="ce3082"/>
          <table:table-cell table:style-name="ce3131" office:value-type="string" calcext:value-type="string">
            <text:p>         █<text:span text:style-name="T19">██▉</text:span></text:p>
          </table:table-cell>
          <table:table-cell table:style-name="ce3905"/>
          <table:table-cell table:style-name="ce3933"/>
          <table:table-cell table:style-name="ce3965" office:value-type="string" calcext:value-type="string">
            <text:p>    <text:span text:style-name="T28"> </text:span><text:span text:style-name="T43">♍</text:span></text:p>
          </table:table-cell>
          <table:table-cell table:style-name="ce4024" table:number-columns-repeated="7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091" table:number-columns-repeated="5"/>
          <table:table-cell table:style-name="ce3236"/>
          <table:table-cell table:style-name="ce3102" office:value-type="string" calcext:value-type="string">
            <text:p><text:s text:c="12"/>◄</text:p>
          </table:table-cell>
          <table:table-cell table:style-name="ce3236"/>
          <table:table-cell table:style-name="ce3091" table:number-columns-repeated="4"/>
          <table:table-cell table:style-name="ce3378" office:value-type="string" calcext:value-type="string">
            <text:p>    <text:span text:style-name="T21">♏</text:span> </text:p>
          </table:table-cell>
          <table:table-cell table:style-name="ce3091" table:number-columns-repeated="2"/>
          <table:table-cell table:style-name="ce3102" office:value-type="string" calcext:value-type="string">
            <text:p><text:s text:c="14"/>►</text:p>
          </table:table-cell>
          <table:table-cell table:style-name="ce3236"/>
          <table:table-cell table:style-name="ce3091" table:number-columns-repeated="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091" table:number-columns-repeated="2"/>
          <table:table-cell table:style-name="ce3236" table:number-columns-repeated="2"/>
          <table:table-cell table:style-name="ce3091" table:number-columns-repeated="3"/>
          <table:table-cell table:style-name="ce3236"/>
          <table:table-cell table:style-name="ce3091" table:number-columns-repeated="4"/>
          <table:table-cell table:style-name="ce3378" office:value-type="string" calcext:value-type="string">
            <text:p>  <text:span text:style-name="T21">♓</text:span></text:p>
          </table:table-cell>
          <table:table-cell table:style-name="ce3091"/>
          <table:table-cell table:style-name="ce3102" office:value-type="string" calcext:value-type="string">
            <text:p><text:s text:c="15"/>◄</text:p>
          </table:table-cell>
          <table:table-cell table:style-name="ce3236"/>
          <table:table-cell table:style-name="ce3091" table:number-columns-repeated="8"/>
          <table:table-cell table:style-name="ce3102" office:value-type="string" calcext:value-type="string">
            <text:p><text:s text:c="11"/>►</text:p>
          </table:table-cell>
          <table:table-cell table:style-name="ce4196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092" table:number-columns-repeated="4"/>
          <table:table-cell table:style-name="ce3079"/>
          <table:table-cell table:style-name="ce3092" table:number-columns-repeated="6"/>
          <table:table-cell table:style-name="ce3761" office:value-type="string" calcext:value-type="string">
            <text:p><text:s text:c="16"/>◄</text:p>
          </table:table-cell>
          <table:table-cell table:style-name="ce3799"/>
          <table:table-cell table:style-name="ce3849" office:value-type="string" calcext:value-type="string">
            <text:p>  <text:span text:style-name="T21">♒</text:span></text:p>
          </table:table-cell>
          <table:table-cell table:style-name="ce3079"/>
          <table:table-cell table:style-name="ce3092" table:number-columns-repeated="7"/>
          <table:table-cell table:style-name="ce3761" office:value-type="string" calcext:value-type="string">
            <text:p><text:s text:c="3"/>►</text:p>
          </table:table-cell>
          <table:table-cell table:style-name="ce3079"/>
          <table:table-cell table:style-name="ce3092"/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6" office:value-type="string" calcext:value-type="string">
            <text:p><text:s text:c="3"/>♇</text:p>
          </table:table-cell>
          <table:table-cell table:style-name="ce3093" table:number-columns-repeated="8"/>
          <table:table-cell table:style-name="ce3228" office:value-type="string" calcext:value-type="string">
            <text:p>  <text:span text:style-name="T19">◄</text:span></text:p>
          </table:table-cell>
          <table:table-cell table:style-name="ce3093" table:number-columns-repeated="3"/>
          <table:table-cell table:style-name="ce3800" office:value-type="string" calcext:value-type="string">
            <text:p>   <text:span text:style-name="T21">♐</text:span> </text:p>
          </table:table-cell>
          <table:table-cell table:style-name="ce3093" table:number-columns-repeated="5"/>
          <table:table-cell table:style-name="ce3228" office:value-type="string" calcext:value-type="string">
            <text:p>           <text:span text:style-name="T19">►</text:span></text:p>
          </table:table-cell>
          <table:table-cell table:style-name="ce3093" table:number-columns-repeated="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77" office:value-type="float" office:value="2017" calcext:value-type="float">
            <text:p>2017</text:p>
          </table:table-cell>
          <table:table-cell table:style-name="ce3094" office:value-type="float" office:value="-2.07" calcext:value-type="float">
            <text:p>-2,07</text:p>
          </table:table-cell>
          <table:table-cell table:style-name="ce3174"/>
          <table:table-cell table:style-name="ce3237" office:value-type="float" office:value="53.5" calcext:value-type="float">
            <text:p>53,5</text:p>
          </table:table-cell>
          <table:table-cell table:style-name="ce3319" office:value-type="float" office:value="2.94" calcext:value-type="float">
            <text:p>2,94</text:p>
          </table:table-cell>
          <table:table-cell table:style-name="ce3237" office:value-type="float" office:value="34.5" calcext:value-type="float">
            <text:p>34,5</text:p>
          </table:table-cell>
          <table:table-cell table:style-name="ce3319" office:value-type="float" office:value="7.74" calcext:value-type="float">
            <text:p>7,74</text:p>
          </table:table-cell>
          <table:table-cell table:style-name="ce3237" office:value-type="float" office:value="55.5" calcext:value-type="float">
            <text:p>55,5</text:p>
          </table:table-cell>
          <table:table-cell table:style-name="ce3319" office:value-type="float" office:value="8.54" calcext:value-type="float">
            <text:p>8,54</text:p>
          </table:table-cell>
          <table:table-cell table:style-name="ce3237" office:value-type="float" office:value="39" calcext:value-type="float">
            <text:p>39</text:p>
          </table:table-cell>
          <table:table-cell table:style-name="ce3319" office:value-type="float" office:value="15.12" calcext:value-type="float">
            <text:p>15,12</text:p>
          </table:table-cell>
          <table:table-cell table:style-name="ce3237" office:value-type="float" office:value="18.5" calcext:value-type="float">
            <text:p>18,5</text:p>
          </table:table-cell>
          <table:table-cell table:style-name="ce3319" office:value-type="float" office:value="18.23" calcext:value-type="float">
            <text:p>18,23</text:p>
          </table:table-cell>
          <table:table-cell table:style-name="ce3237" office:value-type="float" office:value="68.5" calcext:value-type="float">
            <text:p>68,5</text:p>
          </table:table-cell>
          <table:table-cell table:style-name="ce3319" office:value-type="float" office:value="18.97" calcext:value-type="float">
            <text:p>18,97</text:p>
          </table:table-cell>
          <table:table-cell table:style-name="ce3237" office:value-type="float" office:value="114.5" calcext:value-type="float">
            <text:p>114,5</text:p>
          </table:table-cell>
          <table:table-cell table:style-name="ce3319" office:value-type="float" office:value="18.74" calcext:value-type="float">
            <text:p>18,74</text:p>
          </table:table-cell>
          <table:table-cell table:style-name="ce3237" office:value-type="float" office:value="79.5" calcext:value-type="float">
            <text:p>79,5</text:p>
          </table:table-cell>
          <table:table-cell table:style-name="ce3319" office:value-type="float" office:value="13.37" calcext:value-type="float">
            <text:p>13,37</text:p>
          </table:table-cell>
          <table:table-cell table:style-name="ce3237" office:value-type="float" office:value="40" calcext:value-type="float">
            <text:p>40</text:p>
          </table:table-cell>
          <table:table-cell table:style-name="ce3319" office:value-type="float" office:value="12.06" calcext:value-type="float">
            <text:p>12,06</text:p>
          </table:table-cell>
          <table:table-cell table:style-name="ce3237" office:value-type="float" office:value="76.5" calcext:value-type="float">
            <text:p>76,5</text:p>
          </table:table-cell>
          <table:table-cell table:style-name="ce3319" office:value-type="float" office:value="5.82" calcext:value-type="float">
            <text:p>5,82</text:p>
          </table:table-cell>
          <table:table-cell table:style-name="ce3237" office:value-type="float" office:value="63.5" calcext:value-type="float">
            <text:p>63,5</text:p>
          </table:table-cell>
          <table:table-cell table:style-name="ce3319" office:value-type="float" office:value="3.48" calcext:value-type="float">
            <text:p>3,48</text:p>
          </table:table-cell>
          <table:table-cell table:style-name="ce3237" office:value-type="float" office:value="41" calcext:value-type="float">
            <text:p>41</text:p>
          </table:table-cell>
          <table:table-cell table:style-name="ce4198" table:formula="of:=AVERAGE([.B195];[.E195];[.G195];[.I195];[.K195];[.M195];[.O195];[.Q195];[.S195];[.U195];[.W195];[.Y195])" office:value-type="float" office:value="10.245" calcext:value-type="float">
            <text:p>10,25</text:p>
          </table:table-cell>
          <table:table-cell table:style-name="ce3241" table:formula="of:=SUM([.D195];[.F195];[.H195];[.J195];[.L195];[.N195];[.P195];[.R195];[.T195];[.V195];[.X195];[.Z195])" office:value-type="float" office:value="684.5" calcext:value-type="float">
            <text:p>684,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78" office:value-type="string" calcext:value-type="string">
            <text:p><text:s/>☿</text:p>
          </table:table-cell>
          <table:table-cell table:style-name="ce3095" office:value-type="string" calcext:value-type="string">
            <text:p><text:span text:style-name="T36">       </text:span><text:span text:style-name="T37">►</text:span></text:p>
          </table:table-cell>
          <table:table-cell table:style-name="ce3175"/>
          <table:table-cell table:style-name="ce3131" office:value-type="string" calcext:value-type="string">
            <text:p>          █<text:span text:style-name="T19">██</text:span></text:p>
          </table:table-cell>
          <table:table-cell table:style-name="ce3320"/>
          <table:table-cell table:style-name="ce3380" office:value-type="string" calcext:value-type="string">
            <text:p>        ███<text:span text:style-name="T19">██</text:span></text:p>
          </table:table-cell>
          <table:table-cell table:style-name="ce3439"/>
          <table:table-cell table:style-name="ce3485"/>
          <table:table-cell table:style-name="ce3540" office:value-type="string" calcext:value-type="string">
            <text:p>         ◄ <text:span text:style-name="T77">███▉</text:span></text:p>
          </table:table-cell>
          <table:table-cell table:style-name="ce3602"/>
          <table:table-cell table:style-name="ce3102" office:value-type="string" calcext:value-type="string">
            <text:p><text:s/>►</text:p>
          </table:table-cell>
          <table:table-cell table:style-name="ce3082"/>
          <table:table-cell table:style-name="ce3762" office:value-type="string" calcext:value-type="string">
            <text:p><text:s text:c="2"/>██████▌</text:p>
          </table:table-cell>
          <table:table-cell table:style-name="ce3230"/>
          <table:table-cell table:style-name="ce3501" office:value-type="string" calcext:value-type="string">
            <text:p><text:s text:c="3"/>████▉</text:p>
          </table:table-cell>
          <table:table-cell table:style-name="ce3233"/>
          <table:table-cell table:style-name="ce3603" office:value-type="string" calcext:value-type="string">
            <text:p><text:s text:c="11"/>◄</text:p>
          </table:table-cell>
          <table:table-cell table:style-name="ce3228"/>
          <table:table-cell table:style-name="ce3603" office:value-type="string" calcext:value-type="string">
            <text:p><text:s text:c="2"/>►</text:p>
          </table:table-cell>
          <table:table-cell table:style-name="ce4025" office:value-type="string" calcext:value-type="string">
            <text:p>         █<text:span text:style-name="T19">██▎</text:span></text:p>
          </table:table-cell>
          <table:table-cell table:style-name="ce3376"/>
          <table:table-cell table:style-name="ce4066" office:value-type="string" calcext:value-type="string">
            <text:p>       █<text:span text:style-name="T19">███</text:span></text:p>
          </table:table-cell>
          <table:table-cell table:style-name="ce3848"/>
          <table:table-cell table:style-name="ce3236"/>
          <table:table-cell table:style-name="ce3968" office:value-type="string" calcext:value-type="string">
            <text:p><text:span text:style-name="T156">  ◄</text:span><text:span text:style-name="T186">███████  </text:span><text:span text:style-name="T229">►</text:span></text:p>
          </table:table-cell>
          <table:table-cell table:style-name="ce323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9" office:value-type="string" calcext:value-type="string">
            <text:p>♀</text:p>
          </table:table-cell>
          <table:table-cell table:style-name="ce3096"/>
          <table:table-cell table:style-name="ce3175"/>
          <table:table-cell table:style-name="ce3238" office:value-type="string" calcext:value-type="string">
            <text:p>         █<text:span text:style-name="T19">██</text:span></text:p>
          </table:table-cell>
          <table:table-cell table:style-name="ce3236"/>
          <table:table-cell table:style-name="ce3381" office:value-type="string" calcext:value-type="string">
            <text:p>    <text:span text:style-name="T21">♓</text:span></text:p>
          </table:table-cell>
          <table:table-cell table:style-name="ce3440" office:value-type="string" calcext:value-type="string">
            <text:p><text:s text:c="3"/>◄</text:p>
          </table:table-cell>
          <table:table-cell table:style-name="ce3102"/>
          <table:table-cell table:style-name="ce3102" office:value-type="string" calcext:value-type="string">
            <text:p><text:s text:c="14"/>►</text:p>
          </table:table-cell>
          <table:table-cell table:style-name="ce3236"/>
          <table:table-cell table:style-name="ce3091"/>
          <table:table-cell table:style-name="ce3088" office:value-type="string" calcext:value-type="string">
            <text:p>          █<text:span text:style-name="T19">██</text:span></text:p>
          </table:table-cell>
          <table:table-cell table:style-name="ce3763"/>
          <table:table-cell table:style-name="ce3224"/>
          <table:table-cell table:style-name="ce3376" table:number-columns-repeated="2"/>
          <table:table-cell table:style-name="ce3097" office:value-type="string" calcext:value-type="string">
            <text:p>          █<text:span text:style-name="T19">███▊</text:span></text:p>
          </table:table-cell>
          <table:table-cell table:style-name="ce3452"/>
          <table:table-cell table:style-name="ce3720" office:value-type="string" calcext:value-type="string">
            <text:p>         █<text:span text:style-name="T19">██▎</text:span></text:p>
          </table:table-cell>
          <table:table-cell table:style-name="ce3228"/>
          <table:table-cell table:style-name="ce3541" office:value-type="string" calcext:value-type="string">
            <text:p>        █<text:span text:style-name="T19">██</text:span></text:p>
          </table:table-cell>
          <table:table-cell table:style-name="ce3376" table:number-columns-repeated="2"/>
          <table:table-cell table:style-name="ce3079"/>
          <table:table-cell table:style-name="ce3088" office:value-type="string" calcext:value-type="string">
            <text:p>           █<text:span text:style-name="T19">███</text:span></text:p>
          </table:table-cell>
          <table:table-cell table:style-name="ce3233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80" office:value-type="string" calcext:value-type="string">
            <text:p>  <text:span text:style-name="T3"> </text:span><text:span text:style-name="T4">   ♂</text:span></text:p>
          </table:table-cell>
          <table:table-cell table:style-name="ce3097" office:value-type="string" calcext:value-type="string">
            <text:p>          █<text:span text:style-name="T19">█</text:span></text:p>
          </table:table-cell>
          <table:table-cell table:style-name="ce3175"/>
          <table:table-cell table:style-name="ce3239"/>
          <table:table-cell table:style-name="ce3236"/>
          <table:table-cell table:style-name="ce3382" office:value-type="string" calcext:value-type="string">
            <text:p>     <text:span text:style-name="T21">♓</text:span>     <text:span text:style-name="T75">████</text:span></text:p>
          </table:table-cell>
          <table:table-cell table:style-name="ce3233"/>
          <table:table-cell table:style-name="ce3228" office:value-type="string" calcext:value-type="string">
            <text:p>    <text:span text:style-name="T21">♈</text:span> </text:p>
          </table:table-cell>
          <table:table-cell table:style-name="ce3541" office:value-type="string" calcext:value-type="string">
            <text:p>          █<text:span text:style-name="T19">██</text:span></text:p>
          </table:table-cell>
          <table:table-cell table:style-name="ce3376"/>
          <table:table-cell table:style-name="ce3078" office:value-type="string" calcext:value-type="string">
            <text:p>     <text:span text:style-name="T21">♉</text:span> </text:p>
          </table:table-cell>
          <table:table-cell table:style-name="ce3321" office:value-type="string" calcext:value-type="string">
            <text:p>             <text:span text:style-name="T165">█</text:span><text:span text:style-name="T88">██</text:span></text:p>
          </table:table-cell>
          <table:table-cell table:style-name="ce3764"/>
          <table:table-cell table:style-name="ce3438" office:value-type="string" calcext:value-type="string">
            <text:p>   <text:span text:style-name="T28"> </text:span><text:span text:style-name="T43">♊</text:span> </text:p>
          </table:table-cell>
          <table:table-cell table:style-name="ce3097" office:value-type="string" calcext:value-type="string">
            <text:p>          █<text:span text:style-name="T19">█</text:span></text:p>
          </table:table-cell>
          <table:table-cell table:style-name="ce3848"/>
          <table:table-cell table:style-name="ce3906" office:value-type="string" calcext:value-type="string">
            <text:p>   <text:span text:style-name="T25"> </text:span><text:span text:style-name="T193">♋</text:span>    <text:span text:style-name="T72">██▊</text:span></text:p>
          </table:table-cell>
          <table:table-cell table:style-name="ce3233"/>
          <table:table-cell table:style-name="ce3093"/>
          <table:table-cell table:style-name="ce3082" office:value-type="string" calcext:value-type="string">
            <text:p>   <text:span text:style-name="T21">♌</text:span> </text:p>
          </table:table-cell>
          <table:table-cell table:style-name="ce4026" office:value-type="string" calcext:value-type="string">
            <text:p><text:s text:c="11"/>███</text:p>
          </table:table-cell>
          <table:table-cell table:style-name="ce3376"/>
          <table:table-cell table:style-name="ce3098"/>
          <table:table-cell table:style-name="ce3078" office:value-type="string" calcext:value-type="string">
            <text:p>   <text:span text:style-name="T11">♍</text:span> </text:p>
          </table:table-cell>
          <table:table-cell table:style-name="ce4134" office:value-type="string" calcext:value-type="string">
            <text:p>           <text:span text:style-name="T165">█</text:span><text:span text:style-name="T88">███</text:span></text:p>
          </table:table-cell>
          <table:table-cell table:style-name="ce343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81" office:value-type="string" calcext:value-type="string">
            <text:p><text:s text:c="5"/>♃</text:p>
          </table:table-cell>
          <table:table-cell table:style-name="ce3098" table:number-columns-repeated="3"/>
          <table:table-cell table:style-name="ce3321" office:value-type="string" calcext:value-type="string">
            <text:p><text:s text:c="5"/>◄</text:p>
          </table:table-cell>
          <table:table-cell table:style-name="ce3098" table:number-columns-repeated="2"/>
          <table:table-cell table:style-name="ce3486" office:value-type="string" calcext:value-type="string">
            <text:p> <text:span text:style-name="T11">♍</text:span></text:p>
          </table:table-cell>
          <table:table-cell table:style-name="ce3376" table:number-columns-repeated="2"/>
          <table:table-cell table:style-name="ce3078"/>
          <table:table-cell table:style-name="ce3098"/>
          <table:table-cell table:style-name="ce3321" office:value-type="string" calcext:value-type="string">
            <text:p><text:s text:c="10"/>►</text:p>
          </table:table-cell>
          <table:table-cell table:style-name="ce3376"/>
          <table:table-cell table:style-name="ce3078"/>
          <table:table-cell table:style-name="ce3098"/>
          <table:table-cell table:style-name="ce3907"/>
          <table:table-cell table:style-name="ce3934"/>
          <table:table-cell table:style-name="ce3966"/>
          <table:table-cell table:style-name="ce4024" table:number-columns-repeated="2"/>
          <table:table-cell table:style-name="ce3966"/>
          <table:table-cell table:style-name="ce3379" office:value-type="string" calcext:value-type="string">
            <text:p>          █<text:span text:style-name="T19">███</text:span></text:p>
          </table:table-cell>
          <table:table-cell table:style-name="ce3438"/>
          <table:table-cell table:style-name="ce4135" office:value-type="string" calcext:value-type="string">
            <text:p> <text:span text:style-name="T21">♎</text:span> </text:p>
          </table:table-cell>
          <table:table-cell table:style-name="ce402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82" office:value-type="string" calcext:value-type="string">
            <text:p><text:s text:c="6"/>♄</text:p>
          </table:table-cell>
          <table:table-cell table:style-name="ce3091" table:number-columns-repeated="4"/>
          <table:table-cell table:style-name="ce3236"/>
          <table:table-cell table:style-name="ce3091"/>
          <table:table-cell table:style-name="ce3487" office:value-type="string" calcext:value-type="string">
            <text:p>♏</text:p>
          </table:table-cell>
          <table:table-cell table:style-name="ce3236" office:value-type="string" calcext:value-type="string">
            <text:p>      <text:span text:style-name="T19">◄</text:span></text:p>
          </table:table-cell>
          <table:table-cell table:style-name="ce3236"/>
          <table:table-cell table:style-name="ce3091" table:number-columns-repeated="6"/>
          <table:table-cell table:style-name="ce3236"/>
          <table:table-cell table:style-name="ce3102" office:value-type="string" calcext:value-type="string">
            <text:p><text:s text:c="10"/>► </text:p>
          </table:table-cell>
          <table:table-cell table:style-name="ce3236"/>
          <table:table-cell table:style-name="ce3091"/>
          <table:table-cell table:style-name="ce4049" office:value-type="string" calcext:value-type="string">
            <text:p/>
          </table:table-cell>
          <table:table-cell table:style-name="ce3091" table:number-columns-repeated="2"/>
          <table:table-cell table:style-name="ce3088" office:value-type="string" calcext:value-type="string">
            <text:p>           █<text:span text:style-name="T19">█</text:span></text:p>
          </table:table-cell>
          <table:table-cell table:style-name="ce4136"/>
          <table:table-cell table:style-name="ce3318" office:value-type="string" calcext:value-type="string">
            <text:p> <text:span text:style-name="T21">♐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091" table:number-columns-repeated="4"/>
          <table:table-cell table:style-name="ce3236"/>
          <table:table-cell table:style-name="ce3091" table:number-columns-repeated="2"/>
          <table:table-cell table:style-name="ce3086" office:value-type="string" calcext:value-type="string">
            <text:p>  <text:span text:style-name="T21">♓</text:span></text:p>
          </table:table-cell>
          <table:table-cell table:style-name="ce3236"/>
          <table:table-cell table:style-name="ce3091" table:number-columns-repeated="6"/>
          <table:table-cell table:style-name="ce3102" office:value-type="string" calcext:value-type="string">
            <text:p><text:s text:c="2"/>◄</text:p>
          </table:table-cell>
          <table:table-cell table:style-name="ce3236"/>
          <table:table-cell table:style-name="ce3091" table:number-columns-repeated="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83" office:value-type="string" calcext:value-type="string">
            <text:p><text:s text:c="6"/>♆</text:p>
          </table:table-cell>
          <table:table-cell table:style-name="ce3099" table:number-columns-repeated="7"/>
          <table:table-cell table:style-name="ce3135" office:value-type="string" calcext:value-type="string">
            <text:p>   <text:span text:style-name="T21">♒</text:span></text:p>
          </table:table-cell>
          <table:table-cell table:style-name="ce3099" table:number-columns-repeated="3"/>
          <table:table-cell table:style-name="ce3135"/>
          <table:table-cell table:style-name="ce3806" office:value-type="string" calcext:value-type="string">
            <text:p><text:s text:c="2"/>◄</text:p>
          </table:table-cell>
          <table:table-cell table:style-name="ce3135"/>
          <table:table-cell table:style-name="ce3099" table:number-columns-repeated="8"/>
          <table:table-cell table:style-name="ce4073" office:value-type="string" calcext:value-type="string">
            <text:p><text:s text:c="7"/>► <text:s text:c="3"/></text:p>
          </table:table-cell>
          <table:table-cell table:style-name="ce3135"/>
          <table:table-cell table:style-name="ce3099"/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82" office:value-type="string" calcext:value-type="string">
            <text:p><text:s text:c="6"/>♇</text:p>
          </table:table-cell>
          <table:table-cell table:style-name="ce3093"/>
          <table:table-cell table:style-name="ce3175"/>
          <table:table-cell table:style-name="ce3093" table:number-columns-repeated="5"/>
          <table:table-cell table:style-name="ce3228" office:value-type="string" calcext:value-type="string">
            <text:p>   <text:span text:style-name="T21">♐</text:span></text:p>
          </table:table-cell>
          <table:table-cell table:style-name="ce3603" office:value-type="string" calcext:value-type="string">
            <text:p><text:s text:c="4"/>◄</text:p>
          </table:table-cell>
          <table:table-cell table:style-name="ce3228"/>
          <table:table-cell table:style-name="ce3093" table:number-columns-repeated="8"/>
          <table:table-cell table:style-name="ce3603" office:value-type="string" calcext:value-type="string">
            <text:p><text:s text:c="12"/>►</text:p>
          </table:table-cell>
          <table:table-cell table:style-name="ce3228"/>
          <table:table-cell table:style-name="ce3093" table:number-columns-repeated="5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77" office:value-type="float" office:value="2018" calcext:value-type="float">
            <text:p>2018</text:p>
          </table:table-cell>
          <table:table-cell table:style-name="ce3100" office:value-type="float" office:value="4.23" calcext:value-type="float">
            <text:p>4,23</text:p>
          </table:table-cell>
          <table:table-cell table:style-name="ce3174"/>
          <table:table-cell table:style-name="ce3237" office:value-type="float" office:value="46" calcext:value-type="float">
            <text:p>46</text:p>
          </table:table-cell>
          <table:table-cell table:style-name="ce3322" office:value-type="float" office:value="-1.46" calcext:value-type="float">
            <text:p>-1,46</text:p>
          </table:table-cell>
          <table:table-cell table:style-name="ce3237" office:value-type="float" office:value="4.5" calcext:value-type="float">
            <text:p>4,5</text:p>
          </table:table-cell>
          <table:table-cell table:style-name="ce3319" office:value-type="float" office:value="2.57" calcext:value-type="float">
            <text:p>2,57</text:p>
          </table:table-cell>
          <table:table-cell table:style-name="ce3237" office:value-type="float" office:value="52" calcext:value-type="float">
            <text:p>52</text:p>
          </table:table-cell>
          <table:table-cell table:style-name="ce3319" office:value-type="float" office:value="13.57" calcext:value-type="float">
            <text:p>13,57</text:p>
          </table:table-cell>
          <table:table-cell table:style-name="ce3237" office:value-type="float" office:value="42.5" calcext:value-type="float">
            <text:p>42,5</text:p>
          </table:table-cell>
          <table:table-cell table:style-name="ce3319" office:value-type="float" office:value="17.15" calcext:value-type="float">
            <text:p>17,15</text:p>
          </table:table-cell>
          <table:table-cell table:style-name="ce3237" office:value-type="float" office:value="16.5" calcext:value-type="float">
            <text:p>16,5</text:p>
          </table:table-cell>
          <table:table-cell table:style-name="ce3319" office:value-type="float" office:value="19.31" calcext:value-type="float">
            <text:p>19,31</text:p>
          </table:table-cell>
          <table:table-cell table:style-name="ce3237" office:value-type="float" office:value="31.5" calcext:value-type="float">
            <text:p>31,5</text:p>
          </table:table-cell>
          <table:table-cell table:style-name="ce3850" office:value-type="float" office:value="21.13" calcext:value-type="float">
            <text:p>21,13</text:p>
          </table:table-cell>
          <table:table-cell table:style-name="ce3237" office:value-type="float" office:value="25" calcext:value-type="float">
            <text:p>25</text:p>
          </table:table-cell>
          <table:table-cell table:style-name="ce3850" office:value-type="float" office:value="21.75" calcext:value-type="float">
            <text:p>21,75</text:p>
          </table:table-cell>
          <table:table-cell table:style-name="ce3935" office:value-type="float" office:value="16" calcext:value-type="float">
            <text:p>16</text:p>
          </table:table-cell>
          <table:table-cell table:style-name="ce3319" office:value-type="float" office:value="16.21" calcext:value-type="float">
            <text:p>16,21</text:p>
          </table:table-cell>
          <table:table-cell table:style-name="ce3935" office:value-type="float" office:value="35.5" calcext:value-type="float">
            <text:p>35,5</text:p>
          </table:table-cell>
          <table:table-cell table:style-name="ce3319" office:value-type="float" office:value="11.13" calcext:value-type="float">
            <text:p>11,13</text:p>
          </table:table-cell>
          <table:table-cell table:style-name="ce3935" office:value-type="float" office:value="20" calcext:value-type="float">
            <text:p>20</text:p>
          </table:table-cell>
          <table:table-cell table:style-name="ce4083" office:value-type="float" office:value="5.89" calcext:value-type="float">
            <text:p>5,89</text:p>
          </table:table-cell>
          <table:table-cell table:style-name="ce3935" office:value-type="float" office:value="10.5" calcext:value-type="float">
            <text:p>10,5</text:p>
          </table:table-cell>
          <table:table-cell table:style-name="ce4083" office:value-type="float" office:value="4.53" calcext:value-type="float">
            <text:p>4,53</text:p>
          </table:table-cell>
          <table:table-cell table:style-name="ce3935" office:value-type="float" office:value="77.5" calcext:value-type="float">
            <text:p>77,5</text:p>
          </table:table-cell>
          <table:table-cell table:style-name="ce4198" table:formula="of:=AVERAGE([.B204];[.E204];[.G204];[.I204];[.K204];[.M204];[.O204];[.Q204];[.S204];[.U204];[.W204];[.Y204])" office:value-type="float" office:value="11.3341666666667" calcext:value-type="float">
            <text:p>11,33</text:p>
          </table:table-cell>
          <table:table-cell table:style-name="ce3241" table:formula="of:=SUM([.D204];[.F204];[.H204];[.J204];[.L204];[.N204];[.P204];[.R204];[.T204];[.V204];[.X204];[.Z204])" office:value-type="float" office:value="377.5" calcext:value-type="float">
            <text:p>377,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84" office:value-type="string" calcext:value-type="string">
            <text:p>☿ </text:p>
          </table:table-cell>
          <table:table-cell table:style-name="ce3101" office:value-type="string" calcext:value-type="string">
            <text:p>         █<text:span text:style-name="T19">██</text:span></text:p>
          </table:table-cell>
          <table:table-cell table:style-name="ce3175"/>
          <table:table-cell table:style-name="ce3228"/>
          <table:table-cell table:style-name="ce3323" office:value-type="string" calcext:value-type="string">
            <text:p><text:span text:style-name="T36">         █</text:span><text:span text:style-name="T37">█      </text:span><text:span text:style-name="T91">█▉</text:span></text:p>
          </table:table-cell>
          <table:table-cell table:style-name="ce3079"/>
          <table:table-cell table:style-name="ce3441"/>
          <table:table-cell table:style-name="ce3488" office:value-type="string" calcext:value-type="string">
            <text:p><text:s text:c="6"/>◄</text:p>
          </table:table-cell>
          <table:table-cell table:style-name="ce3542" office:value-type="string" calcext:value-type="string">
            <text:p><text:s text:c="11"/>►</text:p>
          </table:table-cell>
          <table:table-cell table:style-name="ce3236"/>
          <table:table-cell table:style-name="ce3663" office:value-type="string" calcext:value-type="string">
            <text:p>          █<text:span text:style-name="T19">████</text:span></text:p>
          </table:table-cell>
          <table:table-cell table:style-name="ce3604"/>
          <table:table-cell table:style-name="ce3765" office:value-type="string" calcext:value-type="string">
            <text:p>         █<text:span text:style-name="T19">████</text:span></text:p>
          </table:table-cell>
          <table:table-cell table:style-name="ce3807"/>
          <table:table-cell table:style-name="ce3236"/>
          <table:table-cell table:style-name="ce3603" office:value-type="string" calcext:value-type="string">
            <text:p><text:s text:c="9"/>◄</text:p>
          </table:table-cell>
          <table:table-cell table:style-name="ce3908" office:value-type="string" calcext:value-type="string">
            <text:p><text:span text:style-name="T1">    █</text:span><text:span text:style-name="T72">███</text:span><text:span text:style-name="T31">►          </text:span><text:span text:style-name="T33"> █</text:span></text:p>
          </table:table-cell>
          <table:table-cell table:style-name="ce3236"/>
          <table:table-cell table:style-name="ce3228"/>
          <table:table-cell table:style-name="ce4026" office:value-type="string" calcext:value-type="string">
            <text:p><text:s text:c="2"/>█████</text:p>
          </table:table-cell>
          <table:table-cell table:style-name="ce3376"/>
          <table:table-cell table:style-name="ce3079"/>
          <table:table-cell table:style-name="ce3236"/>
          <table:table-cell table:style-name="ce3102" office:value-type="string" calcext:value-type="string">
            <text:p> ◄      <text:span text:style-name="T72">██▉ </text:span><text:span text:style-name="T39"> ► </text:span><text:span text:style-name="T184">    ███▉</text:span></text:p>
          </table:table-cell>
          <table:table-cell table:style-name="ce4137"/>
          <table:table-cell table:style-name="ce3236"/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093"/>
          <table:table-cell table:style-name="ce3175"/>
          <table:table-cell table:style-name="ce3240" office:value-type="string" calcext:value-type="string">
            <text:p><text:s/>███████▉</text:p>
          </table:table-cell>
          <table:table-cell table:style-name="ce3324"/>
          <table:table-cell table:style-name="ce3092"/>
          <table:table-cell table:style-name="ce3442"/>
          <table:table-cell table:style-name="ce3091"/>
          <table:table-cell table:style-name="ce3131" office:value-type="string" calcext:value-type="string">
            <text:p>           █<text:span text:style-name="T19">█</text:span></text:p>
          </table:table-cell>
          <table:table-cell table:style-name="ce3604"/>
          <table:table-cell table:style-name="ce3379" office:value-type="string" calcext:value-type="string">
            <text:p>           █<text:span text:style-name="T19">█</text:span></text:p>
          </table:table-cell>
          <table:table-cell table:style-name="ce3715"/>
          <table:table-cell table:style-name="ce3766" office:value-type="string" calcext:value-type="string">
            <text:p>          █<text:span text:style-name="T19">██</text:span></text:p>
          </table:table-cell>
          <table:table-cell table:style-name="ce3236"/>
          <table:table-cell table:style-name="ce3228" table:number-columns-repeated="2"/>
          <table:table-cell table:style-name="ce3376" table:number-columns-repeated="2"/>
          <table:table-cell table:style-name="ce3379" office:value-type="string" calcext:value-type="string">
            <text:p>          █<text:span text:style-name="T19">████</text:span></text:p>
          </table:table-cell>
          <table:table-cell table:style-name="ce4027"/>
          <table:table-cell table:style-name="ce3761" office:value-type="string" calcext:value-type="string">
            <text:p><text:s text:c="3"/>◄</text:p>
          </table:table-cell>
          <table:table-cell table:style-name="ce3098"/>
          <table:table-cell table:style-name="ce3321" office:value-type="string" calcext:value-type="string">
            <text:p><text:s text:c="14"/>►</text:p>
          </table:table-cell>
          <table:table-cell table:style-name="ce3376"/>
          <table:table-cell table:style-name="ce4138" office:value-type="string" calcext:value-type="string">
            <text:p><text:span text:style-name="T11">♍</text:span>          <text:span text:style-name="T98">█▊</text:span></text:p>
          </table:table-cell>
          <table:table-cell table:style-name="ce3764"/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097" office:value-type="string" calcext:value-type="string">
            <text:p>           █<text:span text:style-name="T19">███</text:span></text:p>
          </table:table-cell>
          <table:table-cell table:style-name="ce3175"/>
          <table:table-cell table:style-name="ce3239"/>
          <table:table-cell table:style-name="ce3086" office:value-type="string" calcext:value-type="string">
            <text:p>   <text:span text:style-name="T92"> </text:span><text:span text:style-name="T93">♏</text:span></text:p>
          </table:table-cell>
          <table:table-cell table:style-name="ce3091" table:number-columns-repeated="2"/>
          <table:table-cell table:style-name="ce3093"/>
          <table:table-cell table:style-name="ce3543" office:value-type="string" calcext:value-type="string">
            <text:p>     <text:span text:style-name="T142">♐</text:span> </text:p>
          </table:table-cell>
          <table:table-cell table:style-name="ce3228"/>
          <table:table-cell table:style-name="ce3240" office:value-type="string" calcext:value-type="string">
            <text:p><text:s text:c="11"/>███</text:p>
          </table:table-cell>
          <table:table-cell table:style-name="ce3376"/>
          <table:table-cell table:style-name="ce3486" office:value-type="string" calcext:value-type="string">
            <text:p>   <text:span text:style-name="T21">♑</text:span></text:p>
          </table:table-cell>
          <table:table-cell table:style-name="ce3321" office:value-type="string" calcext:value-type="string">
            <text:p><text:s text:c="12"/>◄</text:p>
          </table:table-cell>
          <table:table-cell table:style-name="ce3376" table:number-columns-repeated="3"/>
          <table:table-cell table:style-name="ce3936" office:value-type="string" calcext:value-type="string">
            <text:p>          <text:span text:style-name="T32">►</text:span><text:span text:style-name="T51">▍</text:span></text:p>
          </table:table-cell>
          <table:table-cell table:style-name="ce3434"/>
          <table:table-cell table:style-name="ce3098"/>
          <table:table-cell table:style-name="ce3376" office:value-type="string" calcext:value-type="string">
            <text:p>    <text:span text:style-name="T21">♑</text:span> </text:p>
          </table:table-cell>
          <table:table-cell table:style-name="ce3379" office:value-type="string" calcext:value-type="string">
            <text:p>          █<text:span text:style-name="T19">████</text:span></text:p>
          </table:table-cell>
          <table:table-cell table:style-name="ce4084"/>
          <table:table-cell table:style-name="ce3080" office:value-type="string" calcext:value-type="string">
            <text:p>    <text:span text:style-name="T21">♒</text:span> </text:p>
          </table:table-cell>
          <table:table-cell table:style-name="ce3097" office:value-type="string" calcext:value-type="string">
            <text:p>         █<text:span text:style-name="T19">██</text:span></text:p>
          </table:table-cell>
          <table:table-cell table:style-name="ce3239"/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♃ </text:p>
          </table:table-cell>
          <table:table-cell table:style-name="ce3092" table:number-columns-repeated="5"/>
          <table:table-cell table:style-name="ce3435" office:value-type="string" calcext:value-type="string">
            <text:p><text:s text:c="10"/>◄</text:p>
          </table:table-cell>
          <table:table-cell table:style-name="ce3079"/>
          <table:table-cell table:style-name="ce3092" table:number-columns-repeated="2"/>
          <table:table-cell table:style-name="ce3080"/>
          <table:table-cell table:style-name="ce3092" table:number-columns-repeated="2"/>
          <table:table-cell table:style-name="ce3080" office:value-type="string" calcext:value-type="string">
            <text:p>    <text:span text:style-name="T21">♎</text:span></text:p>
          </table:table-cell>
          <table:table-cell table:style-name="ce3761" office:value-type="string" calcext:value-type="string">
            <text:p><text:s text:c="9"/>►</text:p>
          </table:table-cell>
          <table:table-cell table:style-name="ce3079"/>
          <table:table-cell table:style-name="ce3909"/>
          <table:table-cell table:style-name="ce3937" table:number-columns-repeated="2"/>
          <table:table-cell table:style-name="ce4028" table:number-columns-repeated="2"/>
          <table:table-cell table:style-name="ce4067"/>
          <table:table-cell table:style-name="ce4085"/>
          <table:table-cell table:style-name="ce3616" office:value-type="string" calcext:value-type="string">
            <text:p> <text:span text:style-name="T21">♏</text:span></text:p>
          </table:table-cell>
          <table:table-cell table:style-name="ce4139" table:number-columns-repeated="2"/>
          <table:table-cell table:style-name="ce3175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093" table:number-columns-repeated="5"/>
          <table:table-cell table:style-name="ce3228"/>
          <table:table-cell table:style-name="ce3093" table:number-columns-repeated="2"/>
          <table:table-cell table:style-name="ce3603" office:value-type="string" calcext:value-type="string">
            <text:p><text:s text:c="3"/>◄</text:p>
          </table:table-cell>
          <table:table-cell table:style-name="ce3228"/>
          <table:table-cell table:style-name="ce3093" table:number-columns-repeated="2"/>
          <table:table-cell table:style-name="ce3082" office:value-type="string" calcext:value-type="string">
            <text:p>    <text:span text:style-name="T21">♐</text:span></text:p>
          </table:table-cell>
          <table:table-cell table:style-name="ce3093" table:number-columns-repeated="4"/>
          <table:table-cell table:style-name="ce3603" office:value-type="string" calcext:value-type="string">
            <text:p><text:s text:c="4"/>►</text:p>
          </table:table-cell>
          <table:table-cell table:style-name="ce3228"/>
          <table:table-cell table:style-name="ce3093" table:number-columns-repeated="2"/>
          <table:table-cell table:style-name="ce4086" table:number-columns-repeated="3"/>
          <table:table-cell table:style-name="ce3093"/>
          <table:table-cell table:style-name="ce3175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102" office:value-type="string" calcext:value-type="string">
            <text:p><text:s/>► </text:p>
          </table:table-cell>
          <table:table-cell table:style-name="ce3091"/>
          <table:table-cell table:style-name="ce3236"/>
          <table:table-cell table:style-name="ce3091"/>
          <table:table-cell table:style-name="ce3086" office:value-type="string" calcext:value-type="string">
            <text:p>    <text:span text:style-name="T21">♓</text:span></text:p>
          </table:table-cell>
          <table:table-cell table:style-name="ce3091"/>
          <table:table-cell table:style-name="ce3236" table:number-columns-repeated="2"/>
          <table:table-cell table:style-name="ce3452" office:value-type="string" calcext:value-type="string">
            <text:p>           █<text:span text:style-name="T19">▉</text:span></text:p>
          </table:table-cell>
          <table:table-cell table:style-name="ce3664"/>
          <table:table-cell table:style-name="ce3093" table:number-columns-repeated="2"/>
          <table:table-cell table:style-name="ce3082" office:value-type="string" calcext:value-type="string">
            <text:p>        <text:span text:style-name="T21">♈</text:span></text:p>
          </table:table-cell>
          <table:table-cell table:style-name="ce3093" table:number-columns-repeated="2"/>
          <table:table-cell table:style-name="ce3603" office:value-type="string" calcext:value-type="string">
            <text:p><text:s text:c="7"/>◄</text:p>
          </table:table-cell>
          <table:table-cell table:style-name="ce3093" table:number-columns-repeated="5"/>
          <table:table-cell table:style-name="ce3228"/>
          <table:table-cell table:style-name="ce4108" office:value-type="string" calcext:value-type="string">
            <text:p><text:s text:c="9"/>██</text:p>
          </table:table-cell>
          <table:table-cell table:style-name="ce3885"/>
          <table:table-cell table:style-name="ce3381" office:value-type="string" calcext:value-type="string">
            <text:p>   <text:span text:style-name="T21">♓</text:span></text:p>
          </table:table-cell>
          <table:table-cell table:style-name="ce3175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092" table:number-columns-repeated="11"/>
          <table:table-cell table:style-name="ce3754" office:value-type="string" calcext:value-type="string">
            <text:p>  <text:span text:style-name="T21">♒</text:span> </text:p>
          </table:table-cell>
          <table:table-cell table:style-name="ce3079" office:value-type="string" calcext:value-type="string">
            <text:p>   <text:span text:style-name="T19">◄</text:span></text:p>
          </table:table-cell>
          <table:table-cell table:style-name="ce3079"/>
          <table:table-cell table:style-name="ce3092" table:number-columns-repeated="7"/>
          <table:table-cell table:style-name="ce4087"/>
          <table:table-cell table:style-name="ce3761" office:value-type="string" calcext:value-type="string">
            <text:p><text:s text:c="7"/>►</text:p>
          </table:table-cell>
          <table:table-cell table:style-name="ce3079"/>
          <table:table-cell table:style-name="ce3092"/>
          <table:table-cell table:style-name="ce3175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6" office:value-type="string" calcext:value-type="string">
            <text:p><text:s text:c="3"/>♇</text:p>
          </table:table-cell>
          <table:table-cell table:style-name="ce3093" table:number-columns-repeated="8"/>
          <table:table-cell table:style-name="ce3603" office:value-type="string" calcext:value-type="string">
            <text:p><text:s text:c="7"/>◄</text:p>
          </table:table-cell>
          <table:table-cell table:style-name="ce3228"/>
          <table:table-cell table:style-name="ce3093" table:number-columns-repeated="2"/>
          <table:table-cell table:style-name="ce3082" office:value-type="string" calcext:value-type="string">
            <text:p>   <text:span text:style-name="T21">♐</text:span></text:p>
          </table:table-cell>
          <table:table-cell table:style-name="ce3093" table:number-columns-repeated="5"/>
          <table:table-cell table:style-name="ce3228" office:value-type="string" calcext:value-type="string">
            <text:p>             <text:span text:style-name="T19">►</text:span></text:p>
          </table:table-cell>
          <table:table-cell table:style-name="ce3228"/>
          <table:table-cell table:style-name="ce3093" table:number-columns-repeated="5"/>
          <table:table-cell table:style-name="ce3175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85" office:value-type="float" office:value="2019" calcext:value-type="float">
            <text:p>2019</text:p>
          </table:table-cell>
          <table:table-cell table:style-name="ce3103" office:value-type="float" office:value="1.06" calcext:value-type="float">
            <text:p>1,06</text:p>
          </table:table-cell>
          <table:table-cell table:style-name="ce3176"/>
          <table:table-cell table:style-name="ce3241" office:value-type="float" office:value="71" calcext:value-type="float">
            <text:p>71</text:p>
          </table:table-cell>
          <table:table-cell table:style-name="ce3103" office:value-type="float" office:value="4.46" calcext:value-type="float">
            <text:p>4,46</text:p>
          </table:table-cell>
          <table:table-cell table:style-name="ce3241" office:value-type="float" office:value="13.5" calcext:value-type="float">
            <text:p>13,5</text:p>
          </table:table-cell>
          <table:table-cell table:style-name="ce3443" office:value-type="float" office:value="7.69" calcext:value-type="float">
            <text:p>7,69</text:p>
          </table:table-cell>
          <table:table-cell table:style-name="ce3489" office:value-type="float" office:value="41.5" calcext:value-type="float">
            <text:p>41,5</text:p>
          </table:table-cell>
          <table:table-cell table:style-name="ce3103" office:value-type="float" office:value="11.25" calcext:value-type="float">
            <text:p>11,25</text:p>
          </table:table-cell>
          <table:table-cell table:style-name="ce3489" office:value-type="float" office:value="19.5" calcext:value-type="float">
            <text:p>19,5</text:p>
          </table:table-cell>
          <table:table-cell table:style-name="ce3443" office:value-type="float" office:value="12.39" calcext:value-type="float">
            <text:p>12,39</text:p>
          </table:table-cell>
          <table:table-cell table:style-name="ce3716" office:value-type="float" office:value="40" calcext:value-type="float">
            <text:p>40</text:p>
          </table:table-cell>
          <table:table-cell table:style-name="ce3767" office:value-type="float" office:value="21.59" calcext:value-type="float">
            <text:p>21,59</text:p>
          </table:table-cell>
          <table:table-cell table:style-name="ce3808" office:value-type="float" office:value="60.5" calcext:value-type="float">
            <text:p>60,5</text:p>
          </table:table-cell>
          <table:table-cell table:style-name="ce3767" office:value-type="float" office:value="20.12" calcext:value-type="float">
            <text:p>20,12</text:p>
          </table:table-cell>
          <table:table-cell table:style-name="ce3489" office:value-type="float" office:value="38.5" calcext:value-type="float">
            <text:p>38,5</text:p>
          </table:table-cell>
          <table:table-cell table:style-name="ce3850" office:value-type="float" office:value="20.77" calcext:value-type="float">
            <text:p>20,77</text:p>
          </table:table-cell>
          <table:table-cell table:style-name="ce3808" office:value-type="float" office:value="23.5" calcext:value-type="float">
            <text:p>23,5</text:p>
          </table:table-cell>
          <table:table-cell table:style-name="ce3110" office:value-type="float" office:value="15.07" calcext:value-type="float">
            <text:p>15,07</text:p>
          </table:table-cell>
          <table:table-cell table:style-name="ce3489" office:value-type="float" office:value="58" calcext:value-type="float">
            <text:p>58</text:p>
          </table:table-cell>
          <table:table-cell table:style-name="ce3110" office:value-type="float" office:value="11.49" calcext:value-type="float">
            <text:p>11,49</text:p>
          </table:table-cell>
          <table:table-cell table:style-name="ce3386" office:value-type="float" office:value="49" calcext:value-type="float">
            <text:p>49</text:p>
          </table:table-cell>
          <table:table-cell table:style-name="ce4088" office:value-type="float" office:value="6.27" calcext:value-type="float">
            <text:p>6,27</text:p>
          </table:table-cell>
          <table:table-cell table:style-name="ce4109" office:value-type="float" office:value="41" calcext:value-type="float">
            <text:p>41</text:p>
          </table:table-cell>
          <table:table-cell table:style-name="ce3110" office:value-type="float" office:value="4.48" calcext:value-type="float">
            <text:p>4,48</text:p>
          </table:table-cell>
          <table:table-cell table:style-name="ce4169" office:value-type="float" office:value="31" calcext:value-type="float">
            <text:p>31</text:p>
          </table:table-cell>
          <table:table-cell table:style-name="ce4198" table:formula="of:=AVERAGE([.B213];[.E213];[.G213];[.I213];[.K213];[.M213];[.O213];[.Q213];[.S213];[.U213];[.W213];[.Y213])" office:value-type="float" office:value="11.3866666666667" calcext:value-type="float">
            <text:p>11,39</text:p>
          </table:table-cell>
          <table:table-cell table:style-name="ce3241" table:formula="of:=SUM([.D213];[.F213];[.H213];[.J213];[.L213];[.N213];[.P213];[.R213];[.T213];[.V213];[.X213];[.Z213])" office:value-type="float" office:value="487" calcext:value-type="float">
            <text:p>487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84" office:value-type="string" calcext:value-type="string">
            <text:p>☿ </text:p>
          </table:table-cell>
          <table:table-cell table:style-name="ce3104" office:value-type="string" calcext:value-type="string">
            <text:p>▉</text:p>
          </table:table-cell>
          <table:table-cell table:style-name="ce3175"/>
          <table:table-cell table:style-name="ce3242" office:value-type="string" calcext:value-type="string">
            <text:p>    █<text:span text:style-name="T19">████▌</text:span></text:p>
          </table:table-cell>
          <table:table-cell table:style-name="ce3325"/>
          <table:table-cell table:style-name="ce3383" office:value-type="string" calcext:value-type="string">
            <text:p>█<text:span text:style-name="T99">█</text:span>▍</text:p>
          </table:table-cell>
          <table:table-cell table:style-name="ce3444" office:value-type="string" calcext:value-type="string">
            <text:p>  <text:span text:style-name="T28">&lt;        </text:span><text:span text:style-name="T81">█</text:span></text:p>
          </table:table-cell>
          <table:table-cell table:style-name="ce3490"/>
          <table:table-cell table:style-name="ce3544" office:value-type="string" calcext:value-type="string">
            <text:p><text:span text:style-name="T23"> &gt;</text:span>     ██▊</text:p>
          </table:table-cell>
          <table:table-cell table:style-name="ce3108"/>
          <table:table-cell table:style-name="ce3327" office:value-type="string" calcext:value-type="string">
            <text:p><text:s text:c="5"/>███▉</text:p>
          </table:table-cell>
          <table:table-cell table:style-name="ce3492"/>
          <table:table-cell table:style-name="ce3667" office:value-type="string" calcext:value-type="string">
            <text:p> <text:span text:style-name="T19">███████▌</text:span>  </text:p>
          </table:table-cell>
          <table:table-cell table:style-name="ce3809"/>
          <table:table-cell table:style-name="ce3851" office:value-type="string" calcext:value-type="string">
            <text:p>      <text:span text:style-name="T23"> </text:span><text:span text:style-name="T187">&lt;</text:span><text:span text:style-name="T22"> </text:span> ███</text:p>
          </table:table-cell>
          <table:table-cell table:style-name="ce3879"/>
          <table:table-cell table:style-name="ce3910" office:value-type="string" calcext:value-type="string">
            <text:p><text:span text:style-name="T26">&gt;</text:span><text:span text:style-name="T25">       </text:span><text:span text:style-name="T80">██</text:span><text:span text:style-name="T81">██▋</text:span></text:p>
          </table:table-cell>
          <table:table-cell table:style-name="ce3938"/>
          <table:table-cell table:style-name="ce3967" office:value-type="string" calcext:value-type="string">
            <text:p><text:s text:c="9"/>██▉</text:p>
          </table:table-cell>
          <table:table-cell table:style-name="ce3665"/>
          <table:table-cell table:style-name="ce3556" office:value-type="string" calcext:value-type="string">
            <text:p><text:s text:c="8"/>███</text:p>
          </table:table-cell>
          <table:table-cell table:style-name="ce3096"/>
          <table:table-cell table:style-name="ce3080" office:value-type="string" calcext:value-type="string">
            <text:p>&lt;</text:p>
          </table:table-cell>
          <table:table-cell table:style-name="ce3080" office:value-type="string" calcext:value-type="string">
            <text:p><text:s text:c="2"/>&gt;</text:p>
          </table:table-cell>
          <table:table-cell table:style-name="ce3545" office:value-type="string" calcext:value-type="string">
            <text:p><text:s text:c="6"/>███████</text:p>
          </table:table-cell>
          <table:table-cell table:style-name="ce3911"/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105" office:value-type="string" calcext:value-type="string">
            <text:p>█<text:span text:style-name="T50">▌</text:span></text:p>
          </table:table-cell>
          <table:table-cell table:style-name="ce3175"/>
          <table:table-cell table:style-name="ce3243" office:value-type="string" calcext:value-type="string">
            <text:p><text:span text:style-name="T78">      </text:span><text:span text:style-name="T79">♏</text:span>  <text:span text:style-name="T80"> </text:span><text:span text:style-name="T81">█</text:span><text:span text:style-name="T80"> </text:span></text:p>
          </table:table-cell>
          <table:table-cell table:style-name="ce3326"/>
          <table:table-cell table:style-name="ce3384" office:value-type="string" calcext:value-type="string">
            <text:p> <text:span text:style-name="T21">♐</text:span></text:p>
          </table:table-cell>
          <table:table-cell table:style-name="ce3264" office:value-type="string" calcext:value-type="string">
            <text:p><text:s text:c="11"/>███▌</text:p>
          </table:table-cell>
          <table:table-cell table:style-name="ce3491"/>
          <table:table-cell table:style-name="ce3545" office:value-type="string" calcext:value-type="string">
            <text:p><text:s text:c="12"/>▉</text:p>
          </table:table-cell>
          <table:table-cell table:style-name="ce3605"/>
          <table:table-cell table:style-name="ce3244" office:value-type="string" calcext:value-type="string">
            <text:p>♓</text:p>
          </table:table-cell>
          <table:table-cell table:style-name="ce3391" office:value-type="string" calcext:value-type="string">
            <text:p><text:s text:c="10"/>██</text:p>
          </table:table-cell>
          <table:table-cell table:style-name="ce3448"/>
          <table:table-cell table:style-name="ce3389" office:value-type="string" calcext:value-type="string">
            <text:p>          █<text:span text:style-name="T19">▉</text:span></text:p>
          </table:table-cell>
          <table:table-cell table:style-name="ce3852"/>
          <table:table-cell table:style-name="ce3545" office:value-type="string" calcext:value-type="string">
            <text:p>          ███<text:span text:style-name="T19">█▊</text:span></text:p>
          </table:table-cell>
          <table:table-cell table:style-name="ce3911"/>
          <table:table-cell table:style-name="ce3939" office:value-type="string" calcext:value-type="string">
            <text:p>♌</text:p>
          </table:table-cell>
          <table:table-cell table:style-name="ce3242" office:value-type="string" calcext:value-type="string">
            <text:p><text:s text:c="8"/>██▊</text:p>
          </table:table-cell>
          <table:table-cell table:style-name="ce3665"/>
          <table:table-cell table:style-name="ce3606"/>
          <table:table-cell table:style-name="ce3092"/>
          <table:table-cell table:style-name="ce3851" office:value-type="string" calcext:value-type="string">
            <text:p><text:s text:c="10"/>████</text:p>
          </table:table-cell>
          <table:table-cell table:style-name="ce4110"/>
          <table:table-cell table:style-name="ce3131" office:value-type="string" calcext:value-type="string">
            <text:p>          █<text:span text:style-name="T19">█</text:span></text:p>
          </table:table-cell>
          <table:table-cell table:style-name="ce3448"/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106"/>
          <table:table-cell table:style-name="ce3175"/>
          <table:table-cell table:style-name="ce3108" office:value-type="string" calcext:value-type="string">
            <text:p>  <text:span text:style-name="T21">♓</text:span></text:p>
          </table:table-cell>
          <table:table-cell table:style-name="ce3327" office:value-type="string" calcext:value-type="string">
            <text:p><text:s text:c="12"/>█</text:p>
          </table:table-cell>
          <table:table-cell table:style-name="ce3385"/>
          <table:table-cell table:style-name="ce3445" office:value-type="string" calcext:value-type="string">
            <text:p><text:span text:style-name="T122">     </text:span><text:span text:style-name="T123">♈</text:span><text:span text:style-name="T122">  </text:span><text:span text:style-name="T35"> ███</text:span></text:p>
          </table:table-cell>
          <table:table-cell table:style-name="ce3492"/>
          <table:table-cell table:style-name="ce3117" office:value-type="string" calcext:value-type="string">
            <text:p>    <text:span text:style-name="T21">♉</text:span> </text:p>
          </table:table-cell>
          <table:table-cell table:style-name="ce3606"/>
          <table:table-cell table:style-name="ce3665"/>
          <table:table-cell table:style-name="ce3092"/>
          <table:table-cell table:style-name="ce3080" office:value-type="string" calcext:value-type="string">
            <text:p>  <text:span text:style-name="T21">♊</text:span></text:p>
          </table:table-cell>
          <table:table-cell table:style-name="ce3810" office:value-type="string" calcext:value-type="string">
            <text:p><text:s text:c="8"/>██</text:p>
          </table:table-cell>
          <table:table-cell table:style-name="ce3605"/>
          <table:table-cell table:style-name="ce3108" office:value-type="string" calcext:value-type="string">
            <text:p>   <text:span text:style-name="T21">♋</text:span> </text:p>
          </table:table-cell>
          <table:table-cell table:style-name="ce3093"/>
          <table:table-cell table:style-name="ce3940" office:value-type="string" calcext:value-type="string">
            <text:p>♌</text:p>
          </table:table-cell>
          <table:table-cell table:style-name="ce3968" office:value-type="string" calcext:value-type="string">
            <text:p><text:s text:c="13"/>████</text:p>
          </table:table-cell>
          <table:table-cell table:style-name="ce3448"/>
          <table:table-cell table:style-name="ce3606"/>
          <table:table-cell table:style-name="ce3117" office:value-type="string" calcext:value-type="string">
            <text:p>    <text:span text:style-name="T11">♍</text:span></text:p>
          </table:table-cell>
          <table:table-cell table:style-name="ce4089"/>
          <table:table-cell table:style-name="ce3264" office:value-type="string" calcext:value-type="string">
            <text:p><text:s text:c="10"/>██</text:p>
          </table:table-cell>
          <table:table-cell table:style-name="ce3491"/>
          <table:table-cell table:style-name="ce4170" office:value-type="string" calcext:value-type="string">
            <text:p>♎</text:p>
          </table:table-cell>
          <table:table-cell table:style-name="ce4197"/>
          <table:table-cell table:style-name="ce4195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♃ </text:p>
          </table:table-cell>
          <table:table-cell table:style-name="ce3107"/>
          <table:table-cell table:style-name="ce3175"/>
          <table:table-cell table:style-name="ce3107" table:number-columns-repeated="5"/>
          <table:table-cell table:style-name="ce3108" office:value-type="string" calcext:value-type="string">
            <text:p>   <text:span text:style-name="T21">♋</text:span>     &lt;</text:p>
          </table:table-cell>
          <table:table-cell table:style-name="ce3107"/>
          <table:table-cell table:style-name="ce3108"/>
          <table:table-cell table:style-name="ce3107" table:number-columns-repeated="3"/>
          <table:table-cell table:style-name="ce3108" table:number-columns-repeated="2"/>
          <table:table-cell table:style-name="ce3912" office:value-type="string" calcext:value-type="string">
            <text:p><text:s text:c="9"/>&gt;</text:p>
          </table:table-cell>
          <table:table-cell table:style-name="ce3941" office:value-type="string" calcext:value-type="string">
            <text:p><text:s text:c="2"/></text:p>
          </table:table-cell>
          <table:table-cell table:style-name="ce3941"/>
          <table:table-cell table:style-name="ce4029"/>
          <table:table-cell table:style-name="ce4050" table:number-columns-repeated="2"/>
          <table:table-cell table:style-name="ce4090"/>
          <table:table-cell table:style-name="ce4111" office:value-type="string" calcext:value-type="string">
            <text:p><text:s text:c="8"/>██</text:p>
          </table:table-cell>
          <table:table-cell table:style-name="ce4140"/>
          <table:table-cell table:style-name="ce4171" office:value-type="string" calcext:value-type="string">
            <text:p>  <text:span text:style-name="T43">♐</text:span></text:p>
          </table:table-cell>
          <table:table-cell table:style-name="ce3175"/>
          <table:table-cell table:style-name="ce3173" table:number-columns-repeated="996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093" table:number-columns-repeated="7"/>
          <table:table-cell table:style-name="ce3082" office:value-type="string" calcext:value-type="string">
            <text:p>    <text:span text:style-name="T21">♐</text:span> </text:p>
          </table:table-cell>
          <table:table-cell table:style-name="ce3093"/>
          <table:table-cell table:style-name="ce3082" office:value-type="string" calcext:value-type="string">
            <text:p>&lt;</text:p>
          </table:table-cell>
          <table:table-cell table:style-name="ce3093" table:number-columns-repeated="8"/>
          <table:table-cell table:style-name="ce3082" office:value-type="string" calcext:value-type="string">
            <text:p><text:s/>&gt;</text:p>
          </table:table-cell>
          <table:table-cell table:style-name="ce3093" table:number-columns-repeated="6"/>
          <table:table-cell table:style-name="ce3175"/>
          <table:table-cell table:style-name="ce3173" table:number-columns-repeated="996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108" office:value-type="string" calcext:value-type="string">
            <text:p><text:s text:c="7"/>&gt;</text:p>
          </table:table-cell>
          <table:table-cell table:style-name="ce3107"/>
          <table:table-cell table:style-name="ce3244" office:value-type="string" calcext:value-type="string">
            <text:p>♓</text:p>
          </table:table-cell>
          <table:table-cell table:style-name="ce3107"/>
          <table:table-cell table:style-name="ce3093" table:number-columns-repeated="3"/>
          <table:table-cell table:style-name="ce3082" office:value-type="string" calcext:value-type="string">
            <text:p>   <text:span text:style-name="T21">♈</text:span>   </text:p>
          </table:table-cell>
          <table:table-cell table:style-name="ce3093"/>
          <table:table-cell table:style-name="ce3248"/>
          <table:table-cell table:style-name="ce3093" table:number-columns-repeated="5"/>
          <table:table-cell table:style-name="ce3082" office:value-type="string" calcext:value-type="string">
            <text:p><text:s text:c="11"/>&lt; <text:s text:c="3"/></text:p>
          </table:table-cell>
          <table:table-cell table:style-name="ce3093" table:number-columns-repeated="7"/>
          <table:table-cell table:style-name="ce4141"/>
          <table:table-cell table:style-name="ce3093"/>
          <table:table-cell table:style-name="ce3175"/>
          <table:table-cell table:style-name="ce3173" table:number-columns-repeated="996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092" table:number-columns-repeated="7"/>
          <table:table-cell table:style-name="ce3080" office:value-type="string" calcext:value-type="string">
            <text:p>   <text:span text:style-name="T21">♒</text:span> </text:p>
          </table:table-cell>
          <table:table-cell table:style-name="ce3092" table:number-columns-repeated="4"/>
          <table:table-cell table:style-name="ce3080" office:value-type="string" calcext:value-type="string">
            <text:p><text:s/>&lt;</text:p>
          </table:table-cell>
          <table:table-cell table:style-name="ce3092" table:number-columns-repeated="9"/>
          <table:table-cell table:style-name="ce3080" office:value-type="string" calcext:value-type="string">
            <text:p><text:s text:c="9"/>&gt;</text:p>
          </table:table-cell>
          <table:table-cell table:style-name="ce3092" table:number-columns-repeated="2"/>
          <table:table-cell table:style-name="ce3175"/>
          <table:table-cell table:style-name="ce3173" table:number-columns-repeated="996"/>
          <table:table-cell table:style-name="ce4204"/>
          <table:table-cell table:number-columns-repeated="15360"/>
        </table:table-row>
        <table:table-row table:style-name="ro4">
          <table:table-cell table:style-name="ce2976" office:value-type="string" calcext:value-type="string">
            <text:p><text:s text:c="3"/>♇</text:p>
          </table:table-cell>
          <table:table-cell table:style-name="ce3109"/>
          <table:table-cell table:style-name="ce3093" table:number-columns-repeated="6"/>
          <table:table-cell table:style-name="ce3082" office:value-type="string" calcext:value-type="string">
            <text:p>    <text:span text:style-name="T21">♐</text:span>    </text:p>
          </table:table-cell>
          <table:table-cell table:style-name="ce3228" office:value-type="string" calcext:value-type="string">
            <text:p><text:s text:c="11"/>&lt;</text:p>
          </table:table-cell>
          <table:table-cell table:style-name="ce3093" table:number-columns-repeated="9"/>
          <table:table-cell table:style-name="ce3082"/>
          <table:table-cell table:style-name="ce3082" office:value-type="string" calcext:value-type="string">
            <text:p>&gt;</text:p>
          </table:table-cell>
          <table:table-cell table:style-name="ce3093" table:number-columns-repeated="3"/>
          <table:table-cell table:style-name="ce4142"/>
          <table:table-cell table:style-name="ce3093"/>
          <table:table-cell table:style-name="ce3175"/>
          <table:table-cell table:style-name="ce3173" table:number-columns-repeated="996"/>
          <table:table-cell table:style-name="ce4204"/>
          <table:table-cell table:number-columns-repeated="15360"/>
        </table:table-row>
        <table:table-row table:style-name="ro1">
          <table:table-cell table:style-name="ce2985" office:value-type="float" office:value="2020" calcext:value-type="float">
            <text:p>2020</text:p>
          </table:table-cell>
          <table:table-cell table:style-name="ce3110" office:value-type="float" office:value="3.99" calcext:value-type="float">
            <text:p>3,99</text:p>
          </table:table-cell>
          <table:table-cell table:style-name="ce3176"/>
          <table:table-cell table:style-name="ce3241" office:value-type="float" office:value="30.5" calcext:value-type="float">
            <text:p>30,5</text:p>
          </table:table-cell>
          <table:table-cell table:style-name="ce3110" office:value-type="float" office:value="5.78" calcext:value-type="float">
            <text:p>5,78</text:p>
          </table:table-cell>
          <table:table-cell table:style-name="ce3386" office:value-type="float" office:value="106" calcext:value-type="float">
            <text:p>106</text:p>
          </table:table-cell>
          <table:table-cell table:style-name="ce3110" office:value-type="float" office:value="5.75" calcext:value-type="float">
            <text:p>5,75</text:p>
          </table:table-cell>
          <table:table-cell table:style-name="ce3493" office:value-type="float" office:value="31.5" calcext:value-type="float">
            <text:p>31,5</text:p>
          </table:table-cell>
          <table:table-cell table:style-name="ce3110" office:value-type="float" office:value="10.7" calcext:value-type="float">
            <text:p>10,7</text:p>
          </table:table-cell>
          <table:table-cell table:style-name="ce3607" office:value-type="float" office:value="2" calcext:value-type="float">
            <text:p>2</text:p>
          </table:table-cell>
          <table:table-cell table:style-name="ce3110" office:value-type="float" office:value="12.5" calcext:value-type="float">
            <text:p>12,5</text:p>
          </table:table-cell>
          <table:table-cell table:style-name="ce3241" office:value-type="float" office:value="41.5" calcext:value-type="float">
            <text:p>41,5</text:p>
          </table:table-cell>
          <table:table-cell table:style-name="ce3768" office:value-type="float" office:value="18.48" calcext:value-type="float">
            <text:p>18,48</text:p>
          </table:table-cell>
          <table:table-cell table:style-name="ce3607" office:value-type="float" office:value="26" calcext:value-type="float">
            <text:p>26</text:p>
          </table:table-cell>
          <table:table-cell table:style-name="ce3110" office:value-type="float" office:value="19.48" calcext:value-type="float">
            <text:p>19,48</text:p>
          </table:table-cell>
          <table:table-cell table:style-name="ce3607" office:value-type="float" office:value="20" calcext:value-type="float">
            <text:p>20</text:p>
          </table:table-cell>
          <table:table-cell table:style-name="ce3767" office:value-type="float" office:value="21.86" calcext:value-type="float">
            <text:p>21,86</text:p>
          </table:table-cell>
          <table:table-cell table:style-name="ce3241" office:value-type="float" office:value="41.5" calcext:value-type="float">
            <text:p>41,5</text:p>
          </table:table-cell>
          <table:table-cell table:style-name="ce3110" office:value-type="float" office:value="16.05" calcext:value-type="float">
            <text:p>16,05</text:p>
          </table:table-cell>
          <table:table-cell table:style-name="ce3259" office:value-type="float" office:value="61" calcext:value-type="float">
            <text:p>61</text:p>
          </table:table-cell>
          <table:table-cell table:style-name="ce3110" office:value-type="float" office:value="11.3" calcext:value-type="float">
            <text:p>11,3</text:p>
          </table:table-cell>
          <table:table-cell table:style-name="ce4068" office:value-type="float" office:value="70" calcext:value-type="float">
            <text:p>70</text:p>
          </table:table-cell>
          <table:table-cell table:style-name="ce3110" office:value-type="float" office:value="6.55" calcext:value-type="float">
            <text:p>6,55</text:p>
          </table:table-cell>
          <table:table-cell table:style-name="ce3259" office:value-type="float" office:value="9" calcext:value-type="float">
            <text:p>9</text:p>
          </table:table-cell>
          <table:table-cell table:style-name="ce3110" office:value-type="float" office:value="3.72" calcext:value-type="float">
            <text:p>3,72</text:p>
          </table:table-cell>
          <table:table-cell table:style-name="ce3259" office:value-type="float" office:value="22.5" calcext:value-type="float">
            <text:p>22,5</text:p>
          </table:table-cell>
          <table:table-cell table:style-name="ce4198" table:formula="of:=AVERAGE([.B222];[.E222];[.G222];[.I222];[.K222];[.M222];[.O222];[.Q222];[.S222];[.U222];[.W222];[.Y222])" office:value-type="float" office:value="11.3466666666667" calcext:value-type="float">
            <text:p>11,35</text:p>
          </table:table-cell>
          <table:table-cell table:style-name="ce3241" table:formula="of:=SUM([.D222];[.F222];[.H222];[.J222];[.L222];[.N222];[.P222];[.R222];[.T222];[.V222];[.X222];[.Z222])" office:value-type="float" office:value="461.5" calcext:value-type="float">
            <text:p>461,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67" office:value-type="string" calcext:value-type="string">
            <text:p>☿ </text:p>
          </table:table-cell>
          <table:table-cell table:style-name="ce3083"/>
          <table:table-cell table:style-name="ce3172"/>
          <table:table-cell table:style-name="ce3245"/>
          <table:table-cell table:style-name="ce3328"/>
          <table:table-cell table:style-name="ce3080" office:value-type="string" calcext:value-type="string">
            <text:p><text:s/>&lt;</text:p>
          </table:table-cell>
          <table:table-cell table:style-name="ce3446" office:value-type="string" calcext:value-type="string">
            <text:p><text:s text:c="10"/>&gt;</text:p>
          </table:table-cell>
          <table:table-cell table:style-name="ce3494" office:value-type="string" calcext:value-type="string">
            <text:p><text:span text:style-name="T127">    </text:span><text:span text:style-name="T128"> </text:span><text:span text:style-name="T129">♒</text:span><text:span text:style-name="T130"> </text:span></text:p>
          </table:table-cell>
          <table:table-cell table:style-name="ce3546" office:value-type="string" calcext:value-type="string">
            <text:p> <text:span text:style-name="T80">  █</text:span><text:span text:style-name="T81">██████▉</text:span></text:p>
          </table:table-cell>
          <table:table-cell table:style-name="ce3608"/>
          <table:table-cell table:style-name="ce3114" office:value-type="string" calcext:value-type="string">
            <text:p>        █<text:span text:style-name="T19">████▉</text:span></text:p>
          </table:table-cell>
          <table:table-cell table:style-name="ce3080" table:number-columns-repeated="2"/>
          <table:table-cell table:style-name="ce3080" office:value-type="string" calcext:value-type="string">
            <text:p>  &lt;   <text:span text:style-name="T21">♊</text:span></text:p>
          </table:table-cell>
          <table:table-cell table:style-name="ce3853" office:value-type="string" calcext:value-type="string">
            <text:p><text:s text:c="10"/>&gt;</text:p>
          </table:table-cell>
          <table:table-cell table:style-name="ce3498" office:value-type="string" calcext:value-type="string">
            <text:p><text:s text:c="9"/>██</text:p>
          </table:table-cell>
          <table:table-cell table:style-name="ce3330"/>
          <table:table-cell table:style-name="ce3942" office:value-type="string" calcext:value-type="string">
            <text:p><text:s text:c="12"/>▉</text:p>
          </table:table-cell>
          <table:table-cell table:style-name="ce3969"/>
          <table:table-cell table:style-name="ce3117"/>
          <table:table-cell table:style-name="ce3451" office:value-type="string" calcext:value-type="string">
            <text:p>       ███<text:span text:style-name="T19">▌</text:span></text:p>
          </table:table-cell>
          <table:table-cell table:style-name="ce4069"/>
          <table:table-cell table:style-name="ce3811" office:value-type="string" calcext:value-type="string">
            <text:p>&gt;  <text:span text:style-name="T11">♍</text:span>      <text:span text:style-name="T144">██</text:span></text:p>
          </table:table-cell>
          <table:table-cell table:style-name="ce4112"/>
          <table:table-cell table:style-name="ce3387" office:value-type="string" calcext:value-type="string">
            <text:p><text:s text:c="9"/>██▋</text:p>
          </table:table-cell>
          <table:table-cell table:style-name="ce4172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111" office:value-type="string" calcext:value-type="string">
            <text:p>        █<text:span text:style-name="T19">█</text:span></text:p>
          </table:table-cell>
          <table:table-cell table:style-name="ce3172"/>
          <table:table-cell table:style-name="ce3246"/>
          <table:table-cell table:style-name="ce3329" office:value-type="string" calcext:value-type="string">
            <text:p>     <text:span text:style-name="T21">♓</text:span></text:p>
          </table:table-cell>
          <table:table-cell table:style-name="ce3387" office:value-type="string" calcext:value-type="string">
            <text:p><text:span text:style-name="T19">         █▉</text:span> </text:p>
          </table:table-cell>
          <table:table-cell table:style-name="ce3447"/>
          <table:table-cell table:style-name="ce3495"/>
          <table:table-cell table:style-name="ce3547"/>
          <table:table-cell table:style-name="ce3609" office:value-type="string" calcext:value-type="string">
            <text:p>    <text:span text:style-name="T83">♉</text:span><text:span text:style-name="T28"> </text:span></text:p>
          </table:table-cell>
          <table:table-cell table:style-name="ce3666"/>
          <table:table-cell table:style-name="ce3117" office:value-type="string" calcext:value-type="string">
            <text:p>&lt;</text:p>
          </table:table-cell>
          <table:table-cell table:style-name="ce3111"/>
          <table:table-cell table:style-name="ce3811" office:value-type="string" calcext:value-type="string">
            <text:p><text:s text:c="10"/>&gt;</text:p>
          </table:table-cell>
          <table:table-cell table:style-name="ce3854"/>
          <table:table-cell table:style-name="ce3880" office:value-type="string" calcext:value-type="string">
            <text:p><text:s text:c="15"/>██</text:p>
          </table:table-cell>
          <table:table-cell table:style-name="ce3719"/>
          <table:table-cell table:style-name="ce3498" office:value-type="string" calcext:value-type="string">
            <text:p><text:s text:c="9"/>█▉</text:p>
          </table:table-cell>
          <table:table-cell table:style-name="ce3970"/>
          <table:table-cell table:style-name="ce3856" office:value-type="string" calcext:value-type="string">
            <text:p>     █<text:span text:style-name="T19">██▉</text:span></text:p>
          </table:table-cell>
          <table:table-cell table:style-name="ce4031"/>
          <table:table-cell table:style-name="ce3388" office:value-type="string" calcext:value-type="string">
            <text:p>       █<text:span text:style-name="T19">██</text:span></text:p>
          </table:table-cell>
          <table:table-cell table:style-name="ce3858"/>
          <table:table-cell table:style-name="ce3451" office:value-type="string" calcext:value-type="string">
            <text:p>           <text:span text:style-name="T50">█▊</text:span></text:p>
          </table:table-cell>
          <table:table-cell table:style-name="ce4143"/>
          <table:table-cell table:style-name="ce4173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112"/>
          <table:table-cell table:style-name="ce3172"/>
          <table:table-cell table:style-name="ce3247" office:value-type="string" calcext:value-type="string">
            <text:p>    <text:span text:style-name="T28"> </text:span><text:span text:style-name="T43">♏</text:span></text:p>
          </table:table-cell>
          <table:table-cell table:style-name="ce3330"/>
          <table:table-cell table:style-name="ce3082" office:value-type="string" calcext:value-type="string">
            <text:p>     <text:span text:style-name="T21">♐</text:span> </text:p>
          </table:table-cell>
          <table:table-cell table:style-name="ce3082"/>
          <table:table-cell table:style-name="ce3496" office:value-type="string" calcext:value-type="string">
            <text:p>    <text:span text:style-name="T19">▉</text:span></text:p>
          </table:table-cell>
          <table:table-cell table:style-name="ce3549"/>
          <table:table-cell table:style-name="ce3610" office:value-type="string" calcext:value-type="string">
            <text:p>     <text:span text:style-name="T21">♑</text:span> </text:p>
          </table:table-cell>
          <table:table-cell table:style-name="ce3667" office:value-type="string" calcext:value-type="string">
            <text:p>      █<text:span text:style-name="T19">█▉</text:span></text:p>
          </table:table-cell>
          <table:table-cell table:style-name="ce3717"/>
          <table:table-cell table:style-name="ce3080" office:value-type="string" calcext:value-type="string">
            <text:p>     <text:span text:style-name="T21">♒</text:span> </text:p>
          </table:table-cell>
          <table:table-cell table:style-name="ce3552"/>
          <table:table-cell table:style-name="ce3329" office:value-type="string" calcext:value-type="string">
            <text:p>     <text:span text:style-name="T21">♓</text:span></text:p>
          </table:table-cell>
          <table:table-cell table:style-name="ce3108"/>
          <table:table-cell table:style-name="ce3913"/>
          <table:table-cell table:style-name="ce3329"/>
          <table:table-cell table:style-name="ce3971" office:value-type="string" calcext:value-type="string">
            <text:p>        <text:span text:style-name="T28">&lt; </text:span>      </text:p>
          </table:table-cell>
          <table:table-cell table:style-name="ce3329"/>
          <table:table-cell table:style-name="ce4051"/>
          <table:table-cell table:style-name="ce3108"/>
          <table:table-cell table:style-name="ce4091"/>
          <table:table-cell table:style-name="ce4113" office:value-type="string" calcext:value-type="string">
            <text:p>&gt;</text:p>
          </table:table-cell>
          <table:table-cell table:style-name="ce3108" office:value-type="string" calcext:value-type="string">
            <text:p>     <text:span text:style-name="T21">♓</text:span></text:p>
          </table:table-cell>
          <table:table-cell table:style-name="ce310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082" table:number-columns-repeated="2"/>
          <table:table-cell table:style-name="ce3248"/>
          <table:table-cell table:style-name="ce3331"/>
          <table:table-cell table:style-name="ce3082" table:number-columns-repeated="2"/>
          <table:table-cell table:style-name="ce3248"/>
          <table:table-cell table:style-name="ce3550" office:value-type="string" calcext:value-type="string">
            <text:p>     <text:span text:style-name="T21">♐</text:span> </text:p>
          </table:table-cell>
          <table:table-cell table:style-name="ce3082" table:number-columns-repeated="2"/>
          <table:table-cell table:style-name="ce3082" office:value-type="string" calcext:value-type="string">
            <text:p>&lt;</text:p>
          </table:table-cell>
          <table:table-cell table:style-name="ce3769"/>
          <table:table-cell table:style-name="ce3812"/>
          <table:table-cell table:style-name="ce3847"/>
          <table:table-cell table:style-name="ce3082" table:number-columns-repeated="4"/>
          <table:table-cell table:style-name="ce3855"/>
          <table:table-cell table:style-name="ce3082" office:value-type="string" calcext:value-type="string">
            <text:p>&gt;</text:p>
          </table:table-cell>
          <table:table-cell table:style-name="ce3082"/>
          <table:table-cell table:style-name="ce3082" office:value-type="string" calcext:value-type="string">
            <text:p>      <text:span text:style-name="T21">♐</text:span>  </text:p>
          </table:table-cell>
          <table:table-cell table:style-name="ce3391" office:value-type="string" calcext:value-type="string">
            <text:p><text:s text:c="10"/>█████</text:p>
          </table:table-cell>
          <table:table-cell table:style-name="ce4144"/>
          <table:table-cell table:style-name="ce3119" office:value-type="string" calcext:value-type="string">
            <text:p>  <text:span text:style-name="T28">  </text:span><text:span text:style-name="T43">♑</text:span><text:span text:style-name="T28"> </text:span>      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082" table:number-columns-repeated="2"/>
          <table:table-cell table:style-name="ce3082" office:value-type="string" calcext:value-type="string">
            <text:p>     <text:span text:style-name="T21">♐</text:span> </text:p>
          </table:table-cell>
          <table:table-cell table:style-name="ce3082"/>
          <table:table-cell table:style-name="ce3388" office:value-type="string" calcext:value-type="string">
            <text:p>          <text:span text:style-name="T7">█</text:span><text:span text:style-name="T77">▉</text:span></text:p>
          </table:table-cell>
          <table:table-cell table:style-name="ce3448"/>
          <table:table-cell table:style-name="ce3117" office:value-type="string" calcext:value-type="string">
            <text:p>      <text:span text:style-name="T21">♑</text:span> </text:p>
          </table:table-cell>
          <table:table-cell table:style-name="ce3117"/>
          <table:table-cell table:style-name="ce3611"/>
          <table:table-cell table:style-name="ce3668" office:value-type="string" calcext:value-type="string">
            <text:p><text:s text:c="11"/>&lt;</text:p>
          </table:table-cell>
          <table:table-cell table:style-name="ce3117" table:number-columns-repeated="2"/>
          <table:table-cell table:style-name="ce3813"/>
          <table:table-cell table:style-name="ce3264" office:value-type="string" calcext:value-type="string">
            <text:p><text:s text:c="10"/>████</text:p>
          </table:table-cell>
          <table:table-cell table:style-name="ce3881"/>
          <table:table-cell table:style-name="ce3253" office:value-type="string" calcext:value-type="string">
            <text:p><text:s text:c="5"/>♐ </text:p>
          </table:table-cell>
          <table:table-cell table:style-name="ce3253"/>
          <table:table-cell table:style-name="ce3082" office:value-type="string" calcext:value-type="string">
            <text:p><text:s text:c="3"/></text:p>
          </table:table-cell>
          <table:table-cell table:style-name="ce4030" office:value-type="string" calcext:value-type="string">
            <text:p><text:s text:c="10"/>&gt;</text:p>
          </table:table-cell>
          <table:table-cell table:style-name="ce3082" table:number-columns-repeated="3"/>
          <table:table-cell table:style-name="ce4114" office:value-type="string" calcext:value-type="string">
            <text:p>               <text:span text:style-name="T19">█▊</text:span></text:p>
          </table:table-cell>
          <table:table-cell table:style-name="ce4145"/>
          <table:table-cell table:style-name="ce3117" office:value-type="string" calcext:value-type="string">
            <text:p>    <text:span text:style-name="T21">♑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082" office:value-type="string" calcext:value-type="string">
            <text:p><text:s text:c="9"/>&gt;</text:p>
          </table:table-cell>
          <table:table-cell table:style-name="ce3082" table:number-columns-repeated="6"/>
          <table:table-cell table:style-name="ce3228" office:value-type="string" calcext:value-type="string">
            <text:p>     <text:span text:style-name="T21">♈</text:span> </text:p>
          </table:table-cell>
          <table:table-cell table:style-name="ce3082" table:number-columns-repeated="8"/>
          <table:table-cell table:style-name="ce3082" office:value-type="string" calcext:value-type="string">
            <text:p>&lt;</text:p>
          </table:table-cell>
          <table:table-cell table:style-name="ce3537"/>
          <table:table-cell table:style-name="ce4031"/>
          <table:table-cell table:style-name="ce3082" table:number-columns-repeated="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080" table:number-columns-repeated="7"/>
          <table:table-cell table:style-name="ce3080" office:value-type="string" calcext:value-type="string">
            <text:p><text:s text:c="6"/></text:p>
          </table:table-cell>
          <table:table-cell table:style-name="ce3080" office:value-type="string" calcext:value-type="string">
            <text:p><text:s text:c="4"/></text:p>
          </table:table-cell>
          <table:table-cell table:style-name="ce3080" table:number-columns-repeated="3"/>
          <table:table-cell table:style-name="ce3080" office:value-type="string" calcext:value-type="string">
            <text:p>     <text:span text:style-name="T177">   ▏</text:span>&lt;</text:p>
          </table:table-cell>
          <table:table-cell table:style-name="ce3080" office:value-type="string" calcext:value-type="string">
            <text:p>      <text:span text:style-name="T21">♒</text:span> </text:p>
          </table:table-cell>
          <table:table-cell table:style-name="ce3080" table:number-columns-repeated="4"/>
          <table:table-cell table:style-name="ce4021"/>
          <table:table-cell table:style-name="ce3080" table:number-columns-repeated="2"/>
          <table:table-cell table:style-name="ce3312"/>
          <table:table-cell table:style-name="ce3080" office:value-type="string" calcext:value-type="string">
            <text:p><text:s text:c="11"/>&gt;</text:p>
          </table:table-cell>
          <table:table-cell table:style-name="ce3080" table:number-columns-repeated="2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♇</text:p>
          </table:table-cell>
          <table:table-cell table:style-name="ce3082" table:number-columns-repeated="7"/>
          <table:table-cell table:style-name="ce3082" office:value-type="string" calcext:value-type="string">
            <text:p>     <text:span text:style-name="T21">♐</text:span> </text:p>
          </table:table-cell>
          <table:table-cell table:style-name="ce3612" office:value-type="string" calcext:value-type="string">
            <text:p><text:s text:c="11"/>&lt;</text:p>
          </table:table-cell>
          <table:table-cell table:style-name="ce3082" table:number-columns-repeated="10"/>
          <table:table-cell table:style-name="ce3082" office:value-type="string" calcext:value-type="string">
            <text:p>&gt;</text:p>
          </table:table-cell>
          <table:table-cell table:style-name="ce3082" table:number-columns-repeated="5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85" office:value-type="float" office:value="2021" calcext:value-type="float">
            <text:p>2021</text:p>
          </table:table-cell>
          <table:table-cell table:style-name="ce3113" office:value-type="float" office:value="0.99" calcext:value-type="float">
            <text:p>0,99</text:p>
          </table:table-cell>
          <table:table-cell table:style-name="ce3176"/>
          <table:table-cell table:style-name="ce3241" office:value-type="float" office:value="74" calcext:value-type="float">
            <text:p>74</text:p>
          </table:table-cell>
          <table:table-cell table:style-name="ce3125" office:value-type="float" office:value="1.4" calcext:value-type="float">
            <text:p>1,4</text:p>
          </table:table-cell>
          <table:table-cell table:style-name="ce3259" office:value-type="float" office:value="48.5" calcext:value-type="float">
            <text:p>48,5</text:p>
          </table:table-cell>
          <table:table-cell table:style-name="ce3449" office:value-type="float" office:value="5.6" calcext:value-type="float">
            <text:p>5,6</text:p>
          </table:table-cell>
          <table:table-cell table:style-name="ce3497" office:value-type="float" office:value="36" calcext:value-type="float">
            <text:p>36</text:p>
          </table:table-cell>
          <table:table-cell table:style-name="ce3125" office:value-type="float" office:value="6.7" calcext:value-type="float">
            <text:p>6,7</text:p>
          </table:table-cell>
          <table:table-cell table:style-name="ce3259" office:value-type="float" office:value="40" calcext:value-type="float">
            <text:p>40</text:p>
          </table:table-cell>
          <table:table-cell table:style-name="ce3669" office:value-type="float" office:value="12.41" calcext:value-type="float">
            <text:p>12,41</text:p>
          </table:table-cell>
          <table:table-cell table:style-name="ce3718" office:value-type="float" office:value="87" calcext:value-type="float">
            <text:p>87</text:p>
          </table:table-cell>
          <table:table-cell table:style-name="ce3770" office:value-type="float" office:value="20.42" calcext:value-type="float">
            <text:p>20,42</text:p>
          </table:table-cell>
          <table:table-cell table:style-name="ce3259" office:value-type="float" office:value="60" calcext:value-type="float">
            <text:p>60</text:p>
          </table:table-cell>
          <table:table-cell table:style-name="ce3125" office:value-type="float" office:value="19.95" calcext:value-type="float">
            <text:p>19,95</text:p>
          </table:table-cell>
          <table:table-cell table:style-name="ce3259" office:value-type="float" office:value="76" calcext:value-type="float">
            <text:p>76</text:p>
          </table:table-cell>
          <table:table-cell table:style-name="ce3125" office:value-type="float" office:value="17.43" calcext:value-type="float">
            <text:p>17,43</text:p>
          </table:table-cell>
          <table:table-cell table:style-name="ce3241" office:value-type="float" office:value="145.5" calcext:value-type="float">
            <text:p>145,5</text:p>
          </table:table-cell>
          <table:table-cell table:style-name="ce3125" office:value-type="float" office:value="15.99" calcext:value-type="float">
            <text:p>15,99</text:p>
          </table:table-cell>
          <table:table-cell table:style-name="ce3259" office:value-type="float" office:value="29" calcext:value-type="float">
            <text:p>29</text:p>
          </table:table-cell>
          <table:table-cell table:style-name="ce3125" office:value-type="float" office:value="10.45" calcext:value-type="float">
            <text:p>10,45</text:p>
          </table:table-cell>
          <table:table-cell table:style-name="ce3259" office:value-type="float" office:value="30" calcext:value-type="float">
            <text:p>30</text:p>
          </table:table-cell>
          <table:table-cell table:style-name="ce3125" office:value-type="float" office:value="5.73" calcext:value-type="float">
            <text:p>5,73</text:p>
          </table:table-cell>
          <table:table-cell table:style-name="ce3259" office:value-type="float" office:value="54" calcext:value-type="float">
            <text:p>54</text:p>
          </table:table-cell>
          <table:table-cell table:style-name="ce3125" office:value-type="float" office:value="2.92" calcext:value-type="float">
            <text:p>2,92</text:p>
          </table:table-cell>
          <table:table-cell table:style-name="ce3259" office:value-type="float" office:value="44" calcext:value-type="float">
            <text:p>44</text:p>
          </table:table-cell>
          <table:table-cell table:style-name="ce4199" table:formula="of:=AVERAGE([.B231];[.E231];[.G231];[.I231];[.K231];[.M231];[.O231];[.Q231];[.S231];[.U231];[.W231];[.Y231])" office:value-type="float" office:value="9.99916666666667" calcext:value-type="float">
            <text:p>10</text:p>
          </table:table-cell>
          <table:table-cell table:style-name="ce3241" table:formula="of:=SUM([.D231];[.F231];[.H231];[.J231];[.L231];[.N231];[.P231];[.R231];[.T231];[.V231];[.X231];[.Z231])" office:value-type="float" office:value="724" calcext:value-type="float">
            <text:p>724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67" office:value-type="string" calcext:value-type="string">
            <text:p>☿ </text:p>
          </table:table-cell>
          <table:table-cell table:style-name="ce3114" office:value-type="string" calcext:value-type="string">
            <text:p>     █<text:span text:style-name="T19">██████ </text:span><text:span text:style-name="T31">◄</text:span></text:p>
          </table:table-cell>
          <table:table-cell table:style-name="ce3172"/>
          <table:table-cell table:style-name="ce3249"/>
          <table:table-cell table:style-name="ce3332"/>
          <table:table-cell table:style-name="ce3336" office:value-type="string" calcext:value-type="string">
            <text:p>   <text:span text:style-name="T19">►</text:span></text:p>
          </table:table-cell>
          <table:table-cell table:style-name="ce3111" office:value-type="string" calcext:value-type="string">
            <text:p>         █<text:span text:style-name="T19">████</text:span></text:p>
          </table:table-cell>
          <table:table-cell table:style-name="ce3498"/>
          <table:table-cell table:style-name="ce3551" office:value-type="string" calcext:value-type="string">
            <text:p>         █<text:span text:style-name="T19">█</text:span></text:p>
          </table:table-cell>
          <table:table-cell table:style-name="ce3613"/>
          <table:table-cell table:style-name="ce3670"/>
          <table:table-cell table:style-name="ce3336" office:value-type="string" calcext:value-type="string">
            <text:p>     <text:span text:style-name="T21">♉</text:span>      <text:span text:style-name="T19">◄</text:span></text:p>
          </table:table-cell>
          <table:table-cell table:style-name="ce3336"/>
          <table:table-cell table:style-name="ce3336" office:value-type="string" calcext:value-type="string">
            <text:p>    <text:span text:style-name="T19">►</text:span></text:p>
          </table:table-cell>
          <table:table-cell table:style-name="ce3111" office:value-type="string" calcext:value-type="string">
            <text:p>        █<text:span text:style-name="T19">████</text:span></text:p>
          </table:table-cell>
          <table:table-cell table:style-name="ce3882"/>
          <table:table-cell table:style-name="ce3856" office:value-type="string" calcext:value-type="string">
            <text:p>   █<text:span text:style-name="T19">██████</text:span></text:p>
          </table:table-cell>
          <table:table-cell table:style-name="ce3943"/>
          <table:table-cell table:style-name="ce3972" office:value-type="string" calcext:value-type="string">
            <text:p> <text:span text:style-name="T11">♍</text:span></text:p>
          </table:table-cell>
          <table:table-cell table:style-name="ce3336" office:value-type="string" calcext:value-type="string">
            <text:p>             <text:span text:style-name="T19">◄</text:span></text:p>
          </table:table-cell>
          <table:table-cell table:style-name="ce3336"/>
          <table:table-cell table:style-name="ce4070" office:value-type="string" calcext:value-type="string">
            <text:p><text:s/>►</text:p>
          </table:table-cell>
          <table:table-cell table:style-name="ce3111" office:value-type="string" calcext:value-type="string">
            <text:p>        █<text:span text:style-name="T19">███</text:span></text:p>
          </table:table-cell>
          <table:table-cell table:style-name="ce4115"/>
          <table:table-cell table:style-name="ce3856" office:value-type="string" calcext:value-type="string">
            <text:p>        █<text:span text:style-name="T19">█</text:span></text:p>
          </table:table-cell>
          <table:table-cell table:style-name="ce4167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115" office:value-type="string" calcext:value-type="string">
            <text:p>     █<text:span text:style-name="T19">█</text:span><text:span text:style-name="T51">██</text:span></text:p>
          </table:table-cell>
          <table:table-cell table:style-name="ce3172"/>
          <table:table-cell table:style-name="ce3250"/>
          <table:table-cell table:style-name="ce3333"/>
          <table:table-cell table:style-name="ce3111" office:value-type="string" calcext:value-type="string">
            <text:p>      █<text:span text:style-name="T19">█▉</text:span></text:p>
          </table:table-cell>
          <table:table-cell table:style-name="ce3080"/>
          <table:table-cell table:style-name="ce3499"/>
          <table:table-cell table:style-name="ce3552"/>
          <table:table-cell table:style-name="ce3131" office:value-type="string" calcext:value-type="string">
            <text:p>           █<text:span text:style-name="T19">▊</text:span></text:p>
          </table:table-cell>
          <table:table-cell table:style-name="ce3666"/>
          <table:table-cell table:style-name="ce3264" office:value-type="string" calcext:value-type="string">
            <text:p><text:s text:c="10"/>▉</text:p>
          </table:table-cell>
          <table:table-cell table:style-name="ce3719"/>
          <table:table-cell table:style-name="ce3814" office:value-type="string" calcext:value-type="string">
            <text:p>       █<text:span text:style-name="T19">████▉</text:span></text:p>
          </table:table-cell>
          <table:table-cell table:style-name="ce3855"/>
          <table:table-cell table:style-name="ce3883" office:value-type="string" calcext:value-type="string">
            <text:p>                    ██<text:span text:style-name="T19">█▊</text:span></text:p>
          </table:table-cell>
          <table:table-cell table:style-name="ce3670"/>
          <table:table-cell table:style-name="ce3944"/>
          <table:table-cell table:style-name="ce3389"/>
          <table:table-cell table:style-name="ce3111" office:value-type="string" calcext:value-type="string">
            <text:p>  █<text:span text:style-name="T19">████▌</text:span></text:p>
          </table:table-cell>
          <table:table-cell table:style-name="ce3882"/>
          <table:table-cell table:style-name="ce4071" office:value-type="string" calcext:value-type="string">
            <text:p>           █<text:span text:style-name="T19">▊</text:span></text:p>
          </table:table-cell>
          <table:table-cell table:style-name="ce3390"/>
          <table:table-cell table:style-name="ce3082" office:value-type="string" calcext:value-type="string">
            <text:p>     <text:span text:style-name="T21">♐</text:span> </text:p>
          </table:table-cell>
          <table:table-cell table:style-name="ce4146"/>
          <table:table-cell table:style-name="ce4174" office:value-type="string" calcext:value-type="string">
            <text:p>  <text:span text:style-name="T19">◄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116" office:value-type="string" calcext:value-type="string">
            <text:p>   █<text:span text:style-name="T19">█████  </text:span><text:span text:style-name="T43">♈</text:span><text:span text:style-name="T19"> </text:span></text:p>
          </table:table-cell>
          <table:table-cell table:style-name="ce3172"/>
          <table:table-cell table:style-name="ce3251"/>
          <table:table-cell table:style-name="ce3334" office:value-type="string" calcext:value-type="string">
            <text:p>        █<text:span text:style-name="T19">██</text:span></text:p>
          </table:table-cell>
          <table:table-cell table:style-name="ce3117" table:number-columns-repeated="2"/>
          <table:table-cell table:style-name="ce3500" office:value-type="string" calcext:value-type="string">
            <text:p><text:span text:style-name="T43">♉</text:span> </text:p>
          </table:table-cell>
          <table:table-cell table:style-name="ce3451" office:value-type="string" calcext:value-type="string">
            <text:p>         <text:span text:style-name="T143">  █</text:span><text:span text:style-name="T144">██</text:span></text:p>
          </table:table-cell>
          <table:table-cell table:style-name="ce3614"/>
          <table:table-cell table:style-name="ce3671" office:value-type="string" calcext:value-type="string">
            <text:p>  <text:span text:style-name="T28">  </text:span><text:span text:style-name="T43">♊</text:span></text:p>
          </table:table-cell>
          <table:table-cell table:style-name="ce3719" office:value-type="string" calcext:value-type="string">
            <text:p>         █<text:span text:style-name="T19">█▉</text:span></text:p>
          </table:table-cell>
          <table:table-cell table:style-name="ce3108"/>
          <table:table-cell table:style-name="ce3815" office:value-type="string" calcext:value-type="string">
            <text:p>  <text:span text:style-name="T178">  </text:span><text:span text:style-name="T83">♋</text:span><text:span text:style-name="T179"> </text:span></text:p>
          </table:table-cell>
          <table:table-cell table:style-name="ce3856" office:value-type="string" calcext:value-type="string">
            <text:p>        █<text:span text:style-name="T19">█</text:span></text:p>
          </table:table-cell>
          <table:table-cell table:style-name="ce3082"/>
          <table:table-cell table:style-name="ce3914" office:value-type="string" calcext:value-type="string">
            <text:p>  <text:span text:style-name="T117"> </text:span><text:span text:style-name="T194">♌</text:span></text:p>
          </table:table-cell>
          <table:table-cell table:style-name="ce3334" office:value-type="string" calcext:value-type="string">
            <text:p>         █<text:span text:style-name="T19">█</text:span></text:p>
          </table:table-cell>
          <table:table-cell table:style-name="ce3973"/>
          <table:table-cell table:style-name="ce4032"/>
          <table:table-cell table:style-name="ce3610" office:value-type="string" calcext:value-type="string">
            <text:p>    <text:span text:style-name="T11">♍</text:span></text:p>
          </table:table-cell>
          <table:table-cell table:style-name="ce3389" office:value-type="string" calcext:value-type="string">
            <text:p>       █<text:span text:style-name="T19">███▉▉</text:span></text:p>
          </table:table-cell>
          <table:table-cell table:style-name="ce4092"/>
          <table:table-cell table:style-name="ce4116" office:value-type="string" calcext:value-type="string">
            <text:p>      <text:span text:style-name="T21">♒</text:span></text:p>
          </table:table-cell>
          <table:table-cell table:style-name="ce4147" office:value-type="string" calcext:value-type="string">
            <text:p>        <text:span text:style-name="T1">  █</text:span><text:span text:style-name="T72">█    </text:span><text:span text:style-name="T83">♏</text:span><text:span text:style-name="T230"> </text:span></text:p>
          </table:table-cell>
          <table:table-cell table:style-name="ce308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117" table:number-columns-repeated="2"/>
          <table:table-cell table:style-name="ce3252" office:value-type="string" calcext:value-type="string">
            <text:p><text:s/></text:p>
          </table:table-cell>
          <table:table-cell table:style-name="ce3335"/>
          <table:table-cell table:style-name="ce3117" table:number-columns-repeated="2"/>
          <table:table-cell table:style-name="ce3335"/>
          <table:table-cell table:style-name="ce3553" office:value-type="string" calcext:value-type="string">
            <text:p>         <text:span text:style-name="T92">█▉</text:span></text:p>
          </table:table-cell>
          <table:table-cell table:style-name="ce3080"/>
          <table:table-cell table:style-name="ce3672" office:value-type="string" calcext:value-type="string">
            <text:p>   <text:span text:style-name="T21">♒</text:span> </text:p>
          </table:table-cell>
          <table:table-cell table:style-name="ce3080"/>
          <table:table-cell table:style-name="ce3766"/>
          <table:table-cell table:style-name="ce3816" office:value-type="string" calcext:value-type="string">
            <text:p>     <text:span text:style-name="T19">◄</text:span></text:p>
          </table:table-cell>
          <table:table-cell table:style-name="ce3857"/>
          <table:table-cell table:style-name="ce3080" table:number-columns-repeated="2"/>
          <table:table-cell table:style-name="ce3945" office:value-type="string" calcext:value-type="string">
            <text:p>             <text:span text:style-name="T143">██▊</text:span></text:p>
          </table:table-cell>
          <table:table-cell table:style-name="ce3117"/>
          <table:table-cell table:style-name="ce4033" office:value-type="string" calcext:value-type="string">
            <text:p> <text:span text:style-name="T21">♑</text:span></text:p>
          </table:table-cell>
          <table:table-cell table:style-name="ce3117"/>
          <table:table-cell table:style-name="ce3336" office:value-type="string" calcext:value-type="string">
            <text:p> <text:span text:style-name="T19">►</text:span></text:p>
          </table:table-cell>
          <table:table-cell table:style-name="ce3117"/>
          <table:table-cell table:style-name="ce3264" office:value-type="string" calcext:value-type="string">
            <text:p><text:s text:c="11"/>███</text:p>
          </table:table-cell>
          <table:table-cell table:style-name="ce3080"/>
          <table:table-cell table:style-name="ce4175" office:value-type="string" calcext:value-type="string">
            <text:p><text:span text:style-name="T21">♒</text:span> 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117" table:number-columns-repeated="3"/>
          <table:table-cell table:style-name="ce3336" table:number-columns-repeated="2"/>
          <table:table-cell table:style-name="ce3117" table:number-columns-repeated="2"/>
          <table:table-cell table:style-name="ce3336" office:value-type="string" calcext:value-type="string">
            <text:p>    <text:span text:style-name="T21">♑</text:span> </text:p>
          </table:table-cell>
          <table:table-cell table:style-name="ce3615"/>
          <table:table-cell table:style-name="ce3668"/>
          <table:table-cell table:style-name="ce3336" office:value-type="string" calcext:value-type="string">
            <text:p>         <text:span text:style-name="T19">◄</text:span></text:p>
          </table:table-cell>
          <table:table-cell table:style-name="ce3336"/>
          <table:table-cell table:style-name="ce3813"/>
          <table:table-cell table:style-name="ce3117"/>
          <table:table-cell table:style-name="ce3335"/>
          <table:table-cell table:style-name="ce3915" table:number-columns-repeated="2"/>
          <table:table-cell table:style-name="ce3117" table:number-columns-repeated="2"/>
          <table:table-cell table:style-name="ce3336" office:value-type="string" calcext:value-type="string">
            <text:p>         <text:span text:style-name="T19">►</text:span></text:p>
          </table:table-cell>
          <table:table-cell table:style-name="ce3117" table:number-columns-repeated="5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118" office:value-type="string" calcext:value-type="string">
            <text:p><text:s text:c="11"/>►</text:p>
          </table:table-cell>
          <table:table-cell table:style-name="ce3082"/>
          <table:table-cell table:style-name="ce3253"/>
          <table:table-cell table:style-name="ce3082" table:number-columns-repeated="3"/>
          <table:table-cell table:style-name="ce3228"/>
          <table:table-cell table:style-name="ce3082" office:value-type="string" calcext:value-type="string">
            <text:p>    <text:span text:style-name="T21">♈</text:span></text:p>
          </table:table-cell>
          <table:table-cell table:style-name="ce3082" table:number-columns-repeated="8"/>
          <table:table-cell table:style-name="ce3228" office:value-type="string" calcext:value-type="string">
            <text:p>    <text:span text:style-name="T19">◄</text:span></text:p>
          </table:table-cell>
          <table:table-cell table:style-name="ce3596"/>
          <table:table-cell table:style-name="ce4031"/>
          <table:table-cell table:style-name="ce3082" table:number-columns-repeated="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080" table:number-columns-repeated="2"/>
          <table:table-cell table:style-name="ce3080" office:value-type="string" calcext:value-type="string">
            <text:p>       <text:span text:style-name="T21">♒</text:span> </text:p>
          </table:table-cell>
          <table:table-cell table:style-name="ce3080" table:number-columns-repeated="3"/>
          <table:table-cell table:style-name="ce3501" office:value-type="string" calcext:value-type="string">
            <text:p>          <text:span text:style-name="T131">████</text:span></text:p>
          </table:table-cell>
          <table:table-cell table:style-name="ce3554"/>
          <table:table-cell table:style-name="ce3616" office:value-type="string" calcext:value-type="string">
            <text:p> <text:span text:style-name="T21">♓</text:span></text:p>
          </table:table-cell>
          <table:table-cell table:style-name="ce3673" office:value-type="string" calcext:value-type="string">
            <text:p><text:s text:c="4"/></text:p>
          </table:table-cell>
          <table:table-cell table:style-name="ce3554" table:number-columns-repeated="2"/>
          <table:table-cell table:style-name="ce3673" office:value-type="string" calcext:value-type="string">
            <text:p>        <text:span text:style-name="T28">    </text:span><text:span text:style-name="T32">◄</text:span></text:p>
          </table:table-cell>
          <table:table-cell table:style-name="ce3673"/>
          <table:table-cell table:style-name="ce3554" table:number-columns-repeated="4"/>
          <table:table-cell table:style-name="ce4034" office:value-type="string" calcext:value-type="string">
            <text:p>    <text:span text:style-name="T131">████</text:span>  </text:p>
          </table:table-cell>
          <table:table-cell table:style-name="ce3080" table:number-columns-repeated="2"/>
          <table:table-cell table:style-name="ce3312" office:value-type="string" calcext:value-type="string">
            <text:p>     <text:span text:style-name="T21">♒</text:span> </text:p>
          </table:table-cell>
          <table:table-cell table:style-name="ce3761" office:value-type="string" calcext:value-type="string">
            <text:p><text:s text:c="15"/>►</text:p>
          </table:table-cell>
          <table:table-cell table:style-name="ce3079"/>
          <table:table-cell table:style-name="ce3080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♇</text:p>
          </table:table-cell>
          <table:table-cell table:style-name="ce3082" table:number-columns-repeated="7"/>
          <table:table-cell table:style-name="ce3228" office:value-type="string" calcext:value-type="string">
            <text:p>     <text:span text:style-name="T21">♐</text:span> </text:p>
          </table:table-cell>
          <table:table-cell table:style-name="ce3617" office:value-type="string" calcext:value-type="string">
            <text:p>              <text:span text:style-name="T19">◄</text:span></text:p>
          </table:table-cell>
          <table:table-cell table:style-name="ce3228"/>
          <table:table-cell table:style-name="ce3082" table:number-columns-repeated="9"/>
          <table:table-cell table:style-name="ce3228" office:value-type="string" calcext:value-type="string">
            <text:p>  <text:span text:style-name="T19">►</text:span></text:p>
          </table:table-cell>
          <table:table-cell table:style-name="ce3082" table:number-columns-repeated="5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85" office:value-type="float" office:value="2022" calcext:value-type="float">
            <text:p>2022</text:p>
          </table:table-cell>
          <table:table-cell table:style-name="ce3110" office:value-type="float" office:value="3.47" calcext:value-type="float">
            <text:p>3,47</text:p>
          </table:table-cell>
          <table:table-cell table:style-name="ce3176"/>
          <table:table-cell table:style-name="ce3241" office:value-type="float" office:value="53" calcext:value-type="float">
            <text:p>53</text:p>
          </table:table-cell>
          <table:table-cell table:style-name="ce3125" office:value-type="float" office:value="5.2" calcext:value-type="float">
            <text:p>5,2</text:p>
          </table:table-cell>
          <table:table-cell table:style-name="ce3259" office:value-type="float" office:value="38.5" calcext:value-type="float">
            <text:p>38,5</text:p>
          </table:table-cell>
          <table:table-cell table:style-name="ce3125" office:value-type="float" office:value="5.4" calcext:value-type="float">
            <text:p>5,4</text:p>
          </table:table-cell>
          <table:table-cell table:style-name="ce3259" office:value-type="float" office:value="10" calcext:value-type="float">
            <text:p>10</text:p>
          </table:table-cell>
          <table:table-cell table:style-name="ce3125" office:value-type="float" office:value="8.66" calcext:value-type="float">
            <text:p>8,66</text:p>
          </table:table-cell>
          <table:table-cell table:style-name="ce3259" office:value-type="float" office:value="32" calcext:value-type="float">
            <text:p>32</text:p>
          </table:table-cell>
          <table:table-cell table:style-name="ce3125" office:value-type="float" office:value="15.73" calcext:value-type="float">
            <text:p>15,73</text:p>
          </table:table-cell>
          <table:table-cell table:style-name="ce3259" office:value-type="float" office:value="37.5" calcext:value-type="float">
            <text:p>37,5</text:p>
          </table:table-cell>
          <table:table-cell table:style-name="ce3125" office:value-type="float" office:value="19.96" calcext:value-type="float">
            <text:p>19,96</text:p>
          </table:table-cell>
          <table:table-cell table:style-name="ce3259" office:value-type="float" office:value="32" calcext:value-type="float">
            <text:p>32</text:p>
          </table:table-cell>
          <table:table-cell table:style-name="ce3125" office:value-type="float" office:value="19.89" calcext:value-type="float">
            <text:p>19,89</text:p>
          </table:table-cell>
          <table:table-cell table:style-name="ce3259" office:value-type="float" office:value="51" calcext:value-type="float">
            <text:p>51</text:p>
          </table:table-cell>
          <table:table-cell table:style-name="ce3770" office:value-type="float" office:value="20.53" calcext:value-type="float">
            <text:p>20,53</text:p>
          </table:table-cell>
          <table:table-cell table:style-name="ce3259" office:value-type="float" office:value="70" calcext:value-type="float">
            <text:p>70</text:p>
          </table:table-cell>
          <table:table-cell table:style-name="ce3125" office:value-type="float" office:value="14.28" calcext:value-type="float">
            <text:p>14,28</text:p>
          </table:table-cell>
          <table:table-cell table:style-name="ce3259" office:value-type="float" office:value="58.5" calcext:value-type="float">
            <text:p>58,5</text:p>
          </table:table-cell>
          <table:table-cell table:style-name="ce3125" office:value-type="float" office:value="13" calcext:value-type="float">
            <text:p>13</text:p>
          </table:table-cell>
          <table:table-cell table:style-name="ce3259" office:value-type="float" office:value="35" calcext:value-type="float">
            <text:p>35</text:p>
          </table:table-cell>
          <table:table-cell table:style-name="ce3125" office:value-type="float" office:value="6.15" calcext:value-type="float">
            <text:p>6,15</text:p>
          </table:table-cell>
          <table:table-cell table:style-name="ce3259" office:value-type="float" office:value="33" calcext:value-type="float">
            <text:p>33</text:p>
          </table:table-cell>
          <table:table-cell table:style-name="ce3125" office:value-type="float" office:value="2.34" calcext:value-type="float">
            <text:p>2,34</text:p>
          </table:table-cell>
          <table:table-cell table:style-name="ce3259" office:value-type="float" office:value="67.5" calcext:value-type="float">
            <text:p>67,5</text:p>
          </table:table-cell>
          <table:table-cell table:style-name="ce4198" table:formula="of:=AVERAGE([.B240];[.E240];[.G240];[.I240];[.K240];[.M240];[.O240];[.Q240];[.S240];[.U240];[.W240];[.Y240])" office:value-type="float" office:value="11.2175" calcext:value-type="float">
            <text:p>11,22</text:p>
          </table:table-cell>
          <table:table-cell table:style-name="ce3241" table:formula="of:=SUM([.D240];[.F240];[.H240];[.J240];[.L240];[.N240];[.P240];[.R240];[.T240];[.V240];[.X240];[.Z240])" office:value-type="float" office:value="518" calcext:value-type="float">
            <text:p>518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67" office:value-type="string" calcext:value-type="string">
            <text:p>☿ </text:p>
          </table:table-cell>
          <table:table-cell table:style-name="ce3119" office:value-type="string" calcext:value-type="string">
            <text:p>              <text:span text:style-name="T52">◄</text:span>           <text:span text:style-name="T19">██</text:span><text:span text:style-name="T53">►</text:span></text:p>
          </table:table-cell>
          <table:table-cell table:style-name="ce3177"/>
          <table:table-cell table:style-name="ce3254"/>
          <table:table-cell table:style-name="ce3337"/>
          <table:table-cell table:style-name="ce3389"/>
          <table:table-cell table:style-name="ce3111" office:value-type="string" calcext:value-type="string">
            <text:p>      █<text:span text:style-name="T19">███▊</text:span></text:p>
          </table:table-cell>
          <table:table-cell table:style-name="ce3502"/>
          <table:table-cell table:style-name="ce3115" office:value-type="string" calcext:value-type="string">
            <text:p>        █<text:span text:style-name="T19">███▍</text:span></text:p>
          </table:table-cell>
          <table:table-cell table:style-name="ce3618"/>
          <table:table-cell table:style-name="ce3674" office:value-type="string" calcext:value-type="string">
            <text:p><text:s text:c="10"/>◄</text:p>
          </table:table-cell>
          <table:table-cell table:style-name="ce3123"/>
          <table:table-cell table:style-name="ce3681" office:value-type="string" calcext:value-type="string">
            <text:p>►</text:p>
          </table:table-cell>
          <table:table-cell table:style-name="ce3451"/>
          <table:table-cell table:style-name="ce3111" office:value-type="string" calcext:value-type="string">
            <text:p>   █<text:span text:style-name="T19">███▌       </text:span><text:span text:style-name="T51">█▉</text:span></text:p>
          </table:table-cell>
          <table:table-cell table:style-name="ce3510"/>
          <table:table-cell table:style-name="ce3126"/>
          <table:table-cell table:style-name="ce3114" office:value-type="string" calcext:value-type="string">
            <text:p>   █<text:span text:style-name="T19">███      </text:span><text:span text:style-name="T202">◄</text:span></text:p>
          </table:table-cell>
          <table:table-cell table:style-name="ce3974"/>
          <table:table-cell table:style-name="ce3123"/>
          <table:table-cell table:style-name="ce3681" office:value-type="string" calcext:value-type="string">
            <text:p>► </text:p>
          </table:table-cell>
          <table:table-cell table:style-name="ce3264" office:value-type="string" calcext:value-type="string">
            <text:p><text:s text:c="10"/>██</text:p>
          </table:table-cell>
          <table:table-cell table:style-name="ce3450"/>
          <table:table-cell table:style-name="ce3507" office:value-type="string" calcext:value-type="string">
            <text:p><text:span text:style-name="T36">        █</text:span><text:span text:style-name="T37">██</text:span></text:p>
          </table:table-cell>
          <table:table-cell table:style-name="ce3126"/>
          <table:table-cell table:style-name="ce4176" office:value-type="string" calcext:value-type="string">
            <text:p><text:s text:c="10"/>◄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120" office:value-type="string" calcext:value-type="string">
            <text:p> <text:span text:style-name="T21">♐</text:span> </text:p>
          </table:table-cell>
          <table:table-cell table:style-name="ce3124"/>
          <table:table-cell table:style-name="ce3126" office:value-type="string" calcext:value-type="string">
            <text:p><text:span text:style-name="T36">           </text:span><text:span text:style-name="T37">►</text:span></text:p>
          </table:table-cell>
          <table:table-cell table:style-name="ce3338"/>
          <table:table-cell table:style-name="ce3390" office:value-type="string" calcext:value-type="string">
            <text:p><text:s text:c="9"/>██</text:p>
          </table:table-cell>
          <table:table-cell table:style-name="ce3123"/>
          <table:table-cell table:style-name="ce3503" office:value-type="string" calcext:value-type="string">
            <text:p>       <text:span text:style-name="T19">██</text:span></text:p>
          </table:table-cell>
          <table:table-cell table:style-name="ce3555"/>
          <table:table-cell table:style-name="ce3619" office:value-type="string" calcext:value-type="string">
            <text:p>        <text:span text:style-name="T19">███</text:span></text:p>
          </table:table-cell>
          <table:table-cell table:style-name="ce3675"/>
          <table:table-cell table:style-name="ce3720" office:value-type="string" calcext:value-type="string">
            <text:p>          █<text:span text:style-name="T19">█████▍</text:span></text:p>
          </table:table-cell>
          <table:table-cell table:style-name="ce3771"/>
          <table:table-cell table:style-name="ce3342"/>
          <table:table-cell table:style-name="ce3858" office:value-type="string" calcext:value-type="string">
            <text:p>        <text:span text:style-name="T143">█▉</text:span></text:p>
          </table:table-cell>
          <table:table-cell table:style-name="ce3884"/>
          <table:table-cell table:style-name="ce3315" office:value-type="string" calcext:value-type="string">
            <text:p><text:span text:style-name="T36">       █</text:span><text:span text:style-name="T37">████▌</text:span></text:p>
          </table:table-cell>
          <table:table-cell table:style-name="ce3946"/>
          <table:table-cell table:style-name="ce3773"/>
          <table:table-cell table:style-name="ce3114" office:value-type="string" calcext:value-type="string">
            <text:p>      <text:span text:style-name="T19">█</text:span>█<text:span text:style-name="T19">█</text:span></text:p>
          </table:table-cell>
          <table:table-cell table:style-name="ce3558"/>
          <table:table-cell table:style-name="ce4072"/>
          <table:table-cell table:style-name="ce3555"/>
          <table:table-cell table:style-name="ce4117" office:value-type="string" calcext:value-type="string">
            <text:p>           <text:span text:style-name="T19">████</text:span></text:p>
          </table:table-cell>
          <table:table-cell table:style-name="ce4148"/>
          <table:table-cell table:style-name="ce4177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121" office:value-type="string" calcext:value-type="string">
            <text:p> <text:span text:style-name="T21">♏</text:span></text:p>
          </table:table-cell>
          <table:table-cell table:style-name="ce3177"/>
          <table:table-cell table:style-name="ce3255" office:value-type="string" calcext:value-type="string">
            <text:p>      <text:span text:style-name="T77">████▋      </text:span><text:span text:style-name="T82"> </text:span><text:span text:style-name="T83">♐</text:span></text:p>
          </table:table-cell>
          <table:table-cell table:style-name="ce3126"/>
          <table:table-cell table:style-name="ce3391" office:value-type="string" calcext:value-type="string">
            <text:p>           ██    <text:span text:style-name="T25"> </text:span><text:span text:style-name="T100">♑</text:span><text:span text:style-name="T25"> </text:span></text:p>
          </table:table-cell>
          <table:table-cell table:style-name="ce3123"/>
          <table:table-cell table:style-name="ce3504"/>
          <table:table-cell table:style-name="ce3556" office:value-type="string" calcext:value-type="string">
            <text:p><text:s text:c="7"/>███</text:p>
          </table:table-cell>
          <table:table-cell table:style-name="ce3620"/>
          <table:table-cell table:style-name="ce3676" office:value-type="string" calcext:value-type="string">
            <text:p>  <text:span text:style-name="T21">♒</text:span> </text:p>
          </table:table-cell>
          <table:table-cell table:style-name="ce3721" office:value-type="string" calcext:value-type="string">
            <text:p>♓</text:p>
          </table:table-cell>
          <table:table-cell table:style-name="ce3129"/>
          <table:table-cell table:style-name="ce3507" office:value-type="string" calcext:value-type="string">
            <text:p>       █<text:span text:style-name="T19">██</text:span></text:p>
          </table:table-cell>
          <table:table-cell table:style-name="ce3126"/>
          <table:table-cell table:style-name="ce3392" office:value-type="string" calcext:value-type="string">
            <text:p><text:span text:style-name="T21">♈</text:span> </text:p>
          </table:table-cell>
          <table:table-cell table:style-name="ce3916" office:value-type="string" calcext:value-type="string">
            <text:p><text:span text:style-name="T150">       </text:span><text:span text:style-name="T195">███</text:span></text:p>
          </table:table-cell>
          <table:table-cell table:style-name="ce3342"/>
          <table:table-cell table:style-name="ce3975" office:value-type="string" calcext:value-type="string">
            <text:p> <text:span text:style-name="T21">♉</text:span> </text:p>
          </table:table-cell>
          <table:table-cell table:style-name="ce3262" table:number-columns-repeated="2"/>
          <table:table-cell table:style-name="ce4072" office:value-type="string" calcext:value-type="string">
            <text:p>              <text:span text:style-name="T34">◄</text:span></text:p>
          </table:table-cell>
          <table:table-cell table:style-name="ce3558"/>
          <table:table-cell table:style-name="ce3262"/>
          <table:table-cell table:style-name="ce4149" office:value-type="string" calcext:value-type="string">
            <text:p> <text:span text:style-name="T21">♉</text:span> </text:p>
          </table:table-cell>
          <table:table-cell table:style-name="ce3123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122" office:value-type="string" calcext:value-type="string">
            <text:p><text:span text:style-name="T21">♒</text:span> </text:p>
          </table:table-cell>
          <table:table-cell table:style-name="ce3135"/>
          <table:table-cell table:style-name="ce3256"/>
          <table:table-cell table:style-name="ce3339"/>
          <table:table-cell table:style-name="ce3135" table:number-columns-repeated="2"/>
          <table:table-cell table:style-name="ce3339"/>
          <table:table-cell table:style-name="ce3557"/>
          <table:table-cell table:style-name="ce3621" office:value-type="string" calcext:value-type="string">
            <text:p>♓</text:p>
          </table:table-cell>
          <table:table-cell table:style-name="ce3677"/>
          <table:table-cell table:style-name="ce3129"/>
          <table:table-cell table:style-name="ce3772"/>
          <table:table-cell table:style-name="ce3132"/>
          <table:table-cell table:style-name="ce3682"/>
          <table:table-cell table:style-name="ce3885" office:value-type="string" calcext:value-type="string">
            <text:p><text:s text:c="12"/>◄</text:p>
          </table:table-cell>
          <table:table-cell table:style-name="ce3129"/>
          <table:table-cell table:style-name="ce3505"/>
          <table:table-cell table:style-name="ce3129"/>
          <table:table-cell table:style-name="ce4035"/>
          <table:table-cell table:style-name="ce3129" table:number-columns-repeated="3"/>
          <table:table-cell table:style-name="ce3885" office:value-type="string" calcext:value-type="string">
            <text:p><text:s text:c="7"/>►</text:p>
          </table:table-cell>
          <table:table-cell table:style-name="ce3129"/>
          <table:table-cell table:style-name="ce4178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123" table:number-columns-repeated="8"/>
          <table:table-cell table:style-name="ce3622" office:value-type="string" calcext:value-type="string">
            <text:p> <text:span text:style-name="T21">♑</text:span> </text:p>
          </table:table-cell>
          <table:table-cell table:style-name="ce3678"/>
          <table:table-cell table:style-name="ce3123"/>
          <table:table-cell table:style-name="ce3123" office:value-type="string" calcext:value-type="string">
            <text:p>   <text:span text:style-name="T19">◄</text:span></text:p>
          </table:table-cell>
          <table:table-cell table:style-name="ce3817"/>
          <table:table-cell table:style-name="ce3123"/>
          <table:table-cell table:style-name="ce3886"/>
          <table:table-cell table:style-name="ce3123" table:number-columns-repeated="5"/>
          <table:table-cell table:style-name="ce3123" office:value-type="string" calcext:value-type="string">
            <text:p>     <text:span text:style-name="T34">►</text:span></text:p>
          </table:table-cell>
          <table:table-cell table:style-name="ce3123" table:number-columns-repeated="4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124" table:number-columns-repeated="2"/>
          <table:table-cell table:style-name="ce3257" office:value-type="string" calcext:value-type="string">
            <text:p><text:s/>►</text:p>
          </table:table-cell>
          <table:table-cell table:style-name="ce3124" table:number-columns-repeated="5"/>
          <table:table-cell table:style-name="ce3392" office:value-type="string" calcext:value-type="string">
            <text:p>  <text:span text:style-name="T21">♈</text:span> </text:p>
          </table:table-cell>
          <table:table-cell table:style-name="ce3124" table:number-columns-repeated="7"/>
          <table:table-cell table:style-name="ce3124" office:value-type="string" calcext:value-type="string">
            <text:p>       <text:span text:style-name="T34">◄</text:span></text:p>
          </table:table-cell>
          <table:table-cell table:style-name="ce3124"/>
          <table:table-cell table:style-name="ce3338"/>
          <table:table-cell table:style-name="ce3124" table:number-columns-repeated="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122" office:value-type="string" calcext:value-type="string">
            <text:p><text:span text:style-name="T21">♒</text:span> </text:p>
          </table:table-cell>
          <table:table-cell table:style-name="ce3135"/>
          <table:table-cell table:style-name="ce3258" office:value-type="string" calcext:value-type="string">
            <text:p>          <text:span text:style-name="T19">████</text:span></text:p>
          </table:table-cell>
          <table:table-cell table:style-name="ce3129" table:number-columns-repeated="3"/>
          <table:table-cell table:style-name="ce3505"/>
          <table:table-cell table:style-name="ce3129"/>
          <table:table-cell table:style-name="ce3621" office:value-type="string" calcext:value-type="string">
            <text:p>♓</text:p>
          </table:table-cell>
          <table:table-cell table:style-name="ce3129" table:number-columns-repeated="3"/>
          <table:table-cell table:style-name="ce3818" office:value-type="string" calcext:value-type="string">
            <text:p><text:s text:c="13"/>◄</text:p>
          </table:table-cell>
          <table:table-cell table:style-name="ce3129" table:number-columns-repeated="5"/>
          <table:table-cell table:style-name="ce3772"/>
          <table:table-cell table:style-name="ce3129" table:number-columns-repeated="2"/>
          <table:table-cell table:style-name="ce3509"/>
          <table:table-cell table:style-name="ce3129"/>
          <table:table-cell table:style-name="ce3818" office:value-type="string" calcext:value-type="string">
            <text:p>►</text:p>
          </table:table-cell>
          <table:table-cell table:style-name="ce3129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♇</text:p>
          </table:table-cell>
          <table:table-cell table:style-name="ce3124" table:number-columns-repeated="4"/>
          <table:table-cell table:style-name="ce3392" office:value-type="string" calcext:value-type="string">
            <text:p> <text:span text:style-name="T21">♐</text:span> </text:p>
          </table:table-cell>
          <table:table-cell table:style-name="ce3124"/>
          <table:table-cell table:style-name="ce3506" office:value-type="string" calcext:value-type="string">
            <text:p><text:s text:c="8"/>██▊</text:p>
          </table:table-cell>
          <table:table-cell table:style-name="ce3265"/>
          <table:table-cell table:style-name="ce3265" office:value-type="string" calcext:value-type="string">
            <text:p>               <text:span text:style-name="T34">◄</text:span></text:p>
          </table:table-cell>
          <table:table-cell table:style-name="ce3265"/>
          <table:table-cell table:style-name="ce3722" office:value-type="string" calcext:value-type="string">
            <text:p>       <text:span text:style-name="T21">♑</text:span>   <text:span text:style-name="T88">██▋</text:span></text:p>
          </table:table-cell>
          <table:table-cell table:style-name="ce3124" table:number-columns-repeated="8"/>
          <table:table-cell table:style-name="ce3257" office:value-type="string" calcext:value-type="string">
            <text:p><text:s text:c="6"/>►</text:p>
          </table:table-cell>
          <table:table-cell table:style-name="ce3124" table:number-columns-repeated="5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85" office:value-type="float" office:value="2023" calcext:value-type="float">
            <text:p>2023</text:p>
          </table:table-cell>
          <table:table-cell table:style-name="ce3125" office:value-type="float" office:value="4.35" calcext:value-type="float">
            <text:p>4,35</text:p>
          </table:table-cell>
          <table:table-cell table:style-name="ce3178"/>
          <table:table-cell table:style-name="ce3259" office:value-type="float" office:value="51.5" calcext:value-type="float">
            <text:p>51,5</text:p>
          </table:table-cell>
          <table:table-cell table:style-name="ce3125" office:value-type="float" office:value="3.44" calcext:value-type="float">
            <text:p>3,44</text:p>
          </table:table-cell>
          <table:table-cell table:style-name="ce3259" office:value-type="float" office:value="45" calcext:value-type="float">
            <text:p>45</text:p>
          </table:table-cell>
          <table:table-cell table:style-name="ce3125" office:value-type="float" office:value="6.54" calcext:value-type="float">
            <text:p>6,54</text:p>
          </table:table-cell>
          <table:table-cell table:style-name="ce3259" office:value-type="float" office:value="79" calcext:value-type="float">
            <text:p>79</text:p>
          </table:table-cell>
          <table:table-cell table:style-name="ce3125" office:value-type="float" office:value="8.38" calcext:value-type="float">
            <text:p>8,38</text:p>
          </table:table-cell>
          <table:table-cell table:style-name="ce3259" office:value-type="float" office:value="48" calcext:value-type="float">
            <text:p>48</text:p>
          </table:table-cell>
          <table:table-cell table:style-name="ce3125" office:value-type="float" office:value="13.8" calcext:value-type="float">
            <text:p>13,8</text:p>
          </table:table-cell>
          <table:table-cell table:style-name="ce3259" office:value-type="float" office:value="6.5" calcext:value-type="float">
            <text:p>6,5</text:p>
          </table:table-cell>
          <table:table-cell table:style-name="ce3125" office:value-type="float" office:value="18.91" calcext:value-type="float">
            <text:p>18,91</text:p>
          </table:table-cell>
          <table:table-cell table:style-name="ce3259" office:value-type="float" office:value="54" calcext:value-type="float">
            <text:p>54</text:p>
          </table:table-cell>
          <table:table-cell table:style-name="ce3770" office:value-type="float" office:value="20.41" calcext:value-type="float">
            <text:p>20,41</text:p>
          </table:table-cell>
          <table:table-cell table:style-name="ce3259" office:value-type="float" office:value="54.5" calcext:value-type="float">
            <text:p>54,5</text:p>
          </table:table-cell>
          <table:table-cell table:style-name="ce3125" office:value-type="float" office:value="19.36" calcext:value-type="float">
            <text:p>19,36</text:p>
          </table:table-cell>
          <table:table-cell table:style-name="ce3259" office:value-type="float" office:value="91.5" calcext:value-type="float">
            <text:p>91,5</text:p>
          </table:table-cell>
          <table:table-cell table:style-name="ce3125" office:value-type="float" office:value="17.88" calcext:value-type="float">
            <text:p>17,88</text:p>
          </table:table-cell>
          <table:table-cell table:style-name="ce3259" office:value-type="float" office:value="9.5" calcext:value-type="float">
            <text:p>9,5</text:p>
          </table:table-cell>
          <table:table-cell table:style-name="ce3125" office:value-type="float" office:value="12.76" calcext:value-type="float">
            <text:p>12,76</text:p>
          </table:table-cell>
          <table:table-cell table:style-name="ce3259" office:value-type="float" office:value="109" calcext:value-type="float">
            <text:p>109</text:p>
          </table:table-cell>
          <table:table-cell table:style-name="ce3125" office:value-type="float" office:value="6.07" calcext:value-type="float">
            <text:p>6,07</text:p>
          </table:table-cell>
          <table:table-cell table:style-name="ce3259" office:value-type="float" office:value="89" calcext:value-type="float">
            <text:p>89</text:p>
          </table:table-cell>
          <table:table-cell table:style-name="ce3125" office:value-type="float" office:value="4.53" calcext:value-type="float">
            <text:p>4,53</text:p>
          </table:table-cell>
          <table:table-cell table:style-name="ce4179" office:value-type="float" office:value="116" calcext:value-type="float">
            <text:p>116</text:p>
          </table:table-cell>
          <table:table-cell table:style-name="ce4198" table:formula="of:=AVERAGE([.B249];[.E249];[.G249];[.I249];[.K249];[.M249];[.O249];[.Q249];[.S249];[.U249];[.W249];[.Y249])" office:value-type="float" office:value="11.3691666666667" calcext:value-type="float">
            <text:p>11,37</text:p>
          </table:table-cell>
          <table:table-cell table:style-name="ce3241" table:formula="of:=SUM([.D249];[.F249];[.H249];[.J249];[.L249];[.N249];[.P249];[.R249];[.T249];[.V249];[.X249];[.Z249])" office:value-type="float" office:value="753.5" calcext:value-type="float">
            <text:p>753,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67" office:value-type="string" calcext:value-type="string">
            <text:p>☿ </text:p>
          </table:table-cell>
          <table:table-cell table:style-name="ce3126"/>
          <table:table-cell table:style-name="ce3177"/>
          <table:table-cell table:style-name="ce3260" office:value-type="string" calcext:value-type="string">
            <text:p><text:s/>►</text:p>
          </table:table-cell>
          <table:table-cell table:style-name="ce3340" office:value-type="string" calcext:value-type="string">
            <text:p><text:span text:style-name="T94">       █</text:span><text:span text:style-name="T95">█▊</text:span></text:p>
          </table:table-cell>
          <table:table-cell table:style-name="ce3123"/>
          <table:table-cell table:style-name="ce3450"/>
          <table:table-cell table:style-name="ce3507" office:value-type="string" calcext:value-type="string">
            <text:p>        █<text:span text:style-name="T19">█</text:span></text:p>
          </table:table-cell>
          <table:table-cell table:style-name="ce3126"/>
          <table:table-cell table:style-name="ce3623" office:value-type="string" calcext:value-type="string">
            <text:p><text:s text:c="4"/>◄</text:p>
          </table:table-cell>
          <table:table-cell table:style-name="ce3338"/>
          <table:table-cell table:style-name="ce3723" office:value-type="string" calcext:value-type="string">
            <text:p>►           <text:span text:style-name="T74">███</text:span></text:p>
          </table:table-cell>
          <table:table-cell table:style-name="ce3123"/>
          <table:table-cell table:style-name="ce3451" office:value-type="string" calcext:value-type="string">
            <text:p>         █<text:span text:style-name="T19">███▊</text:span></text:p>
          </table:table-cell>
          <table:table-cell table:style-name="ce3132"/>
          <table:table-cell table:style-name="ce3115" office:value-type="string" calcext:value-type="string">
            <text:p>    █<text:span text:style-name="T19">██▉</text:span></text:p>
          </table:table-cell>
          <table:table-cell table:style-name="ce3126"/>
          <table:table-cell table:style-name="ce3918" office:value-type="string" calcext:value-type="string">
            <text:p><text:s text:c="6"/>◄</text:p>
          </table:table-cell>
          <table:table-cell table:style-name="ce3917" office:value-type="string" calcext:value-type="string">
            <text:p>     <text:span text:style-name="T21">♌</text:span></text:p>
          </table:table-cell>
          <table:table-cell table:style-name="ce3257" office:value-type="string" calcext:value-type="string">
            <text:p>►</text:p>
          </table:table-cell>
          <table:table-cell table:style-name="ce3123"/>
          <table:table-cell table:style-name="ce3451" office:value-type="string" calcext:value-type="string">
            <text:p>          <text:span text:style-name="T19">███▊</text:span></text:p>
          </table:table-cell>
          <table:table-cell table:style-name="ce4093"/>
          <table:table-cell table:style-name="ce4118"/>
          <table:table-cell table:style-name="ce3918" office:value-type="string" calcext:value-type="string">
            <text:p>         ◄<text:span text:style-name="T54">█████</text:span><text:span text:style-name="T7">  </text:span> </text:p>
          </table:table-cell>
          <table:table-cell table:style-name="ce4180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127" office:value-type="string" calcext:value-type="string">
            <text:p>         █<text:span text:style-name="T19">███</text:span></text:p>
          </table:table-cell>
          <table:table-cell table:style-name="ce3177"/>
          <table:table-cell table:style-name="ce3261"/>
          <table:table-cell table:style-name="ce3341" office:value-type="string" calcext:value-type="string">
            <text:p>         █<text:span text:style-name="T19">█</text:span></text:p>
          </table:table-cell>
          <table:table-cell table:style-name="ce3132"/>
          <table:table-cell table:style-name="ce3129"/>
          <table:table-cell table:style-name="ce3334" office:value-type="string" calcext:value-type="string">
            <text:p>       █<text:span text:style-name="T19">██</text:span></text:p>
          </table:table-cell>
          <table:table-cell table:style-name="ce3558"/>
          <table:table-cell table:style-name="ce3389" office:value-type="string" calcext:value-type="string">
            <text:p>         █<text:span text:style-name="T19">██▊</text:span></text:p>
          </table:table-cell>
          <table:table-cell table:style-name="ce3679"/>
          <table:table-cell table:style-name="ce3724" office:value-type="string" calcext:value-type="string">
            <text:p>         █<text:span text:style-name="T19">█</text:span></text:p>
          </table:table-cell>
          <table:table-cell table:style-name="ce3132"/>
          <table:table-cell table:style-name="ce3132" office:value-type="string" calcext:value-type="string">
            <text:p>      <text:span text:style-name="T21">♋</text:span>    <text:span text:style-name="T74">███</text:span></text:p>
          </table:table-cell>
          <table:table-cell table:style-name="ce3338"/>
          <table:table-cell table:style-name="ce3887" office:value-type="string" calcext:value-type="string">
            <text:p><text:s/>◄</text:p>
          </table:table-cell>
          <table:table-cell table:style-name="ce3917" office:value-type="string" calcext:value-type="string">
            <text:p>    <text:span text:style-name="T21">♌</text:span>    <text:span text:style-name="T74">██</text:span></text:p>
          </table:table-cell>
          <table:table-cell table:style-name="ce3675"/>
          <table:table-cell table:style-name="ce3885" office:value-type="string" calcext:value-type="string">
            <text:p>►   <text:span text:style-name="T21">♋</text:span> </text:p>
          </table:table-cell>
          <table:table-cell table:style-name="ce3115" office:value-type="string" calcext:value-type="string">
            <text:p><text:span text:style-name="T212">    █</text:span><text:span text:style-name="T213">███ </text:span><text:span text:style-name="T214"> </text:span><text:span text:style-name="T215"> </text:span><text:span text:style-name="T216">♌</text:span></text:p>
          </table:table-cell>
          <table:table-cell table:style-name="ce3819"/>
          <table:table-cell table:style-name="ce3131" office:value-type="string" calcext:value-type="string">
            <text:p>         █<text:span text:style-name="T19">▉</text:span></text:p>
          </table:table-cell>
          <table:table-cell table:style-name="ce3558"/>
          <table:table-cell table:style-name="ce3123"/>
          <table:table-cell table:style-name="ce4150" office:value-type="string" calcext:value-type="string">
            <text:p>         █<text:span text:style-name="T19">███▊</text:span></text:p>
          </table:table-cell>
          <table:table-cell table:style-name="ce4181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128" office:value-type="string" calcext:value-type="string">
            <text:p>     <text:span text:style-name="T21">♉</text:span>   <text:span text:style-name="T19">►</text:span></text:p>
          </table:table-cell>
          <table:table-cell table:style-name="ce3177"/>
          <table:table-cell table:style-name="ce3262"/>
          <table:table-cell table:style-name="ce3342"/>
          <table:table-cell table:style-name="ce3123"/>
          <table:table-cell table:style-name="ce3451"/>
          <table:table-cell table:style-name="ce3508" office:value-type="string" calcext:value-type="string">
            <text:p>█<text:span text:style-name="T19">██</text:span></text:p>
          </table:table-cell>
          <table:table-cell table:style-name="ce3559"/>
          <table:table-cell table:style-name="ce3624" office:value-type="string" calcext:value-type="string">
            <text:p>       <text:span text:style-name="T21">♊</text:span></text:p>
          </table:table-cell>
          <table:table-cell table:style-name="ce3450"/>
          <table:table-cell table:style-name="ce3132" office:value-type="string" calcext:value-type="string">
            <text:p>       <text:span text:style-name="T21">♋</text:span></text:p>
          </table:table-cell>
          <table:table-cell table:style-name="ce3088" office:value-type="string" calcext:value-type="string">
            <text:p>        █<text:span text:style-name="T19">██</text:span></text:p>
          </table:table-cell>
          <table:table-cell table:style-name="ce3819"/>
          <table:table-cell table:style-name="ce3126" office:value-type="string" calcext:value-type="string">
            <text:p>      <text:span text:style-name="T21">♌</text:span></text:p>
          </table:table-cell>
          <table:table-cell table:style-name="ce3124"/>
          <table:table-cell table:style-name="ce3334" office:value-type="string" calcext:value-type="string">
            <text:p>        █<text:span text:style-name="T19">█</text:span></text:p>
          </table:table-cell>
          <table:table-cell table:style-name="ce3342" table:number-columns-repeated="2"/>
          <table:table-cell table:style-name="ce3262" office:value-type="string" calcext:value-type="string">
            <text:p>       <text:span text:style-name="T11">♍</text:span></text:p>
          </table:table-cell>
          <table:table-cell table:style-name="ce3262"/>
          <table:table-cell table:style-name="ce3451" office:value-type="string" calcext:value-type="string">
            <text:p><text:s text:c="8"/></text:p>
          </table:table-cell>
          <table:table-cell table:style-name="ce3555" office:value-type="string" calcext:value-type="string">
            <text:p>    <text:span text:style-name="T21">♎</text:span></text:p>
          </table:table-cell>
          <table:table-cell table:style-name="ce3315" office:value-type="string" calcext:value-type="string">
            <text:p>     █<text:span text:style-name="T19">███</text:span></text:p>
          </table:table-cell>
          <table:table-cell table:style-name="ce3772"/>
          <table:table-cell table:style-name="ce3129" office:value-type="string" calcext:value-type="string">
            <text:p>    <text:span text:style-name="T21">♏</text:span> 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129" table:number-columns-repeated="2"/>
          <table:table-cell table:style-name="ce3263"/>
          <table:table-cell table:style-name="ce3343"/>
          <table:table-cell table:style-name="ce3129" table:number-columns-repeated="2"/>
          <table:table-cell table:style-name="ce3509"/>
          <table:table-cell table:style-name="ce3560" office:value-type="string" calcext:value-type="string">
            <text:p>♓</text:p>
          </table:table-cell>
          <table:table-cell table:style-name="ce3129"/>
          <table:table-cell table:style-name="ce3677"/>
          <table:table-cell table:style-name="ce3124"/>
          <table:table-cell table:style-name="ce3773"/>
          <table:table-cell table:style-name="ce3120" office:value-type="string" calcext:value-type="string">
            <text:p> <text:span text:style-name="T21">♈</text:span> </text:p>
          </table:table-cell>
          <table:table-cell table:style-name="ce3338"/>
          <table:table-cell table:style-name="ce3124" table:number-columns-repeated="2"/>
          <table:table-cell table:style-name="ce3947"/>
          <table:table-cell table:style-name="ce3257" office:value-type="string" calcext:value-type="string">
            <text:p><text:s text:c="3"/>◄</text:p>
          </table:table-cell>
          <table:table-cell table:style-name="ce4036"/>
          <table:table-cell table:style-name="ce3124" table:number-columns-repeated="3"/>
          <table:table-cell table:style-name="ce3947"/>
          <table:table-cell table:style-name="ce3124"/>
          <table:table-cell table:style-name="ce4182" office:value-type="string" calcext:value-type="string">
            <text:p><text:s text:c="12"/>►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130" office:value-type="string" calcext:value-type="string">
            <text:p> <text:span text:style-name="T21">♑</text:span> </text:p>
          </table:table-cell>
          <table:table-cell table:style-name="ce3123"/>
          <table:table-cell table:style-name="ce3264" office:value-type="string" calcext:value-type="string">
            <text:p><text:s text:c="6"/>█████</text:p>
          </table:table-cell>
          <table:table-cell table:style-name="ce3135" table:number-columns-repeated="5"/>
          <table:table-cell table:style-name="ce3625" office:value-type="string" calcext:value-type="string">
            <text:p>   <text:span text:style-name="T21">♒</text:span> </text:p>
          </table:table-cell>
          <table:table-cell table:style-name="ce3680"/>
          <table:table-cell table:style-name="ce3135" table:number-columns-repeated="2"/>
          <table:table-cell table:style-name="ce3820" office:value-type="string" calcext:value-type="string">
            <text:p><text:s/>◄</text:p>
          </table:table-cell>
          <table:table-cell table:style-name="ce3135"/>
          <table:table-cell table:style-name="ce3339"/>
          <table:table-cell table:style-name="ce3135" table:number-columns-repeated="6"/>
          <table:table-cell table:style-name="ce3806" office:value-type="string" calcext:value-type="string">
            <text:p><text:s text:c="2"/>► <text:s/></text:p>
          </table:table-cell>
          <table:table-cell table:style-name="ce3135" table:number-columns-repeated="3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124" table:number-columns-repeated="2"/>
          <table:table-cell table:style-name="ce3124" office:value-type="string" calcext:value-type="string">
            <text:p>    <text:span text:style-name="T34">►</text:span></text:p>
          </table:table-cell>
          <table:table-cell table:style-name="ce3124" table:number-columns-repeated="5"/>
          <table:table-cell table:style-name="ce3392" office:value-type="string" calcext:value-type="string">
            <text:p>  <text:span text:style-name="T21">♈</text:span> </text:p>
          </table:table-cell>
          <table:table-cell table:style-name="ce3124" table:number-columns-repeated="7"/>
          <table:table-cell table:style-name="ce3257" office:value-type="string" calcext:value-type="string">
            <text:p><text:s text:c="13"/>◄</text:p>
          </table:table-cell>
          <table:table-cell table:style-name="ce3124"/>
          <table:table-cell table:style-name="ce3338"/>
          <table:table-cell table:style-name="ce3124" table:number-columns-repeated="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5" office:value-type="string" calcext:value-type="string">
            <text:p>♆ </text:p>
          </table:table-cell>
          <table:table-cell table:style-name="ce3129" table:number-columns-repeated="5"/>
          <table:table-cell table:style-name="ce3452" office:value-type="string" calcext:value-type="string">
            <text:p>█</text:p>
          </table:table-cell>
          <table:table-cell table:style-name="ce3505"/>
          <table:table-cell table:style-name="ce3129"/>
          <table:table-cell table:style-name="ce3621" office:value-type="string" calcext:value-type="string">
            <text:p>♓</text:p>
          </table:table-cell>
          <table:table-cell table:style-name="ce3129" table:number-columns-repeated="2"/>
          <table:table-cell table:style-name="ce3728"/>
          <table:table-cell table:style-name="ce3728" office:value-type="string" calcext:value-type="string">
            <text:p><text:s text:c="15"/>◄</text:p>
          </table:table-cell>
          <table:table-cell table:style-name="ce3129" table:number-columns-repeated="4"/>
          <table:table-cell table:style-name="ce3976"/>
          <table:table-cell table:style-name="ce3728" office:value-type="string" calcext:value-type="string">
            <text:p><text:s text:c="7"/>♓</text:p>
          </table:table-cell>
          <table:table-cell table:style-name="ce3129" table:number-columns-repeated="2"/>
          <table:table-cell table:style-name="ce3509"/>
          <table:table-cell table:style-name="ce3129"/>
          <table:table-cell table:style-name="ce3728" office:value-type="string" calcext:value-type="string">
            <text:p><text:s text:c="6"/>►</text:p>
          </table:table-cell>
          <table:table-cell table:style-name="ce3129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♇</text:p>
          </table:table-cell>
          <table:table-cell table:style-name="ce3131" office:value-type="string" calcext:value-type="string">
            <text:p>         █<text:span text:style-name="T19">██</text:span></text:p>
          </table:table-cell>
          <table:table-cell table:style-name="ce3177"/>
          <table:table-cell table:style-name="ce3265"/>
          <table:table-cell table:style-name="ce3123"/>
          <table:table-cell table:style-name="ce3130" office:value-type="string" calcext:value-type="string">
            <text:p>  <text:span text:style-name="T21">♑</text:span></text:p>
          </table:table-cell>
          <table:table-cell table:style-name="ce3123" table:number-columns-repeated="3"/>
          <table:table-cell table:style-name="ce3626" office:value-type="string" calcext:value-type="string">
            <text:p><text:s text:c="16"/>◄</text:p>
          </table:table-cell>
          <table:table-cell table:style-name="ce3681"/>
          <table:table-cell table:style-name="ce3123" table:number-columns-repeated="4"/>
          <table:table-cell table:style-name="ce3888" office:value-type="string" calcext:value-type="string">
            <text:p><text:s text:c="13"/>████</text:p>
          </table:table-cell>
          <table:table-cell table:style-name="ce3265"/>
          <table:table-cell table:style-name="ce3379" office:value-type="string" calcext:value-type="string">
            <text:p>         <text:span text:style-name="T7">█</text:span><text:span text:style-name="T77">█</text:span></text:p>
          </table:table-cell>
          <table:table-cell table:style-name="ce3124"/>
          <table:table-cell table:style-name="ce3392" office:value-type="string" calcext:value-type="string">
            <text:p> <text:span text:style-name="T21">♐</text:span> </text:p>
          </table:table-cell>
          <table:table-cell table:style-name="ce3257" office:value-type="string" calcext:value-type="string">
            <text:p><text:s text:c="11"/>►</text:p>
          </table:table-cell>
          <table:table-cell table:style-name="ce3124"/>
          <table:table-cell table:style-name="ce3131" office:value-type="string" calcext:value-type="string">
            <text:p>           █<text:span text:style-name="T19">██</text:span></text:p>
          </table:table-cell>
          <table:table-cell table:style-name="ce3265"/>
          <table:table-cell table:style-name="ce4151" office:value-type="string" calcext:value-type="string">
            <text:p>██</text:p>
          </table:table-cell>
          <table:table-cell table:style-name="ce4183" office:value-type="string" calcext:value-type="string">
            <text:p>  <text:span text:style-name="T178">   </text:span><text:span text:style-name="T83">♑</text:span>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85" office:value-type="float" office:value="2024" calcext:value-type="float">
            <text:p>2024</text:p>
          </table:table-cell>
          <table:table-cell table:style-name="ce3125" office:value-type="float" office:value="1.46" calcext:value-type="float">
            <text:p>1,46</text:p>
          </table:table-cell>
          <table:table-cell table:style-name="ce3178"/>
          <table:table-cell table:style-name="ce3259" office:value-type="float" office:value="39.5" calcext:value-type="float">
            <text:p>39,5</text:p>
          </table:table-cell>
          <table:table-cell table:style-name="ce3125" office:value-type="float" office:value="7.19" calcext:value-type="float">
            <text:p>7,19</text:p>
          </table:table-cell>
          <table:table-cell table:style-name="ce3259" office:value-type="float" office:value="76" calcext:value-type="float">
            <text:p>76</text:p>
          </table:table-cell>
          <table:table-cell table:style-name="ce3125" office:value-type="float" office:value="7.81" calcext:value-type="float">
            <text:p>7,81</text:p>
          </table:table-cell>
          <table:table-cell table:style-name="ce3259" office:value-type="float" office:value="23.5" calcext:value-type="float">
            <text:p>23,5</text:p>
          </table:table-cell>
          <table:table-cell table:style-name="ce3125" office:value-type="float" office:value="11.76" calcext:value-type="float">
            <text:p>11,76</text:p>
          </table:table-cell>
          <table:table-cell table:style-name="ce3259" office:value-type="float" office:value="28.5" calcext:value-type="float">
            <text:p>28,5</text:p>
          </table:table-cell>
          <table:table-cell table:style-name="ce3125" office:value-type="float" office:value="16.27" calcext:value-type="float">
            <text:p>16,27</text:p>
          </table:table-cell>
          <table:table-cell table:style-name="ce3259" office:value-type="float" office:value="76.5" calcext:value-type="float">
            <text:p>76,5</text:p>
          </table:table-cell>
          <table:table-cell table:style-name="ce3125" office:value-type="float" office:value="17.99" calcext:value-type="float">
            <text:p>17,99</text:p>
          </table:table-cell>
          <table:table-cell table:style-name="ce3259" office:value-type="float" office:value="35.5" calcext:value-type="float">
            <text:p>35,5</text:p>
          </table:table-cell>
          <table:table-cell table:style-name="ce3770" office:value-type="float" office:value="20.08" calcext:value-type="float">
            <text:p>20,08</text:p>
          </table:table-cell>
          <table:table-cell table:style-name="ce3259" office:value-type="float" office:value="79.5" calcext:value-type="float">
            <text:p>79,5</text:p>
          </table:table-cell>
          <table:table-cell table:style-name="ce3770" office:value-type="float" office:value="20.85" calcext:value-type="float">
            <text:p>20,85</text:p>
          </table:table-cell>
          <table:table-cell table:style-name="ce3259" office:value-type="float" office:value="63" calcext:value-type="float">
            <text:p>63</text:p>
          </table:table-cell>
          <table:table-cell table:style-name="ce3125" office:value-type="float" office:value="16.6" calcext:value-type="float">
            <text:p>16,6</text:p>
          </table:table-cell>
          <table:table-cell table:style-name="ce3259" office:value-type="float" office:value="69.5" calcext:value-type="float">
            <text:p>69,5</text:p>
          </table:table-cell>
          <table:table-cell table:style-name="ce3125" office:value-type="float" office:value="11.37" calcext:value-type="float">
            <text:p>11,37</text:p>
          </table:table-cell>
          <table:table-cell table:style-name="ce3259" office:value-type="float" office:value="38" calcext:value-type="float">
            <text:p>38</text:p>
          </table:table-cell>
          <table:table-cell table:style-name="ce3125" office:value-type="float" office:value="5.31" calcext:value-type="float">
            <text:p>5,31</text:p>
          </table:table-cell>
          <table:table-cell table:style-name="ce3259" office:value-type="float" office:value="44" calcext:value-type="float">
            <text:p>44</text:p>
          </table:table-cell>
          <table:table-cell table:style-name="ce3125" office:value-type="float" office:value="3.28" calcext:value-type="float">
            <text:p>3,28</text:p>
          </table:table-cell>
          <table:table-cell table:style-name="ce3259" office:value-type="float" office:value="47" calcext:value-type="float">
            <text:p>47</text:p>
          </table:table-cell>
          <table:table-cell table:style-name="ce4199" table:formula="of:=AVERAGE([.B258];[.E258];[.G258];[.I258];[.K258];[.M258];[.O258];[.Q258];[.S258];[.U258];[.W258];[.Y258])" office:value-type="float" office:value="11.6641666666667" calcext:value-type="float">
            <text:p>11,66</text:p>
          </table:table-cell>
          <table:table-cell table:style-name="ce3259" table:formula="of:=SUM([.D258];[.F258];[.H258];[.J258];[.L258];[.N258];[.P258];[.R258];[.T258];[.V258];[.X258];[.Z258])" office:value-type="float" office:value="620.5" calcext:value-type="float">
            <text:p>620,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86" office:value-type="string" calcext:value-type="string">
            <text:p>   <text:span text:style-name="T5">   ☿</text:span></text:p>
          </table:table-cell>
          <table:table-cell table:style-name="ce3132" office:value-type="string" calcext:value-type="string">
            <text:p>►         <text:span text:style-name="T54">█████████▋</text:span></text:p>
          </table:table-cell>
          <table:table-cell table:style-name="ce3177"/>
          <table:table-cell table:style-name="ce3266"/>
          <table:table-cell table:style-name="ce3344"/>
          <table:table-cell table:style-name="ce3136" office:value-type="string" calcext:value-type="string">
            <text:p>     <text:span text:style-name="T101">██████▋</text:span></text:p>
          </table:table-cell>
          <table:table-cell table:style-name="ce3132"/>
          <table:table-cell table:style-name="ce3510"/>
          <table:table-cell table:style-name="ce3727" office:value-type="string" calcext:value-type="string">
            <text:p>◄</text:p>
          </table:table-cell>
          <table:table-cell table:style-name="ce3627" office:value-type="string" calcext:value-type="string">
            <text:p><text:s text:c="10"/>►</text:p>
          </table:table-cell>
          <table:table-cell table:style-name="ce3682"/>
          <table:table-cell table:style-name="ce3725" office:value-type="string" calcext:value-type="string">
            <text:p><text:s text:c="6"/>♈ </text:p>
          </table:table-cell>
          <table:table-cell table:style-name="ce3774" office:value-type="string" calcext:value-type="string">
            <text:p>              <text:span text:style-name="T61">██</text:span></text:p>
          </table:table-cell>
          <table:table-cell table:style-name="ce3821"/>
          <table:table-cell table:style-name="ce3132"/>
          <table:table-cell table:style-name="ce3819"/>
          <table:table-cell table:style-name="ce3918" office:value-type="string" calcext:value-type="string">
            <text:p><text:s text:c="2"/>◄</text:p>
          </table:table-cell>
          <table:table-cell table:style-name="ce3942" office:value-type="string" calcext:value-type="string">
            <text:p>           <text:span text:style-name="T84">  ►     </text:span><text:span text:style-name="T203">♌</text:span><text:span text:style-name="T11">   </text:span><text:span text:style-name="T18">████</text:span></text:p>
          </table:table-cell>
          <table:table-cell table:style-name="ce3338"/>
          <table:table-cell table:style-name="ce3136"/>
          <table:table-cell table:style-name="ce3136" office:value-type="string" calcext:value-type="string">
            <text:p> <text:span text:style-name="T7">        </text:span><text:span text:style-name="T220">    </text:span><text:span text:style-name="T61">███▉</text:span></text:p>
          </table:table-cell>
          <table:table-cell table:style-name="ce3135"/>
          <table:table-cell table:style-name="ce4094" office:value-type="string" calcext:value-type="string">
            <text:p><text:s text:c="4"/></text:p>
          </table:table-cell>
          <table:table-cell table:style-name="ce4119" office:value-type="string" calcext:value-type="string">
            <text:p><text:s text:c="9"/>◄</text:p>
          </table:table-cell>
          <table:table-cell table:style-name="ce3727" office:value-type="string" calcext:value-type="string">
            <text:p><text:s text:c="7"/>♏ <text:s/></text:p>
          </table:table-cell>
          <table:table-cell table:style-name="ce4184" office:value-type="string" calcext:value-type="string">
            <text:p>►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0" office:value-type="string" calcext:value-type="string">
            <text:p>♀</text:p>
          </table:table-cell>
          <table:table-cell table:style-name="ce3133" office:value-type="string" calcext:value-type="string">
            <text:p>       ♏     <text:span text:style-name="T55">███</text:span></text:p>
          </table:table-cell>
          <table:table-cell table:style-name="ce3179"/>
          <table:table-cell table:style-name="ce3267"/>
          <table:table-cell table:style-name="ce3345"/>
          <table:table-cell table:style-name="ce3393" office:value-type="string" calcext:value-type="string">
            <text:p>            █<text:span text:style-name="T18">███</text:span><text:span text:style-name="T21">█</text:span></text:p>
          </table:table-cell>
          <table:table-cell table:style-name="ce3453"/>
          <table:table-cell table:style-name="ce3511" office:value-type="string" calcext:value-type="string">
            <text:p>              <text:span text:style-name="T55">██      </text:span><text:span text:style-name="T60">♓</text:span></text:p>
          </table:table-cell>
          <table:table-cell table:style-name="ce3561"/>
          <table:table-cell table:style-name="ce3628" office:value-type="string" calcext:value-type="string">
            <text:p>               <text:span text:style-name="T54">█████████</text:span></text:p>
          </table:table-cell>
          <table:table-cell table:style-name="ce3683"/>
          <table:table-cell table:style-name="ce3726"/>
          <table:table-cell table:style-name="ce3775" office:value-type="string" calcext:value-type="string">
            <text:p><text:s text:c="6"/>♉</text:p>
          </table:table-cell>
          <table:table-cell table:style-name="ce3822" office:value-type="string" calcext:value-type="string">
            <text:p>   <text:span text:style-name="T101">████████</text:span></text:p>
          </table:table-cell>
          <table:table-cell table:style-name="ce3480"/>
          <table:table-cell table:style-name="ce3889" office:value-type="string" calcext:value-type="string">
            <text:p><text:s text:c="16"/>███</text:p>
          </table:table-cell>
          <table:table-cell table:style-name="ce3919"/>
          <table:table-cell table:style-name="ce3823" office:value-type="string" calcext:value-type="string">
            <text:p>           <text:span text:style-name="T61">███</text:span></text:p>
          </table:table-cell>
          <table:table-cell table:style-name="ce3977"/>
          <table:table-cell table:style-name="ce3920" office:value-type="string" calcext:value-type="string">
            <text:p><text:s text:c="5"/>♍</text:p>
          </table:table-cell>
          <table:table-cell table:style-name="ce3511" office:value-type="string" calcext:value-type="string">
            <text:p>             <text:span text:style-name="T101">██</text:span></text:p>
          </table:table-cell>
          <table:table-cell table:style-name="ce3628"/>
          <table:table-cell table:style-name="ce3561" office:value-type="string" calcext:value-type="string">
            <text:p>           <text:span text:style-name="T54">██████████</text:span><text:span text:style-name="T134">▉</text:span></text:p>
          </table:table-cell>
          <table:table-cell table:style-name="ce3179"/>
          <table:table-cell table:style-name="ce4152"/>
          <table:table-cell table:style-name="ce4185" office:value-type="string" calcext:value-type="string">
            <text:p><text:s text:c="5"/>♑</text:p>
          </table:table-cell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1" office:value-type="string" calcext:value-type="string">
            <text:p>♂</text:p>
          </table:table-cell>
          <table:table-cell table:style-name="ce3134" office:value-type="string" calcext:value-type="string">
            <text:p>▏</text:p>
          </table:table-cell>
          <table:table-cell table:style-name="ce3179"/>
          <table:table-cell table:style-name="ce3268" office:value-type="string" calcext:value-type="string">
            <text:p>    <text:span text:style-name="T84"> ♐</text:span></text:p>
          </table:table-cell>
          <table:table-cell table:style-name="ce3346" office:value-type="string" calcext:value-type="string">
            <text:p>     █<text:span text:style-name="T18">████</text:span></text:p>
          </table:table-cell>
          <table:table-cell table:style-name="ce3394"/>
          <table:table-cell table:style-name="ce3454" office:value-type="string" calcext:value-type="string">
            <text:p><text:s text:c="6"/>♑</text:p>
          </table:table-cell>
          <table:table-cell table:style-name="ce3512" office:value-type="string" calcext:value-type="string">
            <text:p>   █<text:span text:style-name="T18">█████  </text:span><text:span text:style-name="T132"> </text:span><text:span text:style-name="T60">♒</text:span></text:p>
          </table:table-cell>
          <table:table-cell table:style-name="ce3562"/>
          <table:table-cell table:style-name="ce3629" office:value-type="string" calcext:value-type="string">
            <text:p><text:span text:style-name="T36">   </text:span>█<text:span text:style-name="T18">█████</text:span></text:p>
          </table:table-cell>
          <table:table-cell table:style-name="ce3684"/>
          <table:table-cell table:style-name="ce3727" office:value-type="string" calcext:value-type="string">
            <text:p><text:s text:c="6"/>♓</text:p>
          </table:table-cell>
          <table:table-cell table:style-name="ce3602" office:value-type="string" calcext:value-type="string">
            <text:p>         █<text:span text:style-name="T18">████  </text:span><text:span text:style-name="T132"> </text:span><text:span text:style-name="T60">♈</text:span></text:p>
          </table:table-cell>
          <table:table-cell table:style-name="ce3823"/>
          <table:table-cell table:style-name="ce3346" office:value-type="string" calcext:value-type="string">
            <text:p>           █<text:span text:style-name="T18">███</text:span></text:p>
          </table:table-cell>
          <table:table-cell table:style-name="ce3394"/>
          <table:table-cell table:style-name="ce3920" office:value-type="string" calcext:value-type="string">
            <text:p><text:s text:c="7"/>♉</text:p>
          </table:table-cell>
          <table:table-cell table:style-name="ce3948" office:value-type="string" calcext:value-type="string">
            <text:p><text:s text:c="11"/>███</text:p>
          </table:table-cell>
          <table:table-cell table:style-name="ce3978"/>
          <table:table-cell table:style-name="ce4037" office:value-type="string" calcext:value-type="string">
            <text:p><text:s text:c="5"/>♊</text:p>
          </table:table-cell>
          <table:table-cell table:style-name="ce4052"/>
          <table:table-cell table:style-name="ce4073" office:value-type="string" calcext:value-type="string">
            <text:p> <text:span text:style-name="T1">              █</text:span><text:span text:style-name="T55">██</text:span></text:p>
          </table:table-cell>
          <table:table-cell table:style-name="ce3561"/>
          <table:table-cell table:style-name="ce3727" office:value-type="string" calcext:value-type="string">
            <text:p><text:s text:c="6"/>♋</text:p>
          </table:table-cell>
          <table:table-cell table:style-name="ce3885" office:value-type="string" calcext:value-type="string">
            <text:p><text:s text:c="3"/>◄</text:p>
          </table:table-cell>
          <table:table-cell table:style-name="ce4186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2" office:value-type="string" calcext:value-type="string">
            <text:p>♃ </text:p>
          </table:table-cell>
          <table:table-cell table:style-name="ce3124" table:number-columns-repeated="2"/>
          <table:table-cell table:style-name="ce3269" office:value-type="string" calcext:value-type="string">
            <text:p>♈</text:p>
          </table:table-cell>
          <table:table-cell table:style-name="ce3347"/>
          <table:table-cell table:style-name="ce3124" table:number-columns-repeated="2"/>
          <table:table-cell table:style-name="ce3513"/>
          <table:table-cell table:style-name="ce3563" office:value-type="string" calcext:value-type="string">
            <text:p>               █<text:span text:style-name="T18">█████▎</text:span></text:p>
          </table:table-cell>
          <table:table-cell table:style-name="ce3136"/>
          <table:table-cell table:style-name="ce3685"/>
          <table:table-cell table:style-name="ce3454" office:value-type="string" calcext:value-type="string">
            <text:p><text:s text:c="7"/>♉</text:p>
          </table:table-cell>
          <table:table-cell table:style-name="ce3776"/>
          <table:table-cell table:style-name="ce3824"/>
          <table:table-cell table:style-name="ce3859"/>
          <table:table-cell table:style-name="ce3136"/>
          <table:table-cell table:style-name="ce3394"/>
          <table:table-cell table:style-name="ce3949"/>
          <table:table-cell table:style-name="ce3136"/>
          <table:table-cell table:style-name="ce4038" office:value-type="string" calcext:value-type="string">
            <text:p>♉</text:p>
          </table:table-cell>
          <table:table-cell table:style-name="ce3454" office:value-type="string" calcext:value-type="string">
            <text:p><text:s text:c="9"/>◄ <text:s text:c="3"/></text:p>
          </table:table-cell>
          <table:table-cell table:style-name="ce3136" table:number-columns-repeated="2"/>
          <table:table-cell table:style-name="ce3949"/>
          <table:table-cell table:style-name="ce3136"/>
          <table:table-cell table:style-name="ce4187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♄</text:p>
          </table:table-cell>
          <table:table-cell table:style-name="ce3135" table:number-columns-repeated="6"/>
          <table:table-cell table:style-name="ce3339"/>
          <table:table-cell table:style-name="ce3564" office:value-type="string" calcext:value-type="string">
            <text:p><text:s text:c="6"/>♒</text:p>
          </table:table-cell>
          <table:table-cell table:style-name="ce3620"/>
          <table:table-cell table:style-name="ce3680"/>
          <table:table-cell table:style-name="ce3135" table:number-columns-repeated="2"/>
          <table:table-cell table:style-name="ce3825" office:value-type="string" calcext:value-type="string">
            <text:p><text:s text:c="14"/>◄</text:p>
          </table:table-cell>
          <table:table-cell table:style-name="ce3135"/>
          <table:table-cell table:style-name="ce3339"/>
          <table:table-cell table:style-name="ce3135" table:number-columns-repeated="3"/>
          <table:table-cell table:style-name="ce3564" office:value-type="string" calcext:value-type="string">
            <text:p><text:s text:c="7"/>♒</text:p>
          </table:table-cell>
          <table:table-cell table:style-name="ce3135" table:number-columns-repeated="2"/>
          <table:table-cell table:style-name="ce3564" office:value-type="string" calcext:value-type="string">
            <text:p><text:s text:c="16"/>► <text:s/></text:p>
          </table:table-cell>
          <table:table-cell table:style-name="ce3135" table:number-columns-repeated="3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74" office:value-type="string" calcext:value-type="string">
            <text:p><text:s text:c="6"/>⛢</text:p>
          </table:table-cell>
          <table:table-cell table:style-name="ce3124" table:number-columns-repeated="2"/>
          <table:table-cell table:style-name="ce3270" office:value-type="string" calcext:value-type="string">
            <text:p><text:s text:c="15"/>►</text:p>
          </table:table-cell>
          <table:table-cell table:style-name="ce3348"/>
          <table:table-cell table:style-name="ce3395" office:value-type="string" calcext:value-type="string">
            <text:p><text:s text:c="7"/>♈</text:p>
          </table:table-cell>
          <table:table-cell table:style-name="ce3124" table:number-columns-repeated="4"/>
          <table:table-cell table:style-name="ce3686" office:value-type="string" calcext:value-type="string">
            <text:p>               █<text:span text:style-name="T18">█</text:span></text:p>
          </table:table-cell>
          <table:table-cell table:style-name="ce3136"/>
          <table:table-cell table:style-name="ce3454" office:value-type="string" calcext:value-type="string">
            <text:p><text:s text:c="7"/>♉</text:p>
          </table:table-cell>
          <table:table-cell table:style-name="ce3136" table:number-columns-repeated="4"/>
          <table:table-cell table:style-name="ce3454" office:value-type="string" calcext:value-type="string">
            <text:p><text:s text:c="16"/>◄</text:p>
          </table:table-cell>
          <table:table-cell table:style-name="ce3136"/>
          <table:table-cell table:style-name="ce3920" office:value-type="string" calcext:value-type="string">
            <text:p><text:s text:c="6"/>♉</text:p>
          </table:table-cell>
          <table:table-cell table:style-name="ce3136" table:number-columns-repeated="2"/>
          <table:table-cell table:style-name="ce3454"/>
          <table:table-cell table:style-name="ce3136" table:number-columns-repeated="3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  <text:span text:style-name="T1"> </text:span><text:span text:style-name="T6">♆</text:span></text:p>
          </table:table-cell>
          <table:table-cell table:style-name="ce3129" table:number-columns-repeated="6"/>
          <table:table-cell table:style-name="ce3505"/>
          <table:table-cell table:style-name="ce3129" table:number-columns-repeated="3"/>
          <table:table-cell table:style-name="ce3728" office:value-type="string" calcext:value-type="string">
            <text:p><text:s text:c="6"/>♓</text:p>
          </table:table-cell>
          <table:table-cell table:style-name="ce3728"/>
          <table:table-cell table:style-name="ce3728" office:value-type="string" calcext:value-type="string">
            <text:p><text:s text:c="17"/>◄</text:p>
          </table:table-cell>
          <table:table-cell table:style-name="ce3129" table:number-columns-repeated="5"/>
          <table:table-cell table:style-name="ce3728" office:value-type="string" calcext:value-type="string">
            <text:p><text:s text:c="6"/>♓</text:p>
          </table:table-cell>
          <table:table-cell table:style-name="ce3129" table:number-columns-repeated="2"/>
          <table:table-cell table:style-name="ce3509"/>
          <table:table-cell table:style-name="ce3129"/>
          <table:table-cell table:style-name="ce3728" office:value-type="string" calcext:value-type="string">
            <text:p><text:s text:c="6"/>►</text:p>
          </table:table-cell>
          <table:table-cell table:style-name="ce3129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4">
          <table:table-cell table:style-name="ce2967" office:value-type="string" calcext:value-type="string">
            <text:p>♇</text:p>
          </table:table-cell>
          <table:table-cell table:style-name="ce3136" table:number-columns-repeated="8"/>
          <table:table-cell table:style-name="ce3454" office:value-type="string" calcext:value-type="string">
            <text:p><text:s text:c="17"/>◄</text:p>
          </table:table-cell>
          <table:table-cell table:style-name="ce3136"/>
          <table:table-cell table:style-name="ce3454" office:value-type="string" calcext:value-type="string">
            <text:p><text:s text:c="6"/>♑</text:p>
          </table:table-cell>
          <table:table-cell table:style-name="ce3136" table:number-columns-repeated="7"/>
          <table:table-cell table:style-name="ce3454" office:value-type="string" calcext:value-type="string">
            <text:p><text:s text:c="6"/>♑</text:p>
          </table:table-cell>
          <table:table-cell table:style-name="ce3454" office:value-type="string" calcext:value-type="string">
            <text:p><text:s text:c="13"/>►</text:p>
          </table:table-cell>
          <table:table-cell table:style-name="ce3136" table:number-columns-repeated="5"/>
          <table:table-cell table:style-name="ce4195" table:number-columns-repeated="2"/>
          <table:table-cell table:style-name="ce3173" table:number-columns-repeated="995"/>
          <table:table-cell table:style-name="ce4204"/>
          <table:table-cell table:number-columns-repeated="15360"/>
        </table:table-row>
        <table:table-row table:style-name="ro1">
          <table:table-cell table:style-name="ce2985" office:value-type="float" office:value="2025" calcext:value-type="float">
            <text:p>2025</text:p>
          </table:table-cell>
          <table:table-cell table:style-name="ce3125" office:value-type="float" office:value="2.81" calcext:value-type="float">
            <text:p>2,81</text:p>
          </table:table-cell>
          <table:table-cell table:style-name="ce3180"/>
          <table:table-cell table:style-name="ce3259" office:value-type="float" office:value="55" calcext:value-type="float">
            <text:p>55</text:p>
          </table:table-cell>
          <table:table-cell table:style-name="ce3125" office:value-type="float" office:value="1.45" calcext:value-type="float">
            <text:p>1,45</text:p>
          </table:table-cell>
          <table:table-cell table:style-name="ce3259" office:value-type="float" office:value="21" calcext:value-type="float">
            <text:p>21</text:p>
          </table:table-cell>
          <table:table-cell table:style-name="ce3125" office:value-type="float" office:value="5.95" calcext:value-type="float">
            <text:p>5,95</text:p>
          </table:table-cell>
          <table:table-cell table:style-name="ce3259" office:value-type="float" office:value="28" calcext:value-type="float">
            <text:p>28</text:p>
          </table:table-cell>
          <table:table-cell table:style-name="ce3125" office:value-type="float" office:value="10.94" calcext:value-type="float">
            <text:p>10,94</text:p>
          </table:table-cell>
          <table:table-cell table:style-name="ce3259" office:value-type="float" office:value="45" calcext:value-type="float">
            <text:p>45</text:p>
          </table:table-cell>
          <table:table-cell table:style-name="ce3125" office:value-type="float" office:value="14.13" calcext:value-type="float">
            <text:p>14,13</text:p>
          </table:table-cell>
          <table:table-cell table:style-name="ce3259" office:value-type="float" office:value="43" calcext:value-type="float">
            <text:p>43</text:p>
          </table:table-cell>
          <table:table-cell table:style-name="ce3125" office:value-type="float" office:value="18.99" calcext:value-type="float">
            <text:p>18,99</text:p>
          </table:table-cell>
          <table:table-cell table:style-name="ce3259" office:value-type="float" office:value="26" calcext:value-type="float">
            <text:p>26</text:p>
          </table:table-cell>
          <table:table-cell table:style-name="ce3125" office:value-type="float" office:value="19.31" calcext:value-type="float">
            <text:p>19,31</text:p>
          </table:table-cell>
          <table:table-cell table:style-name="ce3259" office:value-type="float" office:value="106.5" calcext:value-type="float">
            <text:p>106,5</text:p>
          </table:table-cell>
          <table:table-cell table:style-name="ce3125" office:value-type="float" office:value="18.31" calcext:value-type="float">
            <text:p>18,31</text:p>
          </table:table-cell>
          <table:table-cell table:style-name="ce3259" office:value-type="float" office:value="23.5" calcext:value-type="float">
            <text:p>23,5</text:p>
          </table:table-cell>
          <table:table-cell table:style-name="ce3125" office:value-type="float" office:value="15.62" calcext:value-type="float">
            <text:p>15,62</text:p>
          </table:table-cell>
          <table:table-cell table:style-name="ce3259" office:value-type="float" office:value="60" calcext:value-type="float">
            <text:p>60</text:p>
          </table:table-cell>
          <table:table-cell table:style-name="ce3125" office:value-type="float" office:value="10.05" calcext:value-type="float">
            <text:p>10,05</text:p>
          </table:table-cell>
          <table:table-cell table:style-name="ce3259" office:value-type="float" office:value="52.5" calcext:value-type="float">
            <text:p>52,5</text:p>
          </table:table-cell>
          <table:table-cell table:style-name="ce3125" office:value-type="float" office:value="5.58" calcext:value-type="float">
            <text:p>5,58</text:p>
          </table:table-cell>
          <table:table-cell table:style-name="ce3259" office:value-type="float" office:value="27" calcext:value-type="float">
            <text:p>27</text:p>
          </table:table-cell>
          <table:table-cell table:style-name="ce1335" office:value-type="float" office:value="3.01" calcext:value-type="float">
            <text:p>3,01</text:p>
          </table:table-cell>
          <table:table-cell table:style-name="ce3259" office:value-type="float" office:value="17" calcext:value-type="float">
            <text:p>17</text:p>
          </table:table-cell>
          <table:table-cell table:style-name="ce4198" table:formula="of:=AVERAGE([.B267];[.E267];[.G267];[.I267];[.K267];[.M267];[.O267];[.Q267];[.S267];[.U267];[.W267];[.Y267])" office:value-type="float" office:value="10.5125" calcext:value-type="float">
            <text:p>10,51</text:p>
          </table:table-cell>
          <table:table-cell table:style-name="ce3241" table:formula="of:=SUM([.D267];[.F267];[.H267];[.J267];[.L267];[.N267];[.P267];[.R267];[.T267];[.V267];[.X267];[.Z267])" office:value-type="float" office:value="504.5" calcext:value-type="float">
            <text:p>504,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87" office:value-type="string" calcext:value-type="string">
            <text:p> <text:span text:style-name="T7">     </text:span><text:span text:style-name="T8">  ☿</text:span></text:p>
          </table:table-cell>
          <table:table-cell table:style-name="ce3137" office:value-type="string" calcext:value-type="string">
            <text:p><text:span text:style-name="T56">        </text:span><text:span text:style-name="T57">█</text:span><text:span text:style-name="T58">███████</text:span><text:span text:style-name="T59">█▉</text:span></text:p>
          </table:table-cell>
          <table:table-cell table:style-name="ce3181"/>
          <table:table-cell table:style-name="ce3140"/>
          <table:table-cell table:style-name="ce3349" office:value-type="string" calcext:value-type="string">
            <text:p>              <text:span text:style-name="T18">███████</text:span>   </text:p>
          </table:table-cell>
          <table:table-cell table:style-name="ce3143"/>
          <table:table-cell table:style-name="ce3455"/>
          <table:table-cell table:style-name="ce3456" office:value-type="string" calcext:value-type="string">
            <text:p>◄       <text:span text:style-name="T21">♓</text:span></text:p>
          </table:table-cell>
          <table:table-cell table:style-name="ce3143" office:value-type="string" calcext:value-type="string">
            <text:p>    <text:span text:style-name="T18">►</text:span></text:p>
          </table:table-cell>
          <table:table-cell table:style-name="ce3143"/>
          <table:table-cell table:style-name="ce3143" office:value-type="string" calcext:value-type="string">
            <text:p>         <text:span text:style-name="T54">██████</text:span></text:p>
          </table:table-cell>
          <table:table-cell table:style-name="ce3140"/>
          <table:table-cell table:style-name="ce3349" office:value-type="string" calcext:value-type="string">
            <text:p>       <text:span text:style-name="T18">███████</text:span></text:p>
          </table:table-cell>
          <table:table-cell table:style-name="ce3143" table:number-columns-repeated="2"/>
          <table:table-cell table:style-name="ce3456" office:value-type="string" calcext:value-type="string">
            <text:p> ◄       <text:span text:style-name="T11">♋</text:span></text:p>
          </table:table-cell>
          <table:table-cell table:style-name="ce3456" office:value-type="string" calcext:value-type="string">
            <text:p><text:s text:c="5"/>► <text:s text:c="3"/></text:p>
          </table:table-cell>
          <table:table-cell table:style-name="ce3143" office:value-type="string" calcext:value-type="string">
            <text:p>             <text:span text:style-name="T54">███</text:span></text:p>
          </table:table-cell>
          <table:table-cell table:style-name="ce3272"/>
          <table:table-cell table:style-name="ce3350" office:value-type="string" calcext:value-type="string">
            <text:p><text:s text:c="6"/>♍</text:p>
          </table:table-cell>
          <table:table-cell table:style-name="ce3140" office:value-type="string" calcext:value-type="string">
            <text:p>               <text:span text:style-name="T101">██████▉        </text:span><text:span text:style-name="T132">  ◄</text:span></text:p>
          </table:table-cell>
          <table:table-cell table:style-name="ce3143" table:number-columns-repeated="2"/>
          <table:table-cell table:style-name="ce4120" office:value-type="string" calcext:value-type="string">
            <text:p>     <text:span text:style-name="T18">████►████</text:span></text:p>
          </table:table-cell>
          <table:table-cell table:style-name="ce3143"/>
          <table:table-cell table:style-name="ce3139" office:value-type="string" calcext:value-type="string">
            <text:p><text:s text:c="6"/>♏</text:p>
          </table:table-cell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88" office:value-type="string" calcext:value-type="string">
            <text:p> <text:span text:style-name="T9">     </text:span><text:span text:style-name="T10"> </text:span><text:span text:style-name="T2">♀</text:span></text:p>
          </table:table-cell>
          <table:table-cell table:style-name="ce3138" office:value-type="string" calcext:value-type="string">
            <text:p><text:s text:c="7"/>♒ </text:p>
          </table:table-cell>
          <table:table-cell table:style-name="ce3181"/>
          <table:table-cell table:style-name="ce3271" office:value-type="string" calcext:value-type="string">
            <text:p>           <text:span text:style-name="T18">███</text:span></text:p>
          </table:table-cell>
          <table:table-cell table:style-name="ce3143"/>
          <table:table-cell table:style-name="ce3143" office:value-type="string" calcext:value-type="string">
            <text:p>                 <text:span text:style-name="T18">◄</text:span></text:p>
          </table:table-cell>
          <table:table-cell table:style-name="ce3456"/>
          <table:table-cell table:style-name="ce3139" office:value-type="string" calcext:value-type="string">
            <text:p><text:s text:c="8"/>♓</text:p>
          </table:table-cell>
          <table:table-cell table:style-name="ce3456" office:value-type="string" calcext:value-type="string">
            <text:p><text:s text:c="13"/>►</text:p>
          </table:table-cell>
          <table:table-cell table:style-name="ce3143" table:number-columns-repeated="2"/>
          <table:table-cell table:style-name="ce3456" office:value-type="string" calcext:value-type="string">
            <text:p>              <text:span text:style-name="T55">██</text:span><text:span text:style-name="T166">█</text:span></text:p>
          </table:table-cell>
          <table:table-cell table:style-name="ce3272"/>
          <table:table-cell table:style-name="ce3272" office:value-type="string" calcext:value-type="string">
            <text:p>                <text:span text:style-name="T61">███</text:span></text:p>
          </table:table-cell>
          <table:table-cell table:style-name="ce3140"/>
          <table:table-cell table:style-name="ce3512" office:value-type="string" calcext:value-type="string">
            <text:p>                █<text:span text:style-name="T18">█</text:span></text:p>
          </table:table-cell>
          <table:table-cell table:style-name="ce3141"/>
          <table:table-cell table:style-name="ce3141" office:value-type="string" calcext:value-type="string">
            <text:p>        <text:span text:style-name="T55">███████▉</text:span></text:p>
          </table:table-cell>
          <table:table-cell table:style-name="ce3272"/>
          <table:table-cell table:style-name="ce3826" office:value-type="string" calcext:value-type="string">
            <text:p><text:s text:c="6"/>♌</text:p>
          </table:table-cell>
          <table:table-cell table:style-name="ce3860" office:value-type="string" calcext:value-type="string">
            <text:p>        █<text:span text:style-name="T18">████  </text:span></text:p>
          </table:table-cell>
          <table:table-cell table:style-name="ce3140"/>
          <table:table-cell table:style-name="ce3350" office:value-type="string" calcext:value-type="string">
            <text:p><text:s text:c="4"/>♍</text:p>
          </table:table-cell>
          <table:table-cell table:style-name="ce4039" office:value-type="string" calcext:value-type="string">
            <text:p>               █<text:span text:style-name="T18">█████████▋</text:span></text:p>
          </table:table-cell>
          <table:table-cell table:style-name="ce3181"/>
          <table:table-cell table:style-name="ce3272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89" office:value-type="string" calcext:value-type="string">
            <text:p><text:s text:c="4"/>♂</text:p>
          </table:table-cell>
          <table:table-cell table:style-name="ce3139" office:value-type="string" calcext:value-type="string">
            <text:p>       ♋     <text:span text:style-name="T55">███</text:span></text:p>
          </table:table-cell>
          <table:table-cell table:style-name="ce3181"/>
          <table:table-cell table:style-name="ce3141"/>
          <table:table-cell table:style-name="ce3138" office:value-type="string" calcext:value-type="string">
            <text:p><text:s text:c="7"/>♊</text:p>
          </table:table-cell>
          <table:table-cell table:style-name="ce3138" office:value-type="string" calcext:value-type="string">
            <text:p><text:s text:c="8"/>►</text:p>
          </table:table-cell>
          <table:table-cell table:style-name="ce3141"/>
          <table:table-cell table:style-name="ce3138" office:value-type="string" calcext:value-type="string">
            <text:p><text:s text:c="8"/>♊</text:p>
          </table:table-cell>
          <table:table-cell table:style-name="ce3565" office:value-type="string" calcext:value-type="string">
            <text:p>    <text:span text:style-name="T1">        █</text:span><text:span text:style-name="T55">███</text:span></text:p>
          </table:table-cell>
          <table:table-cell table:style-name="ce3143"/>
          <table:table-cell table:style-name="ce3139" office:value-type="string" calcext:value-type="string">
            <text:p><text:s text:c="7"/>♋</text:p>
          </table:table-cell>
          <table:table-cell table:style-name="ce3729" office:value-type="string" calcext:value-type="string">
            <text:p>              █<text:span text:style-name="T18">███</text:span></text:p>
          </table:table-cell>
          <table:table-cell table:style-name="ce3272"/>
          <table:table-cell table:style-name="ce3826" office:value-type="string" calcext:value-type="string">
            <text:p><text:s text:c="6"/>♌ <text:s text:c="2"/></text:p>
          </table:table-cell>
          <table:table-cell table:style-name="ce3860"/>
          <table:table-cell table:style-name="ce3860" office:value-type="string" calcext:value-type="string">
            <text:p>              █<text:span text:style-name="T18">█</text:span></text:p>
          </table:table-cell>
          <table:table-cell table:style-name="ce3140"/>
          <table:table-cell table:style-name="ce3350" office:value-type="string" calcext:value-type="string">
            <text:p><text:s text:c="7"/>♍</text:p>
          </table:table-cell>
          <table:table-cell table:style-name="ce3140" table:number-columns-repeated="2"/>
          <table:table-cell table:style-name="ce3512" office:value-type="string" calcext:value-type="string">
            <text:p>     █<text:span text:style-name="T18">█████  </text:span><text:span text:style-name="T132">  </text:span><text:span text:style-name="T60">♎   </text:span><text:span text:style-name="T101">██</text:span></text:p>
          </table:table-cell>
          <table:table-cell table:style-name="ce3141"/>
          <table:table-cell table:style-name="ce3143"/>
          <table:table-cell table:style-name="ce3139" office:value-type="string" calcext:value-type="string">
            <text:p><text:s text:c="7"/>♏</text:p>
          </table:table-cell>
          <table:table-cell table:style-name="ce3729" office:value-type="string" calcext:value-type="string">
            <text:p>              █<text:span text:style-name="T18">█  </text:span><text:span text:style-name="T132"> </text:span><text:span text:style-name="T60">♐</text:span></text:p>
          </table:table-cell>
          <table:table-cell table:style-name="ce3272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0" office:value-type="string" calcext:value-type="string">
            <text:p><text:s text:c="4"/>♃</text:p>
          </table:table-cell>
          <table:table-cell table:style-name="ce3140" table:number-columns-repeated="3"/>
          <table:table-cell table:style-name="ce3350" office:value-type="string" calcext:value-type="string">
            <text:p><text:s text:c="3"/>►</text:p>
          </table:table-cell>
          <table:table-cell table:style-name="ce3140" table:number-columns-repeated="2"/>
          <table:table-cell table:style-name="ce3350" office:value-type="string" calcext:value-type="string">
            <text:p><text:s text:c="8"/>♉ <text:s/></text:p>
          </table:table-cell>
          <table:table-cell table:style-name="ce3140" table:number-columns-repeated="4"/>
          <table:table-cell table:style-name="ce3512" office:value-type="string" calcext:value-type="string">
            <text:p>       █<text:span text:style-name="T18">████</text:span></text:p>
          </table:table-cell>
          <table:table-cell table:style-name="ce3141" table:number-columns-repeated="6"/>
          <table:table-cell table:style-name="ce3138" office:value-type="string" calcext:value-type="string">
            <text:p><text:s text:c="6"/>♊</text:p>
          </table:table-cell>
          <table:table-cell table:style-name="ce3141" table:number-columns-repeated="2"/>
          <table:table-cell table:style-name="ce3138" office:value-type="string" calcext:value-type="string">
            <text:p><text:s text:c="11"/>◄</text:p>
          </table:table-cell>
          <table:table-cell table:style-name="ce3141" table:number-columns-repeated="2"/>
          <table:table-cell table:style-name="ce3138" office:value-type="string" calcext:value-type="string">
            <text:p><text:s text:c="5"/>♊</text:p>
          </table:table-cell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1" office:value-type="string" calcext:value-type="string">
            <text:p>       <text:span text:style-name="T7">♄</text:span></text:p>
          </table:table-cell>
          <table:table-cell table:style-name="ce3141" table:number-columns-repeated="3"/>
          <table:table-cell table:style-name="ce3138" office:value-type="string" calcext:value-type="string">
            <text:p><text:s text:c="6"/>♒</text:p>
          </table:table-cell>
          <table:table-cell table:style-name="ce3396" office:value-type="string" calcext:value-type="string">
            <text:p>         █<text:span text:style-name="T18">████</text:span></text:p>
          </table:table-cell>
          <table:table-cell table:style-name="ce3143" table:number-columns-repeated="4"/>
          <table:table-cell table:style-name="ce3139" office:value-type="string" calcext:value-type="string">
            <text:p><text:s text:c="5"/>♓</text:p>
          </table:table-cell>
          <table:table-cell table:style-name="ce3143" table:number-columns-repeated="3"/>
          <table:table-cell table:style-name="ce3139" office:value-type="string" calcext:value-type="string">
            <text:p><text:s text:c="13"/>◄</text:p>
          </table:table-cell>
          <table:table-cell table:style-name="ce3143" table:number-columns-repeated="4"/>
          <table:table-cell table:style-name="ce3139" office:value-type="string" calcext:value-type="string">
            <text:p><text:s text:c="6"/>♓</text:p>
          </table:table-cell>
          <table:table-cell table:style-name="ce3143" table:number-columns-repeated="3"/>
          <table:table-cell table:style-name="ce3139" office:value-type="string" calcext:value-type="string">
            <text:p><text:s text:c="14"/>►</text:p>
          </table:table-cell>
          <table:table-cell table:style-name="ce3143" table:number-columns-repeated="2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3" office:value-type="string" calcext:value-type="string">
            <text:p><text:s text:c="6"/>⛢</text:p>
          </table:table-cell>
          <table:table-cell table:style-name="ce3142" office:value-type="string" calcext:value-type="string">
            <text:p>             <text:span text:style-name="T18">██               </text:span><text:span text:style-name="T60">►          ♈      </text:span><text:span text:style-name="T61">██</text:span></text:p>
          </table:table-cell>
          <table:table-cell table:style-name="ce3181"/>
          <table:table-cell table:style-name="ce3272" table:number-columns-repeated="2"/>
          <table:table-cell table:style-name="ce3140" table:number-columns-repeated="2"/>
          <table:table-cell table:style-name="ce3350" office:value-type="string" calcext:value-type="string">
            <text:p><text:s text:c="8"/>♉</text:p>
          </table:table-cell>
          <table:table-cell table:style-name="ce3140" table:number-columns-repeated="9"/>
          <table:table-cell table:style-name="ce3350"/>
          <table:table-cell table:style-name="ce3979" office:value-type="string" calcext:value-type="string">
            <text:p><text:s text:c="3"/>◄</text:p>
          </table:table-cell>
          <table:table-cell table:style-name="ce3350" office:value-type="string" calcext:value-type="string">
            <text:p><text:s text:c="6"/>♉</text:p>
          </table:table-cell>
          <table:table-cell table:style-name="ce3140" table:number-columns-repeated="6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4" office:value-type="string" calcext:value-type="string">
            <text:p>      <text:span text:style-name="T11">♆</text:span></text:p>
          </table:table-cell>
          <table:table-cell table:style-name="ce3143" table:number-columns-repeated="9"/>
          <table:table-cell table:style-name="ce3139" office:value-type="string" calcext:value-type="string">
            <text:p><text:s text:c="5"/>♓</text:p>
          </table:table-cell>
          <table:table-cell table:style-name="ce3143" table:number-columns-repeated="2"/>
          <table:table-cell table:style-name="ce3139" office:value-type="string" calcext:value-type="string">
            <text:p><text:s text:c="20"/>◄</text:p>
          </table:table-cell>
          <table:table-cell table:style-name="ce3143" table:number-columns-repeated="5"/>
          <table:table-cell table:style-name="ce3139" office:value-type="string" calcext:value-type="string">
            <text:p><text:s text:c="6"/>♓</text:p>
          </table:table-cell>
          <table:table-cell table:style-name="ce3143" table:number-columns-repeated="4"/>
          <table:table-cell table:style-name="ce3139" office:value-type="string" calcext:value-type="string">
            <text:p><text:s text:c="12"/>►</text:p>
          </table:table-cell>
          <table:table-cell table:style-name="ce3143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5" office:value-type="string" calcext:value-type="string">
            <text:p>  <text:span text:style-name="T7"> </text:span><text:span text:style-name="T12"> ♇</text:span></text:p>
          </table:table-cell>
          <table:table-cell table:style-name="ce3140" table:number-columns-repeated="9"/>
          <table:table-cell table:style-name="ce3350" office:value-type="string" calcext:value-type="string">
            <text:p>◄</text:p>
          </table:table-cell>
          <table:table-cell table:style-name="ce3730" office:value-type="string" calcext:value-type="string">
            <text:p>ⵒ</text:p>
          </table:table-cell>
          <table:table-cell table:style-name="ce3140" table:number-columns-repeated="7"/>
          <table:table-cell table:style-name="ce3730" office:value-type="string" calcext:value-type="string">
            <text:p>ⵒ</text:p>
          </table:table-cell>
          <table:table-cell table:style-name="ce3350" office:value-type="string" calcext:value-type="string">
            <text:p><text:s text:c="15"/>► </text:p>
          </table:table-cell>
          <table:table-cell table:style-name="ce3140" table:number-columns-repeated="5"/>
          <table:table-cell table:style-name="Default" table:number-columns-repeated="996"/>
          <table:table-cell table:number-columns-repeated="15362"/>
        </table:table-row>
        <table:table-row table:style-name="ro1">
          <table:table-cell table:style-name="ce2996" office:value-type="float" office:value="2026" calcext:value-type="float">
            <text:p>2026</text:p>
          </table:table-cell>
          <table:table-cell table:style-name="ce350" office:value-type="float" office:value="-0.7" calcext:value-type="float">
            <text:p>-0,7</text:p>
          </table:table-cell>
          <table:table-cell table:style-name="ce389"/>
          <table:table-cell table:style-name="ce482" office:value-type="float" office:value="32.5" calcext:value-type="float">
            <text:p>32,5</text:p>
          </table:table-cell>
          <table:table-cell table:style-name="ce565" office:value-type="float" office:value="2.92" calcext:value-type="float">
            <text:p>2,92</text:p>
          </table:table-cell>
          <table:table-cell table:style-name="ce482" office:value-type="float" office:value="52" calcext:value-type="float">
            <text:p>52</text:p>
          </table:table-cell>
          <table:table-cell table:style-name="ce565" office:value-type="float" office:value="7.07" calcext:value-type="float">
            <text:p>7,07</text:p>
          </table:table-cell>
          <table:table-cell table:style-name="ce482" office:value-type="float" office:value="33" calcext:value-type="float">
            <text:p>33</text:p>
          </table:table-cell>
          <table:table-cell table:style-name="ce565" office:value-type="float" office:value="8.79" calcext:value-type="float">
            <text:p>8,79</text:p>
          </table:table-cell>
          <table:table-cell table:style-name="ce482" office:value-type="float" office:value="45" calcext:value-type="float">
            <text:p>45</text:p>
          </table:table-cell>
          <table:table-cell table:style-name="ce565" office:value-type="float" office:value="14.74" calcext:value-type="float">
            <text:p>14,74</text:p>
          </table:table-cell>
          <table:table-cell table:style-name="ce482" office:value-type="float" office:value="62.5" calcext:value-type="float">
            <text:p>62,5</text:p>
          </table:table-cell>
          <table:table-cell table:style-name="ce985" office:value-type="float" office:value="20.37" calcext:value-type="float">
            <text:p>20,37</text:p>
          </table:table-cell>
          <table:table-cell table:style-name="ce482" office:value-type="float" office:value="39.5" calcext:value-type="float">
            <text:p>39,5</text:p>
          </table:table-cell>
          <table:table-cell table:style-name="ce565" office:value-type="float" office:value="18.92" calcext:value-type="float">
            <text:p>18,92</text:p>
          </table:table-cell>
          <table:table-cell table:style-name="ce482" office:value-type="float" office:value="70.5" calcext:value-type="float">
            <text:p>70,5</text:p>
          </table:table-cell>
          <table:table-cell table:style-name="ce561" table:number-columns-repeated="10"/>
          <table:table-cell table:style-name="ce1401" table:formula="of:=AVERAGE([.B276];[.E276];[.G276];[.I276];[.K276];[.M276];[.O276];[.Q276];[.S276];[.U276];[.W276];[.Y276])" office:value-type="float" office:value="10.3014285714286" calcext:value-type="float">
            <text:p>10,3</text:p>
          </table:table-cell>
          <table:table-cell table:style-name="ce4202" table:formula="of:=SUM([.D276];[.F276];[.H276];[.J276];[.L276];[.N276];[.P276];[.R276];[.T276];[.V276];[.X276];[.Z276])" office:value-type="float" office:value="335" calcext:value-type="float">
            <text:p>335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87" office:value-type="string" calcext:value-type="string">
            <text:p> <text:span text:style-name="T7">     </text:span><text:span text:style-name="T8">  ☿</text:span></text:p>
          </table:table-cell>
          <table:table-cell table:style-name="ce3145" office:value-type="string" calcext:value-type="string">
            <text:p>♐</text:p>
          </table:table-cell>
          <table:table-cell table:style-name="ce3153"/>
          <table:table-cell table:style-name="ce3274" office:value-type="string" calcext:value-type="string">
            <text:p>  █<text:span text:style-name="T21">███████</text:span></text:p>
          </table:table-cell>
          <table:table-cell table:style-name="ce3147"/>
          <table:table-cell table:style-name="ce3397" office:value-type="string" calcext:value-type="string">
            <text:p>      ███◄█<text:span text:style-name="T21">▋</text:span></text:p>
          </table:table-cell>
          <table:table-cell table:style-name="ce3147"/>
          <table:table-cell table:style-name="ce3138" office:value-type="string" calcext:value-type="string">
            <text:p><text:s text:c="3"/>► </text:p>
          </table:table-cell>
          <table:table-cell table:style-name="ce3154" office:value-type="string" calcext:value-type="string">
            <text:p>          █<text:span text:style-name="T21">███             </text:span><text:span text:style-name="T145">█▉</text:span></text:p>
          </table:table-cell>
          <table:table-cell table:style-name="ce3148"/>
          <table:table-cell table:style-name="ce3687"/>
          <table:table-cell table:style-name="ce3149"/>
          <table:table-cell table:style-name="ce3147"/>
          <table:table-cell table:style-name="ce3138" office:value-type="string" calcext:value-type="string">
            <text:p>        <text:span text:style-name="T21">♊</text:span>     ◄</text:p>
          </table:table-cell>
          <table:table-cell table:style-name="ce3147"/>
          <table:table-cell table:style-name="ce3138" office:value-type="string" calcext:value-type="string">
            <text:p><text:s text:c="5"/>► </text:p>
          </table:table-cell>
          <table:table-cell table:style-name="ce3154" office:value-type="string" calcext:value-type="string">
            <text:p>       █<text:span text:style-name="T21">█████</text:span><text:span text:style-name="T11">▎</text:span></text:p>
          </table:table-cell>
          <table:table-cell table:style-name="ce3156"/>
          <table:table-cell table:style-name="ce3274" office:value-type="string" calcext:value-type="string">
            <text:p>       █<text:span text:style-name="T21">████▉</text:span></text:p>
          </table:table-cell>
          <table:table-cell table:style-name="ce3149"/>
          <table:table-cell table:style-name="ce3517" office:value-type="string" calcext:value-type="string">
            <text:p>       █<text:span text:style-name="T21">████        </text:span><text:span text:style-name="T65">◄</text:span></text:p>
          </table:table-cell>
          <table:table-cell table:style-name="ce3147"/>
          <table:table-cell table:style-name="ce4095" office:value-type="string" calcext:value-type="string">
            <text:p>       █<text:span text:style-name="T21">██►███</text:span></text:p>
          </table:table-cell>
          <table:table-cell table:style-name="ce3147"/>
          <table:table-cell table:style-name="ce3154" office:value-type="string" calcext:value-type="string">
            <text:p>     █<text:span text:style-name="T21">████████▋</text:span></text:p>
          </table:table-cell>
          <table:table-cell table:style-name="ce3156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88" office:value-type="string" calcext:value-type="string">
            <text:p> <text:span text:style-name="T9"> </text:span><text:span text:style-name="T10">     ♀</text:span></text:p>
          </table:table-cell>
          <table:table-cell table:style-name="ce3145" office:value-type="string" calcext:value-type="string">
            <text:p>♐</text:p>
          </table:table-cell>
          <table:table-cell table:style-name="ce3153"/>
          <table:table-cell table:style-name="ce3275" office:value-type="string" calcext:value-type="string">
            <text:p>           █<text:span text:style-name="T21">█████</text:span></text:p>
          </table:table-cell>
          <table:table-cell table:style-name="ce3147"/>
          <table:table-cell table:style-name="ce3154" office:value-type="string" calcext:value-type="string">
            <text:p>               █<text:span text:style-name="T21">██</text:span></text:p>
          </table:table-cell>
          <table:table-cell table:style-name="ce3148"/>
          <table:table-cell table:style-name="ce3514" office:value-type="string" calcext:value-type="string">
            <text:p>                █<text:span text:style-name="T21">█           ███</text:span></text:p>
          </table:table-cell>
          <table:table-cell table:style-name="ce3156"/>
          <table:table-cell table:style-name="ce3149"/>
          <table:table-cell table:style-name="ce3630" office:value-type="string" calcext:value-type="string">
            <text:p>♉</text:p>
          </table:table-cell>
          <table:table-cell table:style-name="ce3517" office:value-type="string" calcext:value-type="string">
            <text:p>  █<text:span text:style-name="T21">███████████</text:span></text:p>
          </table:table-cell>
          <table:table-cell table:style-name="ce3148"/>
          <table:table-cell table:style-name="ce3514" office:value-type="string" calcext:value-type="string">
            <text:p>                █<text:span text:style-name="T21">█</text:span></text:p>
          </table:table-cell>
          <table:table-cell table:style-name="ce3156"/>
          <table:table-cell table:style-name="ce3145" office:value-type="string" calcext:value-type="string">
            <text:p>♌</text:p>
          </table:table-cell>
          <table:table-cell table:style-name="ce3149"/>
          <table:table-cell table:style-name="ce3630" office:value-type="string" calcext:value-type="string">
            <text:p>♍</text:p>
          </table:table-cell>
          <table:table-cell table:style-name="ce3149" table:number-columns-repeated="2"/>
          <table:table-cell table:style-name="ce4053" office:value-type="string" calcext:value-type="string">
            <text:p><text:s/>◄ </text:p>
          </table:table-cell>
          <table:table-cell table:style-name="ce3630" office:value-type="string" calcext:value-type="string">
            <text:p>♍</text:p>
          </table:table-cell>
          <table:table-cell table:style-name="ce4053" office:value-type="string" calcext:value-type="string">
            <text:p><text:s text:c="13"/>► </text:p>
          </table:table-cell>
          <table:table-cell table:style-name="ce3149" table:number-columns-repeated="2"/>
          <table:table-cell table:style-name="ce3732" office:value-type="string" calcext:value-type="string">
            <text:p>♎</text:p>
          </table:table-cell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89" office:value-type="string" calcext:value-type="string">
            <text:p><text:s text:c="4"/>♂</text:p>
          </table:table-cell>
          <table:table-cell table:style-name="ce3146" office:value-type="string" calcext:value-type="string">
            <text:p>     <text:span text:style-name="T22"> </text:span><text:span text:style-name="T62">♐</text:span><text:span text:style-name="T22"> </text:span>  █<text:span text:style-name="T11">███  </text:span></text:p>
          </table:table-cell>
          <table:table-cell table:style-name="ce3153"/>
          <table:table-cell table:style-name="ce3149"/>
          <table:table-cell table:style-name="ce3351" office:value-type="string" calcext:value-type="string">
            <text:p>ⵒ</text:p>
          </table:table-cell>
          <table:table-cell table:style-name="ce3398" office:value-type="string" calcext:value-type="string">
            <text:p>           <text:span text:style-name="T11">████   </text:span><text:span text:style-name="T102"> </text:span><text:span text:style-name="T83">♒</text:span></text:p>
          </table:table-cell>
          <table:table-cell table:style-name="ce3147"/>
          <table:table-cell table:style-name="ce3515" office:value-type="string" calcext:value-type="string">
            <text:p>              █<text:span text:style-name="T11">█</text:span><text:span text:style-name="T18">█</text:span></text:p>
          </table:table-cell>
          <table:table-cell table:style-name="ce3148"/>
          <table:table-cell table:style-name="ce3400" office:value-type="string" calcext:value-type="string">
            <text:p>♓</text:p>
          </table:table-cell>
          <table:table-cell table:style-name="ce3148"/>
          <table:table-cell table:style-name="ce3731"/>
          <table:table-cell table:style-name="ce3777" office:value-type="string" calcext:value-type="string">
            <text:p> <text:span text:style-name="T22">   </text:span><text:span text:style-name="T172">♈</text:span><text:span text:style-name="T22"> </text:span>          ███</text:p>
          </table:table-cell>
          <table:table-cell table:style-name="ce3827"/>
          <table:table-cell table:style-name="ce3405" office:value-type="string" calcext:value-type="string">
            <text:p>♉</text:p>
          </table:table-cell>
          <table:table-cell table:style-name="ce3149"/>
          <table:table-cell table:style-name="ce3352" office:value-type="string" calcext:value-type="string">
            <text:p>   <text:span text:style-name="T9">        █</text:span><text:span text:style-name="T196">███</text:span></text:p>
          </table:table-cell>
          <table:table-cell table:style-name="ce3147"/>
          <table:table-cell table:style-name="ce3732" office:value-type="string" calcext:value-type="string">
            <text:p>♊</text:p>
          </table:table-cell>
          <table:table-cell table:style-name="ce4039" office:value-type="string" calcext:value-type="string">
            <text:p>         █<text:span text:style-name="T18">███</text:span></text:p>
          </table:table-cell>
          <table:table-cell table:style-name="ce3148"/>
          <table:table-cell table:style-name="ce3400" office:value-type="string" calcext:value-type="string">
            <text:p>♋</text:p>
          </table:table-cell>
          <table:table-cell table:style-name="ce3156"/>
          <table:table-cell table:style-name="ce3826" office:value-type="string" calcext:value-type="string">
            <text:p>♂<text:span text:style-name="T11">☌♃</text:span></text:p>
          </table:table-cell>
          <table:table-cell table:style-name="ce3778" office:value-type="string" calcext:value-type="string">
            <text:p>♌</text:p>
          </table:table-cell>
          <table:table-cell table:style-name="ce3156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0" office:value-type="string" calcext:value-type="string">
            <text:p><text:s text:c="4"/>♃</text:p>
          </table:table-cell>
          <table:table-cell table:style-name="ce3147" table:number-columns-repeated="4"/>
          <table:table-cell table:style-name="ce3399" office:value-type="string" calcext:value-type="string">
            <text:p>♊</text:p>
          </table:table-cell>
          <table:table-cell table:style-name="ce3457" office:value-type="string" calcext:value-type="string">
            <text:p><text:s text:c="10"/>►</text:p>
          </table:table-cell>
          <table:table-cell table:style-name="ce3147" table:number-columns-repeated="4"/>
          <table:table-cell table:style-name="ce3732" office:value-type="string" calcext:value-type="string">
            <text:p>♊</text:p>
          </table:table-cell>
          <table:table-cell table:style-name="ce3138" office:value-type="string" calcext:value-type="string">
            <text:p>      ♃<text:span text:style-name="T21">☌♀</text:span></text:p>
          </table:table-cell>
          <table:table-cell table:style-name="ce3148"/>
          <table:table-cell table:style-name="ce3566" office:value-type="string" calcext:value-type="string">
            <text:p>♋</text:p>
          </table:table-cell>
          <table:table-cell table:style-name="ce3148" table:number-columns-repeated="3"/>
          <table:table-cell table:style-name="ce3980"/>
          <table:table-cell table:style-name="ce3729" office:value-type="string" calcext:value-type="string">
            <text:p>        █<text:span text:style-name="T11">█</text:span><text:span text:style-name="T18">██</text:span></text:p>
          </table:table-cell>
          <table:table-cell table:style-name="ce3156"/>
          <table:table-cell table:style-name="ce3778" office:value-type="string" calcext:value-type="string">
            <text:p>♌</text:p>
          </table:table-cell>
          <table:table-cell table:style-name="ce3156" table:number-columns-repeated="2"/>
          <table:table-cell table:style-name="ce3460" office:value-type="string" calcext:value-type="string">
            <text:p><text:s text:c="14"/>◄</text:p>
          </table:table-cell>
          <table:table-cell table:style-name="ce3156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1" office:value-type="string" calcext:value-type="string">
            <text:p>       <text:span text:style-name="T7">♄</text:span></text:p>
          </table:table-cell>
          <table:table-cell table:style-name="ce3148" table:number-columns-repeated="4"/>
          <table:table-cell table:style-name="ce3400"/>
          <table:table-cell table:style-name="ce3139" office:value-type="string" calcext:value-type="string">
            <text:p>♄<text:span text:style-name="T21">☌♀</text:span></text:p>
          </table:table-cell>
          <table:table-cell table:style-name="ce3400" office:value-type="string" calcext:value-type="string">
            <text:p>♓</text:p>
          </table:table-cell>
          <table:table-cell table:style-name="ce3148" table:number-columns-repeated="7"/>
          <table:table-cell table:style-name="ce3566" office:value-type="string" calcext:value-type="string">
            <text:p><text:s text:c="11"/>◄</text:p>
          </table:table-cell>
          <table:table-cell table:style-name="ce3148" table:number-columns-repeated="4"/>
          <table:table-cell table:style-name="ce3400" office:value-type="string" calcext:value-type="string">
            <text:p>♓</text:p>
          </table:table-cell>
          <table:table-cell table:style-name="ce3148" table:number-columns-repeated="3"/>
          <table:table-cell table:style-name="ce3566" office:value-type="string" calcext:value-type="string">
            <text:p><text:s text:c="9"/>►</text:p>
          </table:table-cell>
          <table:table-cell table:style-name="ce3148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3" office:value-type="string" calcext:value-type="string">
            <text:p><text:s text:c="6"/>⛢</text:p>
          </table:table-cell>
          <table:table-cell table:style-name="ce3149" table:number-columns-repeated="3"/>
          <table:table-cell table:style-name="ce3352" office:value-type="string" calcext:value-type="string">
            <text:p>► </text:p>
          </table:table-cell>
          <table:table-cell table:style-name="ce3401"/>
          <table:table-cell table:style-name="ce3458"/>
          <table:table-cell table:style-name="ce3405" office:value-type="string" calcext:value-type="string">
            <text:p>♉ </text:p>
          </table:table-cell>
          <table:table-cell table:style-name="ce3149"/>
          <table:table-cell table:style-name="ce3630" office:value-type="string" calcext:value-type="string">
            <text:p>⛢<text:span text:style-name="T21">☌♀</text:span></text:p>
          </table:table-cell>
          <table:table-cell table:style-name="ce3149" table:number-columns-repeated="8"/>
          <table:table-cell table:style-name="ce4002" office:value-type="string" calcext:value-type="string">
            <text:p><text:s text:c="10"/>◄</text:p>
          </table:table-cell>
          <table:table-cell table:style-name="ce3149"/>
          <table:table-cell table:style-name="ce3405" office:value-type="string" calcext:value-type="string">
            <text:p>♉</text:p>
          </table:table-cell>
          <table:table-cell table:style-name="ce3149" table:number-columns-repeated="5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4" office:value-type="string" calcext:value-type="string">
            <text:p>      <text:span text:style-name="T11">♆</text:span></text:p>
          </table:table-cell>
          <table:table-cell table:style-name="ce3150"/>
          <table:table-cell table:style-name="ce3148" table:number-columns-repeated="3"/>
          <table:table-cell table:style-name="ce3402" office:value-type="string" calcext:value-type="string">
            <text:p>ψ<text:span text:style-name="T103">☌♄</text:span></text:p>
          </table:table-cell>
          <table:table-cell table:style-name="ce3459" office:value-type="string" calcext:value-type="string">
            <text:p>ψ<text:span text:style-name="T21">☌♀</text:span></text:p>
          </table:table-cell>
          <table:table-cell table:style-name="ce3400" office:value-type="string" calcext:value-type="string">
            <text:p>♓</text:p>
          </table:table-cell>
          <table:table-cell table:style-name="ce3566"/>
          <table:table-cell table:style-name="ce3148" table:number-columns-repeated="5"/>
          <table:table-cell table:style-name="ce3566" office:value-type="string" calcext:value-type="string">
            <text:p>◄</text:p>
          </table:table-cell>
          <table:table-cell table:style-name="ce3148" table:number-columns-repeated="4"/>
          <table:table-cell table:style-name="ce4040" office:value-type="string" calcext:value-type="string">
            <text:p>♓</text:p>
          </table:table-cell>
          <table:table-cell table:style-name="ce3148" table:number-columns-repeated="4"/>
          <table:table-cell table:style-name="ce3566" office:value-type="string" calcext:value-type="string">
            <text:p><text:s text:c="11"/>►</text:p>
          </table:table-cell>
          <table:table-cell table:style-name="ce3148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5" office:value-type="string" calcext:value-type="string">
            <text:p>  <text:span text:style-name="T7"> </text:span><text:span text:style-name="T12"> ♇</text:span></text:p>
          </table:table-cell>
          <table:table-cell table:style-name="ce3151"/>
          <table:table-cell table:style-name="ce3149" table:number-columns-repeated="3"/>
          <table:table-cell table:style-name="ce3403"/>
          <table:table-cell table:style-name="ce3149"/>
          <table:table-cell table:style-name="ce3516" office:value-type="string" calcext:value-type="string">
            <text:p>ⵒ</text:p>
          </table:table-cell>
          <table:table-cell table:style-name="ce3149" table:number-columns-repeated="2"/>
          <table:table-cell table:style-name="ce3352" office:value-type="string" calcext:value-type="string">
            <text:p><text:s/>◄</text:p>
          </table:table-cell>
          <table:table-cell table:style-name="ce3149" table:number-columns-repeated="9"/>
          <table:table-cell table:style-name="ce3352" office:value-type="string" calcext:value-type="string">
            <text:p>   <text:span text:style-name="T25">            ►        ⵒ</text:span></text:p>
          </table:table-cell>
          <table:table-cell table:style-name="ce3149" table:number-columns-repeated="5"/>
          <table:table-cell table:style-name="Default" table:number-columns-repeated="996"/>
          <table:table-cell table:number-columns-repeated="15362"/>
        </table:table-row>
        <table:table-row table:style-name="ro5"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285];[.E285];[.G285];[.I285];[.K285];[.M285];[.O285];[.Q285];[.S285];[.U285];[.W285];[.Y285])" office:value-type="string" office:string-value="" calcext:value-type="error">
            <text:p>#DIV/0!</text:p>
          </table:table-cell>
          <table:table-cell table:style-name="ce4202" table:formula="of:=SUM([.D285];[.F285];[.H285];[.J285];[.L285];[.N285];[.P285];[.R285];[.T285];[.V285];[.X285];[.Z285])" office:value-type="float" office:value="0" calcext:value-type="float">
            <text:p>0</text:p>
          </table:table-cell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97" office:value-type="string" calcext:value-type="string">
            <text:p>⨀</text:p>
          </table:table-cell>
          <table:table-cell table:style-name="ce3152" table:number-columns-repeated="25"/>
          <table:table-cell table:style-name="ce4200" table:number-columns-repeated="2"/>
          <table:table-cell table:style-name="Default" table:number-columns-repeated="994"/>
          <table:table-cell table:number-columns-repeated="15362"/>
        </table:table-row>
        <table:table-row table:style-name="ro4">
          <table:table-cell table:style-name="ce2998" office:value-type="string" calcext:value-type="string">
            <text:p>☿</text:p>
          </table:table-cell>
          <table:table-cell table:style-name="ce3274" office:value-type="string" calcext:value-type="string">
            <text:p>              <text:span text:style-name="T63">█</text:span>█<text:span text:style-name="T21">██████</text:span><text:span text:style-name="T64">██████</text:span><text:span text:style-name="T65">◄</text:span></text:p>
          </table:table-cell>
          <table:table-cell table:style-name="ce3153"/>
          <table:table-cell table:style-name="ce3517"/>
          <table:table-cell table:style-name="ce3147"/>
          <table:table-cell table:style-name="ce4095" office:value-type="string" calcext:value-type="string">
            <text:p>       █<text:span text:style-name="T21">████</text:span><text:span text:style-name="T65">►</text:span></text:p>
          </table:table-cell>
          <table:table-cell table:style-name="ce3149"/>
          <table:table-cell table:style-name="ce3147" office:value-type="string" calcext:value-type="string">
            <text:p>              <text:span text:style-name="T133">███</text:span></text:p>
          </table:table-cell>
          <table:table-cell table:style-name="ce3148"/>
          <table:table-cell table:style-name="ce3514" office:value-type="string" calcext:value-type="string">
            <text:p>           █<text:span text:style-name="T21">████</text:span><text:span text:style-name="T11">▎</text:span></text:p>
          </table:table-cell>
          <table:table-cell table:style-name="ce888"/>
          <table:table-cell table:style-name="ce3517" office:value-type="string" calcext:value-type="string">
            <text:p>               █<text:span text:style-name="T21">████</text:span><text:span text:style-name="T11">▎</text:span><text:span text:style-name="T167">◄</text:span></text:p>
          </table:table-cell>
          <table:table-cell table:style-name="ce3147"/>
          <table:table-cell table:style-name="ce4095" office:value-type="string" calcext:value-type="string">
            <text:p>               █<text:span text:style-name="T21">██</text:span><text:span text:style-name="T65">►      </text:span><text:span text:style-name="T64">████</text:span></text:p>
          </table:table-cell>
          <table:table-cell table:style-name="ce3149"/>
          <table:table-cell table:style-name="ce3147"/>
          <table:table-cell table:style-name="ce3514" office:value-type="string" calcext:value-type="string">
            <text:p>             █<text:span text:style-name="T21">████</text:span></text:p>
          </table:table-cell>
          <table:table-cell table:style-name="ce3156"/>
          <table:table-cell table:style-name="ce3149"/>
          <table:table-cell table:style-name="ce3405" office:value-type="string" calcext:value-type="string">
            <text:p>♍</text:p>
          </table:table-cell>
          <table:table-cell table:style-name="ce1236" office:value-type="string" calcext:value-type="string">
            <text:p><text:s text:c="6"/>◄ </text:p>
          </table:table-cell>
          <table:table-cell table:style-name="ce1236" office:value-type="string" calcext:value-type="string">
            <text:p><text:s text:c="13"/>►</text:p>
          </table:table-cell>
          <table:table-cell table:style-name="ce3149"/>
          <table:table-cell table:style-name="ce3154" office:value-type="string" calcext:value-type="string">
            <text:p>               █<text:span text:style-name="T21">████████▋</text:span></text:p>
          </table:table-cell>
          <table:table-cell table:style-name="ce3153"/>
          <table:table-cell table:style-name="ce3156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2999" office:value-type="string" calcext:value-type="string">
            <text:p>♀</text:p>
          </table:table-cell>
          <table:table-cell table:style-name="ce3154" office:value-type="string" calcext:value-type="string">
            <text:p>    █<text:span text:style-name="T21">██████</text:span></text:p>
          </table:table-cell>
          <table:table-cell table:style-name="ce3153"/>
          <table:table-cell table:style-name="ce3148"/>
          <table:table-cell table:style-name="ce3145" office:value-type="string" calcext:value-type="string">
            <text:p>♐</text:p>
          </table:table-cell>
          <table:table-cell table:style-name="ce3274" office:value-type="string" calcext:value-type="string">
            <text:p>               █<text:span text:style-name="T21">██   </text:span></text:p>
          </table:table-cell>
          <table:table-cell table:style-name="ce3149"/>
          <table:table-cell table:style-name="ce3517" office:value-type="string" calcext:value-type="string">
            <text:p>          █<text:span text:style-name="T21">████████</text:span></text:p>
          </table:table-cell>
          <table:table-cell table:style-name="ce3567"/>
          <table:table-cell table:style-name="ce3148" table:number-columns-repeated="2"/>
          <table:table-cell table:style-name="ce3274" office:value-type="string" calcext:value-type="string">
            <text:p>            <text:span text:style-name="T7">  █</text:span><text:span text:style-name="T134">█▉</text:span></text:p>
          </table:table-cell>
          <table:table-cell table:style-name="ce3149" table:number-columns-repeated="2"/>
          <table:table-cell table:style-name="ce3154"/>
          <table:table-cell table:style-name="ce3154" office:value-type="string" calcext:value-type="string">
            <text:p>            █<text:span text:style-name="T21">███████ </text:span></text:p>
          </table:table-cell>
          <table:table-cell table:style-name="ce3156" table:number-columns-repeated="2"/>
          <table:table-cell table:style-name="ce3274" office:value-type="string" calcext:value-type="string">
            <text:p>         █<text:span text:style-name="T21">█████</text:span></text:p>
          </table:table-cell>
          <table:table-cell table:style-name="ce3149"/>
          <table:table-cell table:style-name="ce3630" office:value-type="string" calcext:value-type="string">
            <text:p>♍</text:p>
          </table:table-cell>
          <table:table-cell table:style-name="ce3147"/>
          <table:table-cell table:style-name="ce3148"/>
          <table:table-cell table:style-name="ce3514" office:value-type="string" calcext:value-type="string">
            <text:p>            █<text:span text:style-name="T21">██████████▋</text:span></text:p>
          </table:table-cell>
          <table:table-cell table:style-name="ce3156"/>
          <table:table-cell table:style-name="ce3149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3000" office:value-type="string" calcext:value-type="string">
            <text:p>♂</text:p>
          </table:table-cell>
          <table:table-cell table:style-name="ce3155" office:value-type="string" calcext:value-type="string">
            <text:p>            <text:span text:style-name="T66">◄</text:span></text:p>
          </table:table-cell>
          <table:table-cell table:style-name="ce3156" table:number-columns-repeated="3"/>
          <table:table-cell table:style-name="ce3145" office:value-type="string" calcext:value-type="string">
            <text:p>♌</text:p>
          </table:table-cell>
          <table:table-cell table:style-name="ce3156" table:number-columns-repeated="2"/>
          <table:table-cell table:style-name="ce3568" office:value-type="string" calcext:value-type="string">
            <text:p>►</text:p>
          </table:table-cell>
          <table:table-cell table:style-name="ce3156" table:number-columns-repeated="3"/>
          <table:table-cell table:style-name="ce3145" office:value-type="string" calcext:value-type="string">
            <text:p>♌</text:p>
          </table:table-cell>
          <table:table-cell table:style-name="ce3156"/>
          <table:table-cell table:style-name="ce3149"/>
          <table:table-cell table:style-name="ce3630" office:value-type="string" calcext:value-type="string">
            <text:p>♍</text:p>
          </table:table-cell>
          <table:table-cell table:style-name="ce3149" table:number-columns-repeated="3"/>
          <table:table-cell table:style-name="ce3732" office:value-type="string" calcext:value-type="string">
            <text:p>♎</text:p>
          </table:table-cell>
          <table:table-cell table:style-name="ce4054" office:value-type="string" calcext:value-type="string">
            <text:p>          <text:span text:style-name="T1">     █</text:span><text:span text:style-name="T166">█    </text:span><text:span text:style-name="T65"> ♏   </text:span><text:span text:style-name="T145"> █████</text:span></text:p>
          </table:table-cell>
          <table:table-cell table:style-name="ce3148"/>
          <table:table-cell table:style-name="ce3156"/>
          <table:table-cell table:style-name="ce3145" office:value-type="string" calcext:value-type="string">
            <text:p>♐</text:p>
          </table:table-cell>
          <table:table-cell table:style-name="ce3156"/>
          <table:table-cell table:style-name="ce3826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3001" office:value-type="string" calcext:value-type="string">
            <text:p>♃</text:p>
          </table:table-cell>
          <table:table-cell table:style-name="ce3156" table:number-columns-repeated="4"/>
          <table:table-cell table:style-name="ce3404" office:value-type="string" calcext:value-type="string">
            <text:p>♌</text:p>
          </table:table-cell>
          <table:table-cell table:style-name="ce3460" office:value-type="string" calcext:value-type="string">
            <text:p>   <text:span text:style-name="T1">     █</text:span><text:span text:style-name="T6">███</text:span></text:p>
          </table:table-cell>
          <table:table-cell table:style-name="ce3148"/>
          <table:table-cell table:style-name="ce3566" office:value-type="string" calcext:value-type="string">
            <text:p>   <text:span text:style-name="T11">♋</text:span>     ►</text:p>
          </table:table-cell>
          <table:table-cell table:style-name="ce3148"/>
          <table:table-cell table:style-name="ce3566" office:value-type="string" calcext:value-type="string">
            <text:p>     <text:span text:style-name="T7">     █</text:span><text:span text:style-name="T154">███</text:span></text:p>
          </table:table-cell>
          <table:table-cell table:style-name="ce3156"/>
          <table:table-cell table:style-name="ce3778" office:value-type="string" calcext:value-type="string">
            <text:p>♌</text:p>
          </table:table-cell>
          <table:table-cell table:style-name="ce3156" table:number-columns-repeated="8"/>
          <table:table-cell table:style-name="ce3778" office:value-type="string" calcext:value-type="string">
            <text:p>♌</text:p>
          </table:table-cell>
          <table:table-cell table:style-name="ce4096" office:value-type="string" calcext:value-type="string">
            <text:p>               <text:span text:style-name="T11">█</text:span><text:span text:style-name="T18">█</text:span></text:p>
          </table:table-cell>
          <table:table-cell table:style-name="ce3149"/>
          <table:table-cell table:style-name="ce3405" office:value-type="string" calcext:value-type="string">
            <text:p>♍</text:p>
          </table:table-cell>
          <table:table-cell table:style-name="ce3149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3002" office:value-type="string" calcext:value-type="string">
            <text:p>♄</text:p>
          </table:table-cell>
          <table:table-cell table:style-name="ce3148" table:number-columns-repeated="4"/>
          <table:table-cell table:style-name="ce3400" office:value-type="string" calcext:value-type="string">
            <text:p>♓</text:p>
          </table:table-cell>
          <table:table-cell table:style-name="ce3148" table:number-columns-repeated="10"/>
          <table:table-cell table:style-name="ce3566" office:value-type="string" calcext:value-type="string">
            <text:p><text:s text:c="10"/>◄</text:p>
          </table:table-cell>
          <table:table-cell table:style-name="ce3148" table:number-columns-repeated="3"/>
          <table:table-cell table:style-name="ce3400" office:value-type="string" calcext:value-type="string">
            <text:p>♓</text:p>
          </table:table-cell>
          <table:table-cell table:style-name="ce3148" table:number-columns-repeated="4"/>
          <table:table-cell table:style-name="ce3566" office:value-type="string" calcext:value-type="string">
            <text:p><text:s text:c="7"/>►</text:p>
          </table:table-cell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3003" office:value-type="string" calcext:value-type="string">
            <text:p>⛢ </text:p>
          </table:table-cell>
          <table:table-cell table:style-name="ce3149" table:number-columns-repeated="3"/>
          <table:table-cell table:style-name="ce3352" office:value-type="string" calcext:value-type="string">
            <text:p><text:s text:c="5"/>► </text:p>
          </table:table-cell>
          <table:table-cell table:style-name="ce3405" office:value-type="string" calcext:value-type="string">
            <text:p>♉</text:p>
          </table:table-cell>
          <table:table-cell table:style-name="ce3149" table:number-columns-repeated="12"/>
          <table:table-cell table:style-name="ce3352" office:value-type="string" calcext:value-type="string">
            <text:p><text:s text:c="14"/>◄</text:p>
          </table:table-cell>
          <table:table-cell table:style-name="ce3149" table:number-columns-repeated="2"/>
          <table:table-cell table:style-name="ce3405" office:value-type="string" calcext:value-type="string">
            <text:p>♉</text:p>
          </table:table-cell>
          <table:table-cell table:style-name="ce3149" table:number-columns-repeated="4"/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3004" office:value-type="string" calcext:value-type="string">
            <text:p>ψ</text:p>
          </table:table-cell>
          <table:table-cell table:style-name="ce3148" table:number-columns-repeated="4"/>
          <table:table-cell table:style-name="ce3400" office:value-type="string" calcext:value-type="string">
            <text:p>♓</text:p>
          </table:table-cell>
          <table:table-cell table:style-name="ce3148" table:number-columns-repeated="8"/>
          <table:table-cell table:style-name="ce3566" office:value-type="string" calcext:value-type="string">
            <text:p><text:s text:c="6"/>◄</text:p>
          </table:table-cell>
          <table:table-cell table:style-name="ce3148" table:number-columns-repeated="4"/>
          <table:table-cell table:style-name="ce3400" office:value-type="string" calcext:value-type="string">
            <text:p>♓</text:p>
          </table:table-cell>
          <table:table-cell table:style-name="ce3148" table:number-columns-repeated="5"/>
          <table:table-cell table:style-name="ce3566" office:value-type="string" calcext:value-type="string">
            <text:p>►</text:p>
          </table:table-cell>
          <table:table-cell table:style-name="Default" table:number-columns-repeated="996"/>
          <table:table-cell table:number-columns-repeated="15362"/>
        </table:table-row>
        <table:table-row table:style-name="ro4">
          <table:table-cell table:style-name="ce3005" office:value-type="string" calcext:value-type="string">
            <text:p>♇</text:p>
          </table:table-cell>
          <table:table-cell table:style-name="ce3149" table:number-columns-repeated="4"/>
          <table:table-cell table:style-name="ce3406" office:value-type="string" calcext:value-type="string">
            <text:p>ⵒ</text:p>
          </table:table-cell>
          <table:table-cell table:style-name="ce3149" table:number-columns-repeated="4"/>
          <table:table-cell table:style-name="ce3352" office:value-type="string" calcext:value-type="string">
            <text:p><text:s text:c="2"/>◄</text:p>
          </table:table-cell>
          <table:table-cell table:style-name="ce3149" table:number-columns-repeated="9"/>
          <table:table-cell table:style-name="ce3352"/>
          <table:table-cell table:style-name="ce3352" office:value-type="string" calcext:value-type="string">
            <text:p>►     <text:span text:style-name="T221">ⵒ</text:span></text:p>
          </table:table-cell>
          <table:table-cell table:style-name="ce3149" table:number-columns-repeated="4"/>
          <table:table-cell table:style-name="Default" table:number-columns-repeated="996"/>
          <table:table-cell table:number-columns-repeated="15362"/>
        </table:table-row>
        <table:table-row table:style-name="ro1">
          <table:table-cell table:style-name="ce3006" office:value-type="float" office:value="2028" calcext:value-type="float">
            <text:p>2028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295];[.E295];[.G295];[.I295];[.K295];[.M295];[.O295];[.Q295];[.S295];[.U295];[.W295];[.Y295])" office:value-type="string" office:string-value="" calcext:value-type="error">
            <text:p>#DIV/0!</text:p>
          </table:table-cell>
          <table:table-cell table:style-name="ce4202" table:formula="of:=SUM([.D295];[.F295];[.H295];[.J295];[.L295];[.N295];[.P295];[.R295];[.T295];[.V295];[.X295];[.Z295])" office:value-type="float" office:value="0" calcext:value-type="float">
            <text:p>0</text:p>
          </table:table-cell>
          <table:table-cell table:style-name="ce2996"/>
          <table:table-cell table:style-name="ce3144" table:number-columns-repeated="2"/>
          <table:table-cell table:style-name="ce3273"/>
          <table:table-cell table:style-name="ce3144" table:number-columns-repeated="23"/>
          <table:table-cell table:style-name="ce4202"/>
          <table:table-cell table:style-name="ce2996"/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F295];[.BI295];[.BK295];[.BM295];[.BO295];[.BQ295];[.BS295];[.BU295];[.BW295];[.BY295];[.CA295];[.CC295])" office:value-type="string" office:string-value="" calcext:value-type="error">
            <text:p>#DIV/0!</text:p>
          </table:table-cell>
          <table:table-cell table:style-name="ce4202" table:formula="of:=SUM([.BH295];[.BJ295];[.BL295];[.BN295];[.BP295];[.BR295];[.BT295];[.BV295];[.BX295];[.BZ295];[.CB295];[.C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H295];[.CK295];[.CM295];[.CO295];[.CQ295];[.CS295];[.CU295];[.CW295];[.CY295];[.DA295];[.DC295];[.DE295])" office:value-type="string" office:string-value="" calcext:value-type="error">
            <text:p>#DIV/0!</text:p>
          </table:table-cell>
          <table:table-cell table:style-name="ce4202" table:formula="of:=SUM([.CJ295];[.CL295];[.CN295];[.CP295];[.CR295];[.CT295];[.CV295];[.CX295];[.CZ295];[.DB295];[.DD295];[.D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J295];[.DM295];[.DO295];[.DQ295];[.DS295];[.DU295];[.DW295];[.DY295];[.EA295];[.EC295];[.EE295];[.EG295])" office:value-type="string" office:string-value="" calcext:value-type="error">
            <text:p>#DIV/0!</text:p>
          </table:table-cell>
          <table:table-cell table:style-name="ce4202" table:formula="of:=SUM([.DL295];[.DN295];[.DP295];[.DR295];[.DT295];[.DV295];[.DX295];[.DZ295];[.EB295];[.ED295];[.EF295];[.E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L295];[.EO295];[.EQ295];[.ES295];[.EU295];[.EW295];[.EY295];[.FA295];[.FC295];[.FE295];[.FG295];[.FI295])" office:value-type="string" office:string-value="" calcext:value-type="error">
            <text:p>#DIV/0!</text:p>
          </table:table-cell>
          <table:table-cell table:style-name="ce4202" table:formula="of:=SUM([.EN295];[.EP295];[.ER295];[.ET295];[.EV295];[.EX295];[.EZ295];[.FB295];[.FD295];[.FF295];[.FH295];[.F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N295];[.FQ295];[.FS295];[.FU295];[.FW295];[.FY295];[.GA295];[.GC295];[.GE295];[.GG295];[.GI295];[.GK295])" office:value-type="string" office:string-value="" calcext:value-type="error">
            <text:p>#DIV/0!</text:p>
          </table:table-cell>
          <table:table-cell table:style-name="ce4202" table:formula="of:=SUM([.FP295];[.FR295];[.FT295];[.FV295];[.FX295];[.FZ295];[.GB295];[.GD295];[.GF295];[.GH295];[.GJ295];[.G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P295];[.GS295];[.GU295];[.GW295];[.GY295];[.HA295];[.HC295];[.HE295];[.HG295];[.HI295];[.HK295];[.HM295])" office:value-type="string" office:string-value="" calcext:value-type="error">
            <text:p>#DIV/0!</text:p>
          </table:table-cell>
          <table:table-cell table:style-name="ce4202" table:formula="of:=SUM([.GR295];[.GT295];[.GV295];[.GX295];[.GZ295];[.HB295];[.HD295];[.HF295];[.HH295];[.HJ295];[.HL295];[.H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R295];[.HU295];[.HW295];[.HY295];[.IA295];[.IC295];[.IE295];[.IG295];[.II295];[.IK295];[.IM295];[.IO295])" office:value-type="string" office:string-value="" calcext:value-type="error">
            <text:p>#DIV/0!</text:p>
          </table:table-cell>
          <table:table-cell table:style-name="ce4202" table:formula="of:=SUM([.HT295];[.HV295];[.HX295];[.HZ295];[.IB295];[.ID295];[.IF295];[.IH295];[.IJ295];[.IL295];[.IN295];[.I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T295];[.IW295];[.IY295];[.JA295];[.JC295];[.JE295];[.JG295];[.JI295];[.JK295];[.JM295];[.JO295];[.JQ295])" office:value-type="string" office:string-value="" calcext:value-type="error">
            <text:p>#DIV/0!</text:p>
          </table:table-cell>
          <table:table-cell table:style-name="ce4202" table:formula="of:=SUM([.IV295];[.IX295];[.IZ295];[.JB295];[.JD295];[.JF295];[.JH295];[.JJ295];[.JL295];[.JN295];[.JP295];[.J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V295];[.JY295];[.KA295];[.KC295];[.KE295];[.KG295];[.KI295];[.KK295];[.KM295];[.KO295];[.KQ295];[.KS295])" office:value-type="string" office:string-value="" calcext:value-type="error">
            <text:p>#DIV/0!</text:p>
          </table:table-cell>
          <table:table-cell table:style-name="ce4202" table:formula="of:=SUM([.JX295];[.JZ295];[.KB295];[.KD295];[.KF295];[.KH295];[.KJ295];[.KL295];[.KN295];[.KP295];[.KR295];[.K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X295];[.LA295];[.LC295];[.LE295];[.LG295];[.LI295];[.LK295];[.LM295];[.LO295];[.LQ295];[.LS295];[.LU295])" office:value-type="string" office:string-value="" calcext:value-type="error">
            <text:p>#DIV/0!</text:p>
          </table:table-cell>
          <table:table-cell table:style-name="ce4202" table:formula="of:=SUM([.KZ295];[.LB295];[.LD295];[.LF295];[.LH295];[.LJ295];[.LL295];[.LN295];[.LP295];[.LR295];[.LT295];[.L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Z295];[.MC295];[.ME295];[.MG295];[.MI295];[.MK295];[.MM295];[.MO295];[.MQ295];[.MS295];[.MU295];[.MW295])" office:value-type="string" office:string-value="" calcext:value-type="error">
            <text:p>#DIV/0!</text:p>
          </table:table-cell>
          <table:table-cell table:style-name="ce4202" table:formula="of:=SUM([.MB295];[.MD295];[.MF295];[.MH295];[.MJ295];[.ML295];[.MN295];[.MP295];[.MR295];[.MT295];[.MV295];[.M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B295];[.NE295];[.NG295];[.NI295];[.NK295];[.NM295];[.NO295];[.NQ295];[.NS295];[.NU295];[.NW295];[.NY295])" office:value-type="string" office:string-value="" calcext:value-type="error">
            <text:p>#DIV/0!</text:p>
          </table:table-cell>
          <table:table-cell table:style-name="ce4202" table:formula="of:=SUM([.ND295];[.NF295];[.NH295];[.NJ295];[.NL295];[.NN295];[.NP295];[.NR295];[.NT295];[.NV295];[.NX295];[.N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D295];[.OG295];[.OI295];[.OK295];[.OM295];[.OO295];[.OQ295];[.OS295];[.OU295];[.OW295];[.OY295];[.PA295])" office:value-type="string" office:string-value="" calcext:value-type="error">
            <text:p>#DIV/0!</text:p>
          </table:table-cell>
          <table:table-cell table:style-name="ce4202" table:formula="of:=SUM([.OF295];[.OH295];[.OJ295];[.OL295];[.ON295];[.OP295];[.OR295];[.OT295];[.OV295];[.OX295];[.OZ295];[.P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F295];[.PI295];[.PK295];[.PM295];[.PO295];[.PQ295];[.PS295];[.PU295];[.PW295];[.PY295];[.QA295];[.QC295])" office:value-type="string" office:string-value="" calcext:value-type="error">
            <text:p>#DIV/0!</text:p>
          </table:table-cell>
          <table:table-cell table:style-name="ce4202" table:formula="of:=SUM([.PH295];[.PJ295];[.PL295];[.PN295];[.PP295];[.PR295];[.PT295];[.PV295];[.PX295];[.PZ295];[.QB295];[.Q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H295];[.QK295];[.QM295];[.QO295];[.QQ295];[.QS295];[.QU295];[.QW295];[.QY295];[.RA295];[.RC295];[.RE295])" office:value-type="string" office:string-value="" calcext:value-type="error">
            <text:p>#DIV/0!</text:p>
          </table:table-cell>
          <table:table-cell table:style-name="ce4202" table:formula="of:=SUM([.QJ295];[.QL295];[.QN295];[.QP295];[.QR295];[.QT295];[.QV295];[.QX295];[.QZ295];[.RB295];[.RD295];[.R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J295];[.RM295];[.RO295];[.RQ295];[.RS295];[.RU295];[.RW295];[.RY295];[.SA295];[.SC295];[.SE295];[.SG295])" office:value-type="string" office:string-value="" calcext:value-type="error">
            <text:p>#DIV/0!</text:p>
          </table:table-cell>
          <table:table-cell table:style-name="ce4202" table:formula="of:=SUM([.RL295];[.RN295];[.RP295];[.RR295];[.RT295];[.RV295];[.RX295];[.RZ295];[.SB295];[.SD295];[.SF295];[.S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L295];[.SO295];[.SQ295];[.SS295];[.SU295];[.SW295];[.SY295];[.TA295];[.TC295];[.TE295];[.TG295];[.TI295])" office:value-type="string" office:string-value="" calcext:value-type="error">
            <text:p>#DIV/0!</text:p>
          </table:table-cell>
          <table:table-cell table:style-name="ce4202" table:formula="of:=SUM([.SN295];[.SP295];[.SR295];[.ST295];[.SV295];[.SX295];[.SZ295];[.TB295];[.TD295];[.TF295];[.TH295];[.T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N295];[.TQ295];[.TS295];[.TU295];[.TW295];[.TY295];[.UA295];[.UC295];[.UE295];[.UG295];[.UI295];[.UK295])" office:value-type="string" office:string-value="" calcext:value-type="error">
            <text:p>#DIV/0!</text:p>
          </table:table-cell>
          <table:table-cell table:style-name="ce4202" table:formula="of:=SUM([.TP295];[.TR295];[.TT295];[.TV295];[.TX295];[.TZ295];[.UB295];[.UD295];[.UF295];[.UH295];[.UJ295];[.U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P295];[.US295];[.UU295];[.UW295];[.UY295];[.VA295];[.VC295];[.VE295];[.VG295];[.VI295];[.VK295];[.VM295])" office:value-type="string" office:string-value="" calcext:value-type="error">
            <text:p>#DIV/0!</text:p>
          </table:table-cell>
          <table:table-cell table:style-name="ce4202" table:formula="of:=SUM([.UR295];[.UT295];[.UV295];[.UX295];[.UZ295];[.VB295];[.VD295];[.VF295];[.VH295];[.VJ295];[.VL295];[.V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R295];[.VU295];[.VW295];[.VY295];[.WA295];[.WC295];[.WE295];[.WG295];[.WI295];[.WK295];[.WM295];[.WO295])" office:value-type="string" office:string-value="" calcext:value-type="error">
            <text:p>#DIV/0!</text:p>
          </table:table-cell>
          <table:table-cell table:style-name="ce4202" table:formula="of:=SUM([.VT295];[.VV295];[.VX295];[.VZ295];[.WB295];[.WD295];[.WF295];[.WH295];[.WJ295];[.WL295];[.WN295];[.W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T295];[.WW295];[.WY295];[.XA295];[.XC295];[.XE295];[.XG295];[.XI295];[.XK295];[.XM295];[.XO295];[.XQ295])" office:value-type="string" office:string-value="" calcext:value-type="error">
            <text:p>#DIV/0!</text:p>
          </table:table-cell>
          <table:table-cell table:style-name="ce4202" table:formula="of:=SUM([.WV295];[.WX295];[.WZ295];[.XB295];[.XD295];[.XF295];[.XH295];[.XJ295];[.XL295];[.XN295];[.XP295];[.X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XV295];[.XY295];[.YA295];[.YC295];[.YE295];[.YG295];[.YI295];[.YK295];[.YM295];[.YO295];[.YQ295];[.YS295])" office:value-type="string" office:string-value="" calcext:value-type="error">
            <text:p>#DIV/0!</text:p>
          </table:table-cell>
          <table:table-cell table:style-name="ce4202" table:formula="of:=SUM([.XX295];[.XZ295];[.YB295];[.YD295];[.YF295];[.YH295];[.YJ295];[.YL295];[.YN295];[.YP295];[.YR295];[.Y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YX295];[.ZA295];[.ZC295];[.ZE295];[.ZG295];[.ZI295];[.ZK295];[.ZM295];[.ZO295];[.ZQ295];[.ZS295];[.ZU295])" office:value-type="string" office:string-value="" calcext:value-type="error">
            <text:p>#DIV/0!</text:p>
          </table:table-cell>
          <table:table-cell table:style-name="ce4202" table:formula="of:=SUM([.YZ295];[.ZB295];[.ZD295];[.ZF295];[.ZH295];[.ZJ295];[.ZL295];[.ZN295];[.ZP295];[.ZR295];[.ZT295];[.Z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ZZ295];[.AAC295];[.AAE295];[.AAG295];[.AAI295];[.AAK295];[.AAM295];[.AAO295];[.AAQ295];[.AAS295];[.AAU295];[.AAW295])" office:value-type="string" office:string-value="" calcext:value-type="error">
            <text:p>#DIV/0!</text:p>
          </table:table-cell>
          <table:table-cell table:style-name="ce4202" table:formula="of:=SUM([.AAB295];[.AAD295];[.AAF295];[.AAH295];[.AAJ295];[.AAL295];[.AAN295];[.AAP295];[.AAR295];[.AAT295];[.AAV295];[.AA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BB295];[.ABE295];[.ABG295];[.ABI295];[.ABK295];[.ABM295];[.ABO295];[.ABQ295];[.ABS295];[.ABU295];[.ABW295];[.ABY295])" office:value-type="string" office:string-value="" calcext:value-type="error">
            <text:p>#DIV/0!</text:p>
          </table:table-cell>
          <table:table-cell table:style-name="ce4202" table:formula="of:=SUM([.ABD295];[.ABF295];[.ABH295];[.ABJ295];[.ABL295];[.ABN295];[.ABP295];[.ABR295];[.ABT295];[.ABV295];[.ABX295];[.AB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CD295];[.ACG295];[.ACI295];[.ACK295];[.ACM295];[.ACO295];[.ACQ295];[.ACS295];[.ACU295];[.ACW295];[.ACY295];[.ADA295])" office:value-type="string" office:string-value="" calcext:value-type="error">
            <text:p>#DIV/0!</text:p>
          </table:table-cell>
          <table:table-cell table:style-name="ce4202" table:formula="of:=SUM([.ACF295];[.ACH295];[.ACJ295];[.ACL295];[.ACN295];[.ACP295];[.ACR295];[.ACT295];[.ACV295];[.ACX295];[.ACZ295];[.AD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DF295];[.ADI295];[.ADK295];[.ADM295];[.ADO295];[.ADQ295];[.ADS295];[.ADU295];[.ADW295];[.ADY295];[.AEA295];[.AEC295])" office:value-type="string" office:string-value="" calcext:value-type="error">
            <text:p>#DIV/0!</text:p>
          </table:table-cell>
          <table:table-cell table:style-name="ce4202" table:formula="of:=SUM([.ADH295];[.ADJ295];[.ADL295];[.ADN295];[.ADP295];[.ADR295];[.ADT295];[.ADV295];[.ADX295];[.ADZ295];[.AEB295];[.AE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EH295];[.AEK295];[.AEM295];[.AEO295];[.AEQ295];[.AES295];[.AEU295];[.AEW295];[.AEY295];[.AFA295];[.AFC295];[.AFE295])" office:value-type="string" office:string-value="" calcext:value-type="error">
            <text:p>#DIV/0!</text:p>
          </table:table-cell>
          <table:table-cell table:style-name="ce4202" table:formula="of:=SUM([.AEJ295];[.AEL295];[.AEN295];[.AEP295];[.AER295];[.AET295];[.AEV295];[.AEX295];[.AEZ295];[.AFB295];[.AFD295];[.AF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FJ295];[.AFM295];[.AFO295];[.AFQ295];[.AFS295];[.AFU295];[.AFW295];[.AFY295];[.AGA295];[.AGC295];[.AGE295];[.AGG295])" office:value-type="string" office:string-value="" calcext:value-type="error">
            <text:p>#DIV/0!</text:p>
          </table:table-cell>
          <table:table-cell table:style-name="ce4202" table:formula="of:=SUM([.AFL295];[.AFN295];[.AFP295];[.AFR295];[.AFT295];[.AFV295];[.AFX295];[.AFZ295];[.AGB295];[.AGD295];[.AGF295];[.AG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GL295];[.AGO295];[.AGQ295];[.AGS295];[.AGU295];[.AGW295];[.AGY295];[.AHA295];[.AHC295];[.AHE295];[.AHG295];[.AHI295])" office:value-type="string" office:string-value="" calcext:value-type="error">
            <text:p>#DIV/0!</text:p>
          </table:table-cell>
          <table:table-cell table:style-name="ce4202" table:formula="of:=SUM([.AGN295];[.AGP295];[.AGR295];[.AGT295];[.AGV295];[.AGX295];[.AGZ295];[.AHB295];[.AHD295];[.AHF295];[.AHH295];[.AH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HN295];[.AHQ295];[.AHS295];[.AHU295];[.AHW295];[.AHY295];[.AIA295];[.AIC295];[.AIE295];[.AIG295];[.AII295];[.AIK295])" office:value-type="string" office:string-value="" calcext:value-type="error">
            <text:p>#DIV/0!</text:p>
          </table:table-cell>
          <table:table-cell table:style-name="ce4202" table:formula="of:=SUM([.AHP295];[.AHR295];[.AHT295];[.AHV295];[.AHX295];[.AHZ295];[.AIB295];[.AID295];[.AIF295];[.AIH295];[.AIJ295];[.AI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IP295];[.AIS295];[.AIU295];[.AIW295];[.AIY295];[.AJA295];[.AJC295];[.AJE295];[.AJG295];[.AJI295];[.AJK295];[.AJM295])" office:value-type="string" office:string-value="" calcext:value-type="error">
            <text:p>#DIV/0!</text:p>
          </table:table-cell>
          <table:table-cell table:style-name="ce4202" table:formula="of:=SUM([.AIR295];[.AIT295];[.AIV295];[.AIX295];[.AIZ295];[.AJB295];[.AJD295];[.AJF295];[.AJH295];[.AJJ295];[.AJL295];[.AJ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JR295];[.AJU295];[.AJW295];[.AJY295];[.AKA295];[.AKC295];[.AKE295];[.AKG295];[.AKI295];[.AKK295];[.AKM295];[.AKO295])" office:value-type="string" office:string-value="" calcext:value-type="error">
            <text:p>#DIV/0!</text:p>
          </table:table-cell>
          <table:table-cell table:style-name="ce4202" table:formula="of:=SUM([.AJT295];[.AJV295];[.AJX295];[.AJZ295];[.AKB295];[.AKD295];[.AKF295];[.AKH295];[.AKJ295];[.AKL295];[.AKN295];[.AK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KT295];[.AKW295];[.AKY295];[.ALA295];[.ALC295];[.ALE295];[.ALG295];[.ALI295];[.ALK295];[.ALM295];[.ALO295];[.ALQ295])" office:value-type="string" office:string-value="" calcext:value-type="error">
            <text:p>#DIV/0!</text:p>
          </table:table-cell>
          <table:table-cell table:style-name="ce4202" table:formula="of:=SUM([.AKV295];[.AKX295];[.AKZ295];[.ALB295];[.ALD295];[.ALF295];[.ALH295];[.ALJ295];[.ALL295];[.ALN295];[.ALP295];[.AL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LV295];[.ALY295];[.AMA295];[.AMC295];[.AME295];[.AMG295];[.AMI295];[.AMK295];[.AMM295];[.AMO295];[.AMQ295];[.AMS295])" office:value-type="string" office:string-value="" calcext:value-type="error">
            <text:p>#DIV/0!</text:p>
          </table:table-cell>
          <table:table-cell table:style-name="ce4202" table:formula="of:=SUM([.ALX295];[.ALZ295];[.AMB295];[.AMD295];[.AMF295];[.AMH295];[.AMJ295];[.AML295];[.AMN295];[.AMP295];[.AMR295];[.AM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MX295];[.ANA295];[.ANC295];[.ANE295];[.ANG295];[.ANI295];[.ANK295];[.ANM295];[.ANO295];[.ANQ295];[.ANS295];[.ANU295])" office:value-type="string" office:string-value="" calcext:value-type="error">
            <text:p>#DIV/0!</text:p>
          </table:table-cell>
          <table:table-cell table:style-name="ce4202" table:formula="of:=SUM([.AMZ295];[.ANB295];[.AND295];[.ANF295];[.ANH295];[.ANJ295];[.ANL295];[.ANN295];[.ANP295];[.ANR295];[.ANT295];[.AN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NZ295];[.AOC295];[.AOE295];[.AOG295];[.AOI295];[.AOK295];[.AOM295];[.AOO295];[.AOQ295];[.AOS295];[.AOU295];[.AOW295])" office:value-type="string" office:string-value="" calcext:value-type="error">
            <text:p>#DIV/0!</text:p>
          </table:table-cell>
          <table:table-cell table:style-name="ce4202" table:formula="of:=SUM([.AOB295];[.AOD295];[.AOF295];[.AOH295];[.AOJ295];[.AOL295];[.AON295];[.AOP295];[.AOR295];[.AOT295];[.AOV295];[.AO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PB295];[.APE295];[.APG295];[.API295];[.APK295];[.APM295];[.APO295];[.APQ295];[.APS295];[.APU295];[.APW295];[.APY295])" office:value-type="string" office:string-value="" calcext:value-type="error">
            <text:p>#DIV/0!</text:p>
          </table:table-cell>
          <table:table-cell table:style-name="ce4202" table:formula="of:=SUM([.APD295];[.APF295];[.APH295];[.APJ295];[.APL295];[.APN295];[.APP295];[.APR295];[.APT295];[.APV295];[.APX295];[.AP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QD295];[.AQG295];[.AQI295];[.AQK295];[.AQM295];[.AQO295];[.AQQ295];[.AQS295];[.AQU295];[.AQW295];[.AQY295];[.ARA295])" office:value-type="string" office:string-value="" calcext:value-type="error">
            <text:p>#DIV/0!</text:p>
          </table:table-cell>
          <table:table-cell table:style-name="ce4202" table:formula="of:=SUM([.AQF295];[.AQH295];[.AQJ295];[.AQL295];[.AQN295];[.AQP295];[.AQR295];[.AQT295];[.AQV295];[.AQX295];[.AQZ295];[.AR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RF295];[.ARI295];[.ARK295];[.ARM295];[.ARO295];[.ARQ295];[.ARS295];[.ARU295];[.ARW295];[.ARY295];[.ASA295];[.ASC295])" office:value-type="string" office:string-value="" calcext:value-type="error">
            <text:p>#DIV/0!</text:p>
          </table:table-cell>
          <table:table-cell table:style-name="ce4202" table:formula="of:=SUM([.ARH295];[.ARJ295];[.ARL295];[.ARN295];[.ARP295];[.ARR295];[.ART295];[.ARV295];[.ARX295];[.ARZ295];[.ASB295];[.AS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SH295];[.ASK295];[.ASM295];[.ASO295];[.ASQ295];[.ASS295];[.ASU295];[.ASW295];[.ASY295];[.ATA295];[.ATC295];[.ATE295])" office:value-type="string" office:string-value="" calcext:value-type="error">
            <text:p>#DIV/0!</text:p>
          </table:table-cell>
          <table:table-cell table:style-name="ce4202" table:formula="of:=SUM([.ASJ295];[.ASL295];[.ASN295];[.ASP295];[.ASR295];[.AST295];[.ASV295];[.ASX295];[.ASZ295];[.ATB295];[.ATD295];[.AT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TJ295];[.ATM295];[.ATO295];[.ATQ295];[.ATS295];[.ATU295];[.ATW295];[.ATY295];[.AUA295];[.AUC295];[.AUE295];[.AUG295])" office:value-type="string" office:string-value="" calcext:value-type="error">
            <text:p>#DIV/0!</text:p>
          </table:table-cell>
          <table:table-cell table:style-name="ce4202" table:formula="of:=SUM([.ATL295];[.ATN295];[.ATP295];[.ATR295];[.ATT295];[.ATV295];[.ATX295];[.ATZ295];[.AUB295];[.AUD295];[.AUF295];[.AU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UL295];[.AUO295];[.AUQ295];[.AUS295];[.AUU295];[.AUW295];[.AUY295];[.AVA295];[.AVC295];[.AVE295];[.AVG295];[.AVI295])" office:value-type="string" office:string-value="" calcext:value-type="error">
            <text:p>#DIV/0!</text:p>
          </table:table-cell>
          <table:table-cell table:style-name="ce4202" table:formula="of:=SUM([.AUN295];[.AUP295];[.AUR295];[.AUT295];[.AUV295];[.AUX295];[.AUZ295];[.AVB295];[.AVD295];[.AVF295];[.AVH295];[.AV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VN295];[.AVQ295];[.AVS295];[.AVU295];[.AVW295];[.AVY295];[.AWA295];[.AWC295];[.AWE295];[.AWG295];[.AWI295];[.AWK295])" office:value-type="string" office:string-value="" calcext:value-type="error">
            <text:p>#DIV/0!</text:p>
          </table:table-cell>
          <table:table-cell table:style-name="ce4202" table:formula="of:=SUM([.AVP295];[.AVR295];[.AVT295];[.AVV295];[.AVX295];[.AVZ295];[.AWB295];[.AWD295];[.AWF295];[.AWH295];[.AWJ295];[.AW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WP295];[.AWS295];[.AWU295];[.AWW295];[.AWY295];[.AXA295];[.AXC295];[.AXE295];[.AXG295];[.AXI295];[.AXK295];[.AXM295])" office:value-type="string" office:string-value="" calcext:value-type="error">
            <text:p>#DIV/0!</text:p>
          </table:table-cell>
          <table:table-cell table:style-name="ce4202" table:formula="of:=SUM([.AWR295];[.AWT295];[.AWV295];[.AWX295];[.AWZ295];[.AXB295];[.AXD295];[.AXF295];[.AXH295];[.AXJ295];[.AXL295];[.AX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XR295];[.AXU295];[.AXW295];[.AXY295];[.AYA295];[.AYC295];[.AYE295];[.AYG295];[.AYI295];[.AYK295];[.AYM295];[.AYO295])" office:value-type="string" office:string-value="" calcext:value-type="error">
            <text:p>#DIV/0!</text:p>
          </table:table-cell>
          <table:table-cell table:style-name="ce4202" table:formula="of:=SUM([.AXT295];[.AXV295];[.AXX295];[.AXZ295];[.AYB295];[.AYD295];[.AYF295];[.AYH295];[.AYJ295];[.AYL295];[.AYN295];[.AY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YT295];[.AYW295];[.AYY295];[.AZA295];[.AZC295];[.AZE295];[.AZG295];[.AZI295];[.AZK295];[.AZM295];[.AZO295];[.AZQ295])" office:value-type="string" office:string-value="" calcext:value-type="error">
            <text:p>#DIV/0!</text:p>
          </table:table-cell>
          <table:table-cell table:style-name="ce4202" table:formula="of:=SUM([.AYV295];[.AYX295];[.AYZ295];[.AZB295];[.AZD295];[.AZF295];[.AZH295];[.AZJ295];[.AZL295];[.AZN295];[.AZP295];[.AZ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AZV295];[.AZY295];[.BAA295];[.BAC295];[.BAE295];[.BAG295];[.BAI295];[.BAK295];[.BAM295];[.BAO295];[.BAQ295];[.BAS295])" office:value-type="string" office:string-value="" calcext:value-type="error">
            <text:p>#DIV/0!</text:p>
          </table:table-cell>
          <table:table-cell table:style-name="ce4202" table:formula="of:=SUM([.AZX295];[.AZZ295];[.BAB295];[.BAD295];[.BAF295];[.BAH295];[.BAJ295];[.BAL295];[.BAN295];[.BAP295];[.BAR295];[.BA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AX295];[.BBA295];[.BBC295];[.BBE295];[.BBG295];[.BBI295];[.BBK295];[.BBM295];[.BBO295];[.BBQ295];[.BBS295];[.BBU295])" office:value-type="string" office:string-value="" calcext:value-type="error">
            <text:p>#DIV/0!</text:p>
          </table:table-cell>
          <table:table-cell table:style-name="ce4202" table:formula="of:=SUM([.BAZ295];[.BBB295];[.BBD295];[.BBF295];[.BBH295];[.BBJ295];[.BBL295];[.BBN295];[.BBP295];[.BBR295];[.BBT295];[.BB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BZ295];[.BCC295];[.BCE295];[.BCG295];[.BCI295];[.BCK295];[.BCM295];[.BCO295];[.BCQ295];[.BCS295];[.BCU295];[.BCW295])" office:value-type="string" office:string-value="" calcext:value-type="error">
            <text:p>#DIV/0!</text:p>
          </table:table-cell>
          <table:table-cell table:style-name="ce4202" table:formula="of:=SUM([.BCB295];[.BCD295];[.BCF295];[.BCH295];[.BCJ295];[.BCL295];[.BCN295];[.BCP295];[.BCR295];[.BCT295];[.BCV295];[.BC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DB295];[.BDE295];[.BDG295];[.BDI295];[.BDK295];[.BDM295];[.BDO295];[.BDQ295];[.BDS295];[.BDU295];[.BDW295];[.BDY295])" office:value-type="string" office:string-value="" calcext:value-type="error">
            <text:p>#DIV/0!</text:p>
          </table:table-cell>
          <table:table-cell table:style-name="ce4202" table:formula="of:=SUM([.BDD295];[.BDF295];[.BDH295];[.BDJ295];[.BDL295];[.BDN295];[.BDP295];[.BDR295];[.BDT295];[.BDV295];[.BDX295];[.BD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ED295];[.BEG295];[.BEI295];[.BEK295];[.BEM295];[.BEO295];[.BEQ295];[.BES295];[.BEU295];[.BEW295];[.BEY295];[.BFA295])" office:value-type="string" office:string-value="" calcext:value-type="error">
            <text:p>#DIV/0!</text:p>
          </table:table-cell>
          <table:table-cell table:style-name="ce4202" table:formula="of:=SUM([.BEF295];[.BEH295];[.BEJ295];[.BEL295];[.BEN295];[.BEP295];[.BER295];[.BET295];[.BEV295];[.BEX295];[.BEZ295];[.BF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FF295];[.BFI295];[.BFK295];[.BFM295];[.BFO295];[.BFQ295];[.BFS295];[.BFU295];[.BFW295];[.BFY295];[.BGA295];[.BGC295])" office:value-type="string" office:string-value="" calcext:value-type="error">
            <text:p>#DIV/0!</text:p>
          </table:table-cell>
          <table:table-cell table:style-name="ce4202" table:formula="of:=SUM([.BFH295];[.BFJ295];[.BFL295];[.BFN295];[.BFP295];[.BFR295];[.BFT295];[.BFV295];[.BFX295];[.BFZ295];[.BGB295];[.BG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GH295];[.BGK295];[.BGM295];[.BGO295];[.BGQ295];[.BGS295];[.BGU295];[.BGW295];[.BGY295];[.BHA295];[.BHC295];[.BHE295])" office:value-type="string" office:string-value="" calcext:value-type="error">
            <text:p>#DIV/0!</text:p>
          </table:table-cell>
          <table:table-cell table:style-name="ce4202" table:formula="of:=SUM([.BGJ295];[.BGL295];[.BGN295];[.BGP295];[.BGR295];[.BGT295];[.BGV295];[.BGX295];[.BGZ295];[.BHB295];[.BHD295];[.BH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HJ295];[.BHM295];[.BHO295];[.BHQ295];[.BHS295];[.BHU295];[.BHW295];[.BHY295];[.BIA295];[.BIC295];[.BIE295];[.BIG295])" office:value-type="string" office:string-value="" calcext:value-type="error">
            <text:p>#DIV/0!</text:p>
          </table:table-cell>
          <table:table-cell table:style-name="ce4202" table:formula="of:=SUM([.BHL295];[.BHN295];[.BHP295];[.BHR295];[.BHT295];[.BHV295];[.BHX295];[.BHZ295];[.BIB295];[.BID295];[.BIF295];[.BI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IL295];[.BIO295];[.BIQ295];[.BIS295];[.BIU295];[.BIW295];[.BIY295];[.BJA295];[.BJC295];[.BJE295];[.BJG295];[.BJI295])" office:value-type="string" office:string-value="" calcext:value-type="error">
            <text:p>#DIV/0!</text:p>
          </table:table-cell>
          <table:table-cell table:style-name="ce4202" table:formula="of:=SUM([.BIN295];[.BIP295];[.BIR295];[.BIT295];[.BIV295];[.BIX295];[.BIZ295];[.BJB295];[.BJD295];[.BJF295];[.BJH295];[.BJ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JN295];[.BJQ295];[.BJS295];[.BJU295];[.BJW295];[.BJY295];[.BKA295];[.BKC295];[.BKE295];[.BKG295];[.BKI295];[.BKK295])" office:value-type="string" office:string-value="" calcext:value-type="error">
            <text:p>#DIV/0!</text:p>
          </table:table-cell>
          <table:table-cell table:style-name="ce4202" table:formula="of:=SUM([.BJP295];[.BJR295];[.BJT295];[.BJV295];[.BJX295];[.BJZ295];[.BKB295];[.BKD295];[.BKF295];[.BKH295];[.BKJ295];[.BK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KP295];[.BKS295];[.BKU295];[.BKW295];[.BKY295];[.BLA295];[.BLC295];[.BLE295];[.BLG295];[.BLI295];[.BLK295];[.BLM295])" office:value-type="string" office:string-value="" calcext:value-type="error">
            <text:p>#DIV/0!</text:p>
          </table:table-cell>
          <table:table-cell table:style-name="ce4202" table:formula="of:=SUM([.BKR295];[.BKT295];[.BKV295];[.BKX295];[.BKZ295];[.BLB295];[.BLD295];[.BLF295];[.BLH295];[.BLJ295];[.BLL295];[.BL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LR295];[.BLU295];[.BLW295];[.BLY295];[.BMA295];[.BMC295];[.BME295];[.BMG295];[.BMI295];[.BMK295];[.BMM295];[.BMO295])" office:value-type="string" office:string-value="" calcext:value-type="error">
            <text:p>#DIV/0!</text:p>
          </table:table-cell>
          <table:table-cell table:style-name="ce4202" table:formula="of:=SUM([.BLT295];[.BLV295];[.BLX295];[.BLZ295];[.BMB295];[.BMD295];[.BMF295];[.BMH295];[.BMJ295];[.BML295];[.BMN295];[.BM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MT295];[.BMW295];[.BMY295];[.BNA295];[.BNC295];[.BNE295];[.BNG295];[.BNI295];[.BNK295];[.BNM295];[.BNO295];[.BNQ295])" office:value-type="string" office:string-value="" calcext:value-type="error">
            <text:p>#DIV/0!</text:p>
          </table:table-cell>
          <table:table-cell table:style-name="ce4202" table:formula="of:=SUM([.BMV295];[.BMX295];[.BMZ295];[.BNB295];[.BND295];[.BNF295];[.BNH295];[.BNJ295];[.BNL295];[.BNN295];[.BNP295];[.BN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NV295];[.BNY295];[.BOA295];[.BOC295];[.BOE295];[.BOG295];[.BOI295];[.BOK295];[.BOM295];[.BOO295];[.BOQ295];[.BOS295])" office:value-type="string" office:string-value="" calcext:value-type="error">
            <text:p>#DIV/0!</text:p>
          </table:table-cell>
          <table:table-cell table:style-name="ce4202" table:formula="of:=SUM([.BNX295];[.BNZ295];[.BOB295];[.BOD295];[.BOF295];[.BOH295];[.BOJ295];[.BOL295];[.BON295];[.BOP295];[.BOR295];[.BO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OX295];[.BPA295];[.BPC295];[.BPE295];[.BPG295];[.BPI295];[.BPK295];[.BPM295];[.BPO295];[.BPQ295];[.BPS295];[.BPU295])" office:value-type="string" office:string-value="" calcext:value-type="error">
            <text:p>#DIV/0!</text:p>
          </table:table-cell>
          <table:table-cell table:style-name="ce4202" table:formula="of:=SUM([.BOZ295];[.BPB295];[.BPD295];[.BPF295];[.BPH295];[.BPJ295];[.BPL295];[.BPN295];[.BPP295];[.BPR295];[.BPT295];[.BP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PZ295];[.BQC295];[.BQE295];[.BQG295];[.BQI295];[.BQK295];[.BQM295];[.BQO295];[.BQQ295];[.BQS295];[.BQU295];[.BQW295])" office:value-type="string" office:string-value="" calcext:value-type="error">
            <text:p>#DIV/0!</text:p>
          </table:table-cell>
          <table:table-cell table:style-name="ce4202" table:formula="of:=SUM([.BQB295];[.BQD295];[.BQF295];[.BQH295];[.BQJ295];[.BQL295];[.BQN295];[.BQP295];[.BQR295];[.BQT295];[.BQV295];[.BQ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RB295];[.BRE295];[.BRG295];[.BRI295];[.BRK295];[.BRM295];[.BRO295];[.BRQ295];[.BRS295];[.BRU295];[.BRW295];[.BRY295])" office:value-type="string" office:string-value="" calcext:value-type="error">
            <text:p>#DIV/0!</text:p>
          </table:table-cell>
          <table:table-cell table:style-name="ce4202" table:formula="of:=SUM([.BRD295];[.BRF295];[.BRH295];[.BRJ295];[.BRL295];[.BRN295];[.BRP295];[.BRR295];[.BRT295];[.BRV295];[.BRX295];[.BR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SD295];[.BSG295];[.BSI295];[.BSK295];[.BSM295];[.BSO295];[.BSQ295];[.BSS295];[.BSU295];[.BSW295];[.BSY295];[.BTA295])" office:value-type="string" office:string-value="" calcext:value-type="error">
            <text:p>#DIV/0!</text:p>
          </table:table-cell>
          <table:table-cell table:style-name="ce4202" table:formula="of:=SUM([.BSF295];[.BSH295];[.BSJ295];[.BSL295];[.BSN295];[.BSP295];[.BSR295];[.BST295];[.BSV295];[.BSX295];[.BSZ295];[.BT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TF295];[.BTI295];[.BTK295];[.BTM295];[.BTO295];[.BTQ295];[.BTS295];[.BTU295];[.BTW295];[.BTY295];[.BUA295];[.BUC295])" office:value-type="string" office:string-value="" calcext:value-type="error">
            <text:p>#DIV/0!</text:p>
          </table:table-cell>
          <table:table-cell table:style-name="ce4202" table:formula="of:=SUM([.BTH295];[.BTJ295];[.BTL295];[.BTN295];[.BTP295];[.BTR295];[.BTT295];[.BTV295];[.BTX295];[.BTZ295];[.BUB295];[.BU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UH295];[.BUK295];[.BUM295];[.BUO295];[.BUQ295];[.BUS295];[.BUU295];[.BUW295];[.BUY295];[.BVA295];[.BVC295];[.BVE295])" office:value-type="string" office:string-value="" calcext:value-type="error">
            <text:p>#DIV/0!</text:p>
          </table:table-cell>
          <table:table-cell table:style-name="ce4202" table:formula="of:=SUM([.BUJ295];[.BUL295];[.BUN295];[.BUP295];[.BUR295];[.BUT295];[.BUV295];[.BUX295];[.BUZ295];[.BVB295];[.BVD295];[.BV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VJ295];[.BVM295];[.BVO295];[.BVQ295];[.BVS295];[.BVU295];[.BVW295];[.BVY295];[.BWA295];[.BWC295];[.BWE295];[.BWG295])" office:value-type="string" office:string-value="" calcext:value-type="error">
            <text:p>#DIV/0!</text:p>
          </table:table-cell>
          <table:table-cell table:style-name="ce4202" table:formula="of:=SUM([.BVL295];[.BVN295];[.BVP295];[.BVR295];[.BVT295];[.BVV295];[.BVX295];[.BVZ295];[.BWB295];[.BWD295];[.BWF295];[.BW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WL295];[.BWO295];[.BWQ295];[.BWS295];[.BWU295];[.BWW295];[.BWY295];[.BXA295];[.BXC295];[.BXE295];[.BXG295];[.BXI295])" office:value-type="string" office:string-value="" calcext:value-type="error">
            <text:p>#DIV/0!</text:p>
          </table:table-cell>
          <table:table-cell table:style-name="ce4202" table:formula="of:=SUM([.BWN295];[.BWP295];[.BWR295];[.BWT295];[.BWV295];[.BWX295];[.BWZ295];[.BXB295];[.BXD295];[.BXF295];[.BXH295];[.BX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XN295];[.BXQ295];[.BXS295];[.BXU295];[.BXW295];[.BXY295];[.BYA295];[.BYC295];[.BYE295];[.BYG295];[.BYI295];[.BYK295])" office:value-type="string" office:string-value="" calcext:value-type="error">
            <text:p>#DIV/0!</text:p>
          </table:table-cell>
          <table:table-cell table:style-name="ce4202" table:formula="of:=SUM([.BXP295];[.BXR295];[.BXT295];[.BXV295];[.BXX295];[.BXZ295];[.BYB295];[.BYD295];[.BYF295];[.BYH295];[.BYJ295];[.BY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YP295];[.BYS295];[.BYU295];[.BYW295];[.BYY295];[.BZA295];[.BZC295];[.BZE295];[.BZG295];[.BZI295];[.BZK295];[.BZM295])" office:value-type="string" office:string-value="" calcext:value-type="error">
            <text:p>#DIV/0!</text:p>
          </table:table-cell>
          <table:table-cell table:style-name="ce4202" table:formula="of:=SUM([.BYR295];[.BYT295];[.BYV295];[.BYX295];[.BYZ295];[.BZB295];[.BZD295];[.BZF295];[.BZH295];[.BZJ295];[.BZL295];[.BZ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BZR295];[.BZU295];[.BZW295];[.BZY295];[.CAA295];[.CAC295];[.CAE295];[.CAG295];[.CAI295];[.CAK295];[.CAM295];[.CAO295])" office:value-type="string" office:string-value="" calcext:value-type="error">
            <text:p>#DIV/0!</text:p>
          </table:table-cell>
          <table:table-cell table:style-name="ce4202" table:formula="of:=SUM([.BZT295];[.BZV295];[.BZX295];[.BZZ295];[.CAB295];[.CAD295];[.CAF295];[.CAH295];[.CAJ295];[.CAL295];[.CAN295];[.CA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AT295];[.CAW295];[.CAY295];[.CBA295];[.CBC295];[.CBE295];[.CBG295];[.CBI295];[.CBK295];[.CBM295];[.CBO295];[.CBQ295])" office:value-type="string" office:string-value="" calcext:value-type="error">
            <text:p>#DIV/0!</text:p>
          </table:table-cell>
          <table:table-cell table:style-name="ce4202" table:formula="of:=SUM([.CAV295];[.CAX295];[.CAZ295];[.CBB295];[.CBD295];[.CBF295];[.CBH295];[.CBJ295];[.CBL295];[.CBN295];[.CBP295];[.CB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BV295];[.CBY295];[.CCA295];[.CCC295];[.CCE295];[.CCG295];[.CCI295];[.CCK295];[.CCM295];[.CCO295];[.CCQ295];[.CCS295])" office:value-type="string" office:string-value="" calcext:value-type="error">
            <text:p>#DIV/0!</text:p>
          </table:table-cell>
          <table:table-cell table:style-name="ce4202" table:formula="of:=SUM([.CBX295];[.CBZ295];[.CCB295];[.CCD295];[.CCF295];[.CCH295];[.CCJ295];[.CCL295];[.CCN295];[.CCP295];[.CCR295];[.CC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CX295];[.CDA295];[.CDC295];[.CDE295];[.CDG295];[.CDI295];[.CDK295];[.CDM295];[.CDO295];[.CDQ295];[.CDS295];[.CDU295])" office:value-type="string" office:string-value="" calcext:value-type="error">
            <text:p>#DIV/0!</text:p>
          </table:table-cell>
          <table:table-cell table:style-name="ce4202" table:formula="of:=SUM([.CCZ295];[.CDB295];[.CDD295];[.CDF295];[.CDH295];[.CDJ295];[.CDL295];[.CDN295];[.CDP295];[.CDR295];[.CDT295];[.CD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DZ295];[.CEC295];[.CEE295];[.CEG295];[.CEI295];[.CEK295];[.CEM295];[.CEO295];[.CEQ295];[.CES295];[.CEU295];[.CEW295])" office:value-type="string" office:string-value="" calcext:value-type="error">
            <text:p>#DIV/0!</text:p>
          </table:table-cell>
          <table:table-cell table:style-name="ce4202" table:formula="of:=SUM([.CEB295];[.CED295];[.CEF295];[.CEH295];[.CEJ295];[.CEL295];[.CEN295];[.CEP295];[.CER295];[.CET295];[.CEV295];[.CE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FB295];[.CFE295];[.CFG295];[.CFI295];[.CFK295];[.CFM295];[.CFO295];[.CFQ295];[.CFS295];[.CFU295];[.CFW295];[.CFY295])" office:value-type="string" office:string-value="" calcext:value-type="error">
            <text:p>#DIV/0!</text:p>
          </table:table-cell>
          <table:table-cell table:style-name="ce4202" table:formula="of:=SUM([.CFD295];[.CFF295];[.CFH295];[.CFJ295];[.CFL295];[.CFN295];[.CFP295];[.CFR295];[.CFT295];[.CFV295];[.CFX295];[.CF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GD295];[.CGG295];[.CGI295];[.CGK295];[.CGM295];[.CGO295];[.CGQ295];[.CGS295];[.CGU295];[.CGW295];[.CGY295];[.CHA295])" office:value-type="string" office:string-value="" calcext:value-type="error">
            <text:p>#DIV/0!</text:p>
          </table:table-cell>
          <table:table-cell table:style-name="ce4202" table:formula="of:=SUM([.CGF295];[.CGH295];[.CGJ295];[.CGL295];[.CGN295];[.CGP295];[.CGR295];[.CGT295];[.CGV295];[.CGX295];[.CGZ295];[.CH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HF295];[.CHI295];[.CHK295];[.CHM295];[.CHO295];[.CHQ295];[.CHS295];[.CHU295];[.CHW295];[.CHY295];[.CIA295];[.CIC295])" office:value-type="string" office:string-value="" calcext:value-type="error">
            <text:p>#DIV/0!</text:p>
          </table:table-cell>
          <table:table-cell table:style-name="ce4202" table:formula="of:=SUM([.CHH295];[.CHJ295];[.CHL295];[.CHN295];[.CHP295];[.CHR295];[.CHT295];[.CHV295];[.CHX295];[.CHZ295];[.CIB295];[.CI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IH295];[.CIK295];[.CIM295];[.CIO295];[.CIQ295];[.CIS295];[.CIU295];[.CIW295];[.CIY295];[.CJA295];[.CJC295];[.CJE295])" office:value-type="string" office:string-value="" calcext:value-type="error">
            <text:p>#DIV/0!</text:p>
          </table:table-cell>
          <table:table-cell table:style-name="ce4202" table:formula="of:=SUM([.CIJ295];[.CIL295];[.CIN295];[.CIP295];[.CIR295];[.CIT295];[.CIV295];[.CIX295];[.CIZ295];[.CJB295];[.CJD295];[.CJ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JJ295];[.CJM295];[.CJO295];[.CJQ295];[.CJS295];[.CJU295];[.CJW295];[.CJY295];[.CKA295];[.CKC295];[.CKE295];[.CKG295])" office:value-type="string" office:string-value="" calcext:value-type="error">
            <text:p>#DIV/0!</text:p>
          </table:table-cell>
          <table:table-cell table:style-name="ce4202" table:formula="of:=SUM([.CJL295];[.CJN295];[.CJP295];[.CJR295];[.CJT295];[.CJV295];[.CJX295];[.CJZ295];[.CKB295];[.CKD295];[.CKF295];[.CK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KL295];[.CKO295];[.CKQ295];[.CKS295];[.CKU295];[.CKW295];[.CKY295];[.CLA295];[.CLC295];[.CLE295];[.CLG295];[.CLI295])" office:value-type="string" office:string-value="" calcext:value-type="error">
            <text:p>#DIV/0!</text:p>
          </table:table-cell>
          <table:table-cell table:style-name="ce4202" table:formula="of:=SUM([.CKN295];[.CKP295];[.CKR295];[.CKT295];[.CKV295];[.CKX295];[.CKZ295];[.CLB295];[.CLD295];[.CLF295];[.CLH295];[.CL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LN295];[.CLQ295];[.CLS295];[.CLU295];[.CLW295];[.CLY295];[.CMA295];[.CMC295];[.CME295];[.CMG295];[.CMI295];[.CMK295])" office:value-type="string" office:string-value="" calcext:value-type="error">
            <text:p>#DIV/0!</text:p>
          </table:table-cell>
          <table:table-cell table:style-name="ce4202" table:formula="of:=SUM([.CLP295];[.CLR295];[.CLT295];[.CLV295];[.CLX295];[.CLZ295];[.CMB295];[.CMD295];[.CMF295];[.CMH295];[.CMJ295];[.CM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MP295];[.CMS295];[.CMU295];[.CMW295];[.CMY295];[.CNA295];[.CNC295];[.CNE295];[.CNG295];[.CNI295];[.CNK295];[.CNM295])" office:value-type="string" office:string-value="" calcext:value-type="error">
            <text:p>#DIV/0!</text:p>
          </table:table-cell>
          <table:table-cell table:style-name="ce4202" table:formula="of:=SUM([.CMR295];[.CMT295];[.CMV295];[.CMX295];[.CMZ295];[.CNB295];[.CND295];[.CNF295];[.CNH295];[.CNJ295];[.CNL295];[.CN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NR295];[.CNU295];[.CNW295];[.CNY295];[.COA295];[.COC295];[.COE295];[.COG295];[.COI295];[.COK295];[.COM295];[.COO295])" office:value-type="string" office:string-value="" calcext:value-type="error">
            <text:p>#DIV/0!</text:p>
          </table:table-cell>
          <table:table-cell table:style-name="ce4202" table:formula="of:=SUM([.CNT295];[.CNV295];[.CNX295];[.CNZ295];[.COB295];[.COD295];[.COF295];[.COH295];[.COJ295];[.COL295];[.CON295];[.CO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OT295];[.COW295];[.COY295];[.CPA295];[.CPC295];[.CPE295];[.CPG295];[.CPI295];[.CPK295];[.CPM295];[.CPO295];[.CPQ295])" office:value-type="string" office:string-value="" calcext:value-type="error">
            <text:p>#DIV/0!</text:p>
          </table:table-cell>
          <table:table-cell table:style-name="ce4202" table:formula="of:=SUM([.COV295];[.COX295];[.COZ295];[.CPB295];[.CPD295];[.CPF295];[.CPH295];[.CPJ295];[.CPL295];[.CPN295];[.CPP295];[.CP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PV295];[.CPY295];[.CQA295];[.CQC295];[.CQE295];[.CQG295];[.CQI295];[.CQK295];[.CQM295];[.CQO295];[.CQQ295];[.CQS295])" office:value-type="string" office:string-value="" calcext:value-type="error">
            <text:p>#DIV/0!</text:p>
          </table:table-cell>
          <table:table-cell table:style-name="ce4202" table:formula="of:=SUM([.CPX295];[.CPZ295];[.CQB295];[.CQD295];[.CQF295];[.CQH295];[.CQJ295];[.CQL295];[.CQN295];[.CQP295];[.CQR295];[.CQ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QX295];[.CRA295];[.CRC295];[.CRE295];[.CRG295];[.CRI295];[.CRK295];[.CRM295];[.CRO295];[.CRQ295];[.CRS295];[.CRU295])" office:value-type="string" office:string-value="" calcext:value-type="error">
            <text:p>#DIV/0!</text:p>
          </table:table-cell>
          <table:table-cell table:style-name="ce4202" table:formula="of:=SUM([.CQZ295];[.CRB295];[.CRD295];[.CRF295];[.CRH295];[.CRJ295];[.CRL295];[.CRN295];[.CRP295];[.CRR295];[.CRT295];[.CR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RZ295];[.CSC295];[.CSE295];[.CSG295];[.CSI295];[.CSK295];[.CSM295];[.CSO295];[.CSQ295];[.CSS295];[.CSU295];[.CSW295])" office:value-type="string" office:string-value="" calcext:value-type="error">
            <text:p>#DIV/0!</text:p>
          </table:table-cell>
          <table:table-cell table:style-name="ce4202" table:formula="of:=SUM([.CSB295];[.CSD295];[.CSF295];[.CSH295];[.CSJ295];[.CSL295];[.CSN295];[.CSP295];[.CSR295];[.CST295];[.CSV295];[.CS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TB295];[.CTE295];[.CTG295];[.CTI295];[.CTK295];[.CTM295];[.CTO295];[.CTQ295];[.CTS295];[.CTU295];[.CTW295];[.CTY295])" office:value-type="string" office:string-value="" calcext:value-type="error">
            <text:p>#DIV/0!</text:p>
          </table:table-cell>
          <table:table-cell table:style-name="ce4202" table:formula="of:=SUM([.CTD295];[.CTF295];[.CTH295];[.CTJ295];[.CTL295];[.CTN295];[.CTP295];[.CTR295];[.CTT295];[.CTV295];[.CTX295];[.CT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UD295];[.CUG295];[.CUI295];[.CUK295];[.CUM295];[.CUO295];[.CUQ295];[.CUS295];[.CUU295];[.CUW295];[.CUY295];[.CVA295])" office:value-type="string" office:string-value="" calcext:value-type="error">
            <text:p>#DIV/0!</text:p>
          </table:table-cell>
          <table:table-cell table:style-name="ce4202" table:formula="of:=SUM([.CUF295];[.CUH295];[.CUJ295];[.CUL295];[.CUN295];[.CUP295];[.CUR295];[.CUT295];[.CUV295];[.CUX295];[.CUZ295];[.CV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VF295];[.CVI295];[.CVK295];[.CVM295];[.CVO295];[.CVQ295];[.CVS295];[.CVU295];[.CVW295];[.CVY295];[.CWA295];[.CWC295])" office:value-type="string" office:string-value="" calcext:value-type="error">
            <text:p>#DIV/0!</text:p>
          </table:table-cell>
          <table:table-cell table:style-name="ce4202" table:formula="of:=SUM([.CVH295];[.CVJ295];[.CVL295];[.CVN295];[.CVP295];[.CVR295];[.CVT295];[.CVV295];[.CVX295];[.CVZ295];[.CWB295];[.CW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WH295];[.CWK295];[.CWM295];[.CWO295];[.CWQ295];[.CWS295];[.CWU295];[.CWW295];[.CWY295];[.CXA295];[.CXC295];[.CXE295])" office:value-type="string" office:string-value="" calcext:value-type="error">
            <text:p>#DIV/0!</text:p>
          </table:table-cell>
          <table:table-cell table:style-name="ce4202" table:formula="of:=SUM([.CWJ295];[.CWL295];[.CWN295];[.CWP295];[.CWR295];[.CWT295];[.CWV295];[.CWX295];[.CWZ295];[.CXB295];[.CXD295];[.CX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XJ295];[.CXM295];[.CXO295];[.CXQ295];[.CXS295];[.CXU295];[.CXW295];[.CXY295];[.CYA295];[.CYC295];[.CYE295];[.CYG295])" office:value-type="string" office:string-value="" calcext:value-type="error">
            <text:p>#DIV/0!</text:p>
          </table:table-cell>
          <table:table-cell table:style-name="ce4202" table:formula="of:=SUM([.CXL295];[.CXN295];[.CXP295];[.CXR295];[.CXT295];[.CXV295];[.CXX295];[.CXZ295];[.CYB295];[.CYD295];[.CYF295];[.CY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YL295];[.CYO295];[.CYQ295];[.CYS295];[.CYU295];[.CYW295];[.CYY295];[.CZA295];[.CZC295];[.CZE295];[.CZG295];[.CZI295])" office:value-type="string" office:string-value="" calcext:value-type="error">
            <text:p>#DIV/0!</text:p>
          </table:table-cell>
          <table:table-cell table:style-name="ce4202" table:formula="of:=SUM([.CYN295];[.CYP295];[.CYR295];[.CYT295];[.CYV295];[.CYX295];[.CYZ295];[.CZB295];[.CZD295];[.CZF295];[.CZH295];[.CZ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CZN295];[.CZQ295];[.CZS295];[.CZU295];[.CZW295];[.CZY295];[.DAA295];[.DAC295];[.DAE295];[.DAG295];[.DAI295];[.DAK295])" office:value-type="string" office:string-value="" calcext:value-type="error">
            <text:p>#DIV/0!</text:p>
          </table:table-cell>
          <table:table-cell table:style-name="ce4202" table:formula="of:=SUM([.CZP295];[.CZR295];[.CZT295];[.CZV295];[.CZX295];[.CZZ295];[.DAB295];[.DAD295];[.DAF295];[.DAH295];[.DAJ295];[.DA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AP295];[.DAS295];[.DAU295];[.DAW295];[.DAY295];[.DBA295];[.DBC295];[.DBE295];[.DBG295];[.DBI295];[.DBK295];[.DBM295])" office:value-type="string" office:string-value="" calcext:value-type="error">
            <text:p>#DIV/0!</text:p>
          </table:table-cell>
          <table:table-cell table:style-name="ce4202" table:formula="of:=SUM([.DAR295];[.DAT295];[.DAV295];[.DAX295];[.DAZ295];[.DBB295];[.DBD295];[.DBF295];[.DBH295];[.DBJ295];[.DBL295];[.DB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BR295];[.DBU295];[.DBW295];[.DBY295];[.DCA295];[.DCC295];[.DCE295];[.DCG295];[.DCI295];[.DCK295];[.DCM295];[.DCO295])" office:value-type="string" office:string-value="" calcext:value-type="error">
            <text:p>#DIV/0!</text:p>
          </table:table-cell>
          <table:table-cell table:style-name="ce4202" table:formula="of:=SUM([.DBT295];[.DBV295];[.DBX295];[.DBZ295];[.DCB295];[.DCD295];[.DCF295];[.DCH295];[.DCJ295];[.DCL295];[.DCN295];[.DC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CT295];[.DCW295];[.DCY295];[.DDA295];[.DDC295];[.DDE295];[.DDG295];[.DDI295];[.DDK295];[.DDM295];[.DDO295];[.DDQ295])" office:value-type="string" office:string-value="" calcext:value-type="error">
            <text:p>#DIV/0!</text:p>
          </table:table-cell>
          <table:table-cell table:style-name="ce4202" table:formula="of:=SUM([.DCV295];[.DCX295];[.DCZ295];[.DDB295];[.DDD295];[.DDF295];[.DDH295];[.DDJ295];[.DDL295];[.DDN295];[.DDP295];[.DD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DV295];[.DDY295];[.DEA295];[.DEC295];[.DEE295];[.DEG295];[.DEI295];[.DEK295];[.DEM295];[.DEO295];[.DEQ295];[.DES295])" office:value-type="string" office:string-value="" calcext:value-type="error">
            <text:p>#DIV/0!</text:p>
          </table:table-cell>
          <table:table-cell table:style-name="ce4202" table:formula="of:=SUM([.DDX295];[.DDZ295];[.DEB295];[.DED295];[.DEF295];[.DEH295];[.DEJ295];[.DEL295];[.DEN295];[.DEP295];[.DER295];[.DE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EX295];[.DFA295];[.DFC295];[.DFE295];[.DFG295];[.DFI295];[.DFK295];[.DFM295];[.DFO295];[.DFQ295];[.DFS295];[.DFU295])" office:value-type="string" office:string-value="" calcext:value-type="error">
            <text:p>#DIV/0!</text:p>
          </table:table-cell>
          <table:table-cell table:style-name="ce4202" table:formula="of:=SUM([.DEZ295];[.DFB295];[.DFD295];[.DFF295];[.DFH295];[.DFJ295];[.DFL295];[.DFN295];[.DFP295];[.DFR295];[.DFT295];[.DF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FZ295];[.DGC295];[.DGE295];[.DGG295];[.DGI295];[.DGK295];[.DGM295];[.DGO295];[.DGQ295];[.DGS295];[.DGU295];[.DGW295])" office:value-type="string" office:string-value="" calcext:value-type="error">
            <text:p>#DIV/0!</text:p>
          </table:table-cell>
          <table:table-cell table:style-name="ce4202" table:formula="of:=SUM([.DGB295];[.DGD295];[.DGF295];[.DGH295];[.DGJ295];[.DGL295];[.DGN295];[.DGP295];[.DGR295];[.DGT295];[.DGV295];[.DG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HB295];[.DHE295];[.DHG295];[.DHI295];[.DHK295];[.DHM295];[.DHO295];[.DHQ295];[.DHS295];[.DHU295];[.DHW295];[.DHY295])" office:value-type="string" office:string-value="" calcext:value-type="error">
            <text:p>#DIV/0!</text:p>
          </table:table-cell>
          <table:table-cell table:style-name="ce4202" table:formula="of:=SUM([.DHD295];[.DHF295];[.DHH295];[.DHJ295];[.DHL295];[.DHN295];[.DHP295];[.DHR295];[.DHT295];[.DHV295];[.DHX295];[.DH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ID295];[.DIG295];[.DII295];[.DIK295];[.DIM295];[.DIO295];[.DIQ295];[.DIS295];[.DIU295];[.DIW295];[.DIY295];[.DJA295])" office:value-type="string" office:string-value="" calcext:value-type="error">
            <text:p>#DIV/0!</text:p>
          </table:table-cell>
          <table:table-cell table:style-name="ce4202" table:formula="of:=SUM([.DIF295];[.DIH295];[.DIJ295];[.DIL295];[.DIN295];[.DIP295];[.DIR295];[.DIT295];[.DIV295];[.DIX295];[.DIZ295];[.DJ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JF295];[.DJI295];[.DJK295];[.DJM295];[.DJO295];[.DJQ295];[.DJS295];[.DJU295];[.DJW295];[.DJY295];[.DKA295];[.DKC295])" office:value-type="string" office:string-value="" calcext:value-type="error">
            <text:p>#DIV/0!</text:p>
          </table:table-cell>
          <table:table-cell table:style-name="ce4202" table:formula="of:=SUM([.DJH295];[.DJJ295];[.DJL295];[.DJN295];[.DJP295];[.DJR295];[.DJT295];[.DJV295];[.DJX295];[.DJZ295];[.DKB295];[.DK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KH295];[.DKK295];[.DKM295];[.DKO295];[.DKQ295];[.DKS295];[.DKU295];[.DKW295];[.DKY295];[.DLA295];[.DLC295];[.DLE295])" office:value-type="string" office:string-value="" calcext:value-type="error">
            <text:p>#DIV/0!</text:p>
          </table:table-cell>
          <table:table-cell table:style-name="ce4202" table:formula="of:=SUM([.DKJ295];[.DKL295];[.DKN295];[.DKP295];[.DKR295];[.DKT295];[.DKV295];[.DKX295];[.DKZ295];[.DLB295];[.DLD295];[.DL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LJ295];[.DLM295];[.DLO295];[.DLQ295];[.DLS295];[.DLU295];[.DLW295];[.DLY295];[.DMA295];[.DMC295];[.DME295];[.DMG295])" office:value-type="string" office:string-value="" calcext:value-type="error">
            <text:p>#DIV/0!</text:p>
          </table:table-cell>
          <table:table-cell table:style-name="ce4202" table:formula="of:=SUM([.DLL295];[.DLN295];[.DLP295];[.DLR295];[.DLT295];[.DLV295];[.DLX295];[.DLZ295];[.DMB295];[.DMD295];[.DMF295];[.DM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ML295];[.DMO295];[.DMQ295];[.DMS295];[.DMU295];[.DMW295];[.DMY295];[.DNA295];[.DNC295];[.DNE295];[.DNG295];[.DNI295])" office:value-type="string" office:string-value="" calcext:value-type="error">
            <text:p>#DIV/0!</text:p>
          </table:table-cell>
          <table:table-cell table:style-name="ce4202" table:formula="of:=SUM([.DMN295];[.DMP295];[.DMR295];[.DMT295];[.DMV295];[.DMX295];[.DMZ295];[.DNB295];[.DND295];[.DNF295];[.DNH295];[.DN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NN295];[.DNQ295];[.DNS295];[.DNU295];[.DNW295];[.DNY295];[.DOA295];[.DOC295];[.DOE295];[.DOG295];[.DOI295];[.DOK295])" office:value-type="string" office:string-value="" calcext:value-type="error">
            <text:p>#DIV/0!</text:p>
          </table:table-cell>
          <table:table-cell table:style-name="ce4202" table:formula="of:=SUM([.DNP295];[.DNR295];[.DNT295];[.DNV295];[.DNX295];[.DNZ295];[.DOB295];[.DOD295];[.DOF295];[.DOH295];[.DOJ295];[.DO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OP295];[.DOS295];[.DOU295];[.DOW295];[.DOY295];[.DPA295];[.DPC295];[.DPE295];[.DPG295];[.DPI295];[.DPK295];[.DPM295])" office:value-type="string" office:string-value="" calcext:value-type="error">
            <text:p>#DIV/0!</text:p>
          </table:table-cell>
          <table:table-cell table:style-name="ce4202" table:formula="of:=SUM([.DOR295];[.DOT295];[.DOV295];[.DOX295];[.DOZ295];[.DPB295];[.DPD295];[.DPF295];[.DPH295];[.DPJ295];[.DPL295];[.DP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PR295];[.DPU295];[.DPW295];[.DPY295];[.DQA295];[.DQC295];[.DQE295];[.DQG295];[.DQI295];[.DQK295];[.DQM295];[.DQO295])" office:value-type="string" office:string-value="" calcext:value-type="error">
            <text:p>#DIV/0!</text:p>
          </table:table-cell>
          <table:table-cell table:style-name="ce4202" table:formula="of:=SUM([.DPT295];[.DPV295];[.DPX295];[.DPZ295];[.DQB295];[.DQD295];[.DQF295];[.DQH295];[.DQJ295];[.DQL295];[.DQN295];[.DQ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QT295];[.DQW295];[.DQY295];[.DRA295];[.DRC295];[.DRE295];[.DRG295];[.DRI295];[.DRK295];[.DRM295];[.DRO295];[.DRQ295])" office:value-type="string" office:string-value="" calcext:value-type="error">
            <text:p>#DIV/0!</text:p>
          </table:table-cell>
          <table:table-cell table:style-name="ce4202" table:formula="of:=SUM([.DQV295];[.DQX295];[.DQZ295];[.DRB295];[.DRD295];[.DRF295];[.DRH295];[.DRJ295];[.DRL295];[.DRN295];[.DRP295];[.DR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RV295];[.DRY295];[.DSA295];[.DSC295];[.DSE295];[.DSG295];[.DSI295];[.DSK295];[.DSM295];[.DSO295];[.DSQ295];[.DSS295])" office:value-type="string" office:string-value="" calcext:value-type="error">
            <text:p>#DIV/0!</text:p>
          </table:table-cell>
          <table:table-cell table:style-name="ce4202" table:formula="of:=SUM([.DRX295];[.DRZ295];[.DSB295];[.DSD295];[.DSF295];[.DSH295];[.DSJ295];[.DSL295];[.DSN295];[.DSP295];[.DSR295];[.DS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SX295];[.DTA295];[.DTC295];[.DTE295];[.DTG295];[.DTI295];[.DTK295];[.DTM295];[.DTO295];[.DTQ295];[.DTS295];[.DTU295])" office:value-type="string" office:string-value="" calcext:value-type="error">
            <text:p>#DIV/0!</text:p>
          </table:table-cell>
          <table:table-cell table:style-name="ce4202" table:formula="of:=SUM([.DSZ295];[.DTB295];[.DTD295];[.DTF295];[.DTH295];[.DTJ295];[.DTL295];[.DTN295];[.DTP295];[.DTR295];[.DTT295];[.DT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TZ295];[.DUC295];[.DUE295];[.DUG295];[.DUI295];[.DUK295];[.DUM295];[.DUO295];[.DUQ295];[.DUS295];[.DUU295];[.DUW295])" office:value-type="string" office:string-value="" calcext:value-type="error">
            <text:p>#DIV/0!</text:p>
          </table:table-cell>
          <table:table-cell table:style-name="ce4202" table:formula="of:=SUM([.DUB295];[.DUD295];[.DUF295];[.DUH295];[.DUJ295];[.DUL295];[.DUN295];[.DUP295];[.DUR295];[.DUT295];[.DUV295];[.DU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VB295];[.DVE295];[.DVG295];[.DVI295];[.DVK295];[.DVM295];[.DVO295];[.DVQ295];[.DVS295];[.DVU295];[.DVW295];[.DVY295])" office:value-type="string" office:string-value="" calcext:value-type="error">
            <text:p>#DIV/0!</text:p>
          </table:table-cell>
          <table:table-cell table:style-name="ce4202" table:formula="of:=SUM([.DVD295];[.DVF295];[.DVH295];[.DVJ295];[.DVL295];[.DVN295];[.DVP295];[.DVR295];[.DVT295];[.DVV295];[.DVX295];[.DV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WD295];[.DWG295];[.DWI295];[.DWK295];[.DWM295];[.DWO295];[.DWQ295];[.DWS295];[.DWU295];[.DWW295];[.DWY295];[.DXA295])" office:value-type="string" office:string-value="" calcext:value-type="error">
            <text:p>#DIV/0!</text:p>
          </table:table-cell>
          <table:table-cell table:style-name="ce4202" table:formula="of:=SUM([.DWF295];[.DWH295];[.DWJ295];[.DWL295];[.DWN295];[.DWP295];[.DWR295];[.DWT295];[.DWV295];[.DWX295];[.DWZ295];[.DX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XF295];[.DXI295];[.DXK295];[.DXM295];[.DXO295];[.DXQ295];[.DXS295];[.DXU295];[.DXW295];[.DXY295];[.DYA295];[.DYC295])" office:value-type="string" office:string-value="" calcext:value-type="error">
            <text:p>#DIV/0!</text:p>
          </table:table-cell>
          <table:table-cell table:style-name="ce4202" table:formula="of:=SUM([.DXH295];[.DXJ295];[.DXL295];[.DXN295];[.DXP295];[.DXR295];[.DXT295];[.DXV295];[.DXX295];[.DXZ295];[.DYB295];[.DY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YH295];[.DYK295];[.DYM295];[.DYO295];[.DYQ295];[.DYS295];[.DYU295];[.DYW295];[.DYY295];[.DZA295];[.DZC295];[.DZE295])" office:value-type="string" office:string-value="" calcext:value-type="error">
            <text:p>#DIV/0!</text:p>
          </table:table-cell>
          <table:table-cell table:style-name="ce4202" table:formula="of:=SUM([.DYJ295];[.DYL295];[.DYN295];[.DYP295];[.DYR295];[.DYT295];[.DYV295];[.DYX295];[.DYZ295];[.DZB295];[.DZD295];[.DZ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DZJ295];[.DZM295];[.DZO295];[.DZQ295];[.DZS295];[.DZU295];[.DZW295];[.DZY295];[.EAA295];[.EAC295];[.EAE295];[.EAG295])" office:value-type="string" office:string-value="" calcext:value-type="error">
            <text:p>#DIV/0!</text:p>
          </table:table-cell>
          <table:table-cell table:style-name="ce4202" table:formula="of:=SUM([.DZL295];[.DZN295];[.DZP295];[.DZR295];[.DZT295];[.DZV295];[.DZX295];[.DZZ295];[.EAB295];[.EAD295];[.EAF295];[.EA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AL295];[.EAO295];[.EAQ295];[.EAS295];[.EAU295];[.EAW295];[.EAY295];[.EBA295];[.EBC295];[.EBE295];[.EBG295];[.EBI295])" office:value-type="string" office:string-value="" calcext:value-type="error">
            <text:p>#DIV/0!</text:p>
          </table:table-cell>
          <table:table-cell table:style-name="ce4202" table:formula="of:=SUM([.EAN295];[.EAP295];[.EAR295];[.EAT295];[.EAV295];[.EAX295];[.EAZ295];[.EBB295];[.EBD295];[.EBF295];[.EBH295];[.EB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BN295];[.EBQ295];[.EBS295];[.EBU295];[.EBW295];[.EBY295];[.ECA295];[.ECC295];[.ECE295];[.ECG295];[.ECI295];[.ECK295])" office:value-type="string" office:string-value="" calcext:value-type="error">
            <text:p>#DIV/0!</text:p>
          </table:table-cell>
          <table:table-cell table:style-name="ce4202" table:formula="of:=SUM([.EBP295];[.EBR295];[.EBT295];[.EBV295];[.EBX295];[.EBZ295];[.ECB295];[.ECD295];[.ECF295];[.ECH295];[.ECJ295];[.EC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CP295];[.ECS295];[.ECU295];[.ECW295];[.ECY295];[.EDA295];[.EDC295];[.EDE295];[.EDG295];[.EDI295];[.EDK295];[.EDM295])" office:value-type="string" office:string-value="" calcext:value-type="error">
            <text:p>#DIV/0!</text:p>
          </table:table-cell>
          <table:table-cell table:style-name="ce4202" table:formula="of:=SUM([.ECR295];[.ECT295];[.ECV295];[.ECX295];[.ECZ295];[.EDB295];[.EDD295];[.EDF295];[.EDH295];[.EDJ295];[.EDL295];[.ED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DR295];[.EDU295];[.EDW295];[.EDY295];[.EEA295];[.EEC295];[.EEE295];[.EEG295];[.EEI295];[.EEK295];[.EEM295];[.EEO295])" office:value-type="string" office:string-value="" calcext:value-type="error">
            <text:p>#DIV/0!</text:p>
          </table:table-cell>
          <table:table-cell table:style-name="ce4202" table:formula="of:=SUM([.EDT295];[.EDV295];[.EDX295];[.EDZ295];[.EEB295];[.EED295];[.EEF295];[.EEH295];[.EEJ295];[.EEL295];[.EEN295];[.EE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ET295];[.EEW295];[.EEY295];[.EFA295];[.EFC295];[.EFE295];[.EFG295];[.EFI295];[.EFK295];[.EFM295];[.EFO295];[.EFQ295])" office:value-type="string" office:string-value="" calcext:value-type="error">
            <text:p>#DIV/0!</text:p>
          </table:table-cell>
          <table:table-cell table:style-name="ce4202" table:formula="of:=SUM([.EEV295];[.EEX295];[.EEZ295];[.EFB295];[.EFD295];[.EFF295];[.EFH295];[.EFJ295];[.EFL295];[.EFN295];[.EFP295];[.EF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FV295];[.EFY295];[.EGA295];[.EGC295];[.EGE295];[.EGG295];[.EGI295];[.EGK295];[.EGM295];[.EGO295];[.EGQ295];[.EGS295])" office:value-type="string" office:string-value="" calcext:value-type="error">
            <text:p>#DIV/0!</text:p>
          </table:table-cell>
          <table:table-cell table:style-name="ce4202" table:formula="of:=SUM([.EFX295];[.EFZ295];[.EGB295];[.EGD295];[.EGF295];[.EGH295];[.EGJ295];[.EGL295];[.EGN295];[.EGP295];[.EGR295];[.EG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GX295];[.EHA295];[.EHC295];[.EHE295];[.EHG295];[.EHI295];[.EHK295];[.EHM295];[.EHO295];[.EHQ295];[.EHS295];[.EHU295])" office:value-type="string" office:string-value="" calcext:value-type="error">
            <text:p>#DIV/0!</text:p>
          </table:table-cell>
          <table:table-cell table:style-name="ce4202" table:formula="of:=SUM([.EGZ295];[.EHB295];[.EHD295];[.EHF295];[.EHH295];[.EHJ295];[.EHL295];[.EHN295];[.EHP295];[.EHR295];[.EHT295];[.EH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HZ295];[.EIC295];[.EIE295];[.EIG295];[.EII295];[.EIK295];[.EIM295];[.EIO295];[.EIQ295];[.EIS295];[.EIU295];[.EIW295])" office:value-type="string" office:string-value="" calcext:value-type="error">
            <text:p>#DIV/0!</text:p>
          </table:table-cell>
          <table:table-cell table:style-name="ce4202" table:formula="of:=SUM([.EIB295];[.EID295];[.EIF295];[.EIH295];[.EIJ295];[.EIL295];[.EIN295];[.EIP295];[.EIR295];[.EIT295];[.EIV295];[.EI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JB295];[.EJE295];[.EJG295];[.EJI295];[.EJK295];[.EJM295];[.EJO295];[.EJQ295];[.EJS295];[.EJU295];[.EJW295];[.EJY295])" office:value-type="string" office:string-value="" calcext:value-type="error">
            <text:p>#DIV/0!</text:p>
          </table:table-cell>
          <table:table-cell table:style-name="ce4202" table:formula="of:=SUM([.EJD295];[.EJF295];[.EJH295];[.EJJ295];[.EJL295];[.EJN295];[.EJP295];[.EJR295];[.EJT295];[.EJV295];[.EJX295];[.EJ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KD295];[.EKG295];[.EKI295];[.EKK295];[.EKM295];[.EKO295];[.EKQ295];[.EKS295];[.EKU295];[.EKW295];[.EKY295];[.ELA295])" office:value-type="string" office:string-value="" calcext:value-type="error">
            <text:p>#DIV/0!</text:p>
          </table:table-cell>
          <table:table-cell table:style-name="ce4202" table:formula="of:=SUM([.EKF295];[.EKH295];[.EKJ295];[.EKL295];[.EKN295];[.EKP295];[.EKR295];[.EKT295];[.EKV295];[.EKX295];[.EKZ295];[.EL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LF295];[.ELI295];[.ELK295];[.ELM295];[.ELO295];[.ELQ295];[.ELS295];[.ELU295];[.ELW295];[.ELY295];[.EMA295];[.EMC295])" office:value-type="string" office:string-value="" calcext:value-type="error">
            <text:p>#DIV/0!</text:p>
          </table:table-cell>
          <table:table-cell table:style-name="ce4202" table:formula="of:=SUM([.ELH295];[.ELJ295];[.ELL295];[.ELN295];[.ELP295];[.ELR295];[.ELT295];[.ELV295];[.ELX295];[.ELZ295];[.EMB295];[.EM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MH295];[.EMK295];[.EMM295];[.EMO295];[.EMQ295];[.EMS295];[.EMU295];[.EMW295];[.EMY295];[.ENA295];[.ENC295];[.ENE295])" office:value-type="string" office:string-value="" calcext:value-type="error">
            <text:p>#DIV/0!</text:p>
          </table:table-cell>
          <table:table-cell table:style-name="ce4202" table:formula="of:=SUM([.EMJ295];[.EML295];[.EMN295];[.EMP295];[.EMR295];[.EMT295];[.EMV295];[.EMX295];[.EMZ295];[.ENB295];[.END295];[.EN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NJ295];[.ENM295];[.ENO295];[.ENQ295];[.ENS295];[.ENU295];[.ENW295];[.ENY295];[.EOA295];[.EOC295];[.EOE295];[.EOG295])" office:value-type="string" office:string-value="" calcext:value-type="error">
            <text:p>#DIV/0!</text:p>
          </table:table-cell>
          <table:table-cell table:style-name="ce4202" table:formula="of:=SUM([.ENL295];[.ENN295];[.ENP295];[.ENR295];[.ENT295];[.ENV295];[.ENX295];[.ENZ295];[.EOB295];[.EOD295];[.EOF295];[.EO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OL295];[.EOO295];[.EOQ295];[.EOS295];[.EOU295];[.EOW295];[.EOY295];[.EPA295];[.EPC295];[.EPE295];[.EPG295];[.EPI295])" office:value-type="string" office:string-value="" calcext:value-type="error">
            <text:p>#DIV/0!</text:p>
          </table:table-cell>
          <table:table-cell table:style-name="ce4202" table:formula="of:=SUM([.EON295];[.EOP295];[.EOR295];[.EOT295];[.EOV295];[.EOX295];[.EOZ295];[.EPB295];[.EPD295];[.EPF295];[.EPH295];[.EP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PN295];[.EPQ295];[.EPS295];[.EPU295];[.EPW295];[.EPY295];[.EQA295];[.EQC295];[.EQE295];[.EQG295];[.EQI295];[.EQK295])" office:value-type="string" office:string-value="" calcext:value-type="error">
            <text:p>#DIV/0!</text:p>
          </table:table-cell>
          <table:table-cell table:style-name="ce4202" table:formula="of:=SUM([.EPP295];[.EPR295];[.EPT295];[.EPV295];[.EPX295];[.EPZ295];[.EQB295];[.EQD295];[.EQF295];[.EQH295];[.EQJ295];[.EQ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QP295];[.EQS295];[.EQU295];[.EQW295];[.EQY295];[.ERA295];[.ERC295];[.ERE295];[.ERG295];[.ERI295];[.ERK295];[.ERM295])" office:value-type="string" office:string-value="" calcext:value-type="error">
            <text:p>#DIV/0!</text:p>
          </table:table-cell>
          <table:table-cell table:style-name="ce4202" table:formula="of:=SUM([.EQR295];[.EQT295];[.EQV295];[.EQX295];[.EQZ295];[.ERB295];[.ERD295];[.ERF295];[.ERH295];[.ERJ295];[.ERL295];[.ER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RR295];[.ERU295];[.ERW295];[.ERY295];[.ESA295];[.ESC295];[.ESE295];[.ESG295];[.ESI295];[.ESK295];[.ESM295];[.ESO295])" office:value-type="string" office:string-value="" calcext:value-type="error">
            <text:p>#DIV/0!</text:p>
          </table:table-cell>
          <table:table-cell table:style-name="ce4202" table:formula="of:=SUM([.ERT295];[.ERV295];[.ERX295];[.ERZ295];[.ESB295];[.ESD295];[.ESF295];[.ESH295];[.ESJ295];[.ESL295];[.ESN295];[.ES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ST295];[.ESW295];[.ESY295];[.ETA295];[.ETC295];[.ETE295];[.ETG295];[.ETI295];[.ETK295];[.ETM295];[.ETO295];[.ETQ295])" office:value-type="string" office:string-value="" calcext:value-type="error">
            <text:p>#DIV/0!</text:p>
          </table:table-cell>
          <table:table-cell table:style-name="ce4202" table:formula="of:=SUM([.ESV295];[.ESX295];[.ESZ295];[.ETB295];[.ETD295];[.ETF295];[.ETH295];[.ETJ295];[.ETL295];[.ETN295];[.ETP295];[.ET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TV295];[.ETY295];[.EUA295];[.EUC295];[.EUE295];[.EUG295];[.EUI295];[.EUK295];[.EUM295];[.EUO295];[.EUQ295];[.EUS295])" office:value-type="string" office:string-value="" calcext:value-type="error">
            <text:p>#DIV/0!</text:p>
          </table:table-cell>
          <table:table-cell table:style-name="ce4202" table:formula="of:=SUM([.ETX295];[.ETZ295];[.EUB295];[.EUD295];[.EUF295];[.EUH295];[.EUJ295];[.EUL295];[.EUN295];[.EUP295];[.EUR295];[.EU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UX295];[.EVA295];[.EVC295];[.EVE295];[.EVG295];[.EVI295];[.EVK295];[.EVM295];[.EVO295];[.EVQ295];[.EVS295];[.EVU295])" office:value-type="string" office:string-value="" calcext:value-type="error">
            <text:p>#DIV/0!</text:p>
          </table:table-cell>
          <table:table-cell table:style-name="ce4202" table:formula="of:=SUM([.EUZ295];[.EVB295];[.EVD295];[.EVF295];[.EVH295];[.EVJ295];[.EVL295];[.EVN295];[.EVP295];[.EVR295];[.EVT295];[.EV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VZ295];[.EWC295];[.EWE295];[.EWG295];[.EWI295];[.EWK295];[.EWM295];[.EWO295];[.EWQ295];[.EWS295];[.EWU295];[.EWW295])" office:value-type="string" office:string-value="" calcext:value-type="error">
            <text:p>#DIV/0!</text:p>
          </table:table-cell>
          <table:table-cell table:style-name="ce4202" table:formula="of:=SUM([.EWB295];[.EWD295];[.EWF295];[.EWH295];[.EWJ295];[.EWL295];[.EWN295];[.EWP295];[.EWR295];[.EWT295];[.EWV295];[.EW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XB295];[.EXE295];[.EXG295];[.EXI295];[.EXK295];[.EXM295];[.EXO295];[.EXQ295];[.EXS295];[.EXU295];[.EXW295];[.EXY295])" office:value-type="string" office:string-value="" calcext:value-type="error">
            <text:p>#DIV/0!</text:p>
          </table:table-cell>
          <table:table-cell table:style-name="ce4202" table:formula="of:=SUM([.EXD295];[.EXF295];[.EXH295];[.EXJ295];[.EXL295];[.EXN295];[.EXP295];[.EXR295];[.EXT295];[.EXV295];[.EXX295];[.EX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YD295];[.EYG295];[.EYI295];[.EYK295];[.EYM295];[.EYO295];[.EYQ295];[.EYS295];[.EYU295];[.EYW295];[.EYY295];[.EZA295])" office:value-type="string" office:string-value="" calcext:value-type="error">
            <text:p>#DIV/0!</text:p>
          </table:table-cell>
          <table:table-cell table:style-name="ce4202" table:formula="of:=SUM([.EYF295];[.EYH295];[.EYJ295];[.EYL295];[.EYN295];[.EYP295];[.EYR295];[.EYT295];[.EYV295];[.EYX295];[.EYZ295];[.EZ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EZF295];[.EZI295];[.EZK295];[.EZM295];[.EZO295];[.EZQ295];[.EZS295];[.EZU295];[.EZW295];[.EZY295];[.FAA295];[.FAC295])" office:value-type="string" office:string-value="" calcext:value-type="error">
            <text:p>#DIV/0!</text:p>
          </table:table-cell>
          <table:table-cell table:style-name="ce4202" table:formula="of:=SUM([.EZH295];[.EZJ295];[.EZL295];[.EZN295];[.EZP295];[.EZR295];[.EZT295];[.EZV295];[.EZX295];[.EZZ295];[.FAB295];[.FA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AH295];[.FAK295];[.FAM295];[.FAO295];[.FAQ295];[.FAS295];[.FAU295];[.FAW295];[.FAY295];[.FBA295];[.FBC295];[.FBE295])" office:value-type="string" office:string-value="" calcext:value-type="error">
            <text:p>#DIV/0!</text:p>
          </table:table-cell>
          <table:table-cell table:style-name="ce4202" table:formula="of:=SUM([.FAJ295];[.FAL295];[.FAN295];[.FAP295];[.FAR295];[.FAT295];[.FAV295];[.FAX295];[.FAZ295];[.FBB295];[.FBD295];[.FB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BJ295];[.FBM295];[.FBO295];[.FBQ295];[.FBS295];[.FBU295];[.FBW295];[.FBY295];[.FCA295];[.FCC295];[.FCE295];[.FCG295])" office:value-type="string" office:string-value="" calcext:value-type="error">
            <text:p>#DIV/0!</text:p>
          </table:table-cell>
          <table:table-cell table:style-name="ce4202" table:formula="of:=SUM([.FBL295];[.FBN295];[.FBP295];[.FBR295];[.FBT295];[.FBV295];[.FBX295];[.FBZ295];[.FCB295];[.FCD295];[.FCF295];[.FC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CL295];[.FCO295];[.FCQ295];[.FCS295];[.FCU295];[.FCW295];[.FCY295];[.FDA295];[.FDC295];[.FDE295];[.FDG295];[.FDI295])" office:value-type="string" office:string-value="" calcext:value-type="error">
            <text:p>#DIV/0!</text:p>
          </table:table-cell>
          <table:table-cell table:style-name="ce4202" table:formula="of:=SUM([.FCN295];[.FCP295];[.FCR295];[.FCT295];[.FCV295];[.FCX295];[.FCZ295];[.FDB295];[.FDD295];[.FDF295];[.FDH295];[.FD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DN295];[.FDQ295];[.FDS295];[.FDU295];[.FDW295];[.FDY295];[.FEA295];[.FEC295];[.FEE295];[.FEG295];[.FEI295];[.FEK295])" office:value-type="string" office:string-value="" calcext:value-type="error">
            <text:p>#DIV/0!</text:p>
          </table:table-cell>
          <table:table-cell table:style-name="ce4202" table:formula="of:=SUM([.FDP295];[.FDR295];[.FDT295];[.FDV295];[.FDX295];[.FDZ295];[.FEB295];[.FED295];[.FEF295];[.FEH295];[.FEJ295];[.FE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EP295];[.FES295];[.FEU295];[.FEW295];[.FEY295];[.FFA295];[.FFC295];[.FFE295];[.FFG295];[.FFI295];[.FFK295];[.FFM295])" office:value-type="string" office:string-value="" calcext:value-type="error">
            <text:p>#DIV/0!</text:p>
          </table:table-cell>
          <table:table-cell table:style-name="ce4202" table:formula="of:=SUM([.FER295];[.FET295];[.FEV295];[.FEX295];[.FEZ295];[.FFB295];[.FFD295];[.FFF295];[.FFH295];[.FFJ295];[.FFL295];[.FF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FR295];[.FFU295];[.FFW295];[.FFY295];[.FGA295];[.FGC295];[.FGE295];[.FGG295];[.FGI295];[.FGK295];[.FGM295];[.FGO295])" office:value-type="string" office:string-value="" calcext:value-type="error">
            <text:p>#DIV/0!</text:p>
          </table:table-cell>
          <table:table-cell table:style-name="ce4202" table:formula="of:=SUM([.FFT295];[.FFV295];[.FFX295];[.FFZ295];[.FGB295];[.FGD295];[.FGF295];[.FGH295];[.FGJ295];[.FGL295];[.FGN295];[.FG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GT295];[.FGW295];[.FGY295];[.FHA295];[.FHC295];[.FHE295];[.FHG295];[.FHI295];[.FHK295];[.FHM295];[.FHO295];[.FHQ295])" office:value-type="string" office:string-value="" calcext:value-type="error">
            <text:p>#DIV/0!</text:p>
          </table:table-cell>
          <table:table-cell table:style-name="ce4202" table:formula="of:=SUM([.FGV295];[.FGX295];[.FGZ295];[.FHB295];[.FHD295];[.FHF295];[.FHH295];[.FHJ295];[.FHL295];[.FHN295];[.FHP295];[.FH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HV295];[.FHY295];[.FIA295];[.FIC295];[.FIE295];[.FIG295];[.FII295];[.FIK295];[.FIM295];[.FIO295];[.FIQ295];[.FIS295])" office:value-type="string" office:string-value="" calcext:value-type="error">
            <text:p>#DIV/0!</text:p>
          </table:table-cell>
          <table:table-cell table:style-name="ce4202" table:formula="of:=SUM([.FHX295];[.FHZ295];[.FIB295];[.FID295];[.FIF295];[.FIH295];[.FIJ295];[.FIL295];[.FIN295];[.FIP295];[.FIR295];[.FI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IX295];[.FJA295];[.FJC295];[.FJE295];[.FJG295];[.FJI295];[.FJK295];[.FJM295];[.FJO295];[.FJQ295];[.FJS295];[.FJU295])" office:value-type="string" office:string-value="" calcext:value-type="error">
            <text:p>#DIV/0!</text:p>
          </table:table-cell>
          <table:table-cell table:style-name="ce4202" table:formula="of:=SUM([.FIZ295];[.FJB295];[.FJD295];[.FJF295];[.FJH295];[.FJJ295];[.FJL295];[.FJN295];[.FJP295];[.FJR295];[.FJT295];[.FJ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JZ295];[.FKC295];[.FKE295];[.FKG295];[.FKI295];[.FKK295];[.FKM295];[.FKO295];[.FKQ295];[.FKS295];[.FKU295];[.FKW295])" office:value-type="string" office:string-value="" calcext:value-type="error">
            <text:p>#DIV/0!</text:p>
          </table:table-cell>
          <table:table-cell table:style-name="ce4202" table:formula="of:=SUM([.FKB295];[.FKD295];[.FKF295];[.FKH295];[.FKJ295];[.FKL295];[.FKN295];[.FKP295];[.FKR295];[.FKT295];[.FKV295];[.FK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LB295];[.FLE295];[.FLG295];[.FLI295];[.FLK295];[.FLM295];[.FLO295];[.FLQ295];[.FLS295];[.FLU295];[.FLW295];[.FLY295])" office:value-type="string" office:string-value="" calcext:value-type="error">
            <text:p>#DIV/0!</text:p>
          </table:table-cell>
          <table:table-cell table:style-name="ce4202" table:formula="of:=SUM([.FLD295];[.FLF295];[.FLH295];[.FLJ295];[.FLL295];[.FLN295];[.FLP295];[.FLR295];[.FLT295];[.FLV295];[.FLX295];[.FL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MD295];[.FMG295];[.FMI295];[.FMK295];[.FMM295];[.FMO295];[.FMQ295];[.FMS295];[.FMU295];[.FMW295];[.FMY295];[.FNA295])" office:value-type="string" office:string-value="" calcext:value-type="error">
            <text:p>#DIV/0!</text:p>
          </table:table-cell>
          <table:table-cell table:style-name="ce4202" table:formula="of:=SUM([.FMF295];[.FMH295];[.FMJ295];[.FML295];[.FMN295];[.FMP295];[.FMR295];[.FMT295];[.FMV295];[.FMX295];[.FMZ295];[.FN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NF295];[.FNI295];[.FNK295];[.FNM295];[.FNO295];[.FNQ295];[.FNS295];[.FNU295];[.FNW295];[.FNY295];[.FOA295];[.FOC295])" office:value-type="string" office:string-value="" calcext:value-type="error">
            <text:p>#DIV/0!</text:p>
          </table:table-cell>
          <table:table-cell table:style-name="ce4202" table:formula="of:=SUM([.FNH295];[.FNJ295];[.FNL295];[.FNN295];[.FNP295];[.FNR295];[.FNT295];[.FNV295];[.FNX295];[.FNZ295];[.FOB295];[.FO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OH295];[.FOK295];[.FOM295];[.FOO295];[.FOQ295];[.FOS295];[.FOU295];[.FOW295];[.FOY295];[.FPA295];[.FPC295];[.FPE295])" office:value-type="string" office:string-value="" calcext:value-type="error">
            <text:p>#DIV/0!</text:p>
          </table:table-cell>
          <table:table-cell table:style-name="ce4202" table:formula="of:=SUM([.FOJ295];[.FOL295];[.FON295];[.FOP295];[.FOR295];[.FOT295];[.FOV295];[.FOX295];[.FOZ295];[.FPB295];[.FPD295];[.FP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PJ295];[.FPM295];[.FPO295];[.FPQ295];[.FPS295];[.FPU295];[.FPW295];[.FPY295];[.FQA295];[.FQC295];[.FQE295];[.FQG295])" office:value-type="string" office:string-value="" calcext:value-type="error">
            <text:p>#DIV/0!</text:p>
          </table:table-cell>
          <table:table-cell table:style-name="ce4202" table:formula="of:=SUM([.FPL295];[.FPN295];[.FPP295];[.FPR295];[.FPT295];[.FPV295];[.FPX295];[.FPZ295];[.FQB295];[.FQD295];[.FQF295];[.FQ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QL295];[.FQO295];[.FQQ295];[.FQS295];[.FQU295];[.FQW295];[.FQY295];[.FRA295];[.FRC295];[.FRE295];[.FRG295];[.FRI295])" office:value-type="string" office:string-value="" calcext:value-type="error">
            <text:p>#DIV/0!</text:p>
          </table:table-cell>
          <table:table-cell table:style-name="ce4202" table:formula="of:=SUM([.FQN295];[.FQP295];[.FQR295];[.FQT295];[.FQV295];[.FQX295];[.FQZ295];[.FRB295];[.FRD295];[.FRF295];[.FRH295];[.FR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RN295];[.FRQ295];[.FRS295];[.FRU295];[.FRW295];[.FRY295];[.FSA295];[.FSC295];[.FSE295];[.FSG295];[.FSI295];[.FSK295])" office:value-type="string" office:string-value="" calcext:value-type="error">
            <text:p>#DIV/0!</text:p>
          </table:table-cell>
          <table:table-cell table:style-name="ce4202" table:formula="of:=SUM([.FRP295];[.FRR295];[.FRT295];[.FRV295];[.FRX295];[.FRZ295];[.FSB295];[.FSD295];[.FSF295];[.FSH295];[.FSJ295];[.FS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SP295];[.FSS295];[.FSU295];[.FSW295];[.FSY295];[.FTA295];[.FTC295];[.FTE295];[.FTG295];[.FTI295];[.FTK295];[.FTM295])" office:value-type="string" office:string-value="" calcext:value-type="error">
            <text:p>#DIV/0!</text:p>
          </table:table-cell>
          <table:table-cell table:style-name="ce4202" table:formula="of:=SUM([.FSR295];[.FST295];[.FSV295];[.FSX295];[.FSZ295];[.FTB295];[.FTD295];[.FTF295];[.FTH295];[.FTJ295];[.FTL295];[.FT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TR295];[.FTU295];[.FTW295];[.FTY295];[.FUA295];[.FUC295];[.FUE295];[.FUG295];[.FUI295];[.FUK295];[.FUM295];[.FUO295])" office:value-type="string" office:string-value="" calcext:value-type="error">
            <text:p>#DIV/0!</text:p>
          </table:table-cell>
          <table:table-cell table:style-name="ce4202" table:formula="of:=SUM([.FTT295];[.FTV295];[.FTX295];[.FTZ295];[.FUB295];[.FUD295];[.FUF295];[.FUH295];[.FUJ295];[.FUL295];[.FUN295];[.FU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UT295];[.FUW295];[.FUY295];[.FVA295];[.FVC295];[.FVE295];[.FVG295];[.FVI295];[.FVK295];[.FVM295];[.FVO295];[.FVQ295])" office:value-type="string" office:string-value="" calcext:value-type="error">
            <text:p>#DIV/0!</text:p>
          </table:table-cell>
          <table:table-cell table:style-name="ce4202" table:formula="of:=SUM([.FUV295];[.FUX295];[.FUZ295];[.FVB295];[.FVD295];[.FVF295];[.FVH295];[.FVJ295];[.FVL295];[.FVN295];[.FVP295];[.FV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VV295];[.FVY295];[.FWA295];[.FWC295];[.FWE295];[.FWG295];[.FWI295];[.FWK295];[.FWM295];[.FWO295];[.FWQ295];[.FWS295])" office:value-type="string" office:string-value="" calcext:value-type="error">
            <text:p>#DIV/0!</text:p>
          </table:table-cell>
          <table:table-cell table:style-name="ce4202" table:formula="of:=SUM([.FVX295];[.FVZ295];[.FWB295];[.FWD295];[.FWF295];[.FWH295];[.FWJ295];[.FWL295];[.FWN295];[.FWP295];[.FWR295];[.FW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WX295];[.FXA295];[.FXC295];[.FXE295];[.FXG295];[.FXI295];[.FXK295];[.FXM295];[.FXO295];[.FXQ295];[.FXS295];[.FXU295])" office:value-type="string" office:string-value="" calcext:value-type="error">
            <text:p>#DIV/0!</text:p>
          </table:table-cell>
          <table:table-cell table:style-name="ce4202" table:formula="of:=SUM([.FWZ295];[.FXB295];[.FXD295];[.FXF295];[.FXH295];[.FXJ295];[.FXL295];[.FXN295];[.FXP295];[.FXR295];[.FXT295];[.FX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XZ295];[.FYC295];[.FYE295];[.FYG295];[.FYI295];[.FYK295];[.FYM295];[.FYO295];[.FYQ295];[.FYS295];[.FYU295];[.FYW295])" office:value-type="string" office:string-value="" calcext:value-type="error">
            <text:p>#DIV/0!</text:p>
          </table:table-cell>
          <table:table-cell table:style-name="ce4202" table:formula="of:=SUM([.FYB295];[.FYD295];[.FYF295];[.FYH295];[.FYJ295];[.FYL295];[.FYN295];[.FYP295];[.FYR295];[.FYT295];[.FYV295];[.FY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FZB295];[.FZE295];[.FZG295];[.FZI295];[.FZK295];[.FZM295];[.FZO295];[.FZQ295];[.FZS295];[.FZU295];[.FZW295];[.FZY295])" office:value-type="string" office:string-value="" calcext:value-type="error">
            <text:p>#DIV/0!</text:p>
          </table:table-cell>
          <table:table-cell table:style-name="ce4202" table:formula="of:=SUM([.FZD295];[.FZF295];[.FZH295];[.FZJ295];[.FZL295];[.FZN295];[.FZP295];[.FZR295];[.FZT295];[.FZV295];[.FZX295];[.FZ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AD295];[.GAG295];[.GAI295];[.GAK295];[.GAM295];[.GAO295];[.GAQ295];[.GAS295];[.GAU295];[.GAW295];[.GAY295];[.GBA295])" office:value-type="string" office:string-value="" calcext:value-type="error">
            <text:p>#DIV/0!</text:p>
          </table:table-cell>
          <table:table-cell table:style-name="ce4202" table:formula="of:=SUM([.GAF295];[.GAH295];[.GAJ295];[.GAL295];[.GAN295];[.GAP295];[.GAR295];[.GAT295];[.GAV295];[.GAX295];[.GAZ295];[.GB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BF295];[.GBI295];[.GBK295];[.GBM295];[.GBO295];[.GBQ295];[.GBS295];[.GBU295];[.GBW295];[.GBY295];[.GCA295];[.GCC295])" office:value-type="string" office:string-value="" calcext:value-type="error">
            <text:p>#DIV/0!</text:p>
          </table:table-cell>
          <table:table-cell table:style-name="ce4202" table:formula="of:=SUM([.GBH295];[.GBJ295];[.GBL295];[.GBN295];[.GBP295];[.GBR295];[.GBT295];[.GBV295];[.GBX295];[.GBZ295];[.GCB295];[.GC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CH295];[.GCK295];[.GCM295];[.GCO295];[.GCQ295];[.GCS295];[.GCU295];[.GCW295];[.GCY295];[.GDA295];[.GDC295];[.GDE295])" office:value-type="string" office:string-value="" calcext:value-type="error">
            <text:p>#DIV/0!</text:p>
          </table:table-cell>
          <table:table-cell table:style-name="ce4202" table:formula="of:=SUM([.GCJ295];[.GCL295];[.GCN295];[.GCP295];[.GCR295];[.GCT295];[.GCV295];[.GCX295];[.GCZ295];[.GDB295];[.GDD295];[.GD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DJ295];[.GDM295];[.GDO295];[.GDQ295];[.GDS295];[.GDU295];[.GDW295];[.GDY295];[.GEA295];[.GEC295];[.GEE295];[.GEG295])" office:value-type="string" office:string-value="" calcext:value-type="error">
            <text:p>#DIV/0!</text:p>
          </table:table-cell>
          <table:table-cell table:style-name="ce4202" table:formula="of:=SUM([.GDL295];[.GDN295];[.GDP295];[.GDR295];[.GDT295];[.GDV295];[.GDX295];[.GDZ295];[.GEB295];[.GED295];[.GEF295];[.GE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EL295];[.GEO295];[.GEQ295];[.GES295];[.GEU295];[.GEW295];[.GEY295];[.GFA295];[.GFC295];[.GFE295];[.GFG295];[.GFI295])" office:value-type="string" office:string-value="" calcext:value-type="error">
            <text:p>#DIV/0!</text:p>
          </table:table-cell>
          <table:table-cell table:style-name="ce4202" table:formula="of:=SUM([.GEN295];[.GEP295];[.GER295];[.GET295];[.GEV295];[.GEX295];[.GEZ295];[.GFB295];[.GFD295];[.GFF295];[.GFH295];[.GF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FN295];[.GFQ295];[.GFS295];[.GFU295];[.GFW295];[.GFY295];[.GGA295];[.GGC295];[.GGE295];[.GGG295];[.GGI295];[.GGK295])" office:value-type="string" office:string-value="" calcext:value-type="error">
            <text:p>#DIV/0!</text:p>
          </table:table-cell>
          <table:table-cell table:style-name="ce4202" table:formula="of:=SUM([.GFP295];[.GFR295];[.GFT295];[.GFV295];[.GFX295];[.GFZ295];[.GGB295];[.GGD295];[.GGF295];[.GGH295];[.GGJ295];[.GG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GP295];[.GGS295];[.GGU295];[.GGW295];[.GGY295];[.GHA295];[.GHC295];[.GHE295];[.GHG295];[.GHI295];[.GHK295];[.GHM295])" office:value-type="string" office:string-value="" calcext:value-type="error">
            <text:p>#DIV/0!</text:p>
          </table:table-cell>
          <table:table-cell table:style-name="ce4202" table:formula="of:=SUM([.GGR295];[.GGT295];[.GGV295];[.GGX295];[.GGZ295];[.GHB295];[.GHD295];[.GHF295];[.GHH295];[.GHJ295];[.GHL295];[.GH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HR295];[.GHU295];[.GHW295];[.GHY295];[.GIA295];[.GIC295];[.GIE295];[.GIG295];[.GII295];[.GIK295];[.GIM295];[.GIO295])" office:value-type="string" office:string-value="" calcext:value-type="error">
            <text:p>#DIV/0!</text:p>
          </table:table-cell>
          <table:table-cell table:style-name="ce4202" table:formula="of:=SUM([.GHT295];[.GHV295];[.GHX295];[.GHZ295];[.GIB295];[.GID295];[.GIF295];[.GIH295];[.GIJ295];[.GIL295];[.GIN295];[.GI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IT295];[.GIW295];[.GIY295];[.GJA295];[.GJC295];[.GJE295];[.GJG295];[.GJI295];[.GJK295];[.GJM295];[.GJO295];[.GJQ295])" office:value-type="string" office:string-value="" calcext:value-type="error">
            <text:p>#DIV/0!</text:p>
          </table:table-cell>
          <table:table-cell table:style-name="ce4202" table:formula="of:=SUM([.GIV295];[.GIX295];[.GIZ295];[.GJB295];[.GJD295];[.GJF295];[.GJH295];[.GJJ295];[.GJL295];[.GJN295];[.GJP295];[.GJ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JV295];[.GJY295];[.GKA295];[.GKC295];[.GKE295];[.GKG295];[.GKI295];[.GKK295];[.GKM295];[.GKO295];[.GKQ295];[.GKS295])" office:value-type="string" office:string-value="" calcext:value-type="error">
            <text:p>#DIV/0!</text:p>
          </table:table-cell>
          <table:table-cell table:style-name="ce4202" table:formula="of:=SUM([.GJX295];[.GJZ295];[.GKB295];[.GKD295];[.GKF295];[.GKH295];[.GKJ295];[.GKL295];[.GKN295];[.GKP295];[.GKR295];[.GK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KX295];[.GLA295];[.GLC295];[.GLE295];[.GLG295];[.GLI295];[.GLK295];[.GLM295];[.GLO295];[.GLQ295];[.GLS295];[.GLU295])" office:value-type="string" office:string-value="" calcext:value-type="error">
            <text:p>#DIV/0!</text:p>
          </table:table-cell>
          <table:table-cell table:style-name="ce4202" table:formula="of:=SUM([.GKZ295];[.GLB295];[.GLD295];[.GLF295];[.GLH295];[.GLJ295];[.GLL295];[.GLN295];[.GLP295];[.GLR295];[.GLT295];[.GL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LZ295];[.GMC295];[.GME295];[.GMG295];[.GMI295];[.GMK295];[.GMM295];[.GMO295];[.GMQ295];[.GMS295];[.GMU295];[.GMW295])" office:value-type="string" office:string-value="" calcext:value-type="error">
            <text:p>#DIV/0!</text:p>
          </table:table-cell>
          <table:table-cell table:style-name="ce4202" table:formula="of:=SUM([.GMB295];[.GMD295];[.GMF295];[.GMH295];[.GMJ295];[.GML295];[.GMN295];[.GMP295];[.GMR295];[.GMT295];[.GMV295];[.GM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NB295];[.GNE295];[.GNG295];[.GNI295];[.GNK295];[.GNM295];[.GNO295];[.GNQ295];[.GNS295];[.GNU295];[.GNW295];[.GNY295])" office:value-type="string" office:string-value="" calcext:value-type="error">
            <text:p>#DIV/0!</text:p>
          </table:table-cell>
          <table:table-cell table:style-name="ce4202" table:formula="of:=SUM([.GND295];[.GNF295];[.GNH295];[.GNJ295];[.GNL295];[.GNN295];[.GNP295];[.GNR295];[.GNT295];[.GNV295];[.GNX295];[.GN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OD295];[.GOG295];[.GOI295];[.GOK295];[.GOM295];[.GOO295];[.GOQ295];[.GOS295];[.GOU295];[.GOW295];[.GOY295];[.GPA295])" office:value-type="string" office:string-value="" calcext:value-type="error">
            <text:p>#DIV/0!</text:p>
          </table:table-cell>
          <table:table-cell table:style-name="ce4202" table:formula="of:=SUM([.GOF295];[.GOH295];[.GOJ295];[.GOL295];[.GON295];[.GOP295];[.GOR295];[.GOT295];[.GOV295];[.GOX295];[.GOZ295];[.GP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PF295];[.GPI295];[.GPK295];[.GPM295];[.GPO295];[.GPQ295];[.GPS295];[.GPU295];[.GPW295];[.GPY295];[.GQA295];[.GQC295])" office:value-type="string" office:string-value="" calcext:value-type="error">
            <text:p>#DIV/0!</text:p>
          </table:table-cell>
          <table:table-cell table:style-name="ce4202" table:formula="of:=SUM([.GPH295];[.GPJ295];[.GPL295];[.GPN295];[.GPP295];[.GPR295];[.GPT295];[.GPV295];[.GPX295];[.GPZ295];[.GQB295];[.GQ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QH295];[.GQK295];[.GQM295];[.GQO295];[.GQQ295];[.GQS295];[.GQU295];[.GQW295];[.GQY295];[.GRA295];[.GRC295];[.GRE295])" office:value-type="string" office:string-value="" calcext:value-type="error">
            <text:p>#DIV/0!</text:p>
          </table:table-cell>
          <table:table-cell table:style-name="ce4202" table:formula="of:=SUM([.GQJ295];[.GQL295];[.GQN295];[.GQP295];[.GQR295];[.GQT295];[.GQV295];[.GQX295];[.GQZ295];[.GRB295];[.GRD295];[.GR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RJ295];[.GRM295];[.GRO295];[.GRQ295];[.GRS295];[.GRU295];[.GRW295];[.GRY295];[.GSA295];[.GSC295];[.GSE295];[.GSG295])" office:value-type="string" office:string-value="" calcext:value-type="error">
            <text:p>#DIV/0!</text:p>
          </table:table-cell>
          <table:table-cell table:style-name="ce4202" table:formula="of:=SUM([.GRL295];[.GRN295];[.GRP295];[.GRR295];[.GRT295];[.GRV295];[.GRX295];[.GRZ295];[.GSB295];[.GSD295];[.GSF295];[.GS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SL295];[.GSO295];[.GSQ295];[.GSS295];[.GSU295];[.GSW295];[.GSY295];[.GTA295];[.GTC295];[.GTE295];[.GTG295];[.GTI295])" office:value-type="string" office:string-value="" calcext:value-type="error">
            <text:p>#DIV/0!</text:p>
          </table:table-cell>
          <table:table-cell table:style-name="ce4202" table:formula="of:=SUM([.GSN295];[.GSP295];[.GSR295];[.GST295];[.GSV295];[.GSX295];[.GSZ295];[.GTB295];[.GTD295];[.GTF295];[.GTH295];[.GT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TN295];[.GTQ295];[.GTS295];[.GTU295];[.GTW295];[.GTY295];[.GUA295];[.GUC295];[.GUE295];[.GUG295];[.GUI295];[.GUK295])" office:value-type="string" office:string-value="" calcext:value-type="error">
            <text:p>#DIV/0!</text:p>
          </table:table-cell>
          <table:table-cell table:style-name="ce4202" table:formula="of:=SUM([.GTP295];[.GTR295];[.GTT295];[.GTV295];[.GTX295];[.GTZ295];[.GUB295];[.GUD295];[.GUF295];[.GUH295];[.GUJ295];[.GU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UP295];[.GUS295];[.GUU295];[.GUW295];[.GUY295];[.GVA295];[.GVC295];[.GVE295];[.GVG295];[.GVI295];[.GVK295];[.GVM295])" office:value-type="string" office:string-value="" calcext:value-type="error">
            <text:p>#DIV/0!</text:p>
          </table:table-cell>
          <table:table-cell table:style-name="ce4202" table:formula="of:=SUM([.GUR295];[.GUT295];[.GUV295];[.GUX295];[.GUZ295];[.GVB295];[.GVD295];[.GVF295];[.GVH295];[.GVJ295];[.GVL295];[.GV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VR295];[.GVU295];[.GVW295];[.GVY295];[.GWA295];[.GWC295];[.GWE295];[.GWG295];[.GWI295];[.GWK295];[.GWM295];[.GWO295])" office:value-type="string" office:string-value="" calcext:value-type="error">
            <text:p>#DIV/0!</text:p>
          </table:table-cell>
          <table:table-cell table:style-name="ce4202" table:formula="of:=SUM([.GVT295];[.GVV295];[.GVX295];[.GVZ295];[.GWB295];[.GWD295];[.GWF295];[.GWH295];[.GWJ295];[.GWL295];[.GWN295];[.GW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WT295];[.GWW295];[.GWY295];[.GXA295];[.GXC295];[.GXE295];[.GXG295];[.GXI295];[.GXK295];[.GXM295];[.GXO295];[.GXQ295])" office:value-type="string" office:string-value="" calcext:value-type="error">
            <text:p>#DIV/0!</text:p>
          </table:table-cell>
          <table:table-cell table:style-name="ce4202" table:formula="of:=SUM([.GWV295];[.GWX295];[.GWZ295];[.GXB295];[.GXD295];[.GXF295];[.GXH295];[.GXJ295];[.GXL295];[.GXN295];[.GXP295];[.GX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XV295];[.GXY295];[.GYA295];[.GYC295];[.GYE295];[.GYG295];[.GYI295];[.GYK295];[.GYM295];[.GYO295];[.GYQ295];[.GYS295])" office:value-type="string" office:string-value="" calcext:value-type="error">
            <text:p>#DIV/0!</text:p>
          </table:table-cell>
          <table:table-cell table:style-name="ce4202" table:formula="of:=SUM([.GXX295];[.GXZ295];[.GYB295];[.GYD295];[.GYF295];[.GYH295];[.GYJ295];[.GYL295];[.GYN295];[.GYP295];[.GYR295];[.GY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YX295];[.GZA295];[.GZC295];[.GZE295];[.GZG295];[.GZI295];[.GZK295];[.GZM295];[.GZO295];[.GZQ295];[.GZS295];[.GZU295])" office:value-type="string" office:string-value="" calcext:value-type="error">
            <text:p>#DIV/0!</text:p>
          </table:table-cell>
          <table:table-cell table:style-name="ce4202" table:formula="of:=SUM([.GYZ295];[.GZB295];[.GZD295];[.GZF295];[.GZH295];[.GZJ295];[.GZL295];[.GZN295];[.GZP295];[.GZR295];[.GZT295];[.GZ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GZZ295];[.HAC295];[.HAE295];[.HAG295];[.HAI295];[.HAK295];[.HAM295];[.HAO295];[.HAQ295];[.HAS295];[.HAU295];[.HAW295])" office:value-type="string" office:string-value="" calcext:value-type="error">
            <text:p>#DIV/0!</text:p>
          </table:table-cell>
          <table:table-cell table:style-name="ce4202" table:formula="of:=SUM([.HAB295];[.HAD295];[.HAF295];[.HAH295];[.HAJ295];[.HAL295];[.HAN295];[.HAP295];[.HAR295];[.HAT295];[.HAV295];[.HA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BB295];[.HBE295];[.HBG295];[.HBI295];[.HBK295];[.HBM295];[.HBO295];[.HBQ295];[.HBS295];[.HBU295];[.HBW295];[.HBY295])" office:value-type="string" office:string-value="" calcext:value-type="error">
            <text:p>#DIV/0!</text:p>
          </table:table-cell>
          <table:table-cell table:style-name="ce4202" table:formula="of:=SUM([.HBD295];[.HBF295];[.HBH295];[.HBJ295];[.HBL295];[.HBN295];[.HBP295];[.HBR295];[.HBT295];[.HBV295];[.HBX295];[.HB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CD295];[.HCG295];[.HCI295];[.HCK295];[.HCM295];[.HCO295];[.HCQ295];[.HCS295];[.HCU295];[.HCW295];[.HCY295];[.HDA295])" office:value-type="string" office:string-value="" calcext:value-type="error">
            <text:p>#DIV/0!</text:p>
          </table:table-cell>
          <table:table-cell table:style-name="ce4202" table:formula="of:=SUM([.HCF295];[.HCH295];[.HCJ295];[.HCL295];[.HCN295];[.HCP295];[.HCR295];[.HCT295];[.HCV295];[.HCX295];[.HCZ295];[.HD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DF295];[.HDI295];[.HDK295];[.HDM295];[.HDO295];[.HDQ295];[.HDS295];[.HDU295];[.HDW295];[.HDY295];[.HEA295];[.HEC295])" office:value-type="string" office:string-value="" calcext:value-type="error">
            <text:p>#DIV/0!</text:p>
          </table:table-cell>
          <table:table-cell table:style-name="ce4202" table:formula="of:=SUM([.HDH295];[.HDJ295];[.HDL295];[.HDN295];[.HDP295];[.HDR295];[.HDT295];[.HDV295];[.HDX295];[.HDZ295];[.HEB295];[.HE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EH295];[.HEK295];[.HEM295];[.HEO295];[.HEQ295];[.HES295];[.HEU295];[.HEW295];[.HEY295];[.HFA295];[.HFC295];[.HFE295])" office:value-type="string" office:string-value="" calcext:value-type="error">
            <text:p>#DIV/0!</text:p>
          </table:table-cell>
          <table:table-cell table:style-name="ce4202" table:formula="of:=SUM([.HEJ295];[.HEL295];[.HEN295];[.HEP295];[.HER295];[.HET295];[.HEV295];[.HEX295];[.HEZ295];[.HFB295];[.HFD295];[.HF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FJ295];[.HFM295];[.HFO295];[.HFQ295];[.HFS295];[.HFU295];[.HFW295];[.HFY295];[.HGA295];[.HGC295];[.HGE295];[.HGG295])" office:value-type="string" office:string-value="" calcext:value-type="error">
            <text:p>#DIV/0!</text:p>
          </table:table-cell>
          <table:table-cell table:style-name="ce4202" table:formula="of:=SUM([.HFL295];[.HFN295];[.HFP295];[.HFR295];[.HFT295];[.HFV295];[.HFX295];[.HFZ295];[.HGB295];[.HGD295];[.HGF295];[.HG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GL295];[.HGO295];[.HGQ295];[.HGS295];[.HGU295];[.HGW295];[.HGY295];[.HHA295];[.HHC295];[.HHE295];[.HHG295];[.HHI295])" office:value-type="string" office:string-value="" calcext:value-type="error">
            <text:p>#DIV/0!</text:p>
          </table:table-cell>
          <table:table-cell table:style-name="ce4202" table:formula="of:=SUM([.HGN295];[.HGP295];[.HGR295];[.HGT295];[.HGV295];[.HGX295];[.HGZ295];[.HHB295];[.HHD295];[.HHF295];[.HHH295];[.HH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HN295];[.HHQ295];[.HHS295];[.HHU295];[.HHW295];[.HHY295];[.HIA295];[.HIC295];[.HIE295];[.HIG295];[.HII295];[.HIK295])" office:value-type="string" office:string-value="" calcext:value-type="error">
            <text:p>#DIV/0!</text:p>
          </table:table-cell>
          <table:table-cell table:style-name="ce4202" table:formula="of:=SUM([.HHP295];[.HHR295];[.HHT295];[.HHV295];[.HHX295];[.HHZ295];[.HIB295];[.HID295];[.HIF295];[.HIH295];[.HIJ295];[.HI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IP295];[.HIS295];[.HIU295];[.HIW295];[.HIY295];[.HJA295];[.HJC295];[.HJE295];[.HJG295];[.HJI295];[.HJK295];[.HJM295])" office:value-type="string" office:string-value="" calcext:value-type="error">
            <text:p>#DIV/0!</text:p>
          </table:table-cell>
          <table:table-cell table:style-name="ce4202" table:formula="of:=SUM([.HIR295];[.HIT295];[.HIV295];[.HIX295];[.HIZ295];[.HJB295];[.HJD295];[.HJF295];[.HJH295];[.HJJ295];[.HJL295];[.HJ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JR295];[.HJU295];[.HJW295];[.HJY295];[.HKA295];[.HKC295];[.HKE295];[.HKG295];[.HKI295];[.HKK295];[.HKM295];[.HKO295])" office:value-type="string" office:string-value="" calcext:value-type="error">
            <text:p>#DIV/0!</text:p>
          </table:table-cell>
          <table:table-cell table:style-name="ce4202" table:formula="of:=SUM([.HJT295];[.HJV295];[.HJX295];[.HJZ295];[.HKB295];[.HKD295];[.HKF295];[.HKH295];[.HKJ295];[.HKL295];[.HKN295];[.HK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KT295];[.HKW295];[.HKY295];[.HLA295];[.HLC295];[.HLE295];[.HLG295];[.HLI295];[.HLK295];[.HLM295];[.HLO295];[.HLQ295])" office:value-type="string" office:string-value="" calcext:value-type="error">
            <text:p>#DIV/0!</text:p>
          </table:table-cell>
          <table:table-cell table:style-name="ce4202" table:formula="of:=SUM([.HKV295];[.HKX295];[.HKZ295];[.HLB295];[.HLD295];[.HLF295];[.HLH295];[.HLJ295];[.HLL295];[.HLN295];[.HLP295];[.HL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LV295];[.HLY295];[.HMA295];[.HMC295];[.HME295];[.HMG295];[.HMI295];[.HMK295];[.HMM295];[.HMO295];[.HMQ295];[.HMS295])" office:value-type="string" office:string-value="" calcext:value-type="error">
            <text:p>#DIV/0!</text:p>
          </table:table-cell>
          <table:table-cell table:style-name="ce4202" table:formula="of:=SUM([.HLX295];[.HLZ295];[.HMB295];[.HMD295];[.HMF295];[.HMH295];[.HMJ295];[.HML295];[.HMN295];[.HMP295];[.HMR295];[.HM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MX295];[.HNA295];[.HNC295];[.HNE295];[.HNG295];[.HNI295];[.HNK295];[.HNM295];[.HNO295];[.HNQ295];[.HNS295];[.HNU295])" office:value-type="string" office:string-value="" calcext:value-type="error">
            <text:p>#DIV/0!</text:p>
          </table:table-cell>
          <table:table-cell table:style-name="ce4202" table:formula="of:=SUM([.HMZ295];[.HNB295];[.HND295];[.HNF295];[.HNH295];[.HNJ295];[.HNL295];[.HNN295];[.HNP295];[.HNR295];[.HNT295];[.HN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NZ295];[.HOC295];[.HOE295];[.HOG295];[.HOI295];[.HOK295];[.HOM295];[.HOO295];[.HOQ295];[.HOS295];[.HOU295];[.HOW295])" office:value-type="string" office:string-value="" calcext:value-type="error">
            <text:p>#DIV/0!</text:p>
          </table:table-cell>
          <table:table-cell table:style-name="ce4202" table:formula="of:=SUM([.HOB295];[.HOD295];[.HOF295];[.HOH295];[.HOJ295];[.HOL295];[.HON295];[.HOP295];[.HOR295];[.HOT295];[.HOV295];[.HO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PB295];[.HPE295];[.HPG295];[.HPI295];[.HPK295];[.HPM295];[.HPO295];[.HPQ295];[.HPS295];[.HPU295];[.HPW295];[.HPY295])" office:value-type="string" office:string-value="" calcext:value-type="error">
            <text:p>#DIV/0!</text:p>
          </table:table-cell>
          <table:table-cell table:style-name="ce4202" table:formula="of:=SUM([.HPD295];[.HPF295];[.HPH295];[.HPJ295];[.HPL295];[.HPN295];[.HPP295];[.HPR295];[.HPT295];[.HPV295];[.HPX295];[.HP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QD295];[.HQG295];[.HQI295];[.HQK295];[.HQM295];[.HQO295];[.HQQ295];[.HQS295];[.HQU295];[.HQW295];[.HQY295];[.HRA295])" office:value-type="string" office:string-value="" calcext:value-type="error">
            <text:p>#DIV/0!</text:p>
          </table:table-cell>
          <table:table-cell table:style-name="ce4202" table:formula="of:=SUM([.HQF295];[.HQH295];[.HQJ295];[.HQL295];[.HQN295];[.HQP295];[.HQR295];[.HQT295];[.HQV295];[.HQX295];[.HQZ295];[.HR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RF295];[.HRI295];[.HRK295];[.HRM295];[.HRO295];[.HRQ295];[.HRS295];[.HRU295];[.HRW295];[.HRY295];[.HSA295];[.HSC295])" office:value-type="string" office:string-value="" calcext:value-type="error">
            <text:p>#DIV/0!</text:p>
          </table:table-cell>
          <table:table-cell table:style-name="ce4202" table:formula="of:=SUM([.HRH295];[.HRJ295];[.HRL295];[.HRN295];[.HRP295];[.HRR295];[.HRT295];[.HRV295];[.HRX295];[.HRZ295];[.HSB295];[.HS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SH295];[.HSK295];[.HSM295];[.HSO295];[.HSQ295];[.HSS295];[.HSU295];[.HSW295];[.HSY295];[.HTA295];[.HTC295];[.HTE295])" office:value-type="string" office:string-value="" calcext:value-type="error">
            <text:p>#DIV/0!</text:p>
          </table:table-cell>
          <table:table-cell table:style-name="ce4202" table:formula="of:=SUM([.HSJ295];[.HSL295];[.HSN295];[.HSP295];[.HSR295];[.HST295];[.HSV295];[.HSX295];[.HSZ295];[.HTB295];[.HTD295];[.HT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TJ295];[.HTM295];[.HTO295];[.HTQ295];[.HTS295];[.HTU295];[.HTW295];[.HTY295];[.HUA295];[.HUC295];[.HUE295];[.HUG295])" office:value-type="string" office:string-value="" calcext:value-type="error">
            <text:p>#DIV/0!</text:p>
          </table:table-cell>
          <table:table-cell table:style-name="ce4202" table:formula="of:=SUM([.HTL295];[.HTN295];[.HTP295];[.HTR295];[.HTT295];[.HTV295];[.HTX295];[.HTZ295];[.HUB295];[.HUD295];[.HUF295];[.HU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UL295];[.HUO295];[.HUQ295];[.HUS295];[.HUU295];[.HUW295];[.HUY295];[.HVA295];[.HVC295];[.HVE295];[.HVG295];[.HVI295])" office:value-type="string" office:string-value="" calcext:value-type="error">
            <text:p>#DIV/0!</text:p>
          </table:table-cell>
          <table:table-cell table:style-name="ce4202" table:formula="of:=SUM([.HUN295];[.HUP295];[.HUR295];[.HUT295];[.HUV295];[.HUX295];[.HUZ295];[.HVB295];[.HVD295];[.HVF295];[.HVH295];[.HV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VN295];[.HVQ295];[.HVS295];[.HVU295];[.HVW295];[.HVY295];[.HWA295];[.HWC295];[.HWE295];[.HWG295];[.HWI295];[.HWK295])" office:value-type="string" office:string-value="" calcext:value-type="error">
            <text:p>#DIV/0!</text:p>
          </table:table-cell>
          <table:table-cell table:style-name="ce4202" table:formula="of:=SUM([.HVP295];[.HVR295];[.HVT295];[.HVV295];[.HVX295];[.HVZ295];[.HWB295];[.HWD295];[.HWF295];[.HWH295];[.HWJ295];[.HW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WP295];[.HWS295];[.HWU295];[.HWW295];[.HWY295];[.HXA295];[.HXC295];[.HXE295];[.HXG295];[.HXI295];[.HXK295];[.HXM295])" office:value-type="string" office:string-value="" calcext:value-type="error">
            <text:p>#DIV/0!</text:p>
          </table:table-cell>
          <table:table-cell table:style-name="ce4202" table:formula="of:=SUM([.HWR295];[.HWT295];[.HWV295];[.HWX295];[.HWZ295];[.HXB295];[.HXD295];[.HXF295];[.HXH295];[.HXJ295];[.HXL295];[.HX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XR295];[.HXU295];[.HXW295];[.HXY295];[.HYA295];[.HYC295];[.HYE295];[.HYG295];[.HYI295];[.HYK295];[.HYM295];[.HYO295])" office:value-type="string" office:string-value="" calcext:value-type="error">
            <text:p>#DIV/0!</text:p>
          </table:table-cell>
          <table:table-cell table:style-name="ce4202" table:formula="of:=SUM([.HXT295];[.HXV295];[.HXX295];[.HXZ295];[.HYB295];[.HYD295];[.HYF295];[.HYH295];[.HYJ295];[.HYL295];[.HYN295];[.HY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YT295];[.HYW295];[.HYY295];[.HZA295];[.HZC295];[.HZE295];[.HZG295];[.HZI295];[.HZK295];[.HZM295];[.HZO295];[.HZQ295])" office:value-type="string" office:string-value="" calcext:value-type="error">
            <text:p>#DIV/0!</text:p>
          </table:table-cell>
          <table:table-cell table:style-name="ce4202" table:formula="of:=SUM([.HYV295];[.HYX295];[.HYZ295];[.HZB295];[.HZD295];[.HZF295];[.HZH295];[.HZJ295];[.HZL295];[.HZN295];[.HZP295];[.HZ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HZV295];[.HZY295];[.IAA295];[.IAC295];[.IAE295];[.IAG295];[.IAI295];[.IAK295];[.IAM295];[.IAO295];[.IAQ295];[.IAS295])" office:value-type="string" office:string-value="" calcext:value-type="error">
            <text:p>#DIV/0!</text:p>
          </table:table-cell>
          <table:table-cell table:style-name="ce4202" table:formula="of:=SUM([.HZX295];[.HZZ295];[.IAB295];[.IAD295];[.IAF295];[.IAH295];[.IAJ295];[.IAL295];[.IAN295];[.IAP295];[.IAR295];[.IA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AX295];[.IBA295];[.IBC295];[.IBE295];[.IBG295];[.IBI295];[.IBK295];[.IBM295];[.IBO295];[.IBQ295];[.IBS295];[.IBU295])" office:value-type="string" office:string-value="" calcext:value-type="error">
            <text:p>#DIV/0!</text:p>
          </table:table-cell>
          <table:table-cell table:style-name="ce4202" table:formula="of:=SUM([.IAZ295];[.IBB295];[.IBD295];[.IBF295];[.IBH295];[.IBJ295];[.IBL295];[.IBN295];[.IBP295];[.IBR295];[.IBT295];[.IB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BZ295];[.ICC295];[.ICE295];[.ICG295];[.ICI295];[.ICK295];[.ICM295];[.ICO295];[.ICQ295];[.ICS295];[.ICU295];[.ICW295])" office:value-type="string" office:string-value="" calcext:value-type="error">
            <text:p>#DIV/0!</text:p>
          </table:table-cell>
          <table:table-cell table:style-name="ce4202" table:formula="of:=SUM([.ICB295];[.ICD295];[.ICF295];[.ICH295];[.ICJ295];[.ICL295];[.ICN295];[.ICP295];[.ICR295];[.ICT295];[.ICV295];[.IC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DB295];[.IDE295];[.IDG295];[.IDI295];[.IDK295];[.IDM295];[.IDO295];[.IDQ295];[.IDS295];[.IDU295];[.IDW295];[.IDY295])" office:value-type="string" office:string-value="" calcext:value-type="error">
            <text:p>#DIV/0!</text:p>
          </table:table-cell>
          <table:table-cell table:style-name="ce4202" table:formula="of:=SUM([.IDD295];[.IDF295];[.IDH295];[.IDJ295];[.IDL295];[.IDN295];[.IDP295];[.IDR295];[.IDT295];[.IDV295];[.IDX295];[.ID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ED295];[.IEG295];[.IEI295];[.IEK295];[.IEM295];[.IEO295];[.IEQ295];[.IES295];[.IEU295];[.IEW295];[.IEY295];[.IFA295])" office:value-type="string" office:string-value="" calcext:value-type="error">
            <text:p>#DIV/0!</text:p>
          </table:table-cell>
          <table:table-cell table:style-name="ce4202" table:formula="of:=SUM([.IEF295];[.IEH295];[.IEJ295];[.IEL295];[.IEN295];[.IEP295];[.IER295];[.IET295];[.IEV295];[.IEX295];[.IEZ295];[.IF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FF295];[.IFI295];[.IFK295];[.IFM295];[.IFO295];[.IFQ295];[.IFS295];[.IFU295];[.IFW295];[.IFY295];[.IGA295];[.IGC295])" office:value-type="string" office:string-value="" calcext:value-type="error">
            <text:p>#DIV/0!</text:p>
          </table:table-cell>
          <table:table-cell table:style-name="ce4202" table:formula="of:=SUM([.IFH295];[.IFJ295];[.IFL295];[.IFN295];[.IFP295];[.IFR295];[.IFT295];[.IFV295];[.IFX295];[.IFZ295];[.IGB295];[.IG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GH295];[.IGK295];[.IGM295];[.IGO295];[.IGQ295];[.IGS295];[.IGU295];[.IGW295];[.IGY295];[.IHA295];[.IHC295];[.IHE295])" office:value-type="string" office:string-value="" calcext:value-type="error">
            <text:p>#DIV/0!</text:p>
          </table:table-cell>
          <table:table-cell table:style-name="ce4202" table:formula="of:=SUM([.IGJ295];[.IGL295];[.IGN295];[.IGP295];[.IGR295];[.IGT295];[.IGV295];[.IGX295];[.IGZ295];[.IHB295];[.IHD295];[.IH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HJ295];[.IHM295];[.IHO295];[.IHQ295];[.IHS295];[.IHU295];[.IHW295];[.IHY295];[.IIA295];[.IIC295];[.IIE295];[.IIG295])" office:value-type="string" office:string-value="" calcext:value-type="error">
            <text:p>#DIV/0!</text:p>
          </table:table-cell>
          <table:table-cell table:style-name="ce4202" table:formula="of:=SUM([.IHL295];[.IHN295];[.IHP295];[.IHR295];[.IHT295];[.IHV295];[.IHX295];[.IHZ295];[.IIB295];[.IID295];[.IIF295];[.II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IL295];[.IIO295];[.IIQ295];[.IIS295];[.IIU295];[.IIW295];[.IIY295];[.IJA295];[.IJC295];[.IJE295];[.IJG295];[.IJI295])" office:value-type="string" office:string-value="" calcext:value-type="error">
            <text:p>#DIV/0!</text:p>
          </table:table-cell>
          <table:table-cell table:style-name="ce4202" table:formula="of:=SUM([.IIN295];[.IIP295];[.IIR295];[.IIT295];[.IIV295];[.IIX295];[.IIZ295];[.IJB295];[.IJD295];[.IJF295];[.IJH295];[.IJ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JN295];[.IJQ295];[.IJS295];[.IJU295];[.IJW295];[.IJY295];[.IKA295];[.IKC295];[.IKE295];[.IKG295];[.IKI295];[.IKK295])" office:value-type="string" office:string-value="" calcext:value-type="error">
            <text:p>#DIV/0!</text:p>
          </table:table-cell>
          <table:table-cell table:style-name="ce4202" table:formula="of:=SUM([.IJP295];[.IJR295];[.IJT295];[.IJV295];[.IJX295];[.IJZ295];[.IKB295];[.IKD295];[.IKF295];[.IKH295];[.IKJ295];[.IK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KP295];[.IKS295];[.IKU295];[.IKW295];[.IKY295];[.ILA295];[.ILC295];[.ILE295];[.ILG295];[.ILI295];[.ILK295];[.ILM295])" office:value-type="string" office:string-value="" calcext:value-type="error">
            <text:p>#DIV/0!</text:p>
          </table:table-cell>
          <table:table-cell table:style-name="ce4202" table:formula="of:=SUM([.IKR295];[.IKT295];[.IKV295];[.IKX295];[.IKZ295];[.ILB295];[.ILD295];[.ILF295];[.ILH295];[.ILJ295];[.ILL295];[.IL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LR295];[.ILU295];[.ILW295];[.ILY295];[.IMA295];[.IMC295];[.IME295];[.IMG295];[.IMI295];[.IMK295];[.IMM295];[.IMO295])" office:value-type="string" office:string-value="" calcext:value-type="error">
            <text:p>#DIV/0!</text:p>
          </table:table-cell>
          <table:table-cell table:style-name="ce4202" table:formula="of:=SUM([.ILT295];[.ILV295];[.ILX295];[.ILZ295];[.IMB295];[.IMD295];[.IMF295];[.IMH295];[.IMJ295];[.IML295];[.IMN295];[.IM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MT295];[.IMW295];[.IMY295];[.INA295];[.INC295];[.INE295];[.ING295];[.INI295];[.INK295];[.INM295];[.INO295];[.INQ295])" office:value-type="string" office:string-value="" calcext:value-type="error">
            <text:p>#DIV/0!</text:p>
          </table:table-cell>
          <table:table-cell table:style-name="ce4202" table:formula="of:=SUM([.IMV295];[.IMX295];[.IMZ295];[.INB295];[.IND295];[.INF295];[.INH295];[.INJ295];[.INL295];[.INN295];[.INP295];[.IN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NV295];[.INY295];[.IOA295];[.IOC295];[.IOE295];[.IOG295];[.IOI295];[.IOK295];[.IOM295];[.IOO295];[.IOQ295];[.IOS295])" office:value-type="string" office:string-value="" calcext:value-type="error">
            <text:p>#DIV/0!</text:p>
          </table:table-cell>
          <table:table-cell table:style-name="ce4202" table:formula="of:=SUM([.INX295];[.INZ295];[.IOB295];[.IOD295];[.IOF295];[.IOH295];[.IOJ295];[.IOL295];[.ION295];[.IOP295];[.IOR295];[.IO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OX295];[.IPA295];[.IPC295];[.IPE295];[.IPG295];[.IPI295];[.IPK295];[.IPM295];[.IPO295];[.IPQ295];[.IPS295];[.IPU295])" office:value-type="string" office:string-value="" calcext:value-type="error">
            <text:p>#DIV/0!</text:p>
          </table:table-cell>
          <table:table-cell table:style-name="ce4202" table:formula="of:=SUM([.IOZ295];[.IPB295];[.IPD295];[.IPF295];[.IPH295];[.IPJ295];[.IPL295];[.IPN295];[.IPP295];[.IPR295];[.IPT295];[.IP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PZ295];[.IQC295];[.IQE295];[.IQG295];[.IQI295];[.IQK295];[.IQM295];[.IQO295];[.IQQ295];[.IQS295];[.IQU295];[.IQW295])" office:value-type="string" office:string-value="" calcext:value-type="error">
            <text:p>#DIV/0!</text:p>
          </table:table-cell>
          <table:table-cell table:style-name="ce4202" table:formula="of:=SUM([.IQB295];[.IQD295];[.IQF295];[.IQH295];[.IQJ295];[.IQL295];[.IQN295];[.IQP295];[.IQR295];[.IQT295];[.IQV295];[.IQ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RB295];[.IRE295];[.IRG295];[.IRI295];[.IRK295];[.IRM295];[.IRO295];[.IRQ295];[.IRS295];[.IRU295];[.IRW295];[.IRY295])" office:value-type="string" office:string-value="" calcext:value-type="error">
            <text:p>#DIV/0!</text:p>
          </table:table-cell>
          <table:table-cell table:style-name="ce4202" table:formula="of:=SUM([.IRD295];[.IRF295];[.IRH295];[.IRJ295];[.IRL295];[.IRN295];[.IRP295];[.IRR295];[.IRT295];[.IRV295];[.IRX295];[.IR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SD295];[.ISG295];[.ISI295];[.ISK295];[.ISM295];[.ISO295];[.ISQ295];[.ISS295];[.ISU295];[.ISW295];[.ISY295];[.ITA295])" office:value-type="string" office:string-value="" calcext:value-type="error">
            <text:p>#DIV/0!</text:p>
          </table:table-cell>
          <table:table-cell table:style-name="ce4202" table:formula="of:=SUM([.ISF295];[.ISH295];[.ISJ295];[.ISL295];[.ISN295];[.ISP295];[.ISR295];[.IST295];[.ISV295];[.ISX295];[.ISZ295];[.IT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TF295];[.ITI295];[.ITK295];[.ITM295];[.ITO295];[.ITQ295];[.ITS295];[.ITU295];[.ITW295];[.ITY295];[.IUA295];[.IUC295])" office:value-type="string" office:string-value="" calcext:value-type="error">
            <text:p>#DIV/0!</text:p>
          </table:table-cell>
          <table:table-cell table:style-name="ce4202" table:formula="of:=SUM([.ITH295];[.ITJ295];[.ITL295];[.ITN295];[.ITP295];[.ITR295];[.ITT295];[.ITV295];[.ITX295];[.ITZ295];[.IUB295];[.IU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UH295];[.IUK295];[.IUM295];[.IUO295];[.IUQ295];[.IUS295];[.IUU295];[.IUW295];[.IUY295];[.IVA295];[.IVC295];[.IVE295])" office:value-type="string" office:string-value="" calcext:value-type="error">
            <text:p>#DIV/0!</text:p>
          </table:table-cell>
          <table:table-cell table:style-name="ce4202" table:formula="of:=SUM([.IUJ295];[.IUL295];[.IUN295];[.IUP295];[.IUR295];[.IUT295];[.IUV295];[.IUX295];[.IUZ295];[.IVB295];[.IVD295];[.IV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VJ295];[.IVM295];[.IVO295];[.IVQ295];[.IVS295];[.IVU295];[.IVW295];[.IVY295];[.IWA295];[.IWC295];[.IWE295];[.IWG295])" office:value-type="string" office:string-value="" calcext:value-type="error">
            <text:p>#DIV/0!</text:p>
          </table:table-cell>
          <table:table-cell table:style-name="ce4202" table:formula="of:=SUM([.IVL295];[.IVN295];[.IVP295];[.IVR295];[.IVT295];[.IVV295];[.IVX295];[.IVZ295];[.IWB295];[.IWD295];[.IWF295];[.IW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WL295];[.IWO295];[.IWQ295];[.IWS295];[.IWU295];[.IWW295];[.IWY295];[.IXA295];[.IXC295];[.IXE295];[.IXG295];[.IXI295])" office:value-type="string" office:string-value="" calcext:value-type="error">
            <text:p>#DIV/0!</text:p>
          </table:table-cell>
          <table:table-cell table:style-name="ce4202" table:formula="of:=SUM([.IWN295];[.IWP295];[.IWR295];[.IWT295];[.IWV295];[.IWX295];[.IWZ295];[.IXB295];[.IXD295];[.IXF295];[.IXH295];[.IX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XN295];[.IXQ295];[.IXS295];[.IXU295];[.IXW295];[.IXY295];[.IYA295];[.IYC295];[.IYE295];[.IYG295];[.IYI295];[.IYK295])" office:value-type="string" office:string-value="" calcext:value-type="error">
            <text:p>#DIV/0!</text:p>
          </table:table-cell>
          <table:table-cell table:style-name="ce4202" table:formula="of:=SUM([.IXP295];[.IXR295];[.IXT295];[.IXV295];[.IXX295];[.IXZ295];[.IYB295];[.IYD295];[.IYF295];[.IYH295];[.IYJ295];[.IY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YP295];[.IYS295];[.IYU295];[.IYW295];[.IYY295];[.IZA295];[.IZC295];[.IZE295];[.IZG295];[.IZI295];[.IZK295];[.IZM295])" office:value-type="string" office:string-value="" calcext:value-type="error">
            <text:p>#DIV/0!</text:p>
          </table:table-cell>
          <table:table-cell table:style-name="ce4202" table:formula="of:=SUM([.IYR295];[.IYT295];[.IYV295];[.IYX295];[.IYZ295];[.IZB295];[.IZD295];[.IZF295];[.IZH295];[.IZJ295];[.IZL295];[.IZ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IZR295];[.IZU295];[.IZW295];[.IZY295];[.JAA295];[.JAC295];[.JAE295];[.JAG295];[.JAI295];[.JAK295];[.JAM295];[.JAO295])" office:value-type="string" office:string-value="" calcext:value-type="error">
            <text:p>#DIV/0!</text:p>
          </table:table-cell>
          <table:table-cell table:style-name="ce4202" table:formula="of:=SUM([.IZT295];[.IZV295];[.IZX295];[.IZZ295];[.JAB295];[.JAD295];[.JAF295];[.JAH295];[.JAJ295];[.JAL295];[.JAN295];[.JA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AT295];[.JAW295];[.JAY295];[.JBA295];[.JBC295];[.JBE295];[.JBG295];[.JBI295];[.JBK295];[.JBM295];[.JBO295];[.JBQ295])" office:value-type="string" office:string-value="" calcext:value-type="error">
            <text:p>#DIV/0!</text:p>
          </table:table-cell>
          <table:table-cell table:style-name="ce4202" table:formula="of:=SUM([.JAV295];[.JAX295];[.JAZ295];[.JBB295];[.JBD295];[.JBF295];[.JBH295];[.JBJ295];[.JBL295];[.JBN295];[.JBP295];[.JB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BV295];[.JBY295];[.JCA295];[.JCC295];[.JCE295];[.JCG295];[.JCI295];[.JCK295];[.JCM295];[.JCO295];[.JCQ295];[.JCS295])" office:value-type="string" office:string-value="" calcext:value-type="error">
            <text:p>#DIV/0!</text:p>
          </table:table-cell>
          <table:table-cell table:style-name="ce4202" table:formula="of:=SUM([.JBX295];[.JBZ295];[.JCB295];[.JCD295];[.JCF295];[.JCH295];[.JCJ295];[.JCL295];[.JCN295];[.JCP295];[.JCR295];[.JC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CX295];[.JDA295];[.JDC295];[.JDE295];[.JDG295];[.JDI295];[.JDK295];[.JDM295];[.JDO295];[.JDQ295];[.JDS295];[.JDU295])" office:value-type="string" office:string-value="" calcext:value-type="error">
            <text:p>#DIV/0!</text:p>
          </table:table-cell>
          <table:table-cell table:style-name="ce4202" table:formula="of:=SUM([.JCZ295];[.JDB295];[.JDD295];[.JDF295];[.JDH295];[.JDJ295];[.JDL295];[.JDN295];[.JDP295];[.JDR295];[.JDT295];[.JD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DZ295];[.JEC295];[.JEE295];[.JEG295];[.JEI295];[.JEK295];[.JEM295];[.JEO295];[.JEQ295];[.JES295];[.JEU295];[.JEW295])" office:value-type="string" office:string-value="" calcext:value-type="error">
            <text:p>#DIV/0!</text:p>
          </table:table-cell>
          <table:table-cell table:style-name="ce4202" table:formula="of:=SUM([.JEB295];[.JED295];[.JEF295];[.JEH295];[.JEJ295];[.JEL295];[.JEN295];[.JEP295];[.JER295];[.JET295];[.JEV295];[.JE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FB295];[.JFE295];[.JFG295];[.JFI295];[.JFK295];[.JFM295];[.JFO295];[.JFQ295];[.JFS295];[.JFU295];[.JFW295];[.JFY295])" office:value-type="string" office:string-value="" calcext:value-type="error">
            <text:p>#DIV/0!</text:p>
          </table:table-cell>
          <table:table-cell table:style-name="ce4202" table:formula="of:=SUM([.JFD295];[.JFF295];[.JFH295];[.JFJ295];[.JFL295];[.JFN295];[.JFP295];[.JFR295];[.JFT295];[.JFV295];[.JFX295];[.JF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GD295];[.JGG295];[.JGI295];[.JGK295];[.JGM295];[.JGO295];[.JGQ295];[.JGS295];[.JGU295];[.JGW295];[.JGY295];[.JHA295])" office:value-type="string" office:string-value="" calcext:value-type="error">
            <text:p>#DIV/0!</text:p>
          </table:table-cell>
          <table:table-cell table:style-name="ce4202" table:formula="of:=SUM([.JGF295];[.JGH295];[.JGJ295];[.JGL295];[.JGN295];[.JGP295];[.JGR295];[.JGT295];[.JGV295];[.JGX295];[.JGZ295];[.JH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HF295];[.JHI295];[.JHK295];[.JHM295];[.JHO295];[.JHQ295];[.JHS295];[.JHU295];[.JHW295];[.JHY295];[.JIA295];[.JIC295])" office:value-type="string" office:string-value="" calcext:value-type="error">
            <text:p>#DIV/0!</text:p>
          </table:table-cell>
          <table:table-cell table:style-name="ce4202" table:formula="of:=SUM([.JHH295];[.JHJ295];[.JHL295];[.JHN295];[.JHP295];[.JHR295];[.JHT295];[.JHV295];[.JHX295];[.JHZ295];[.JIB295];[.JI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IH295];[.JIK295];[.JIM295];[.JIO295];[.JIQ295];[.JIS295];[.JIU295];[.JIW295];[.JIY295];[.JJA295];[.JJC295];[.JJE295])" office:value-type="string" office:string-value="" calcext:value-type="error">
            <text:p>#DIV/0!</text:p>
          </table:table-cell>
          <table:table-cell table:style-name="ce4202" table:formula="of:=SUM([.JIJ295];[.JIL295];[.JIN295];[.JIP295];[.JIR295];[.JIT295];[.JIV295];[.JIX295];[.JIZ295];[.JJB295];[.JJD295];[.JJ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JJ295];[.JJM295];[.JJO295];[.JJQ295];[.JJS295];[.JJU295];[.JJW295];[.JJY295];[.JKA295];[.JKC295];[.JKE295];[.JKG295])" office:value-type="string" office:string-value="" calcext:value-type="error">
            <text:p>#DIV/0!</text:p>
          </table:table-cell>
          <table:table-cell table:style-name="ce4202" table:formula="of:=SUM([.JJL295];[.JJN295];[.JJP295];[.JJR295];[.JJT295];[.JJV295];[.JJX295];[.JJZ295];[.JKB295];[.JKD295];[.JKF295];[.JK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KL295];[.JKO295];[.JKQ295];[.JKS295];[.JKU295];[.JKW295];[.JKY295];[.JLA295];[.JLC295];[.JLE295];[.JLG295];[.JLI295])" office:value-type="string" office:string-value="" calcext:value-type="error">
            <text:p>#DIV/0!</text:p>
          </table:table-cell>
          <table:table-cell table:style-name="ce4202" table:formula="of:=SUM([.JKN295];[.JKP295];[.JKR295];[.JKT295];[.JKV295];[.JKX295];[.JKZ295];[.JLB295];[.JLD295];[.JLF295];[.JLH295];[.JL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LN295];[.JLQ295];[.JLS295];[.JLU295];[.JLW295];[.JLY295];[.JMA295];[.JMC295];[.JME295];[.JMG295];[.JMI295];[.JMK295])" office:value-type="string" office:string-value="" calcext:value-type="error">
            <text:p>#DIV/0!</text:p>
          </table:table-cell>
          <table:table-cell table:style-name="ce4202" table:formula="of:=SUM([.JLP295];[.JLR295];[.JLT295];[.JLV295];[.JLX295];[.JLZ295];[.JMB295];[.JMD295];[.JMF295];[.JMH295];[.JMJ295];[.JM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MP295];[.JMS295];[.JMU295];[.JMW295];[.JMY295];[.JNA295];[.JNC295];[.JNE295];[.JNG295];[.JNI295];[.JNK295];[.JNM295])" office:value-type="string" office:string-value="" calcext:value-type="error">
            <text:p>#DIV/0!</text:p>
          </table:table-cell>
          <table:table-cell table:style-name="ce4202" table:formula="of:=SUM([.JMR295];[.JMT295];[.JMV295];[.JMX295];[.JMZ295];[.JNB295];[.JND295];[.JNF295];[.JNH295];[.JNJ295];[.JNL295];[.JN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NR295];[.JNU295];[.JNW295];[.JNY295];[.JOA295];[.JOC295];[.JOE295];[.JOG295];[.JOI295];[.JOK295];[.JOM295];[.JOO295])" office:value-type="string" office:string-value="" calcext:value-type="error">
            <text:p>#DIV/0!</text:p>
          </table:table-cell>
          <table:table-cell table:style-name="ce4202" table:formula="of:=SUM([.JNT295];[.JNV295];[.JNX295];[.JNZ295];[.JOB295];[.JOD295];[.JOF295];[.JOH295];[.JOJ295];[.JOL295];[.JON295];[.JO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OT295];[.JOW295];[.JOY295];[.JPA295];[.JPC295];[.JPE295];[.JPG295];[.JPI295];[.JPK295];[.JPM295];[.JPO295];[.JPQ295])" office:value-type="string" office:string-value="" calcext:value-type="error">
            <text:p>#DIV/0!</text:p>
          </table:table-cell>
          <table:table-cell table:style-name="ce4202" table:formula="of:=SUM([.JOV295];[.JOX295];[.JOZ295];[.JPB295];[.JPD295];[.JPF295];[.JPH295];[.JPJ295];[.JPL295];[.JPN295];[.JPP295];[.JP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PV295];[.JPY295];[.JQA295];[.JQC295];[.JQE295];[.JQG295];[.JQI295];[.JQK295];[.JQM295];[.JQO295];[.JQQ295];[.JQS295])" office:value-type="string" office:string-value="" calcext:value-type="error">
            <text:p>#DIV/0!</text:p>
          </table:table-cell>
          <table:table-cell table:style-name="ce4202" table:formula="of:=SUM([.JPX295];[.JPZ295];[.JQB295];[.JQD295];[.JQF295];[.JQH295];[.JQJ295];[.JQL295];[.JQN295];[.JQP295];[.JQR295];[.JQ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QX295];[.JRA295];[.JRC295];[.JRE295];[.JRG295];[.JRI295];[.JRK295];[.JRM295];[.JRO295];[.JRQ295];[.JRS295];[.JRU295])" office:value-type="string" office:string-value="" calcext:value-type="error">
            <text:p>#DIV/0!</text:p>
          </table:table-cell>
          <table:table-cell table:style-name="ce4202" table:formula="of:=SUM([.JQZ295];[.JRB295];[.JRD295];[.JRF295];[.JRH295];[.JRJ295];[.JRL295];[.JRN295];[.JRP295];[.JRR295];[.JRT295];[.JR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RZ295];[.JSC295];[.JSE295];[.JSG295];[.JSI295];[.JSK295];[.JSM295];[.JSO295];[.JSQ295];[.JSS295];[.JSU295];[.JSW295])" office:value-type="string" office:string-value="" calcext:value-type="error">
            <text:p>#DIV/0!</text:p>
          </table:table-cell>
          <table:table-cell table:style-name="ce4202" table:formula="of:=SUM([.JSB295];[.JSD295];[.JSF295];[.JSH295];[.JSJ295];[.JSL295];[.JSN295];[.JSP295];[.JSR295];[.JST295];[.JSV295];[.JS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TB295];[.JTE295];[.JTG295];[.JTI295];[.JTK295];[.JTM295];[.JTO295];[.JTQ295];[.JTS295];[.JTU295];[.JTW295];[.JTY295])" office:value-type="string" office:string-value="" calcext:value-type="error">
            <text:p>#DIV/0!</text:p>
          </table:table-cell>
          <table:table-cell table:style-name="ce4202" table:formula="of:=SUM([.JTD295];[.JTF295];[.JTH295];[.JTJ295];[.JTL295];[.JTN295];[.JTP295];[.JTR295];[.JTT295];[.JTV295];[.JTX295];[.JT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UD295];[.JUG295];[.JUI295];[.JUK295];[.JUM295];[.JUO295];[.JUQ295];[.JUS295];[.JUU295];[.JUW295];[.JUY295];[.JVA295])" office:value-type="string" office:string-value="" calcext:value-type="error">
            <text:p>#DIV/0!</text:p>
          </table:table-cell>
          <table:table-cell table:style-name="ce4202" table:formula="of:=SUM([.JUF295];[.JUH295];[.JUJ295];[.JUL295];[.JUN295];[.JUP295];[.JUR295];[.JUT295];[.JUV295];[.JUX295];[.JUZ295];[.JV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VF295];[.JVI295];[.JVK295];[.JVM295];[.JVO295];[.JVQ295];[.JVS295];[.JVU295];[.JVW295];[.JVY295];[.JWA295];[.JWC295])" office:value-type="string" office:string-value="" calcext:value-type="error">
            <text:p>#DIV/0!</text:p>
          </table:table-cell>
          <table:table-cell table:style-name="ce4202" table:formula="of:=SUM([.JVH295];[.JVJ295];[.JVL295];[.JVN295];[.JVP295];[.JVR295];[.JVT295];[.JVV295];[.JVX295];[.JVZ295];[.JWB295];[.JW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WH295];[.JWK295];[.JWM295];[.JWO295];[.JWQ295];[.JWS295];[.JWU295];[.JWW295];[.JWY295];[.JXA295];[.JXC295];[.JXE295])" office:value-type="string" office:string-value="" calcext:value-type="error">
            <text:p>#DIV/0!</text:p>
          </table:table-cell>
          <table:table-cell table:style-name="ce4202" table:formula="of:=SUM([.JWJ295];[.JWL295];[.JWN295];[.JWP295];[.JWR295];[.JWT295];[.JWV295];[.JWX295];[.JWZ295];[.JXB295];[.JXD295];[.JX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XJ295];[.JXM295];[.JXO295];[.JXQ295];[.JXS295];[.JXU295];[.JXW295];[.JXY295];[.JYA295];[.JYC295];[.JYE295];[.JYG295])" office:value-type="string" office:string-value="" calcext:value-type="error">
            <text:p>#DIV/0!</text:p>
          </table:table-cell>
          <table:table-cell table:style-name="ce4202" table:formula="of:=SUM([.JXL295];[.JXN295];[.JXP295];[.JXR295];[.JXT295];[.JXV295];[.JXX295];[.JXZ295];[.JYB295];[.JYD295];[.JYF295];[.JY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YL295];[.JYO295];[.JYQ295];[.JYS295];[.JYU295];[.JYW295];[.JYY295];[.JZA295];[.JZC295];[.JZE295];[.JZG295];[.JZI295])" office:value-type="string" office:string-value="" calcext:value-type="error">
            <text:p>#DIV/0!</text:p>
          </table:table-cell>
          <table:table-cell table:style-name="ce4202" table:formula="of:=SUM([.JYN295];[.JYP295];[.JYR295];[.JYT295];[.JYV295];[.JYX295];[.JYZ295];[.JZB295];[.JZD295];[.JZF295];[.JZH295];[.JZ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JZN295];[.JZQ295];[.JZS295];[.JZU295];[.JZW295];[.JZY295];[.KAA295];[.KAC295];[.KAE295];[.KAG295];[.KAI295];[.KAK295])" office:value-type="string" office:string-value="" calcext:value-type="error">
            <text:p>#DIV/0!</text:p>
          </table:table-cell>
          <table:table-cell table:style-name="ce4202" table:formula="of:=SUM([.JZP295];[.JZR295];[.JZT295];[.JZV295];[.JZX295];[.JZZ295];[.KAB295];[.KAD295];[.KAF295];[.KAH295];[.KAJ295];[.KA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AP295];[.KAS295];[.KAU295];[.KAW295];[.KAY295];[.KBA295];[.KBC295];[.KBE295];[.KBG295];[.KBI295];[.KBK295];[.KBM295])" office:value-type="string" office:string-value="" calcext:value-type="error">
            <text:p>#DIV/0!</text:p>
          </table:table-cell>
          <table:table-cell table:style-name="ce4202" table:formula="of:=SUM([.KAR295];[.KAT295];[.KAV295];[.KAX295];[.KAZ295];[.KBB295];[.KBD295];[.KBF295];[.KBH295];[.KBJ295];[.KBL295];[.KB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BR295];[.KBU295];[.KBW295];[.KBY295];[.KCA295];[.KCC295];[.KCE295];[.KCG295];[.KCI295];[.KCK295];[.KCM295];[.KCO295])" office:value-type="string" office:string-value="" calcext:value-type="error">
            <text:p>#DIV/0!</text:p>
          </table:table-cell>
          <table:table-cell table:style-name="ce4202" table:formula="of:=SUM([.KBT295];[.KBV295];[.KBX295];[.KBZ295];[.KCB295];[.KCD295];[.KCF295];[.KCH295];[.KCJ295];[.KCL295];[.KCN295];[.KC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CT295];[.KCW295];[.KCY295];[.KDA295];[.KDC295];[.KDE295];[.KDG295];[.KDI295];[.KDK295];[.KDM295];[.KDO295];[.KDQ295])" office:value-type="string" office:string-value="" calcext:value-type="error">
            <text:p>#DIV/0!</text:p>
          </table:table-cell>
          <table:table-cell table:style-name="ce4202" table:formula="of:=SUM([.KCV295];[.KCX295];[.KCZ295];[.KDB295];[.KDD295];[.KDF295];[.KDH295];[.KDJ295];[.KDL295];[.KDN295];[.KDP295];[.KD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DV295];[.KDY295];[.KEA295];[.KEC295];[.KEE295];[.KEG295];[.KEI295];[.KEK295];[.KEM295];[.KEO295];[.KEQ295];[.KES295])" office:value-type="string" office:string-value="" calcext:value-type="error">
            <text:p>#DIV/0!</text:p>
          </table:table-cell>
          <table:table-cell table:style-name="ce4202" table:formula="of:=SUM([.KDX295];[.KDZ295];[.KEB295];[.KED295];[.KEF295];[.KEH295];[.KEJ295];[.KEL295];[.KEN295];[.KEP295];[.KER295];[.KE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EX295];[.KFA295];[.KFC295];[.KFE295];[.KFG295];[.KFI295];[.KFK295];[.KFM295];[.KFO295];[.KFQ295];[.KFS295];[.KFU295])" office:value-type="string" office:string-value="" calcext:value-type="error">
            <text:p>#DIV/0!</text:p>
          </table:table-cell>
          <table:table-cell table:style-name="ce4202" table:formula="of:=SUM([.KEZ295];[.KFB295];[.KFD295];[.KFF295];[.KFH295];[.KFJ295];[.KFL295];[.KFN295];[.KFP295];[.KFR295];[.KFT295];[.KF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FZ295];[.KGC295];[.KGE295];[.KGG295];[.KGI295];[.KGK295];[.KGM295];[.KGO295];[.KGQ295];[.KGS295];[.KGU295];[.KGW295])" office:value-type="string" office:string-value="" calcext:value-type="error">
            <text:p>#DIV/0!</text:p>
          </table:table-cell>
          <table:table-cell table:style-name="ce4202" table:formula="of:=SUM([.KGB295];[.KGD295];[.KGF295];[.KGH295];[.KGJ295];[.KGL295];[.KGN295];[.KGP295];[.KGR295];[.KGT295];[.KGV295];[.KG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HB295];[.KHE295];[.KHG295];[.KHI295];[.KHK295];[.KHM295];[.KHO295];[.KHQ295];[.KHS295];[.KHU295];[.KHW295];[.KHY295])" office:value-type="string" office:string-value="" calcext:value-type="error">
            <text:p>#DIV/0!</text:p>
          </table:table-cell>
          <table:table-cell table:style-name="ce4202" table:formula="of:=SUM([.KHD295];[.KHF295];[.KHH295];[.KHJ295];[.KHL295];[.KHN295];[.KHP295];[.KHR295];[.KHT295];[.KHV295];[.KHX295];[.KH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ID295];[.KIG295];[.KII295];[.KIK295];[.KIM295];[.KIO295];[.KIQ295];[.KIS295];[.KIU295];[.KIW295];[.KIY295];[.KJA295])" office:value-type="string" office:string-value="" calcext:value-type="error">
            <text:p>#DIV/0!</text:p>
          </table:table-cell>
          <table:table-cell table:style-name="ce4202" table:formula="of:=SUM([.KIF295];[.KIH295];[.KIJ295];[.KIL295];[.KIN295];[.KIP295];[.KIR295];[.KIT295];[.KIV295];[.KIX295];[.KIZ295];[.KJ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JF295];[.KJI295];[.KJK295];[.KJM295];[.KJO295];[.KJQ295];[.KJS295];[.KJU295];[.KJW295];[.KJY295];[.KKA295];[.KKC295])" office:value-type="string" office:string-value="" calcext:value-type="error">
            <text:p>#DIV/0!</text:p>
          </table:table-cell>
          <table:table-cell table:style-name="ce4202" table:formula="of:=SUM([.KJH295];[.KJJ295];[.KJL295];[.KJN295];[.KJP295];[.KJR295];[.KJT295];[.KJV295];[.KJX295];[.KJZ295];[.KKB295];[.KK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KH295];[.KKK295];[.KKM295];[.KKO295];[.KKQ295];[.KKS295];[.KKU295];[.KKW295];[.KKY295];[.KLA295];[.KLC295];[.KLE295])" office:value-type="string" office:string-value="" calcext:value-type="error">
            <text:p>#DIV/0!</text:p>
          </table:table-cell>
          <table:table-cell table:style-name="ce4202" table:formula="of:=SUM([.KKJ295];[.KKL295];[.KKN295];[.KKP295];[.KKR295];[.KKT295];[.KKV295];[.KKX295];[.KKZ295];[.KLB295];[.KLD295];[.KL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LJ295];[.KLM295];[.KLO295];[.KLQ295];[.KLS295];[.KLU295];[.KLW295];[.KLY295];[.KMA295];[.KMC295];[.KME295];[.KMG295])" office:value-type="string" office:string-value="" calcext:value-type="error">
            <text:p>#DIV/0!</text:p>
          </table:table-cell>
          <table:table-cell table:style-name="ce4202" table:formula="of:=SUM([.KLL295];[.KLN295];[.KLP295];[.KLR295];[.KLT295];[.KLV295];[.KLX295];[.KLZ295];[.KMB295];[.KMD295];[.KMF295];[.KM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ML295];[.KMO295];[.KMQ295];[.KMS295];[.KMU295];[.KMW295];[.KMY295];[.KNA295];[.KNC295];[.KNE295];[.KNG295];[.KNI295])" office:value-type="string" office:string-value="" calcext:value-type="error">
            <text:p>#DIV/0!</text:p>
          </table:table-cell>
          <table:table-cell table:style-name="ce4202" table:formula="of:=SUM([.KMN295];[.KMP295];[.KMR295];[.KMT295];[.KMV295];[.KMX295];[.KMZ295];[.KNB295];[.KND295];[.KNF295];[.KNH295];[.KN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NN295];[.KNQ295];[.KNS295];[.KNU295];[.KNW295];[.KNY295];[.KOA295];[.KOC295];[.KOE295];[.KOG295];[.KOI295];[.KOK295])" office:value-type="string" office:string-value="" calcext:value-type="error">
            <text:p>#DIV/0!</text:p>
          </table:table-cell>
          <table:table-cell table:style-name="ce4202" table:formula="of:=SUM([.KNP295];[.KNR295];[.KNT295];[.KNV295];[.KNX295];[.KNZ295];[.KOB295];[.KOD295];[.KOF295];[.KOH295];[.KOJ295];[.KO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OP295];[.KOS295];[.KOU295];[.KOW295];[.KOY295];[.KPA295];[.KPC295];[.KPE295];[.KPG295];[.KPI295];[.KPK295];[.KPM295])" office:value-type="string" office:string-value="" calcext:value-type="error">
            <text:p>#DIV/0!</text:p>
          </table:table-cell>
          <table:table-cell table:style-name="ce4202" table:formula="of:=SUM([.KOR295];[.KOT295];[.KOV295];[.KOX295];[.KOZ295];[.KPB295];[.KPD295];[.KPF295];[.KPH295];[.KPJ295];[.KPL295];[.KP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PR295];[.KPU295];[.KPW295];[.KPY295];[.KQA295];[.KQC295];[.KQE295];[.KQG295];[.KQI295];[.KQK295];[.KQM295];[.KQO295])" office:value-type="string" office:string-value="" calcext:value-type="error">
            <text:p>#DIV/0!</text:p>
          </table:table-cell>
          <table:table-cell table:style-name="ce4202" table:formula="of:=SUM([.KPT295];[.KPV295];[.KPX295];[.KPZ295];[.KQB295];[.KQD295];[.KQF295];[.KQH295];[.KQJ295];[.KQL295];[.KQN295];[.KQ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QT295];[.KQW295];[.KQY295];[.KRA295];[.KRC295];[.KRE295];[.KRG295];[.KRI295];[.KRK295];[.KRM295];[.KRO295];[.KRQ295])" office:value-type="string" office:string-value="" calcext:value-type="error">
            <text:p>#DIV/0!</text:p>
          </table:table-cell>
          <table:table-cell table:style-name="ce4202" table:formula="of:=SUM([.KQV295];[.KQX295];[.KQZ295];[.KRB295];[.KRD295];[.KRF295];[.KRH295];[.KRJ295];[.KRL295];[.KRN295];[.KRP295];[.KR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RV295];[.KRY295];[.KSA295];[.KSC295];[.KSE295];[.KSG295];[.KSI295];[.KSK295];[.KSM295];[.KSO295];[.KSQ295];[.KSS295])" office:value-type="string" office:string-value="" calcext:value-type="error">
            <text:p>#DIV/0!</text:p>
          </table:table-cell>
          <table:table-cell table:style-name="ce4202" table:formula="of:=SUM([.KRX295];[.KRZ295];[.KSB295];[.KSD295];[.KSF295];[.KSH295];[.KSJ295];[.KSL295];[.KSN295];[.KSP295];[.KSR295];[.KS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SX295];[.KTA295];[.KTC295];[.KTE295];[.KTG295];[.KTI295];[.KTK295];[.KTM295];[.KTO295];[.KTQ295];[.KTS295];[.KTU295])" office:value-type="string" office:string-value="" calcext:value-type="error">
            <text:p>#DIV/0!</text:p>
          </table:table-cell>
          <table:table-cell table:style-name="ce4202" table:formula="of:=SUM([.KSZ295];[.KTB295];[.KTD295];[.KTF295];[.KTH295];[.KTJ295];[.KTL295];[.KTN295];[.KTP295];[.KTR295];[.KTT295];[.KT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TZ295];[.KUC295];[.KUE295];[.KUG295];[.KUI295];[.KUK295];[.KUM295];[.KUO295];[.KUQ295];[.KUS295];[.KUU295];[.KUW295])" office:value-type="string" office:string-value="" calcext:value-type="error">
            <text:p>#DIV/0!</text:p>
          </table:table-cell>
          <table:table-cell table:style-name="ce4202" table:formula="of:=SUM([.KUB295];[.KUD295];[.KUF295];[.KUH295];[.KUJ295];[.KUL295];[.KUN295];[.KUP295];[.KUR295];[.KUT295];[.KUV295];[.KU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VB295];[.KVE295];[.KVG295];[.KVI295];[.KVK295];[.KVM295];[.KVO295];[.KVQ295];[.KVS295];[.KVU295];[.KVW295];[.KVY295])" office:value-type="string" office:string-value="" calcext:value-type="error">
            <text:p>#DIV/0!</text:p>
          </table:table-cell>
          <table:table-cell table:style-name="ce4202" table:formula="of:=SUM([.KVD295];[.KVF295];[.KVH295];[.KVJ295];[.KVL295];[.KVN295];[.KVP295];[.KVR295];[.KVT295];[.KVV295];[.KVX295];[.KV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WD295];[.KWG295];[.KWI295];[.KWK295];[.KWM295];[.KWO295];[.KWQ295];[.KWS295];[.KWU295];[.KWW295];[.KWY295];[.KXA295])" office:value-type="string" office:string-value="" calcext:value-type="error">
            <text:p>#DIV/0!</text:p>
          </table:table-cell>
          <table:table-cell table:style-name="ce4202" table:formula="of:=SUM([.KWF295];[.KWH295];[.KWJ295];[.KWL295];[.KWN295];[.KWP295];[.KWR295];[.KWT295];[.KWV295];[.KWX295];[.KWZ295];[.KX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XF295];[.KXI295];[.KXK295];[.KXM295];[.KXO295];[.KXQ295];[.KXS295];[.KXU295];[.KXW295];[.KXY295];[.KYA295];[.KYC295])" office:value-type="string" office:string-value="" calcext:value-type="error">
            <text:p>#DIV/0!</text:p>
          </table:table-cell>
          <table:table-cell table:style-name="ce4202" table:formula="of:=SUM([.KXH295];[.KXJ295];[.KXL295];[.KXN295];[.KXP295];[.KXR295];[.KXT295];[.KXV295];[.KXX295];[.KXZ295];[.KYB295];[.KY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YH295];[.KYK295];[.KYM295];[.KYO295];[.KYQ295];[.KYS295];[.KYU295];[.KYW295];[.KYY295];[.KZA295];[.KZC295];[.KZE295])" office:value-type="string" office:string-value="" calcext:value-type="error">
            <text:p>#DIV/0!</text:p>
          </table:table-cell>
          <table:table-cell table:style-name="ce4202" table:formula="of:=SUM([.KYJ295];[.KYL295];[.KYN295];[.KYP295];[.KYR295];[.KYT295];[.KYV295];[.KYX295];[.KYZ295];[.KZB295];[.KZD295];[.KZ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KZJ295];[.KZM295];[.KZO295];[.KZQ295];[.KZS295];[.KZU295];[.KZW295];[.KZY295];[.LAA295];[.LAC295];[.LAE295];[.LAG295])" office:value-type="string" office:string-value="" calcext:value-type="error">
            <text:p>#DIV/0!</text:p>
          </table:table-cell>
          <table:table-cell table:style-name="ce4202" table:formula="of:=SUM([.KZL295];[.KZN295];[.KZP295];[.KZR295];[.KZT295];[.KZV295];[.KZX295];[.KZZ295];[.LAB295];[.LAD295];[.LAF295];[.LA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AL295];[.LAO295];[.LAQ295];[.LAS295];[.LAU295];[.LAW295];[.LAY295];[.LBA295];[.LBC295];[.LBE295];[.LBG295];[.LBI295])" office:value-type="string" office:string-value="" calcext:value-type="error">
            <text:p>#DIV/0!</text:p>
          </table:table-cell>
          <table:table-cell table:style-name="ce4202" table:formula="of:=SUM([.LAN295];[.LAP295];[.LAR295];[.LAT295];[.LAV295];[.LAX295];[.LAZ295];[.LBB295];[.LBD295];[.LBF295];[.LBH295];[.LB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BN295];[.LBQ295];[.LBS295];[.LBU295];[.LBW295];[.LBY295];[.LCA295];[.LCC295];[.LCE295];[.LCG295];[.LCI295];[.LCK295])" office:value-type="string" office:string-value="" calcext:value-type="error">
            <text:p>#DIV/0!</text:p>
          </table:table-cell>
          <table:table-cell table:style-name="ce4202" table:formula="of:=SUM([.LBP295];[.LBR295];[.LBT295];[.LBV295];[.LBX295];[.LBZ295];[.LCB295];[.LCD295];[.LCF295];[.LCH295];[.LCJ295];[.LC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CP295];[.LCS295];[.LCU295];[.LCW295];[.LCY295];[.LDA295];[.LDC295];[.LDE295];[.LDG295];[.LDI295];[.LDK295];[.LDM295])" office:value-type="string" office:string-value="" calcext:value-type="error">
            <text:p>#DIV/0!</text:p>
          </table:table-cell>
          <table:table-cell table:style-name="ce4202" table:formula="of:=SUM([.LCR295];[.LCT295];[.LCV295];[.LCX295];[.LCZ295];[.LDB295];[.LDD295];[.LDF295];[.LDH295];[.LDJ295];[.LDL295];[.LD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DR295];[.LDU295];[.LDW295];[.LDY295];[.LEA295];[.LEC295];[.LEE295];[.LEG295];[.LEI295];[.LEK295];[.LEM295];[.LEO295])" office:value-type="string" office:string-value="" calcext:value-type="error">
            <text:p>#DIV/0!</text:p>
          </table:table-cell>
          <table:table-cell table:style-name="ce4202" table:formula="of:=SUM([.LDT295];[.LDV295];[.LDX295];[.LDZ295];[.LEB295];[.LED295];[.LEF295];[.LEH295];[.LEJ295];[.LEL295];[.LEN295];[.LE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ET295];[.LEW295];[.LEY295];[.LFA295];[.LFC295];[.LFE295];[.LFG295];[.LFI295];[.LFK295];[.LFM295];[.LFO295];[.LFQ295])" office:value-type="string" office:string-value="" calcext:value-type="error">
            <text:p>#DIV/0!</text:p>
          </table:table-cell>
          <table:table-cell table:style-name="ce4202" table:formula="of:=SUM([.LEV295];[.LEX295];[.LEZ295];[.LFB295];[.LFD295];[.LFF295];[.LFH295];[.LFJ295];[.LFL295];[.LFN295];[.LFP295];[.LF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FV295];[.LFY295];[.LGA295];[.LGC295];[.LGE295];[.LGG295];[.LGI295];[.LGK295];[.LGM295];[.LGO295];[.LGQ295];[.LGS295])" office:value-type="string" office:string-value="" calcext:value-type="error">
            <text:p>#DIV/0!</text:p>
          </table:table-cell>
          <table:table-cell table:style-name="ce4202" table:formula="of:=SUM([.LFX295];[.LFZ295];[.LGB295];[.LGD295];[.LGF295];[.LGH295];[.LGJ295];[.LGL295];[.LGN295];[.LGP295];[.LGR295];[.LG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GX295];[.LHA295];[.LHC295];[.LHE295];[.LHG295];[.LHI295];[.LHK295];[.LHM295];[.LHO295];[.LHQ295];[.LHS295];[.LHU295])" office:value-type="string" office:string-value="" calcext:value-type="error">
            <text:p>#DIV/0!</text:p>
          </table:table-cell>
          <table:table-cell table:style-name="ce4202" table:formula="of:=SUM([.LGZ295];[.LHB295];[.LHD295];[.LHF295];[.LHH295];[.LHJ295];[.LHL295];[.LHN295];[.LHP295];[.LHR295];[.LHT295];[.LH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HZ295];[.LIC295];[.LIE295];[.LIG295];[.LII295];[.LIK295];[.LIM295];[.LIO295];[.LIQ295];[.LIS295];[.LIU295];[.LIW295])" office:value-type="string" office:string-value="" calcext:value-type="error">
            <text:p>#DIV/0!</text:p>
          </table:table-cell>
          <table:table-cell table:style-name="ce4202" table:formula="of:=SUM([.LIB295];[.LID295];[.LIF295];[.LIH295];[.LIJ295];[.LIL295];[.LIN295];[.LIP295];[.LIR295];[.LIT295];[.LIV295];[.LI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JB295];[.LJE295];[.LJG295];[.LJI295];[.LJK295];[.LJM295];[.LJO295];[.LJQ295];[.LJS295];[.LJU295];[.LJW295];[.LJY295])" office:value-type="string" office:string-value="" calcext:value-type="error">
            <text:p>#DIV/0!</text:p>
          </table:table-cell>
          <table:table-cell table:style-name="ce4202" table:formula="of:=SUM([.LJD295];[.LJF295];[.LJH295];[.LJJ295];[.LJL295];[.LJN295];[.LJP295];[.LJR295];[.LJT295];[.LJV295];[.LJX295];[.LJ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KD295];[.LKG295];[.LKI295];[.LKK295];[.LKM295];[.LKO295];[.LKQ295];[.LKS295];[.LKU295];[.LKW295];[.LKY295];[.LLA295])" office:value-type="string" office:string-value="" calcext:value-type="error">
            <text:p>#DIV/0!</text:p>
          </table:table-cell>
          <table:table-cell table:style-name="ce4202" table:formula="of:=SUM([.LKF295];[.LKH295];[.LKJ295];[.LKL295];[.LKN295];[.LKP295];[.LKR295];[.LKT295];[.LKV295];[.LKX295];[.LKZ295];[.LL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LF295];[.LLI295];[.LLK295];[.LLM295];[.LLO295];[.LLQ295];[.LLS295];[.LLU295];[.LLW295];[.LLY295];[.LMA295];[.LMC295])" office:value-type="string" office:string-value="" calcext:value-type="error">
            <text:p>#DIV/0!</text:p>
          </table:table-cell>
          <table:table-cell table:style-name="ce4202" table:formula="of:=SUM([.LLH295];[.LLJ295];[.LLL295];[.LLN295];[.LLP295];[.LLR295];[.LLT295];[.LLV295];[.LLX295];[.LLZ295];[.LMB295];[.LM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MH295];[.LMK295];[.LMM295];[.LMO295];[.LMQ295];[.LMS295];[.LMU295];[.LMW295];[.LMY295];[.LNA295];[.LNC295];[.LNE295])" office:value-type="string" office:string-value="" calcext:value-type="error">
            <text:p>#DIV/0!</text:p>
          </table:table-cell>
          <table:table-cell table:style-name="ce4202" table:formula="of:=SUM([.LMJ295];[.LML295];[.LMN295];[.LMP295];[.LMR295];[.LMT295];[.LMV295];[.LMX295];[.LMZ295];[.LNB295];[.LND295];[.LN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NJ295];[.LNM295];[.LNO295];[.LNQ295];[.LNS295];[.LNU295];[.LNW295];[.LNY295];[.LOA295];[.LOC295];[.LOE295];[.LOG295])" office:value-type="string" office:string-value="" calcext:value-type="error">
            <text:p>#DIV/0!</text:p>
          </table:table-cell>
          <table:table-cell table:style-name="ce4202" table:formula="of:=SUM([.LNL295];[.LNN295];[.LNP295];[.LNR295];[.LNT295];[.LNV295];[.LNX295];[.LNZ295];[.LOB295];[.LOD295];[.LOF295];[.LO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OL295];[.LOO295];[.LOQ295];[.LOS295];[.LOU295];[.LOW295];[.LOY295];[.LPA295];[.LPC295];[.LPE295];[.LPG295];[.LPI295])" office:value-type="string" office:string-value="" calcext:value-type="error">
            <text:p>#DIV/0!</text:p>
          </table:table-cell>
          <table:table-cell table:style-name="ce4202" table:formula="of:=SUM([.LON295];[.LOP295];[.LOR295];[.LOT295];[.LOV295];[.LOX295];[.LOZ295];[.LPB295];[.LPD295];[.LPF295];[.LPH295];[.LP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PN295];[.LPQ295];[.LPS295];[.LPU295];[.LPW295];[.LPY295];[.LQA295];[.LQC295];[.LQE295];[.LQG295];[.LQI295];[.LQK295])" office:value-type="string" office:string-value="" calcext:value-type="error">
            <text:p>#DIV/0!</text:p>
          </table:table-cell>
          <table:table-cell table:style-name="ce4202" table:formula="of:=SUM([.LPP295];[.LPR295];[.LPT295];[.LPV295];[.LPX295];[.LPZ295];[.LQB295];[.LQD295];[.LQF295];[.LQH295];[.LQJ295];[.LQ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QP295];[.LQS295];[.LQU295];[.LQW295];[.LQY295];[.LRA295];[.LRC295];[.LRE295];[.LRG295];[.LRI295];[.LRK295];[.LRM295])" office:value-type="string" office:string-value="" calcext:value-type="error">
            <text:p>#DIV/0!</text:p>
          </table:table-cell>
          <table:table-cell table:style-name="ce4202" table:formula="of:=SUM([.LQR295];[.LQT295];[.LQV295];[.LQX295];[.LQZ295];[.LRB295];[.LRD295];[.LRF295];[.LRH295];[.LRJ295];[.LRL295];[.LR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RR295];[.LRU295];[.LRW295];[.LRY295];[.LSA295];[.LSC295];[.LSE295];[.LSG295];[.LSI295];[.LSK295];[.LSM295];[.LSO295])" office:value-type="string" office:string-value="" calcext:value-type="error">
            <text:p>#DIV/0!</text:p>
          </table:table-cell>
          <table:table-cell table:style-name="ce4202" table:formula="of:=SUM([.LRT295];[.LRV295];[.LRX295];[.LRZ295];[.LSB295];[.LSD295];[.LSF295];[.LSH295];[.LSJ295];[.LSL295];[.LSN295];[.LS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ST295];[.LSW295];[.LSY295];[.LTA295];[.LTC295];[.LTE295];[.LTG295];[.LTI295];[.LTK295];[.LTM295];[.LTO295];[.LTQ295])" office:value-type="string" office:string-value="" calcext:value-type="error">
            <text:p>#DIV/0!</text:p>
          </table:table-cell>
          <table:table-cell table:style-name="ce4202" table:formula="of:=SUM([.LSV295];[.LSX295];[.LSZ295];[.LTB295];[.LTD295];[.LTF295];[.LTH295];[.LTJ295];[.LTL295];[.LTN295];[.LTP295];[.LT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TV295];[.LTY295];[.LUA295];[.LUC295];[.LUE295];[.LUG295];[.LUI295];[.LUK295];[.LUM295];[.LUO295];[.LUQ295];[.LUS295])" office:value-type="string" office:string-value="" calcext:value-type="error">
            <text:p>#DIV/0!</text:p>
          </table:table-cell>
          <table:table-cell table:style-name="ce4202" table:formula="of:=SUM([.LTX295];[.LTZ295];[.LUB295];[.LUD295];[.LUF295];[.LUH295];[.LUJ295];[.LUL295];[.LUN295];[.LUP295];[.LUR295];[.LU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UX295];[.LVA295];[.LVC295];[.LVE295];[.LVG295];[.LVI295];[.LVK295];[.LVM295];[.LVO295];[.LVQ295];[.LVS295];[.LVU295])" office:value-type="string" office:string-value="" calcext:value-type="error">
            <text:p>#DIV/0!</text:p>
          </table:table-cell>
          <table:table-cell table:style-name="ce4202" table:formula="of:=SUM([.LUZ295];[.LVB295];[.LVD295];[.LVF295];[.LVH295];[.LVJ295];[.LVL295];[.LVN295];[.LVP295];[.LVR295];[.LVT295];[.LV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VZ295];[.LWC295];[.LWE295];[.LWG295];[.LWI295];[.LWK295];[.LWM295];[.LWO295];[.LWQ295];[.LWS295];[.LWU295];[.LWW295])" office:value-type="string" office:string-value="" calcext:value-type="error">
            <text:p>#DIV/0!</text:p>
          </table:table-cell>
          <table:table-cell table:style-name="ce4202" table:formula="of:=SUM([.LWB295];[.LWD295];[.LWF295];[.LWH295];[.LWJ295];[.LWL295];[.LWN295];[.LWP295];[.LWR295];[.LWT295];[.LWV295];[.LW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XB295];[.LXE295];[.LXG295];[.LXI295];[.LXK295];[.LXM295];[.LXO295];[.LXQ295];[.LXS295];[.LXU295];[.LXW295];[.LXY295])" office:value-type="string" office:string-value="" calcext:value-type="error">
            <text:p>#DIV/0!</text:p>
          </table:table-cell>
          <table:table-cell table:style-name="ce4202" table:formula="of:=SUM([.LXD295];[.LXF295];[.LXH295];[.LXJ295];[.LXL295];[.LXN295];[.LXP295];[.LXR295];[.LXT295];[.LXV295];[.LXX295];[.LX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YD295];[.LYG295];[.LYI295];[.LYK295];[.LYM295];[.LYO295];[.LYQ295];[.LYS295];[.LYU295];[.LYW295];[.LYY295];[.LZA295])" office:value-type="string" office:string-value="" calcext:value-type="error">
            <text:p>#DIV/0!</text:p>
          </table:table-cell>
          <table:table-cell table:style-name="ce4202" table:formula="of:=SUM([.LYF295];[.LYH295];[.LYJ295];[.LYL295];[.LYN295];[.LYP295];[.LYR295];[.LYT295];[.LYV295];[.LYX295];[.LYZ295];[.LZ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LZF295];[.LZI295];[.LZK295];[.LZM295];[.LZO295];[.LZQ295];[.LZS295];[.LZU295];[.LZW295];[.LZY295];[.MAA295];[.MAC295])" office:value-type="string" office:string-value="" calcext:value-type="error">
            <text:p>#DIV/0!</text:p>
          </table:table-cell>
          <table:table-cell table:style-name="ce4202" table:formula="of:=SUM([.LZH295];[.LZJ295];[.LZL295];[.LZN295];[.LZP295];[.LZR295];[.LZT295];[.LZV295];[.LZX295];[.LZZ295];[.MAB295];[.MA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AH295];[.MAK295];[.MAM295];[.MAO295];[.MAQ295];[.MAS295];[.MAU295];[.MAW295];[.MAY295];[.MBA295];[.MBC295];[.MBE295])" office:value-type="string" office:string-value="" calcext:value-type="error">
            <text:p>#DIV/0!</text:p>
          </table:table-cell>
          <table:table-cell table:style-name="ce4202" table:formula="of:=SUM([.MAJ295];[.MAL295];[.MAN295];[.MAP295];[.MAR295];[.MAT295];[.MAV295];[.MAX295];[.MAZ295];[.MBB295];[.MBD295];[.MB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BJ295];[.MBM295];[.MBO295];[.MBQ295];[.MBS295];[.MBU295];[.MBW295];[.MBY295];[.MCA295];[.MCC295];[.MCE295];[.MCG295])" office:value-type="string" office:string-value="" calcext:value-type="error">
            <text:p>#DIV/0!</text:p>
          </table:table-cell>
          <table:table-cell table:style-name="ce4202" table:formula="of:=SUM([.MBL295];[.MBN295];[.MBP295];[.MBR295];[.MBT295];[.MBV295];[.MBX295];[.MBZ295];[.MCB295];[.MCD295];[.MCF295];[.MC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CL295];[.MCO295];[.MCQ295];[.MCS295];[.MCU295];[.MCW295];[.MCY295];[.MDA295];[.MDC295];[.MDE295];[.MDG295];[.MDI295])" office:value-type="string" office:string-value="" calcext:value-type="error">
            <text:p>#DIV/0!</text:p>
          </table:table-cell>
          <table:table-cell table:style-name="ce4202" table:formula="of:=SUM([.MCN295];[.MCP295];[.MCR295];[.MCT295];[.MCV295];[.MCX295];[.MCZ295];[.MDB295];[.MDD295];[.MDF295];[.MDH295];[.MD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DN295];[.MDQ295];[.MDS295];[.MDU295];[.MDW295];[.MDY295];[.MEA295];[.MEC295];[.MEE295];[.MEG295];[.MEI295];[.MEK295])" office:value-type="string" office:string-value="" calcext:value-type="error">
            <text:p>#DIV/0!</text:p>
          </table:table-cell>
          <table:table-cell table:style-name="ce4202" table:formula="of:=SUM([.MDP295];[.MDR295];[.MDT295];[.MDV295];[.MDX295];[.MDZ295];[.MEB295];[.MED295];[.MEF295];[.MEH295];[.MEJ295];[.ME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EP295];[.MES295];[.MEU295];[.MEW295];[.MEY295];[.MFA295];[.MFC295];[.MFE295];[.MFG295];[.MFI295];[.MFK295];[.MFM295])" office:value-type="string" office:string-value="" calcext:value-type="error">
            <text:p>#DIV/0!</text:p>
          </table:table-cell>
          <table:table-cell table:style-name="ce4202" table:formula="of:=SUM([.MER295];[.MET295];[.MEV295];[.MEX295];[.MEZ295];[.MFB295];[.MFD295];[.MFF295];[.MFH295];[.MFJ295];[.MFL295];[.MF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FR295];[.MFU295];[.MFW295];[.MFY295];[.MGA295];[.MGC295];[.MGE295];[.MGG295];[.MGI295];[.MGK295];[.MGM295];[.MGO295])" office:value-type="string" office:string-value="" calcext:value-type="error">
            <text:p>#DIV/0!</text:p>
          </table:table-cell>
          <table:table-cell table:style-name="ce4202" table:formula="of:=SUM([.MFT295];[.MFV295];[.MFX295];[.MFZ295];[.MGB295];[.MGD295];[.MGF295];[.MGH295];[.MGJ295];[.MGL295];[.MGN295];[.MG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GT295];[.MGW295];[.MGY295];[.MHA295];[.MHC295];[.MHE295];[.MHG295];[.MHI295];[.MHK295];[.MHM295];[.MHO295];[.MHQ295])" office:value-type="string" office:string-value="" calcext:value-type="error">
            <text:p>#DIV/0!</text:p>
          </table:table-cell>
          <table:table-cell table:style-name="ce4202" table:formula="of:=SUM([.MGV295];[.MGX295];[.MGZ295];[.MHB295];[.MHD295];[.MHF295];[.MHH295];[.MHJ295];[.MHL295];[.MHN295];[.MHP295];[.MH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HV295];[.MHY295];[.MIA295];[.MIC295];[.MIE295];[.MIG295];[.MII295];[.MIK295];[.MIM295];[.MIO295];[.MIQ295];[.MIS295])" office:value-type="string" office:string-value="" calcext:value-type="error">
            <text:p>#DIV/0!</text:p>
          </table:table-cell>
          <table:table-cell table:style-name="ce4202" table:formula="of:=SUM([.MHX295];[.MHZ295];[.MIB295];[.MID295];[.MIF295];[.MIH295];[.MIJ295];[.MIL295];[.MIN295];[.MIP295];[.MIR295];[.MI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IX295];[.MJA295];[.MJC295];[.MJE295];[.MJG295];[.MJI295];[.MJK295];[.MJM295];[.MJO295];[.MJQ295];[.MJS295];[.MJU295])" office:value-type="string" office:string-value="" calcext:value-type="error">
            <text:p>#DIV/0!</text:p>
          </table:table-cell>
          <table:table-cell table:style-name="ce4202" table:formula="of:=SUM([.MIZ295];[.MJB295];[.MJD295];[.MJF295];[.MJH295];[.MJJ295];[.MJL295];[.MJN295];[.MJP295];[.MJR295];[.MJT295];[.MJ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JZ295];[.MKC295];[.MKE295];[.MKG295];[.MKI295];[.MKK295];[.MKM295];[.MKO295];[.MKQ295];[.MKS295];[.MKU295];[.MKW295])" office:value-type="string" office:string-value="" calcext:value-type="error">
            <text:p>#DIV/0!</text:p>
          </table:table-cell>
          <table:table-cell table:style-name="ce4202" table:formula="of:=SUM([.MKB295];[.MKD295];[.MKF295];[.MKH295];[.MKJ295];[.MKL295];[.MKN295];[.MKP295];[.MKR295];[.MKT295];[.MKV295];[.MK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LB295];[.MLE295];[.MLG295];[.MLI295];[.MLK295];[.MLM295];[.MLO295];[.MLQ295];[.MLS295];[.MLU295];[.MLW295];[.MLY295])" office:value-type="string" office:string-value="" calcext:value-type="error">
            <text:p>#DIV/0!</text:p>
          </table:table-cell>
          <table:table-cell table:style-name="ce4202" table:formula="of:=SUM([.MLD295];[.MLF295];[.MLH295];[.MLJ295];[.MLL295];[.MLN295];[.MLP295];[.MLR295];[.MLT295];[.MLV295];[.MLX295];[.ML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MD295];[.MMG295];[.MMI295];[.MMK295];[.MMM295];[.MMO295];[.MMQ295];[.MMS295];[.MMU295];[.MMW295];[.MMY295];[.MNA295])" office:value-type="string" office:string-value="" calcext:value-type="error">
            <text:p>#DIV/0!</text:p>
          </table:table-cell>
          <table:table-cell table:style-name="ce4202" table:formula="of:=SUM([.MMF295];[.MMH295];[.MMJ295];[.MML295];[.MMN295];[.MMP295];[.MMR295];[.MMT295];[.MMV295];[.MMX295];[.MMZ295];[.MN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NF295];[.MNI295];[.MNK295];[.MNM295];[.MNO295];[.MNQ295];[.MNS295];[.MNU295];[.MNW295];[.MNY295];[.MOA295];[.MOC295])" office:value-type="string" office:string-value="" calcext:value-type="error">
            <text:p>#DIV/0!</text:p>
          </table:table-cell>
          <table:table-cell table:style-name="ce4202" table:formula="of:=SUM([.MNH295];[.MNJ295];[.MNL295];[.MNN295];[.MNP295];[.MNR295];[.MNT295];[.MNV295];[.MNX295];[.MNZ295];[.MOB295];[.MO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OH295];[.MOK295];[.MOM295];[.MOO295];[.MOQ295];[.MOS295];[.MOU295];[.MOW295];[.MOY295];[.MPA295];[.MPC295];[.MPE295])" office:value-type="string" office:string-value="" calcext:value-type="error">
            <text:p>#DIV/0!</text:p>
          </table:table-cell>
          <table:table-cell table:style-name="ce4202" table:formula="of:=SUM([.MOJ295];[.MOL295];[.MON295];[.MOP295];[.MOR295];[.MOT295];[.MOV295];[.MOX295];[.MOZ295];[.MPB295];[.MPD295];[.MP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PJ295];[.MPM295];[.MPO295];[.MPQ295];[.MPS295];[.MPU295];[.MPW295];[.MPY295];[.MQA295];[.MQC295];[.MQE295];[.MQG295])" office:value-type="string" office:string-value="" calcext:value-type="error">
            <text:p>#DIV/0!</text:p>
          </table:table-cell>
          <table:table-cell table:style-name="ce4202" table:formula="of:=SUM([.MPL295];[.MPN295];[.MPP295];[.MPR295];[.MPT295];[.MPV295];[.MPX295];[.MPZ295];[.MQB295];[.MQD295];[.MQF295];[.MQ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QL295];[.MQO295];[.MQQ295];[.MQS295];[.MQU295];[.MQW295];[.MQY295];[.MRA295];[.MRC295];[.MRE295];[.MRG295];[.MRI295])" office:value-type="string" office:string-value="" calcext:value-type="error">
            <text:p>#DIV/0!</text:p>
          </table:table-cell>
          <table:table-cell table:style-name="ce4202" table:formula="of:=SUM([.MQN295];[.MQP295];[.MQR295];[.MQT295];[.MQV295];[.MQX295];[.MQZ295];[.MRB295];[.MRD295];[.MRF295];[.MRH295];[.MR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RN295];[.MRQ295];[.MRS295];[.MRU295];[.MRW295];[.MRY295];[.MSA295];[.MSC295];[.MSE295];[.MSG295];[.MSI295];[.MSK295])" office:value-type="string" office:string-value="" calcext:value-type="error">
            <text:p>#DIV/0!</text:p>
          </table:table-cell>
          <table:table-cell table:style-name="ce4202" table:formula="of:=SUM([.MRP295];[.MRR295];[.MRT295];[.MRV295];[.MRX295];[.MRZ295];[.MSB295];[.MSD295];[.MSF295];[.MSH295];[.MSJ295];[.MS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SP295];[.MSS295];[.MSU295];[.MSW295];[.MSY295];[.MTA295];[.MTC295];[.MTE295];[.MTG295];[.MTI295];[.MTK295];[.MTM295])" office:value-type="string" office:string-value="" calcext:value-type="error">
            <text:p>#DIV/0!</text:p>
          </table:table-cell>
          <table:table-cell table:style-name="ce4202" table:formula="of:=SUM([.MSR295];[.MST295];[.MSV295];[.MSX295];[.MSZ295];[.MTB295];[.MTD295];[.MTF295];[.MTH295];[.MTJ295];[.MTL295];[.MT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TR295];[.MTU295];[.MTW295];[.MTY295];[.MUA295];[.MUC295];[.MUE295];[.MUG295];[.MUI295];[.MUK295];[.MUM295];[.MUO295])" office:value-type="string" office:string-value="" calcext:value-type="error">
            <text:p>#DIV/0!</text:p>
          </table:table-cell>
          <table:table-cell table:style-name="ce4202" table:formula="of:=SUM([.MTT295];[.MTV295];[.MTX295];[.MTZ295];[.MUB295];[.MUD295];[.MUF295];[.MUH295];[.MUJ295];[.MUL295];[.MUN295];[.MU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UT295];[.MUW295];[.MUY295];[.MVA295];[.MVC295];[.MVE295];[.MVG295];[.MVI295];[.MVK295];[.MVM295];[.MVO295];[.MVQ295])" office:value-type="string" office:string-value="" calcext:value-type="error">
            <text:p>#DIV/0!</text:p>
          </table:table-cell>
          <table:table-cell table:style-name="ce4202" table:formula="of:=SUM([.MUV295];[.MUX295];[.MUZ295];[.MVB295];[.MVD295];[.MVF295];[.MVH295];[.MVJ295];[.MVL295];[.MVN295];[.MVP295];[.MV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VV295];[.MVY295];[.MWA295];[.MWC295];[.MWE295];[.MWG295];[.MWI295];[.MWK295];[.MWM295];[.MWO295];[.MWQ295];[.MWS295])" office:value-type="string" office:string-value="" calcext:value-type="error">
            <text:p>#DIV/0!</text:p>
          </table:table-cell>
          <table:table-cell table:style-name="ce4202" table:formula="of:=SUM([.MVX295];[.MVZ295];[.MWB295];[.MWD295];[.MWF295];[.MWH295];[.MWJ295];[.MWL295];[.MWN295];[.MWP295];[.MWR295];[.MW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WX295];[.MXA295];[.MXC295];[.MXE295];[.MXG295];[.MXI295];[.MXK295];[.MXM295];[.MXO295];[.MXQ295];[.MXS295];[.MXU295])" office:value-type="string" office:string-value="" calcext:value-type="error">
            <text:p>#DIV/0!</text:p>
          </table:table-cell>
          <table:table-cell table:style-name="ce4202" table:formula="of:=SUM([.MWZ295];[.MXB295];[.MXD295];[.MXF295];[.MXH295];[.MXJ295];[.MXL295];[.MXN295];[.MXP295];[.MXR295];[.MXT295];[.MX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XZ295];[.MYC295];[.MYE295];[.MYG295];[.MYI295];[.MYK295];[.MYM295];[.MYO295];[.MYQ295];[.MYS295];[.MYU295];[.MYW295])" office:value-type="string" office:string-value="" calcext:value-type="error">
            <text:p>#DIV/0!</text:p>
          </table:table-cell>
          <table:table-cell table:style-name="ce4202" table:formula="of:=SUM([.MYB295];[.MYD295];[.MYF295];[.MYH295];[.MYJ295];[.MYL295];[.MYN295];[.MYP295];[.MYR295];[.MYT295];[.MYV295];[.MY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MZB295];[.MZE295];[.MZG295];[.MZI295];[.MZK295];[.MZM295];[.MZO295];[.MZQ295];[.MZS295];[.MZU295];[.MZW295];[.MZY295])" office:value-type="string" office:string-value="" calcext:value-type="error">
            <text:p>#DIV/0!</text:p>
          </table:table-cell>
          <table:table-cell table:style-name="ce4202" table:formula="of:=SUM([.MZD295];[.MZF295];[.MZH295];[.MZJ295];[.MZL295];[.MZN295];[.MZP295];[.MZR295];[.MZT295];[.MZV295];[.MZX295];[.MZ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AD295];[.NAG295];[.NAI295];[.NAK295];[.NAM295];[.NAO295];[.NAQ295];[.NAS295];[.NAU295];[.NAW295];[.NAY295];[.NBA295])" office:value-type="string" office:string-value="" calcext:value-type="error">
            <text:p>#DIV/0!</text:p>
          </table:table-cell>
          <table:table-cell table:style-name="ce4202" table:formula="of:=SUM([.NAF295];[.NAH295];[.NAJ295];[.NAL295];[.NAN295];[.NAP295];[.NAR295];[.NAT295];[.NAV295];[.NAX295];[.NAZ295];[.NB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BF295];[.NBI295];[.NBK295];[.NBM295];[.NBO295];[.NBQ295];[.NBS295];[.NBU295];[.NBW295];[.NBY295];[.NCA295];[.NCC295])" office:value-type="string" office:string-value="" calcext:value-type="error">
            <text:p>#DIV/0!</text:p>
          </table:table-cell>
          <table:table-cell table:style-name="ce4202" table:formula="of:=SUM([.NBH295];[.NBJ295];[.NBL295];[.NBN295];[.NBP295];[.NBR295];[.NBT295];[.NBV295];[.NBX295];[.NBZ295];[.NCB295];[.NC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CH295];[.NCK295];[.NCM295];[.NCO295];[.NCQ295];[.NCS295];[.NCU295];[.NCW295];[.NCY295];[.NDA295];[.NDC295];[.NDE295])" office:value-type="string" office:string-value="" calcext:value-type="error">
            <text:p>#DIV/0!</text:p>
          </table:table-cell>
          <table:table-cell table:style-name="ce4202" table:formula="of:=SUM([.NCJ295];[.NCL295];[.NCN295];[.NCP295];[.NCR295];[.NCT295];[.NCV295];[.NCX295];[.NCZ295];[.NDB295];[.NDD295];[.ND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DJ295];[.NDM295];[.NDO295];[.NDQ295];[.NDS295];[.NDU295];[.NDW295];[.NDY295];[.NEA295];[.NEC295];[.NEE295];[.NEG295])" office:value-type="string" office:string-value="" calcext:value-type="error">
            <text:p>#DIV/0!</text:p>
          </table:table-cell>
          <table:table-cell table:style-name="ce4202" table:formula="of:=SUM([.NDL295];[.NDN295];[.NDP295];[.NDR295];[.NDT295];[.NDV295];[.NDX295];[.NDZ295];[.NEB295];[.NED295];[.NEF295];[.NE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EL295];[.NEO295];[.NEQ295];[.NES295];[.NEU295];[.NEW295];[.NEY295];[.NFA295];[.NFC295];[.NFE295];[.NFG295];[.NFI295])" office:value-type="string" office:string-value="" calcext:value-type="error">
            <text:p>#DIV/0!</text:p>
          </table:table-cell>
          <table:table-cell table:style-name="ce4202" table:formula="of:=SUM([.NEN295];[.NEP295];[.NER295];[.NET295];[.NEV295];[.NEX295];[.NEZ295];[.NFB295];[.NFD295];[.NFF295];[.NFH295];[.NF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FN295];[.NFQ295];[.NFS295];[.NFU295];[.NFW295];[.NFY295];[.NGA295];[.NGC295];[.NGE295];[.NGG295];[.NGI295];[.NGK295])" office:value-type="string" office:string-value="" calcext:value-type="error">
            <text:p>#DIV/0!</text:p>
          </table:table-cell>
          <table:table-cell table:style-name="ce4202" table:formula="of:=SUM([.NFP295];[.NFR295];[.NFT295];[.NFV295];[.NFX295];[.NFZ295];[.NGB295];[.NGD295];[.NGF295];[.NGH295];[.NGJ295];[.NG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GP295];[.NGS295];[.NGU295];[.NGW295];[.NGY295];[.NHA295];[.NHC295];[.NHE295];[.NHG295];[.NHI295];[.NHK295];[.NHM295])" office:value-type="string" office:string-value="" calcext:value-type="error">
            <text:p>#DIV/0!</text:p>
          </table:table-cell>
          <table:table-cell table:style-name="ce4202" table:formula="of:=SUM([.NGR295];[.NGT295];[.NGV295];[.NGX295];[.NGZ295];[.NHB295];[.NHD295];[.NHF295];[.NHH295];[.NHJ295];[.NHL295];[.NH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HR295];[.NHU295];[.NHW295];[.NHY295];[.NIA295];[.NIC295];[.NIE295];[.NIG295];[.NII295];[.NIK295];[.NIM295];[.NIO295])" office:value-type="string" office:string-value="" calcext:value-type="error">
            <text:p>#DIV/0!</text:p>
          </table:table-cell>
          <table:table-cell table:style-name="ce4202" table:formula="of:=SUM([.NHT295];[.NHV295];[.NHX295];[.NHZ295];[.NIB295];[.NID295];[.NIF295];[.NIH295];[.NIJ295];[.NIL295];[.NIN295];[.NI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IT295];[.NIW295];[.NIY295];[.NJA295];[.NJC295];[.NJE295];[.NJG295];[.NJI295];[.NJK295];[.NJM295];[.NJO295];[.NJQ295])" office:value-type="string" office:string-value="" calcext:value-type="error">
            <text:p>#DIV/0!</text:p>
          </table:table-cell>
          <table:table-cell table:style-name="ce4202" table:formula="of:=SUM([.NIV295];[.NIX295];[.NIZ295];[.NJB295];[.NJD295];[.NJF295];[.NJH295];[.NJJ295];[.NJL295];[.NJN295];[.NJP295];[.NJ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JV295];[.NJY295];[.NKA295];[.NKC295];[.NKE295];[.NKG295];[.NKI295];[.NKK295];[.NKM295];[.NKO295];[.NKQ295];[.NKS295])" office:value-type="string" office:string-value="" calcext:value-type="error">
            <text:p>#DIV/0!</text:p>
          </table:table-cell>
          <table:table-cell table:style-name="ce4202" table:formula="of:=SUM([.NJX295];[.NJZ295];[.NKB295];[.NKD295];[.NKF295];[.NKH295];[.NKJ295];[.NKL295];[.NKN295];[.NKP295];[.NKR295];[.NK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KX295];[.NLA295];[.NLC295];[.NLE295];[.NLG295];[.NLI295];[.NLK295];[.NLM295];[.NLO295];[.NLQ295];[.NLS295];[.NLU295])" office:value-type="string" office:string-value="" calcext:value-type="error">
            <text:p>#DIV/0!</text:p>
          </table:table-cell>
          <table:table-cell table:style-name="ce4202" table:formula="of:=SUM([.NKZ295];[.NLB295];[.NLD295];[.NLF295];[.NLH295];[.NLJ295];[.NLL295];[.NLN295];[.NLP295];[.NLR295];[.NLT295];[.NL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LZ295];[.NMC295];[.NME295];[.NMG295];[.NMI295];[.NMK295];[.NMM295];[.NMO295];[.NMQ295];[.NMS295];[.NMU295];[.NMW295])" office:value-type="string" office:string-value="" calcext:value-type="error">
            <text:p>#DIV/0!</text:p>
          </table:table-cell>
          <table:table-cell table:style-name="ce4202" table:formula="of:=SUM([.NMB295];[.NMD295];[.NMF295];[.NMH295];[.NMJ295];[.NML295];[.NMN295];[.NMP295];[.NMR295];[.NMT295];[.NMV295];[.NM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NB295];[.NNE295];[.NNG295];[.NNI295];[.NNK295];[.NNM295];[.NNO295];[.NNQ295];[.NNS295];[.NNU295];[.NNW295];[.NNY295])" office:value-type="string" office:string-value="" calcext:value-type="error">
            <text:p>#DIV/0!</text:p>
          </table:table-cell>
          <table:table-cell table:style-name="ce4202" table:formula="of:=SUM([.NND295];[.NNF295];[.NNH295];[.NNJ295];[.NNL295];[.NNN295];[.NNP295];[.NNR295];[.NNT295];[.NNV295];[.NNX295];[.NN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OD295];[.NOG295];[.NOI295];[.NOK295];[.NOM295];[.NOO295];[.NOQ295];[.NOS295];[.NOU295];[.NOW295];[.NOY295];[.NPA295])" office:value-type="string" office:string-value="" calcext:value-type="error">
            <text:p>#DIV/0!</text:p>
          </table:table-cell>
          <table:table-cell table:style-name="ce4202" table:formula="of:=SUM([.NOF295];[.NOH295];[.NOJ295];[.NOL295];[.NON295];[.NOP295];[.NOR295];[.NOT295];[.NOV295];[.NOX295];[.NOZ295];[.NP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PF295];[.NPI295];[.NPK295];[.NPM295];[.NPO295];[.NPQ295];[.NPS295];[.NPU295];[.NPW295];[.NPY295];[.NQA295];[.NQC295])" office:value-type="string" office:string-value="" calcext:value-type="error">
            <text:p>#DIV/0!</text:p>
          </table:table-cell>
          <table:table-cell table:style-name="ce4202" table:formula="of:=SUM([.NPH295];[.NPJ295];[.NPL295];[.NPN295];[.NPP295];[.NPR295];[.NPT295];[.NPV295];[.NPX295];[.NPZ295];[.NQB295];[.NQ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QH295];[.NQK295];[.NQM295];[.NQO295];[.NQQ295];[.NQS295];[.NQU295];[.NQW295];[.NQY295];[.NRA295];[.NRC295];[.NRE295])" office:value-type="string" office:string-value="" calcext:value-type="error">
            <text:p>#DIV/0!</text:p>
          </table:table-cell>
          <table:table-cell table:style-name="ce4202" table:formula="of:=SUM([.NQJ295];[.NQL295];[.NQN295];[.NQP295];[.NQR295];[.NQT295];[.NQV295];[.NQX295];[.NQZ295];[.NRB295];[.NRD295];[.NR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RJ295];[.NRM295];[.NRO295];[.NRQ295];[.NRS295];[.NRU295];[.NRW295];[.NRY295];[.NSA295];[.NSC295];[.NSE295];[.NSG295])" office:value-type="string" office:string-value="" calcext:value-type="error">
            <text:p>#DIV/0!</text:p>
          </table:table-cell>
          <table:table-cell table:style-name="ce4202" table:formula="of:=SUM([.NRL295];[.NRN295];[.NRP295];[.NRR295];[.NRT295];[.NRV295];[.NRX295];[.NRZ295];[.NSB295];[.NSD295];[.NSF295];[.NS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SL295];[.NSO295];[.NSQ295];[.NSS295];[.NSU295];[.NSW295];[.NSY295];[.NTA295];[.NTC295];[.NTE295];[.NTG295];[.NTI295])" office:value-type="string" office:string-value="" calcext:value-type="error">
            <text:p>#DIV/0!</text:p>
          </table:table-cell>
          <table:table-cell table:style-name="ce4202" table:formula="of:=SUM([.NSN295];[.NSP295];[.NSR295];[.NST295];[.NSV295];[.NSX295];[.NSZ295];[.NTB295];[.NTD295];[.NTF295];[.NTH295];[.NT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TN295];[.NTQ295];[.NTS295];[.NTU295];[.NTW295];[.NTY295];[.NUA295];[.NUC295];[.NUE295];[.NUG295];[.NUI295];[.NUK295])" office:value-type="string" office:string-value="" calcext:value-type="error">
            <text:p>#DIV/0!</text:p>
          </table:table-cell>
          <table:table-cell table:style-name="ce4202" table:formula="of:=SUM([.NTP295];[.NTR295];[.NTT295];[.NTV295];[.NTX295];[.NTZ295];[.NUB295];[.NUD295];[.NUF295];[.NUH295];[.NUJ295];[.NU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UP295];[.NUS295];[.NUU295];[.NUW295];[.NUY295];[.NVA295];[.NVC295];[.NVE295];[.NVG295];[.NVI295];[.NVK295];[.NVM295])" office:value-type="string" office:string-value="" calcext:value-type="error">
            <text:p>#DIV/0!</text:p>
          </table:table-cell>
          <table:table-cell table:style-name="ce4202" table:formula="of:=SUM([.NUR295];[.NUT295];[.NUV295];[.NUX295];[.NUZ295];[.NVB295];[.NVD295];[.NVF295];[.NVH295];[.NVJ295];[.NVL295];[.NV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VR295];[.NVU295];[.NVW295];[.NVY295];[.NWA295];[.NWC295];[.NWE295];[.NWG295];[.NWI295];[.NWK295];[.NWM295];[.NWO295])" office:value-type="string" office:string-value="" calcext:value-type="error">
            <text:p>#DIV/0!</text:p>
          </table:table-cell>
          <table:table-cell table:style-name="ce4202" table:formula="of:=SUM([.NVT295];[.NVV295];[.NVX295];[.NVZ295];[.NWB295];[.NWD295];[.NWF295];[.NWH295];[.NWJ295];[.NWL295];[.NWN295];[.NW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WT295];[.NWW295];[.NWY295];[.NXA295];[.NXC295];[.NXE295];[.NXG295];[.NXI295];[.NXK295];[.NXM295];[.NXO295];[.NXQ295])" office:value-type="string" office:string-value="" calcext:value-type="error">
            <text:p>#DIV/0!</text:p>
          </table:table-cell>
          <table:table-cell table:style-name="ce4202" table:formula="of:=SUM([.NWV295];[.NWX295];[.NWZ295];[.NXB295];[.NXD295];[.NXF295];[.NXH295];[.NXJ295];[.NXL295];[.NXN295];[.NXP295];[.NX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XV295];[.NXY295];[.NYA295];[.NYC295];[.NYE295];[.NYG295];[.NYI295];[.NYK295];[.NYM295];[.NYO295];[.NYQ295];[.NYS295])" office:value-type="string" office:string-value="" calcext:value-type="error">
            <text:p>#DIV/0!</text:p>
          </table:table-cell>
          <table:table-cell table:style-name="ce4202" table:formula="of:=SUM([.NXX295];[.NXZ295];[.NYB295];[.NYD295];[.NYF295];[.NYH295];[.NYJ295];[.NYL295];[.NYN295];[.NYP295];[.NYR295];[.NY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YX295];[.NZA295];[.NZC295];[.NZE295];[.NZG295];[.NZI295];[.NZK295];[.NZM295];[.NZO295];[.NZQ295];[.NZS295];[.NZU295])" office:value-type="string" office:string-value="" calcext:value-type="error">
            <text:p>#DIV/0!</text:p>
          </table:table-cell>
          <table:table-cell table:style-name="ce4202" table:formula="of:=SUM([.NYZ295];[.NZB295];[.NZD295];[.NZF295];[.NZH295];[.NZJ295];[.NZL295];[.NZN295];[.NZP295];[.NZR295];[.NZT295];[.NZ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NZZ295];[.OAC295];[.OAE295];[.OAG295];[.OAI295];[.OAK295];[.OAM295];[.OAO295];[.OAQ295];[.OAS295];[.OAU295];[.OAW295])" office:value-type="string" office:string-value="" calcext:value-type="error">
            <text:p>#DIV/0!</text:p>
          </table:table-cell>
          <table:table-cell table:style-name="ce4202" table:formula="of:=SUM([.OAB295];[.OAD295];[.OAF295];[.OAH295];[.OAJ295];[.OAL295];[.OAN295];[.OAP295];[.OAR295];[.OAT295];[.OAV295];[.OA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BB295];[.OBE295];[.OBG295];[.OBI295];[.OBK295];[.OBM295];[.OBO295];[.OBQ295];[.OBS295];[.OBU295];[.OBW295];[.OBY295])" office:value-type="string" office:string-value="" calcext:value-type="error">
            <text:p>#DIV/0!</text:p>
          </table:table-cell>
          <table:table-cell table:style-name="ce4202" table:formula="of:=SUM([.OBD295];[.OBF295];[.OBH295];[.OBJ295];[.OBL295];[.OBN295];[.OBP295];[.OBR295];[.OBT295];[.OBV295];[.OBX295];[.OB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CD295];[.OCG295];[.OCI295];[.OCK295];[.OCM295];[.OCO295];[.OCQ295];[.OCS295];[.OCU295];[.OCW295];[.OCY295];[.ODA295])" office:value-type="string" office:string-value="" calcext:value-type="error">
            <text:p>#DIV/0!</text:p>
          </table:table-cell>
          <table:table-cell table:style-name="ce4202" table:formula="of:=SUM([.OCF295];[.OCH295];[.OCJ295];[.OCL295];[.OCN295];[.OCP295];[.OCR295];[.OCT295];[.OCV295];[.OCX295];[.OCZ295];[.OD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DF295];[.ODI295];[.ODK295];[.ODM295];[.ODO295];[.ODQ295];[.ODS295];[.ODU295];[.ODW295];[.ODY295];[.OEA295];[.OEC295])" office:value-type="string" office:string-value="" calcext:value-type="error">
            <text:p>#DIV/0!</text:p>
          </table:table-cell>
          <table:table-cell table:style-name="ce4202" table:formula="of:=SUM([.ODH295];[.ODJ295];[.ODL295];[.ODN295];[.ODP295];[.ODR295];[.ODT295];[.ODV295];[.ODX295];[.ODZ295];[.OEB295];[.OE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EH295];[.OEK295];[.OEM295];[.OEO295];[.OEQ295];[.OES295];[.OEU295];[.OEW295];[.OEY295];[.OFA295];[.OFC295];[.OFE295])" office:value-type="string" office:string-value="" calcext:value-type="error">
            <text:p>#DIV/0!</text:p>
          </table:table-cell>
          <table:table-cell table:style-name="ce4202" table:formula="of:=SUM([.OEJ295];[.OEL295];[.OEN295];[.OEP295];[.OER295];[.OET295];[.OEV295];[.OEX295];[.OEZ295];[.OFB295];[.OFD295];[.OF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FJ295];[.OFM295];[.OFO295];[.OFQ295];[.OFS295];[.OFU295];[.OFW295];[.OFY295];[.OGA295];[.OGC295];[.OGE295];[.OGG295])" office:value-type="string" office:string-value="" calcext:value-type="error">
            <text:p>#DIV/0!</text:p>
          </table:table-cell>
          <table:table-cell table:style-name="ce4202" table:formula="of:=SUM([.OFL295];[.OFN295];[.OFP295];[.OFR295];[.OFT295];[.OFV295];[.OFX295];[.OFZ295];[.OGB295];[.OGD295];[.OGF295];[.OG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GL295];[.OGO295];[.OGQ295];[.OGS295];[.OGU295];[.OGW295];[.OGY295];[.OHA295];[.OHC295];[.OHE295];[.OHG295];[.OHI295])" office:value-type="string" office:string-value="" calcext:value-type="error">
            <text:p>#DIV/0!</text:p>
          </table:table-cell>
          <table:table-cell table:style-name="ce4202" table:formula="of:=SUM([.OGN295];[.OGP295];[.OGR295];[.OGT295];[.OGV295];[.OGX295];[.OGZ295];[.OHB295];[.OHD295];[.OHF295];[.OHH295];[.OH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HN295];[.OHQ295];[.OHS295];[.OHU295];[.OHW295];[.OHY295];[.OIA295];[.OIC295];[.OIE295];[.OIG295];[.OII295];[.OIK295])" office:value-type="string" office:string-value="" calcext:value-type="error">
            <text:p>#DIV/0!</text:p>
          </table:table-cell>
          <table:table-cell table:style-name="ce4202" table:formula="of:=SUM([.OHP295];[.OHR295];[.OHT295];[.OHV295];[.OHX295];[.OHZ295];[.OIB295];[.OID295];[.OIF295];[.OIH295];[.OIJ295];[.OI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IP295];[.OIS295];[.OIU295];[.OIW295];[.OIY295];[.OJA295];[.OJC295];[.OJE295];[.OJG295];[.OJI295];[.OJK295];[.OJM295])" office:value-type="string" office:string-value="" calcext:value-type="error">
            <text:p>#DIV/0!</text:p>
          </table:table-cell>
          <table:table-cell table:style-name="ce4202" table:formula="of:=SUM([.OIR295];[.OIT295];[.OIV295];[.OIX295];[.OIZ295];[.OJB295];[.OJD295];[.OJF295];[.OJH295];[.OJJ295];[.OJL295];[.OJ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JR295];[.OJU295];[.OJW295];[.OJY295];[.OKA295];[.OKC295];[.OKE295];[.OKG295];[.OKI295];[.OKK295];[.OKM295];[.OKO295])" office:value-type="string" office:string-value="" calcext:value-type="error">
            <text:p>#DIV/0!</text:p>
          </table:table-cell>
          <table:table-cell table:style-name="ce4202" table:formula="of:=SUM([.OJT295];[.OJV295];[.OJX295];[.OJZ295];[.OKB295];[.OKD295];[.OKF295];[.OKH295];[.OKJ295];[.OKL295];[.OKN295];[.OK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KT295];[.OKW295];[.OKY295];[.OLA295];[.OLC295];[.OLE295];[.OLG295];[.OLI295];[.OLK295];[.OLM295];[.OLO295];[.OLQ295])" office:value-type="string" office:string-value="" calcext:value-type="error">
            <text:p>#DIV/0!</text:p>
          </table:table-cell>
          <table:table-cell table:style-name="ce4202" table:formula="of:=SUM([.OKV295];[.OKX295];[.OKZ295];[.OLB295];[.OLD295];[.OLF295];[.OLH295];[.OLJ295];[.OLL295];[.OLN295];[.OLP295];[.OL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LV295];[.OLY295];[.OMA295];[.OMC295];[.OME295];[.OMG295];[.OMI295];[.OMK295];[.OMM295];[.OMO295];[.OMQ295];[.OMS295])" office:value-type="string" office:string-value="" calcext:value-type="error">
            <text:p>#DIV/0!</text:p>
          </table:table-cell>
          <table:table-cell table:style-name="ce4202" table:formula="of:=SUM([.OLX295];[.OLZ295];[.OMB295];[.OMD295];[.OMF295];[.OMH295];[.OMJ295];[.OML295];[.OMN295];[.OMP295];[.OMR295];[.OM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MX295];[.ONA295];[.ONC295];[.ONE295];[.ONG295];[.ONI295];[.ONK295];[.ONM295];[.ONO295];[.ONQ295];[.ONS295];[.ONU295])" office:value-type="string" office:string-value="" calcext:value-type="error">
            <text:p>#DIV/0!</text:p>
          </table:table-cell>
          <table:table-cell table:style-name="ce4202" table:formula="of:=SUM([.OMZ295];[.ONB295];[.OND295];[.ONF295];[.ONH295];[.ONJ295];[.ONL295];[.ONN295];[.ONP295];[.ONR295];[.ONT295];[.ON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NZ295];[.OOC295];[.OOE295];[.OOG295];[.OOI295];[.OOK295];[.OOM295];[.OOO295];[.OOQ295];[.OOS295];[.OOU295];[.OOW295])" office:value-type="string" office:string-value="" calcext:value-type="error">
            <text:p>#DIV/0!</text:p>
          </table:table-cell>
          <table:table-cell table:style-name="ce4202" table:formula="of:=SUM([.OOB295];[.OOD295];[.OOF295];[.OOH295];[.OOJ295];[.OOL295];[.OON295];[.OOP295];[.OOR295];[.OOT295];[.OOV295];[.OO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PB295];[.OPE295];[.OPG295];[.OPI295];[.OPK295];[.OPM295];[.OPO295];[.OPQ295];[.OPS295];[.OPU295];[.OPW295];[.OPY295])" office:value-type="string" office:string-value="" calcext:value-type="error">
            <text:p>#DIV/0!</text:p>
          </table:table-cell>
          <table:table-cell table:style-name="ce4202" table:formula="of:=SUM([.OPD295];[.OPF295];[.OPH295];[.OPJ295];[.OPL295];[.OPN295];[.OPP295];[.OPR295];[.OPT295];[.OPV295];[.OPX295];[.OP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QD295];[.OQG295];[.OQI295];[.OQK295];[.OQM295];[.OQO295];[.OQQ295];[.OQS295];[.OQU295];[.OQW295];[.OQY295];[.ORA295])" office:value-type="string" office:string-value="" calcext:value-type="error">
            <text:p>#DIV/0!</text:p>
          </table:table-cell>
          <table:table-cell table:style-name="ce4202" table:formula="of:=SUM([.OQF295];[.OQH295];[.OQJ295];[.OQL295];[.OQN295];[.OQP295];[.OQR295];[.OQT295];[.OQV295];[.OQX295];[.OQZ295];[.OR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RF295];[.ORI295];[.ORK295];[.ORM295];[.ORO295];[.ORQ295];[.ORS295];[.ORU295];[.ORW295];[.ORY295];[.OSA295];[.OSC295])" office:value-type="string" office:string-value="" calcext:value-type="error">
            <text:p>#DIV/0!</text:p>
          </table:table-cell>
          <table:table-cell table:style-name="ce4202" table:formula="of:=SUM([.ORH295];[.ORJ295];[.ORL295];[.ORN295];[.ORP295];[.ORR295];[.ORT295];[.ORV295];[.ORX295];[.ORZ295];[.OSB295];[.OS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SH295];[.OSK295];[.OSM295];[.OSO295];[.OSQ295];[.OSS295];[.OSU295];[.OSW295];[.OSY295];[.OTA295];[.OTC295];[.OTE295])" office:value-type="string" office:string-value="" calcext:value-type="error">
            <text:p>#DIV/0!</text:p>
          </table:table-cell>
          <table:table-cell table:style-name="ce4202" table:formula="of:=SUM([.OSJ295];[.OSL295];[.OSN295];[.OSP295];[.OSR295];[.OST295];[.OSV295];[.OSX295];[.OSZ295];[.OTB295];[.OTD295];[.OT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TJ295];[.OTM295];[.OTO295];[.OTQ295];[.OTS295];[.OTU295];[.OTW295];[.OTY295];[.OUA295];[.OUC295];[.OUE295];[.OUG295])" office:value-type="string" office:string-value="" calcext:value-type="error">
            <text:p>#DIV/0!</text:p>
          </table:table-cell>
          <table:table-cell table:style-name="ce4202" table:formula="of:=SUM([.OTL295];[.OTN295];[.OTP295];[.OTR295];[.OTT295];[.OTV295];[.OTX295];[.OTZ295];[.OUB295];[.OUD295];[.OUF295];[.OU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UL295];[.OUO295];[.OUQ295];[.OUS295];[.OUU295];[.OUW295];[.OUY295];[.OVA295];[.OVC295];[.OVE295];[.OVG295];[.OVI295])" office:value-type="string" office:string-value="" calcext:value-type="error">
            <text:p>#DIV/0!</text:p>
          </table:table-cell>
          <table:table-cell table:style-name="ce4202" table:formula="of:=SUM([.OUN295];[.OUP295];[.OUR295];[.OUT295];[.OUV295];[.OUX295];[.OUZ295];[.OVB295];[.OVD295];[.OVF295];[.OVH295];[.OV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VN295];[.OVQ295];[.OVS295];[.OVU295];[.OVW295];[.OVY295];[.OWA295];[.OWC295];[.OWE295];[.OWG295];[.OWI295];[.OWK295])" office:value-type="string" office:string-value="" calcext:value-type="error">
            <text:p>#DIV/0!</text:p>
          </table:table-cell>
          <table:table-cell table:style-name="ce4202" table:formula="of:=SUM([.OVP295];[.OVR295];[.OVT295];[.OVV295];[.OVX295];[.OVZ295];[.OWB295];[.OWD295];[.OWF295];[.OWH295];[.OWJ295];[.OW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WP295];[.OWS295];[.OWU295];[.OWW295];[.OWY295];[.OXA295];[.OXC295];[.OXE295];[.OXG295];[.OXI295];[.OXK295];[.OXM295])" office:value-type="string" office:string-value="" calcext:value-type="error">
            <text:p>#DIV/0!</text:p>
          </table:table-cell>
          <table:table-cell table:style-name="ce4202" table:formula="of:=SUM([.OWR295];[.OWT295];[.OWV295];[.OWX295];[.OWZ295];[.OXB295];[.OXD295];[.OXF295];[.OXH295];[.OXJ295];[.OXL295];[.OX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XR295];[.OXU295];[.OXW295];[.OXY295];[.OYA295];[.OYC295];[.OYE295];[.OYG295];[.OYI295];[.OYK295];[.OYM295];[.OYO295])" office:value-type="string" office:string-value="" calcext:value-type="error">
            <text:p>#DIV/0!</text:p>
          </table:table-cell>
          <table:table-cell table:style-name="ce4202" table:formula="of:=SUM([.OXT295];[.OXV295];[.OXX295];[.OXZ295];[.OYB295];[.OYD295];[.OYF295];[.OYH295];[.OYJ295];[.OYL295];[.OYN295];[.OY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YT295];[.OYW295];[.OYY295];[.OZA295];[.OZC295];[.OZE295];[.OZG295];[.OZI295];[.OZK295];[.OZM295];[.OZO295];[.OZQ295])" office:value-type="string" office:string-value="" calcext:value-type="error">
            <text:p>#DIV/0!</text:p>
          </table:table-cell>
          <table:table-cell table:style-name="ce4202" table:formula="of:=SUM([.OYV295];[.OYX295];[.OYZ295];[.OZB295];[.OZD295];[.OZF295];[.OZH295];[.OZJ295];[.OZL295];[.OZN295];[.OZP295];[.OZ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OZV295];[.OZY295];[.PAA295];[.PAC295];[.PAE295];[.PAG295];[.PAI295];[.PAK295];[.PAM295];[.PAO295];[.PAQ295];[.PAS295])" office:value-type="string" office:string-value="" calcext:value-type="error">
            <text:p>#DIV/0!</text:p>
          </table:table-cell>
          <table:table-cell table:style-name="ce4202" table:formula="of:=SUM([.OZX295];[.OZZ295];[.PAB295];[.PAD295];[.PAF295];[.PAH295];[.PAJ295];[.PAL295];[.PAN295];[.PAP295];[.PAR295];[.PA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AX295];[.PBA295];[.PBC295];[.PBE295];[.PBG295];[.PBI295];[.PBK295];[.PBM295];[.PBO295];[.PBQ295];[.PBS295];[.PBU295])" office:value-type="string" office:string-value="" calcext:value-type="error">
            <text:p>#DIV/0!</text:p>
          </table:table-cell>
          <table:table-cell table:style-name="ce4202" table:formula="of:=SUM([.PAZ295];[.PBB295];[.PBD295];[.PBF295];[.PBH295];[.PBJ295];[.PBL295];[.PBN295];[.PBP295];[.PBR295];[.PBT295];[.PB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BZ295];[.PCC295];[.PCE295];[.PCG295];[.PCI295];[.PCK295];[.PCM295];[.PCO295];[.PCQ295];[.PCS295];[.PCU295];[.PCW295])" office:value-type="string" office:string-value="" calcext:value-type="error">
            <text:p>#DIV/0!</text:p>
          </table:table-cell>
          <table:table-cell table:style-name="ce4202" table:formula="of:=SUM([.PCB295];[.PCD295];[.PCF295];[.PCH295];[.PCJ295];[.PCL295];[.PCN295];[.PCP295];[.PCR295];[.PCT295];[.PCV295];[.PC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DB295];[.PDE295];[.PDG295];[.PDI295];[.PDK295];[.PDM295];[.PDO295];[.PDQ295];[.PDS295];[.PDU295];[.PDW295];[.PDY295])" office:value-type="string" office:string-value="" calcext:value-type="error">
            <text:p>#DIV/0!</text:p>
          </table:table-cell>
          <table:table-cell table:style-name="ce4202" table:formula="of:=SUM([.PDD295];[.PDF295];[.PDH295];[.PDJ295];[.PDL295];[.PDN295];[.PDP295];[.PDR295];[.PDT295];[.PDV295];[.PDX295];[.PD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ED295];[.PEG295];[.PEI295];[.PEK295];[.PEM295];[.PEO295];[.PEQ295];[.PES295];[.PEU295];[.PEW295];[.PEY295];[.PFA295])" office:value-type="string" office:string-value="" calcext:value-type="error">
            <text:p>#DIV/0!</text:p>
          </table:table-cell>
          <table:table-cell table:style-name="ce4202" table:formula="of:=SUM([.PEF295];[.PEH295];[.PEJ295];[.PEL295];[.PEN295];[.PEP295];[.PER295];[.PET295];[.PEV295];[.PEX295];[.PEZ295];[.PF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FF295];[.PFI295];[.PFK295];[.PFM295];[.PFO295];[.PFQ295];[.PFS295];[.PFU295];[.PFW295];[.PFY295];[.PGA295];[.PGC295])" office:value-type="string" office:string-value="" calcext:value-type="error">
            <text:p>#DIV/0!</text:p>
          </table:table-cell>
          <table:table-cell table:style-name="ce4202" table:formula="of:=SUM([.PFH295];[.PFJ295];[.PFL295];[.PFN295];[.PFP295];[.PFR295];[.PFT295];[.PFV295];[.PFX295];[.PFZ295];[.PGB295];[.PG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GH295];[.PGK295];[.PGM295];[.PGO295];[.PGQ295];[.PGS295];[.PGU295];[.PGW295];[.PGY295];[.PHA295];[.PHC295];[.PHE295])" office:value-type="string" office:string-value="" calcext:value-type="error">
            <text:p>#DIV/0!</text:p>
          </table:table-cell>
          <table:table-cell table:style-name="ce4202" table:formula="of:=SUM([.PGJ295];[.PGL295];[.PGN295];[.PGP295];[.PGR295];[.PGT295];[.PGV295];[.PGX295];[.PGZ295];[.PHB295];[.PHD295];[.PH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HJ295];[.PHM295];[.PHO295];[.PHQ295];[.PHS295];[.PHU295];[.PHW295];[.PHY295];[.PIA295];[.PIC295];[.PIE295];[.PIG295])" office:value-type="string" office:string-value="" calcext:value-type="error">
            <text:p>#DIV/0!</text:p>
          </table:table-cell>
          <table:table-cell table:style-name="ce4202" table:formula="of:=SUM([.PHL295];[.PHN295];[.PHP295];[.PHR295];[.PHT295];[.PHV295];[.PHX295];[.PHZ295];[.PIB295];[.PID295];[.PIF295];[.PI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IL295];[.PIO295];[.PIQ295];[.PIS295];[.PIU295];[.PIW295];[.PIY295];[.PJA295];[.PJC295];[.PJE295];[.PJG295];[.PJI295])" office:value-type="string" office:string-value="" calcext:value-type="error">
            <text:p>#DIV/0!</text:p>
          </table:table-cell>
          <table:table-cell table:style-name="ce4202" table:formula="of:=SUM([.PIN295];[.PIP295];[.PIR295];[.PIT295];[.PIV295];[.PIX295];[.PIZ295];[.PJB295];[.PJD295];[.PJF295];[.PJH295];[.PJ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JN295];[.PJQ295];[.PJS295];[.PJU295];[.PJW295];[.PJY295];[.PKA295];[.PKC295];[.PKE295];[.PKG295];[.PKI295];[.PKK295])" office:value-type="string" office:string-value="" calcext:value-type="error">
            <text:p>#DIV/0!</text:p>
          </table:table-cell>
          <table:table-cell table:style-name="ce4202" table:formula="of:=SUM([.PJP295];[.PJR295];[.PJT295];[.PJV295];[.PJX295];[.PJZ295];[.PKB295];[.PKD295];[.PKF295];[.PKH295];[.PKJ295];[.PK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KP295];[.PKS295];[.PKU295];[.PKW295];[.PKY295];[.PLA295];[.PLC295];[.PLE295];[.PLG295];[.PLI295];[.PLK295];[.PLM295])" office:value-type="string" office:string-value="" calcext:value-type="error">
            <text:p>#DIV/0!</text:p>
          </table:table-cell>
          <table:table-cell table:style-name="ce4202" table:formula="of:=SUM([.PKR295];[.PKT295];[.PKV295];[.PKX295];[.PKZ295];[.PLB295];[.PLD295];[.PLF295];[.PLH295];[.PLJ295];[.PLL295];[.PL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LR295];[.PLU295];[.PLW295];[.PLY295];[.PMA295];[.PMC295];[.PME295];[.PMG295];[.PMI295];[.PMK295];[.PMM295];[.PMO295])" office:value-type="string" office:string-value="" calcext:value-type="error">
            <text:p>#DIV/0!</text:p>
          </table:table-cell>
          <table:table-cell table:style-name="ce4202" table:formula="of:=SUM([.PLT295];[.PLV295];[.PLX295];[.PLZ295];[.PMB295];[.PMD295];[.PMF295];[.PMH295];[.PMJ295];[.PML295];[.PMN295];[.PM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MT295];[.PMW295];[.PMY295];[.PNA295];[.PNC295];[.PNE295];[.PNG295];[.PNI295];[.PNK295];[.PNM295];[.PNO295];[.PNQ295])" office:value-type="string" office:string-value="" calcext:value-type="error">
            <text:p>#DIV/0!</text:p>
          </table:table-cell>
          <table:table-cell table:style-name="ce4202" table:formula="of:=SUM([.PMV295];[.PMX295];[.PMZ295];[.PNB295];[.PND295];[.PNF295];[.PNH295];[.PNJ295];[.PNL295];[.PNN295];[.PNP295];[.PN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NV295];[.PNY295];[.POA295];[.POC295];[.POE295];[.POG295];[.POI295];[.POK295];[.POM295];[.POO295];[.POQ295];[.POS295])" office:value-type="string" office:string-value="" calcext:value-type="error">
            <text:p>#DIV/0!</text:p>
          </table:table-cell>
          <table:table-cell table:style-name="ce4202" table:formula="of:=SUM([.PNX295];[.PNZ295];[.POB295];[.POD295];[.POF295];[.POH295];[.POJ295];[.POL295];[.PON295];[.POP295];[.POR295];[.PO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OX295];[.PPA295];[.PPC295];[.PPE295];[.PPG295];[.PPI295];[.PPK295];[.PPM295];[.PPO295];[.PPQ295];[.PPS295];[.PPU295])" office:value-type="string" office:string-value="" calcext:value-type="error">
            <text:p>#DIV/0!</text:p>
          </table:table-cell>
          <table:table-cell table:style-name="ce4202" table:formula="of:=SUM([.POZ295];[.PPB295];[.PPD295];[.PPF295];[.PPH295];[.PPJ295];[.PPL295];[.PPN295];[.PPP295];[.PPR295];[.PPT295];[.PP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PZ295];[.PQC295];[.PQE295];[.PQG295];[.PQI295];[.PQK295];[.PQM295];[.PQO295];[.PQQ295];[.PQS295];[.PQU295];[.PQW295])" office:value-type="string" office:string-value="" calcext:value-type="error">
            <text:p>#DIV/0!</text:p>
          </table:table-cell>
          <table:table-cell table:style-name="ce4202" table:formula="of:=SUM([.PQB295];[.PQD295];[.PQF295];[.PQH295];[.PQJ295];[.PQL295];[.PQN295];[.PQP295];[.PQR295];[.PQT295];[.PQV295];[.PQ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RB295];[.PRE295];[.PRG295];[.PRI295];[.PRK295];[.PRM295];[.PRO295];[.PRQ295];[.PRS295];[.PRU295];[.PRW295];[.PRY295])" office:value-type="string" office:string-value="" calcext:value-type="error">
            <text:p>#DIV/0!</text:p>
          </table:table-cell>
          <table:table-cell table:style-name="ce4202" table:formula="of:=SUM([.PRD295];[.PRF295];[.PRH295];[.PRJ295];[.PRL295];[.PRN295];[.PRP295];[.PRR295];[.PRT295];[.PRV295];[.PRX295];[.PR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SD295];[.PSG295];[.PSI295];[.PSK295];[.PSM295];[.PSO295];[.PSQ295];[.PSS295];[.PSU295];[.PSW295];[.PSY295];[.PTA295])" office:value-type="string" office:string-value="" calcext:value-type="error">
            <text:p>#DIV/0!</text:p>
          </table:table-cell>
          <table:table-cell table:style-name="ce4202" table:formula="of:=SUM([.PSF295];[.PSH295];[.PSJ295];[.PSL295];[.PSN295];[.PSP295];[.PSR295];[.PST295];[.PSV295];[.PSX295];[.PSZ295];[.PT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TF295];[.PTI295];[.PTK295];[.PTM295];[.PTO295];[.PTQ295];[.PTS295];[.PTU295];[.PTW295];[.PTY295];[.PUA295];[.PUC295])" office:value-type="string" office:string-value="" calcext:value-type="error">
            <text:p>#DIV/0!</text:p>
          </table:table-cell>
          <table:table-cell table:style-name="ce4202" table:formula="of:=SUM([.PTH295];[.PTJ295];[.PTL295];[.PTN295];[.PTP295];[.PTR295];[.PTT295];[.PTV295];[.PTX295];[.PTZ295];[.PUB295];[.PU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UH295];[.PUK295];[.PUM295];[.PUO295];[.PUQ295];[.PUS295];[.PUU295];[.PUW295];[.PUY295];[.PVA295];[.PVC295];[.PVE295])" office:value-type="string" office:string-value="" calcext:value-type="error">
            <text:p>#DIV/0!</text:p>
          </table:table-cell>
          <table:table-cell table:style-name="ce4202" table:formula="of:=SUM([.PUJ295];[.PUL295];[.PUN295];[.PUP295];[.PUR295];[.PUT295];[.PUV295];[.PUX295];[.PUZ295];[.PVB295];[.PVD295];[.PV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VJ295];[.PVM295];[.PVO295];[.PVQ295];[.PVS295];[.PVU295];[.PVW295];[.PVY295];[.PWA295];[.PWC295];[.PWE295];[.PWG295])" office:value-type="string" office:string-value="" calcext:value-type="error">
            <text:p>#DIV/0!</text:p>
          </table:table-cell>
          <table:table-cell table:style-name="ce4202" table:formula="of:=SUM([.PVL295];[.PVN295];[.PVP295];[.PVR295];[.PVT295];[.PVV295];[.PVX295];[.PVZ295];[.PWB295];[.PWD295];[.PWF295];[.PW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WL295];[.PWO295];[.PWQ295];[.PWS295];[.PWU295];[.PWW295];[.PWY295];[.PXA295];[.PXC295];[.PXE295];[.PXG295];[.PXI295])" office:value-type="string" office:string-value="" calcext:value-type="error">
            <text:p>#DIV/0!</text:p>
          </table:table-cell>
          <table:table-cell table:style-name="ce4202" table:formula="of:=SUM([.PWN295];[.PWP295];[.PWR295];[.PWT295];[.PWV295];[.PWX295];[.PWZ295];[.PXB295];[.PXD295];[.PXF295];[.PXH295];[.PX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XN295];[.PXQ295];[.PXS295];[.PXU295];[.PXW295];[.PXY295];[.PYA295];[.PYC295];[.PYE295];[.PYG295];[.PYI295];[.PYK295])" office:value-type="string" office:string-value="" calcext:value-type="error">
            <text:p>#DIV/0!</text:p>
          </table:table-cell>
          <table:table-cell table:style-name="ce4202" table:formula="of:=SUM([.PXP295];[.PXR295];[.PXT295];[.PXV295];[.PXX295];[.PXZ295];[.PYB295];[.PYD295];[.PYF295];[.PYH295];[.PYJ295];[.PY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YP295];[.PYS295];[.PYU295];[.PYW295];[.PYY295];[.PZA295];[.PZC295];[.PZE295];[.PZG295];[.PZI295];[.PZK295];[.PZM295])" office:value-type="string" office:string-value="" calcext:value-type="error">
            <text:p>#DIV/0!</text:p>
          </table:table-cell>
          <table:table-cell table:style-name="ce4202" table:formula="of:=SUM([.PYR295];[.PYT295];[.PYV295];[.PYX295];[.PYZ295];[.PZB295];[.PZD295];[.PZF295];[.PZH295];[.PZJ295];[.PZL295];[.PZ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PZR295];[.PZU295];[.PZW295];[.PZY295];[.QAA295];[.QAC295];[.QAE295];[.QAG295];[.QAI295];[.QAK295];[.QAM295];[.QAO295])" office:value-type="string" office:string-value="" calcext:value-type="error">
            <text:p>#DIV/0!</text:p>
          </table:table-cell>
          <table:table-cell table:style-name="ce4202" table:formula="of:=SUM([.PZT295];[.PZV295];[.PZX295];[.PZZ295];[.QAB295];[.QAD295];[.QAF295];[.QAH295];[.QAJ295];[.QAL295];[.QAN295];[.QA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AT295];[.QAW295];[.QAY295];[.QBA295];[.QBC295];[.QBE295];[.QBG295];[.QBI295];[.QBK295];[.QBM295];[.QBO295];[.QBQ295])" office:value-type="string" office:string-value="" calcext:value-type="error">
            <text:p>#DIV/0!</text:p>
          </table:table-cell>
          <table:table-cell table:style-name="ce4202" table:formula="of:=SUM([.QAV295];[.QAX295];[.QAZ295];[.QBB295];[.QBD295];[.QBF295];[.QBH295];[.QBJ295];[.QBL295];[.QBN295];[.QBP295];[.QB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BV295];[.QBY295];[.QCA295];[.QCC295];[.QCE295];[.QCG295];[.QCI295];[.QCK295];[.QCM295];[.QCO295];[.QCQ295];[.QCS295])" office:value-type="string" office:string-value="" calcext:value-type="error">
            <text:p>#DIV/0!</text:p>
          </table:table-cell>
          <table:table-cell table:style-name="ce4202" table:formula="of:=SUM([.QBX295];[.QBZ295];[.QCB295];[.QCD295];[.QCF295];[.QCH295];[.QCJ295];[.QCL295];[.QCN295];[.QCP295];[.QCR295];[.QC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CX295];[.QDA295];[.QDC295];[.QDE295];[.QDG295];[.QDI295];[.QDK295];[.QDM295];[.QDO295];[.QDQ295];[.QDS295];[.QDU295])" office:value-type="string" office:string-value="" calcext:value-type="error">
            <text:p>#DIV/0!</text:p>
          </table:table-cell>
          <table:table-cell table:style-name="ce4202" table:formula="of:=SUM([.QCZ295];[.QDB295];[.QDD295];[.QDF295];[.QDH295];[.QDJ295];[.QDL295];[.QDN295];[.QDP295];[.QDR295];[.QDT295];[.QD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DZ295];[.QEC295];[.QEE295];[.QEG295];[.QEI295];[.QEK295];[.QEM295];[.QEO295];[.QEQ295];[.QES295];[.QEU295];[.QEW295])" office:value-type="string" office:string-value="" calcext:value-type="error">
            <text:p>#DIV/0!</text:p>
          </table:table-cell>
          <table:table-cell table:style-name="ce4202" table:formula="of:=SUM([.QEB295];[.QED295];[.QEF295];[.QEH295];[.QEJ295];[.QEL295];[.QEN295];[.QEP295];[.QER295];[.QET295];[.QEV295];[.QE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FB295];[.QFE295];[.QFG295];[.QFI295];[.QFK295];[.QFM295];[.QFO295];[.QFQ295];[.QFS295];[.QFU295];[.QFW295];[.QFY295])" office:value-type="string" office:string-value="" calcext:value-type="error">
            <text:p>#DIV/0!</text:p>
          </table:table-cell>
          <table:table-cell table:style-name="ce4202" table:formula="of:=SUM([.QFD295];[.QFF295];[.QFH295];[.QFJ295];[.QFL295];[.QFN295];[.QFP295];[.QFR295];[.QFT295];[.QFV295];[.QFX295];[.QF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GD295];[.QGG295];[.QGI295];[.QGK295];[.QGM295];[.QGO295];[.QGQ295];[.QGS295];[.QGU295];[.QGW295];[.QGY295];[.QHA295])" office:value-type="string" office:string-value="" calcext:value-type="error">
            <text:p>#DIV/0!</text:p>
          </table:table-cell>
          <table:table-cell table:style-name="ce4202" table:formula="of:=SUM([.QGF295];[.QGH295];[.QGJ295];[.QGL295];[.QGN295];[.QGP295];[.QGR295];[.QGT295];[.QGV295];[.QGX295];[.QGZ295];[.QH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HF295];[.QHI295];[.QHK295];[.QHM295];[.QHO295];[.QHQ295];[.QHS295];[.QHU295];[.QHW295];[.QHY295];[.QIA295];[.QIC295])" office:value-type="string" office:string-value="" calcext:value-type="error">
            <text:p>#DIV/0!</text:p>
          </table:table-cell>
          <table:table-cell table:style-name="ce4202" table:formula="of:=SUM([.QHH295];[.QHJ295];[.QHL295];[.QHN295];[.QHP295];[.QHR295];[.QHT295];[.QHV295];[.QHX295];[.QHZ295];[.QIB295];[.QI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IH295];[.QIK295];[.QIM295];[.QIO295];[.QIQ295];[.QIS295];[.QIU295];[.QIW295];[.QIY295];[.QJA295];[.QJC295];[.QJE295])" office:value-type="string" office:string-value="" calcext:value-type="error">
            <text:p>#DIV/0!</text:p>
          </table:table-cell>
          <table:table-cell table:style-name="ce4202" table:formula="of:=SUM([.QIJ295];[.QIL295];[.QIN295];[.QIP295];[.QIR295];[.QIT295];[.QIV295];[.QIX295];[.QIZ295];[.QJB295];[.QJD295];[.QJ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JJ295];[.QJM295];[.QJO295];[.QJQ295];[.QJS295];[.QJU295];[.QJW295];[.QJY295];[.QKA295];[.QKC295];[.QKE295];[.QKG295])" office:value-type="string" office:string-value="" calcext:value-type="error">
            <text:p>#DIV/0!</text:p>
          </table:table-cell>
          <table:table-cell table:style-name="ce4202" table:formula="of:=SUM([.QJL295];[.QJN295];[.QJP295];[.QJR295];[.QJT295];[.QJV295];[.QJX295];[.QJZ295];[.QKB295];[.QKD295];[.QKF295];[.QK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KL295];[.QKO295];[.QKQ295];[.QKS295];[.QKU295];[.QKW295];[.QKY295];[.QLA295];[.QLC295];[.QLE295];[.QLG295];[.QLI295])" office:value-type="string" office:string-value="" calcext:value-type="error">
            <text:p>#DIV/0!</text:p>
          </table:table-cell>
          <table:table-cell table:style-name="ce4202" table:formula="of:=SUM([.QKN295];[.QKP295];[.QKR295];[.QKT295];[.QKV295];[.QKX295];[.QKZ295];[.QLB295];[.QLD295];[.QLF295];[.QLH295];[.QL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LN295];[.QLQ295];[.QLS295];[.QLU295];[.QLW295];[.QLY295];[.QMA295];[.QMC295];[.QME295];[.QMG295];[.QMI295];[.QMK295])" office:value-type="string" office:string-value="" calcext:value-type="error">
            <text:p>#DIV/0!</text:p>
          </table:table-cell>
          <table:table-cell table:style-name="ce4202" table:formula="of:=SUM([.QLP295];[.QLR295];[.QLT295];[.QLV295];[.QLX295];[.QLZ295];[.QMB295];[.QMD295];[.QMF295];[.QMH295];[.QMJ295];[.QM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MP295];[.QMS295];[.QMU295];[.QMW295];[.QMY295];[.QNA295];[.QNC295];[.QNE295];[.QNG295];[.QNI295];[.QNK295];[.QNM295])" office:value-type="string" office:string-value="" calcext:value-type="error">
            <text:p>#DIV/0!</text:p>
          </table:table-cell>
          <table:table-cell table:style-name="ce4202" table:formula="of:=SUM([.QMR295];[.QMT295];[.QMV295];[.QMX295];[.QMZ295];[.QNB295];[.QND295];[.QNF295];[.QNH295];[.QNJ295];[.QNL295];[.QN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NR295];[.QNU295];[.QNW295];[.QNY295];[.QOA295];[.QOC295];[.QOE295];[.QOG295];[.QOI295];[.QOK295];[.QOM295];[.QOO295])" office:value-type="string" office:string-value="" calcext:value-type="error">
            <text:p>#DIV/0!</text:p>
          </table:table-cell>
          <table:table-cell table:style-name="ce4202" table:formula="of:=SUM([.QNT295];[.QNV295];[.QNX295];[.QNZ295];[.QOB295];[.QOD295];[.QOF295];[.QOH295];[.QOJ295];[.QOL295];[.QON295];[.QO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OT295];[.QOW295];[.QOY295];[.QPA295];[.QPC295];[.QPE295];[.QPG295];[.QPI295];[.QPK295];[.QPM295];[.QPO295];[.QPQ295])" office:value-type="string" office:string-value="" calcext:value-type="error">
            <text:p>#DIV/0!</text:p>
          </table:table-cell>
          <table:table-cell table:style-name="ce4202" table:formula="of:=SUM([.QOV295];[.QOX295];[.QOZ295];[.QPB295];[.QPD295];[.QPF295];[.QPH295];[.QPJ295];[.QPL295];[.QPN295];[.QPP295];[.QP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PV295];[.QPY295];[.QQA295];[.QQC295];[.QQE295];[.QQG295];[.QQI295];[.QQK295];[.QQM295];[.QQO295];[.QQQ295];[.QQS295])" office:value-type="string" office:string-value="" calcext:value-type="error">
            <text:p>#DIV/0!</text:p>
          </table:table-cell>
          <table:table-cell table:style-name="ce4202" table:formula="of:=SUM([.QPX295];[.QPZ295];[.QQB295];[.QQD295];[.QQF295];[.QQH295];[.QQJ295];[.QQL295];[.QQN295];[.QQP295];[.QQR295];[.QQ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QX295];[.QRA295];[.QRC295];[.QRE295];[.QRG295];[.QRI295];[.QRK295];[.QRM295];[.QRO295];[.QRQ295];[.QRS295];[.QRU295])" office:value-type="string" office:string-value="" calcext:value-type="error">
            <text:p>#DIV/0!</text:p>
          </table:table-cell>
          <table:table-cell table:style-name="ce4202" table:formula="of:=SUM([.QQZ295];[.QRB295];[.QRD295];[.QRF295];[.QRH295];[.QRJ295];[.QRL295];[.QRN295];[.QRP295];[.QRR295];[.QRT295];[.QR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RZ295];[.QSC295];[.QSE295];[.QSG295];[.QSI295];[.QSK295];[.QSM295];[.QSO295];[.QSQ295];[.QSS295];[.QSU295];[.QSW295])" office:value-type="string" office:string-value="" calcext:value-type="error">
            <text:p>#DIV/0!</text:p>
          </table:table-cell>
          <table:table-cell table:style-name="ce4202" table:formula="of:=SUM([.QSB295];[.QSD295];[.QSF295];[.QSH295];[.QSJ295];[.QSL295];[.QSN295];[.QSP295];[.QSR295];[.QST295];[.QSV295];[.QS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TB295];[.QTE295];[.QTG295];[.QTI295];[.QTK295];[.QTM295];[.QTO295];[.QTQ295];[.QTS295];[.QTU295];[.QTW295];[.QTY295])" office:value-type="string" office:string-value="" calcext:value-type="error">
            <text:p>#DIV/0!</text:p>
          </table:table-cell>
          <table:table-cell table:style-name="ce4202" table:formula="of:=SUM([.QTD295];[.QTF295];[.QTH295];[.QTJ295];[.QTL295];[.QTN295];[.QTP295];[.QTR295];[.QTT295];[.QTV295];[.QTX295];[.QT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UD295];[.QUG295];[.QUI295];[.QUK295];[.QUM295];[.QUO295];[.QUQ295];[.QUS295];[.QUU295];[.QUW295];[.QUY295];[.QVA295])" office:value-type="string" office:string-value="" calcext:value-type="error">
            <text:p>#DIV/0!</text:p>
          </table:table-cell>
          <table:table-cell table:style-name="ce4202" table:formula="of:=SUM([.QUF295];[.QUH295];[.QUJ295];[.QUL295];[.QUN295];[.QUP295];[.QUR295];[.QUT295];[.QUV295];[.QUX295];[.QUZ295];[.QV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VF295];[.QVI295];[.QVK295];[.QVM295];[.QVO295];[.QVQ295];[.QVS295];[.QVU295];[.QVW295];[.QVY295];[.QWA295];[.QWC295])" office:value-type="string" office:string-value="" calcext:value-type="error">
            <text:p>#DIV/0!</text:p>
          </table:table-cell>
          <table:table-cell table:style-name="ce4202" table:formula="of:=SUM([.QVH295];[.QVJ295];[.QVL295];[.QVN295];[.QVP295];[.QVR295];[.QVT295];[.QVV295];[.QVX295];[.QVZ295];[.QWB295];[.QW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WH295];[.QWK295];[.QWM295];[.QWO295];[.QWQ295];[.QWS295];[.QWU295];[.QWW295];[.QWY295];[.QXA295];[.QXC295];[.QXE295])" office:value-type="string" office:string-value="" calcext:value-type="error">
            <text:p>#DIV/0!</text:p>
          </table:table-cell>
          <table:table-cell table:style-name="ce4202" table:formula="of:=SUM([.QWJ295];[.QWL295];[.QWN295];[.QWP295];[.QWR295];[.QWT295];[.QWV295];[.QWX295];[.QWZ295];[.QXB295];[.QXD295];[.QX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XJ295];[.QXM295];[.QXO295];[.QXQ295];[.QXS295];[.QXU295];[.QXW295];[.QXY295];[.QYA295];[.QYC295];[.QYE295];[.QYG295])" office:value-type="string" office:string-value="" calcext:value-type="error">
            <text:p>#DIV/0!</text:p>
          </table:table-cell>
          <table:table-cell table:style-name="ce4202" table:formula="of:=SUM([.QXL295];[.QXN295];[.QXP295];[.QXR295];[.QXT295];[.QXV295];[.QXX295];[.QXZ295];[.QYB295];[.QYD295];[.QYF295];[.QY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YL295];[.QYO295];[.QYQ295];[.QYS295];[.QYU295];[.QYW295];[.QYY295];[.QZA295];[.QZC295];[.QZE295];[.QZG295];[.QZI295])" office:value-type="string" office:string-value="" calcext:value-type="error">
            <text:p>#DIV/0!</text:p>
          </table:table-cell>
          <table:table-cell table:style-name="ce4202" table:formula="of:=SUM([.QYN295];[.QYP295];[.QYR295];[.QYT295];[.QYV295];[.QYX295];[.QYZ295];[.QZB295];[.QZD295];[.QZF295];[.QZH295];[.QZ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QZN295];[.QZQ295];[.QZS295];[.QZU295];[.QZW295];[.QZY295];[.RAA295];[.RAC295];[.RAE295];[.RAG295];[.RAI295];[.RAK295])" office:value-type="string" office:string-value="" calcext:value-type="error">
            <text:p>#DIV/0!</text:p>
          </table:table-cell>
          <table:table-cell table:style-name="ce4202" table:formula="of:=SUM([.QZP295];[.QZR295];[.QZT295];[.QZV295];[.QZX295];[.QZZ295];[.RAB295];[.RAD295];[.RAF295];[.RAH295];[.RAJ295];[.RA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AP295];[.RAS295];[.RAU295];[.RAW295];[.RAY295];[.RBA295];[.RBC295];[.RBE295];[.RBG295];[.RBI295];[.RBK295];[.RBM295])" office:value-type="string" office:string-value="" calcext:value-type="error">
            <text:p>#DIV/0!</text:p>
          </table:table-cell>
          <table:table-cell table:style-name="ce4202" table:formula="of:=SUM([.RAR295];[.RAT295];[.RAV295];[.RAX295];[.RAZ295];[.RBB295];[.RBD295];[.RBF295];[.RBH295];[.RBJ295];[.RBL295];[.RB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BR295];[.RBU295];[.RBW295];[.RBY295];[.RCA295];[.RCC295];[.RCE295];[.RCG295];[.RCI295];[.RCK295];[.RCM295];[.RCO295])" office:value-type="string" office:string-value="" calcext:value-type="error">
            <text:p>#DIV/0!</text:p>
          </table:table-cell>
          <table:table-cell table:style-name="ce4202" table:formula="of:=SUM([.RBT295];[.RBV295];[.RBX295];[.RBZ295];[.RCB295];[.RCD295];[.RCF295];[.RCH295];[.RCJ295];[.RCL295];[.RCN295];[.RC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CT295];[.RCW295];[.RCY295];[.RDA295];[.RDC295];[.RDE295];[.RDG295];[.RDI295];[.RDK295];[.RDM295];[.RDO295];[.RDQ295])" office:value-type="string" office:string-value="" calcext:value-type="error">
            <text:p>#DIV/0!</text:p>
          </table:table-cell>
          <table:table-cell table:style-name="ce4202" table:formula="of:=SUM([.RCV295];[.RCX295];[.RCZ295];[.RDB295];[.RDD295];[.RDF295];[.RDH295];[.RDJ295];[.RDL295];[.RDN295];[.RDP295];[.RD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DV295];[.RDY295];[.REA295];[.REC295];[.REE295];[.REG295];[.REI295];[.REK295];[.REM295];[.REO295];[.REQ295];[.RES295])" office:value-type="string" office:string-value="" calcext:value-type="error">
            <text:p>#DIV/0!</text:p>
          </table:table-cell>
          <table:table-cell table:style-name="ce4202" table:formula="of:=SUM([.RDX295];[.RDZ295];[.REB295];[.RED295];[.REF295];[.REH295];[.REJ295];[.REL295];[.REN295];[.REP295];[.RER295];[.RE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EX295];[.RFA295];[.RFC295];[.RFE295];[.RFG295];[.RFI295];[.RFK295];[.RFM295];[.RFO295];[.RFQ295];[.RFS295];[.RFU295])" office:value-type="string" office:string-value="" calcext:value-type="error">
            <text:p>#DIV/0!</text:p>
          </table:table-cell>
          <table:table-cell table:style-name="ce4202" table:formula="of:=SUM([.REZ295];[.RFB295];[.RFD295];[.RFF295];[.RFH295];[.RFJ295];[.RFL295];[.RFN295];[.RFP295];[.RFR295];[.RFT295];[.RF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FZ295];[.RGC295];[.RGE295];[.RGG295];[.RGI295];[.RGK295];[.RGM295];[.RGO295];[.RGQ295];[.RGS295];[.RGU295];[.RGW295])" office:value-type="string" office:string-value="" calcext:value-type="error">
            <text:p>#DIV/0!</text:p>
          </table:table-cell>
          <table:table-cell table:style-name="ce4202" table:formula="of:=SUM([.RGB295];[.RGD295];[.RGF295];[.RGH295];[.RGJ295];[.RGL295];[.RGN295];[.RGP295];[.RGR295];[.RGT295];[.RGV295];[.RG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HB295];[.RHE295];[.RHG295];[.RHI295];[.RHK295];[.RHM295];[.RHO295];[.RHQ295];[.RHS295];[.RHU295];[.RHW295];[.RHY295])" office:value-type="string" office:string-value="" calcext:value-type="error">
            <text:p>#DIV/0!</text:p>
          </table:table-cell>
          <table:table-cell table:style-name="ce4202" table:formula="of:=SUM([.RHD295];[.RHF295];[.RHH295];[.RHJ295];[.RHL295];[.RHN295];[.RHP295];[.RHR295];[.RHT295];[.RHV295];[.RHX295];[.RH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ID295];[.RIG295];[.RII295];[.RIK295];[.RIM295];[.RIO295];[.RIQ295];[.RIS295];[.RIU295];[.RIW295];[.RIY295];[.RJA295])" office:value-type="string" office:string-value="" calcext:value-type="error">
            <text:p>#DIV/0!</text:p>
          </table:table-cell>
          <table:table-cell table:style-name="ce4202" table:formula="of:=SUM([.RIF295];[.RIH295];[.RIJ295];[.RIL295];[.RIN295];[.RIP295];[.RIR295];[.RIT295];[.RIV295];[.RIX295];[.RIZ295];[.RJ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JF295];[.RJI295];[.RJK295];[.RJM295];[.RJO295];[.RJQ295];[.RJS295];[.RJU295];[.RJW295];[.RJY295];[.RKA295];[.RKC295])" office:value-type="string" office:string-value="" calcext:value-type="error">
            <text:p>#DIV/0!</text:p>
          </table:table-cell>
          <table:table-cell table:style-name="ce4202" table:formula="of:=SUM([.RJH295];[.RJJ295];[.RJL295];[.RJN295];[.RJP295];[.RJR295];[.RJT295];[.RJV295];[.RJX295];[.RJZ295];[.RKB295];[.RK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KH295];[.RKK295];[.RKM295];[.RKO295];[.RKQ295];[.RKS295];[.RKU295];[.RKW295];[.RKY295];[.RLA295];[.RLC295];[.RLE295])" office:value-type="string" office:string-value="" calcext:value-type="error">
            <text:p>#DIV/0!</text:p>
          </table:table-cell>
          <table:table-cell table:style-name="ce4202" table:formula="of:=SUM([.RKJ295];[.RKL295];[.RKN295];[.RKP295];[.RKR295];[.RKT295];[.RKV295];[.RKX295];[.RKZ295];[.RLB295];[.RLD295];[.RL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LJ295];[.RLM295];[.RLO295];[.RLQ295];[.RLS295];[.RLU295];[.RLW295];[.RLY295];[.RMA295];[.RMC295];[.RME295];[.RMG295])" office:value-type="string" office:string-value="" calcext:value-type="error">
            <text:p>#DIV/0!</text:p>
          </table:table-cell>
          <table:table-cell table:style-name="ce4202" table:formula="of:=SUM([.RLL295];[.RLN295];[.RLP295];[.RLR295];[.RLT295];[.RLV295];[.RLX295];[.RLZ295];[.RMB295];[.RMD295];[.RMF295];[.RM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ML295];[.RMO295];[.RMQ295];[.RMS295];[.RMU295];[.RMW295];[.RMY295];[.RNA295];[.RNC295];[.RNE295];[.RNG295];[.RNI295])" office:value-type="string" office:string-value="" calcext:value-type="error">
            <text:p>#DIV/0!</text:p>
          </table:table-cell>
          <table:table-cell table:style-name="ce4202" table:formula="of:=SUM([.RMN295];[.RMP295];[.RMR295];[.RMT295];[.RMV295];[.RMX295];[.RMZ295];[.RNB295];[.RND295];[.RNF295];[.RNH295];[.RN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NN295];[.RNQ295];[.RNS295];[.RNU295];[.RNW295];[.RNY295];[.ROA295];[.ROC295];[.ROE295];[.ROG295];[.ROI295];[.ROK295])" office:value-type="string" office:string-value="" calcext:value-type="error">
            <text:p>#DIV/0!</text:p>
          </table:table-cell>
          <table:table-cell table:style-name="ce4202" table:formula="of:=SUM([.RNP295];[.RNR295];[.RNT295];[.RNV295];[.RNX295];[.RNZ295];[.ROB295];[.ROD295];[.ROF295];[.ROH295];[.ROJ295];[.RO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OP295];[.ROS295];[.ROU295];[.ROW295];[.ROY295];[.RPA295];[.RPC295];[.RPE295];[.RPG295];[.RPI295];[.RPK295];[.RPM295])" office:value-type="string" office:string-value="" calcext:value-type="error">
            <text:p>#DIV/0!</text:p>
          </table:table-cell>
          <table:table-cell table:style-name="ce4202" table:formula="of:=SUM([.ROR295];[.ROT295];[.ROV295];[.ROX295];[.ROZ295];[.RPB295];[.RPD295];[.RPF295];[.RPH295];[.RPJ295];[.RPL295];[.RP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PR295];[.RPU295];[.RPW295];[.RPY295];[.RQA295];[.RQC295];[.RQE295];[.RQG295];[.RQI295];[.RQK295];[.RQM295];[.RQO295])" office:value-type="string" office:string-value="" calcext:value-type="error">
            <text:p>#DIV/0!</text:p>
          </table:table-cell>
          <table:table-cell table:style-name="ce4202" table:formula="of:=SUM([.RPT295];[.RPV295];[.RPX295];[.RPZ295];[.RQB295];[.RQD295];[.RQF295];[.RQH295];[.RQJ295];[.RQL295];[.RQN295];[.RQ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QT295];[.RQW295];[.RQY295];[.RRA295];[.RRC295];[.RRE295];[.RRG295];[.RRI295];[.RRK295];[.RRM295];[.RRO295];[.RRQ295])" office:value-type="string" office:string-value="" calcext:value-type="error">
            <text:p>#DIV/0!</text:p>
          </table:table-cell>
          <table:table-cell table:style-name="ce4202" table:formula="of:=SUM([.RQV295];[.RQX295];[.RQZ295];[.RRB295];[.RRD295];[.RRF295];[.RRH295];[.RRJ295];[.RRL295];[.RRN295];[.RRP295];[.RR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RV295];[.RRY295];[.RSA295];[.RSC295];[.RSE295];[.RSG295];[.RSI295];[.RSK295];[.RSM295];[.RSO295];[.RSQ295];[.RSS295])" office:value-type="string" office:string-value="" calcext:value-type="error">
            <text:p>#DIV/0!</text:p>
          </table:table-cell>
          <table:table-cell table:style-name="ce4202" table:formula="of:=SUM([.RRX295];[.RRZ295];[.RSB295];[.RSD295];[.RSF295];[.RSH295];[.RSJ295];[.RSL295];[.RSN295];[.RSP295];[.RSR295];[.RS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SX295];[.RTA295];[.RTC295];[.RTE295];[.RTG295];[.RTI295];[.RTK295];[.RTM295];[.RTO295];[.RTQ295];[.RTS295];[.RTU295])" office:value-type="string" office:string-value="" calcext:value-type="error">
            <text:p>#DIV/0!</text:p>
          </table:table-cell>
          <table:table-cell table:style-name="ce4202" table:formula="of:=SUM([.RSZ295];[.RTB295];[.RTD295];[.RTF295];[.RTH295];[.RTJ295];[.RTL295];[.RTN295];[.RTP295];[.RTR295];[.RTT295];[.RT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TZ295];[.RUC295];[.RUE295];[.RUG295];[.RUI295];[.RUK295];[.RUM295];[.RUO295];[.RUQ295];[.RUS295];[.RUU295];[.RUW295])" office:value-type="string" office:string-value="" calcext:value-type="error">
            <text:p>#DIV/0!</text:p>
          </table:table-cell>
          <table:table-cell table:style-name="ce4202" table:formula="of:=SUM([.RUB295];[.RUD295];[.RUF295];[.RUH295];[.RUJ295];[.RUL295];[.RUN295];[.RUP295];[.RUR295];[.RUT295];[.RUV295];[.RU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VB295];[.RVE295];[.RVG295];[.RVI295];[.RVK295];[.RVM295];[.RVO295];[.RVQ295];[.RVS295];[.RVU295];[.RVW295];[.RVY295])" office:value-type="string" office:string-value="" calcext:value-type="error">
            <text:p>#DIV/0!</text:p>
          </table:table-cell>
          <table:table-cell table:style-name="ce4202" table:formula="of:=SUM([.RVD295];[.RVF295];[.RVH295];[.RVJ295];[.RVL295];[.RVN295];[.RVP295];[.RVR295];[.RVT295];[.RVV295];[.RVX295];[.RV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WD295];[.RWG295];[.RWI295];[.RWK295];[.RWM295];[.RWO295];[.RWQ295];[.RWS295];[.RWU295];[.RWW295];[.RWY295];[.RXA295])" office:value-type="string" office:string-value="" calcext:value-type="error">
            <text:p>#DIV/0!</text:p>
          </table:table-cell>
          <table:table-cell table:style-name="ce4202" table:formula="of:=SUM([.RWF295];[.RWH295];[.RWJ295];[.RWL295];[.RWN295];[.RWP295];[.RWR295];[.RWT295];[.RWV295];[.RWX295];[.RWZ295];[.RX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XF295];[.RXI295];[.RXK295];[.RXM295];[.RXO295];[.RXQ295];[.RXS295];[.RXU295];[.RXW295];[.RXY295];[.RYA295];[.RYC295])" office:value-type="string" office:string-value="" calcext:value-type="error">
            <text:p>#DIV/0!</text:p>
          </table:table-cell>
          <table:table-cell table:style-name="ce4202" table:formula="of:=SUM([.RXH295];[.RXJ295];[.RXL295];[.RXN295];[.RXP295];[.RXR295];[.RXT295];[.RXV295];[.RXX295];[.RXZ295];[.RYB295];[.RY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YH295];[.RYK295];[.RYM295];[.RYO295];[.RYQ295];[.RYS295];[.RYU295];[.RYW295];[.RYY295];[.RZA295];[.RZC295];[.RZE295])" office:value-type="string" office:string-value="" calcext:value-type="error">
            <text:p>#DIV/0!</text:p>
          </table:table-cell>
          <table:table-cell table:style-name="ce4202" table:formula="of:=SUM([.RYJ295];[.RYL295];[.RYN295];[.RYP295];[.RYR295];[.RYT295];[.RYV295];[.RYX295];[.RYZ295];[.RZB295];[.RZD295];[.RZ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RZJ295];[.RZM295];[.RZO295];[.RZQ295];[.RZS295];[.RZU295];[.RZW295];[.RZY295];[.SAA295];[.SAC295];[.SAE295];[.SAG295])" office:value-type="string" office:string-value="" calcext:value-type="error">
            <text:p>#DIV/0!</text:p>
          </table:table-cell>
          <table:table-cell table:style-name="ce4202" table:formula="of:=SUM([.RZL295];[.RZN295];[.RZP295];[.RZR295];[.RZT295];[.RZV295];[.RZX295];[.RZZ295];[.SAB295];[.SAD295];[.SAF295];[.SA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AL295];[.SAO295];[.SAQ295];[.SAS295];[.SAU295];[.SAW295];[.SAY295];[.SBA295];[.SBC295];[.SBE295];[.SBG295];[.SBI295])" office:value-type="string" office:string-value="" calcext:value-type="error">
            <text:p>#DIV/0!</text:p>
          </table:table-cell>
          <table:table-cell table:style-name="ce4202" table:formula="of:=SUM([.SAN295];[.SAP295];[.SAR295];[.SAT295];[.SAV295];[.SAX295];[.SAZ295];[.SBB295];[.SBD295];[.SBF295];[.SBH295];[.SB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BN295];[.SBQ295];[.SBS295];[.SBU295];[.SBW295];[.SBY295];[.SCA295];[.SCC295];[.SCE295];[.SCG295];[.SCI295];[.SCK295])" office:value-type="string" office:string-value="" calcext:value-type="error">
            <text:p>#DIV/0!</text:p>
          </table:table-cell>
          <table:table-cell table:style-name="ce4202" table:formula="of:=SUM([.SBP295];[.SBR295];[.SBT295];[.SBV295];[.SBX295];[.SBZ295];[.SCB295];[.SCD295];[.SCF295];[.SCH295];[.SCJ295];[.SC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CP295];[.SCS295];[.SCU295];[.SCW295];[.SCY295];[.SDA295];[.SDC295];[.SDE295];[.SDG295];[.SDI295];[.SDK295];[.SDM295])" office:value-type="string" office:string-value="" calcext:value-type="error">
            <text:p>#DIV/0!</text:p>
          </table:table-cell>
          <table:table-cell table:style-name="ce4202" table:formula="of:=SUM([.SCR295];[.SCT295];[.SCV295];[.SCX295];[.SCZ295];[.SDB295];[.SDD295];[.SDF295];[.SDH295];[.SDJ295];[.SDL295];[.SD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DR295];[.SDU295];[.SDW295];[.SDY295];[.SEA295];[.SEC295];[.SEE295];[.SEG295];[.SEI295];[.SEK295];[.SEM295];[.SEO295])" office:value-type="string" office:string-value="" calcext:value-type="error">
            <text:p>#DIV/0!</text:p>
          </table:table-cell>
          <table:table-cell table:style-name="ce4202" table:formula="of:=SUM([.SDT295];[.SDV295];[.SDX295];[.SDZ295];[.SEB295];[.SED295];[.SEF295];[.SEH295];[.SEJ295];[.SEL295];[.SEN295];[.SE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ET295];[.SEW295];[.SEY295];[.SFA295];[.SFC295];[.SFE295];[.SFG295];[.SFI295];[.SFK295];[.SFM295];[.SFO295];[.SFQ295])" office:value-type="string" office:string-value="" calcext:value-type="error">
            <text:p>#DIV/0!</text:p>
          </table:table-cell>
          <table:table-cell table:style-name="ce4202" table:formula="of:=SUM([.SEV295];[.SEX295];[.SEZ295];[.SFB295];[.SFD295];[.SFF295];[.SFH295];[.SFJ295];[.SFL295];[.SFN295];[.SFP295];[.SF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FV295];[.SFY295];[.SGA295];[.SGC295];[.SGE295];[.SGG295];[.SGI295];[.SGK295];[.SGM295];[.SGO295];[.SGQ295];[.SGS295])" office:value-type="string" office:string-value="" calcext:value-type="error">
            <text:p>#DIV/0!</text:p>
          </table:table-cell>
          <table:table-cell table:style-name="ce4202" table:formula="of:=SUM([.SFX295];[.SFZ295];[.SGB295];[.SGD295];[.SGF295];[.SGH295];[.SGJ295];[.SGL295];[.SGN295];[.SGP295];[.SGR295];[.SG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GX295];[.SHA295];[.SHC295];[.SHE295];[.SHG295];[.SHI295];[.SHK295];[.SHM295];[.SHO295];[.SHQ295];[.SHS295];[.SHU295])" office:value-type="string" office:string-value="" calcext:value-type="error">
            <text:p>#DIV/0!</text:p>
          </table:table-cell>
          <table:table-cell table:style-name="ce4202" table:formula="of:=SUM([.SGZ295];[.SHB295];[.SHD295];[.SHF295];[.SHH295];[.SHJ295];[.SHL295];[.SHN295];[.SHP295];[.SHR295];[.SHT295];[.SH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HZ295];[.SIC295];[.SIE295];[.SIG295];[.SII295];[.SIK295];[.SIM295];[.SIO295];[.SIQ295];[.SIS295];[.SIU295];[.SIW295])" office:value-type="string" office:string-value="" calcext:value-type="error">
            <text:p>#DIV/0!</text:p>
          </table:table-cell>
          <table:table-cell table:style-name="ce4202" table:formula="of:=SUM([.SIB295];[.SID295];[.SIF295];[.SIH295];[.SIJ295];[.SIL295];[.SIN295];[.SIP295];[.SIR295];[.SIT295];[.SIV295];[.SI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JB295];[.SJE295];[.SJG295];[.SJI295];[.SJK295];[.SJM295];[.SJO295];[.SJQ295];[.SJS295];[.SJU295];[.SJW295];[.SJY295])" office:value-type="string" office:string-value="" calcext:value-type="error">
            <text:p>#DIV/0!</text:p>
          </table:table-cell>
          <table:table-cell table:style-name="ce4202" table:formula="of:=SUM([.SJD295];[.SJF295];[.SJH295];[.SJJ295];[.SJL295];[.SJN295];[.SJP295];[.SJR295];[.SJT295];[.SJV295];[.SJX295];[.SJ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KD295];[.SKG295];[.SKI295];[.SKK295];[.SKM295];[.SKO295];[.SKQ295];[.SKS295];[.SKU295];[.SKW295];[.SKY295];[.SLA295])" office:value-type="string" office:string-value="" calcext:value-type="error">
            <text:p>#DIV/0!</text:p>
          </table:table-cell>
          <table:table-cell table:style-name="ce4202" table:formula="of:=SUM([.SKF295];[.SKH295];[.SKJ295];[.SKL295];[.SKN295];[.SKP295];[.SKR295];[.SKT295];[.SKV295];[.SKX295];[.SKZ295];[.SL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LF295];[.SLI295];[.SLK295];[.SLM295];[.SLO295];[.SLQ295];[.SLS295];[.SLU295];[.SLW295];[.SLY295];[.SMA295];[.SMC295])" office:value-type="string" office:string-value="" calcext:value-type="error">
            <text:p>#DIV/0!</text:p>
          </table:table-cell>
          <table:table-cell table:style-name="ce4202" table:formula="of:=SUM([.SLH295];[.SLJ295];[.SLL295];[.SLN295];[.SLP295];[.SLR295];[.SLT295];[.SLV295];[.SLX295];[.SLZ295];[.SMB295];[.SM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MH295];[.SMK295];[.SMM295];[.SMO295];[.SMQ295];[.SMS295];[.SMU295];[.SMW295];[.SMY295];[.SNA295];[.SNC295];[.SNE295])" office:value-type="string" office:string-value="" calcext:value-type="error">
            <text:p>#DIV/0!</text:p>
          </table:table-cell>
          <table:table-cell table:style-name="ce4202" table:formula="of:=SUM([.SMJ295];[.SML295];[.SMN295];[.SMP295];[.SMR295];[.SMT295];[.SMV295];[.SMX295];[.SMZ295];[.SNB295];[.SND295];[.SN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NJ295];[.SNM295];[.SNO295];[.SNQ295];[.SNS295];[.SNU295];[.SNW295];[.SNY295];[.SOA295];[.SOC295];[.SOE295];[.SOG295])" office:value-type="string" office:string-value="" calcext:value-type="error">
            <text:p>#DIV/0!</text:p>
          </table:table-cell>
          <table:table-cell table:style-name="ce4202" table:formula="of:=SUM([.SNL295];[.SNN295];[.SNP295];[.SNR295];[.SNT295];[.SNV295];[.SNX295];[.SNZ295];[.SOB295];[.SOD295];[.SOF295];[.SO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OL295];[.SOO295];[.SOQ295];[.SOS295];[.SOU295];[.SOW295];[.SOY295];[.SPA295];[.SPC295];[.SPE295];[.SPG295];[.SPI295])" office:value-type="string" office:string-value="" calcext:value-type="error">
            <text:p>#DIV/0!</text:p>
          </table:table-cell>
          <table:table-cell table:style-name="ce4202" table:formula="of:=SUM([.SON295];[.SOP295];[.SOR295];[.SOT295];[.SOV295];[.SOX295];[.SOZ295];[.SPB295];[.SPD295];[.SPF295];[.SPH295];[.SP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PN295];[.SPQ295];[.SPS295];[.SPU295];[.SPW295];[.SPY295];[.SQA295];[.SQC295];[.SQE295];[.SQG295];[.SQI295];[.SQK295])" office:value-type="string" office:string-value="" calcext:value-type="error">
            <text:p>#DIV/0!</text:p>
          </table:table-cell>
          <table:table-cell table:style-name="ce4202" table:formula="of:=SUM([.SPP295];[.SPR295];[.SPT295];[.SPV295];[.SPX295];[.SPZ295];[.SQB295];[.SQD295];[.SQF295];[.SQH295];[.SQJ295];[.SQ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QP295];[.SQS295];[.SQU295];[.SQW295];[.SQY295];[.SRA295];[.SRC295];[.SRE295];[.SRG295];[.SRI295];[.SRK295];[.SRM295])" office:value-type="string" office:string-value="" calcext:value-type="error">
            <text:p>#DIV/0!</text:p>
          </table:table-cell>
          <table:table-cell table:style-name="ce4202" table:formula="of:=SUM([.SQR295];[.SQT295];[.SQV295];[.SQX295];[.SQZ295];[.SRB295];[.SRD295];[.SRF295];[.SRH295];[.SRJ295];[.SRL295];[.SR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RR295];[.SRU295];[.SRW295];[.SRY295];[.SSA295];[.SSC295];[.SSE295];[.SSG295];[.SSI295];[.SSK295];[.SSM295];[.SSO295])" office:value-type="string" office:string-value="" calcext:value-type="error">
            <text:p>#DIV/0!</text:p>
          </table:table-cell>
          <table:table-cell table:style-name="ce4202" table:formula="of:=SUM([.SRT295];[.SRV295];[.SRX295];[.SRZ295];[.SSB295];[.SSD295];[.SSF295];[.SSH295];[.SSJ295];[.SSL295];[.SSN295];[.SS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ST295];[.SSW295];[.SSY295];[.STA295];[.STC295];[.STE295];[.STG295];[.STI295];[.STK295];[.STM295];[.STO295];[.STQ295])" office:value-type="string" office:string-value="" calcext:value-type="error">
            <text:p>#DIV/0!</text:p>
          </table:table-cell>
          <table:table-cell table:style-name="ce4202" table:formula="of:=SUM([.SSV295];[.SSX295];[.SSZ295];[.STB295];[.STD295];[.STF295];[.STH295];[.STJ295];[.STL295];[.STN295];[.STP295];[.ST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TV295];[.STY295];[.SUA295];[.SUC295];[.SUE295];[.SUG295];[.SUI295];[.SUK295];[.SUM295];[.SUO295];[.SUQ295];[.SUS295])" office:value-type="string" office:string-value="" calcext:value-type="error">
            <text:p>#DIV/0!</text:p>
          </table:table-cell>
          <table:table-cell table:style-name="ce4202" table:formula="of:=SUM([.STX295];[.STZ295];[.SUB295];[.SUD295];[.SUF295];[.SUH295];[.SUJ295];[.SUL295];[.SUN295];[.SUP295];[.SUR295];[.SU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UX295];[.SVA295];[.SVC295];[.SVE295];[.SVG295];[.SVI295];[.SVK295];[.SVM295];[.SVO295];[.SVQ295];[.SVS295];[.SVU295])" office:value-type="string" office:string-value="" calcext:value-type="error">
            <text:p>#DIV/0!</text:p>
          </table:table-cell>
          <table:table-cell table:style-name="ce4202" table:formula="of:=SUM([.SUZ295];[.SVB295];[.SVD295];[.SVF295];[.SVH295];[.SVJ295];[.SVL295];[.SVN295];[.SVP295];[.SVR295];[.SVT295];[.SV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VZ295];[.SWC295];[.SWE295];[.SWG295];[.SWI295];[.SWK295];[.SWM295];[.SWO295];[.SWQ295];[.SWS295];[.SWU295];[.SWW295])" office:value-type="string" office:string-value="" calcext:value-type="error">
            <text:p>#DIV/0!</text:p>
          </table:table-cell>
          <table:table-cell table:style-name="ce4202" table:formula="of:=SUM([.SWB295];[.SWD295];[.SWF295];[.SWH295];[.SWJ295];[.SWL295];[.SWN295];[.SWP295];[.SWR295];[.SWT295];[.SWV295];[.SW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XB295];[.SXE295];[.SXG295];[.SXI295];[.SXK295];[.SXM295];[.SXO295];[.SXQ295];[.SXS295];[.SXU295];[.SXW295];[.SXY295])" office:value-type="string" office:string-value="" calcext:value-type="error">
            <text:p>#DIV/0!</text:p>
          </table:table-cell>
          <table:table-cell table:style-name="ce4202" table:formula="of:=SUM([.SXD295];[.SXF295];[.SXH295];[.SXJ295];[.SXL295];[.SXN295];[.SXP295];[.SXR295];[.SXT295];[.SXV295];[.SXX295];[.SX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YD295];[.SYG295];[.SYI295];[.SYK295];[.SYM295];[.SYO295];[.SYQ295];[.SYS295];[.SYU295];[.SYW295];[.SYY295];[.SZA295])" office:value-type="string" office:string-value="" calcext:value-type="error">
            <text:p>#DIV/0!</text:p>
          </table:table-cell>
          <table:table-cell table:style-name="ce4202" table:formula="of:=SUM([.SYF295];[.SYH295];[.SYJ295];[.SYL295];[.SYN295];[.SYP295];[.SYR295];[.SYT295];[.SYV295];[.SYX295];[.SYZ295];[.SZ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SZF295];[.SZI295];[.SZK295];[.SZM295];[.SZO295];[.SZQ295];[.SZS295];[.SZU295];[.SZW295];[.SZY295];[.TAA295];[.TAC295])" office:value-type="string" office:string-value="" calcext:value-type="error">
            <text:p>#DIV/0!</text:p>
          </table:table-cell>
          <table:table-cell table:style-name="ce4202" table:formula="of:=SUM([.SZH295];[.SZJ295];[.SZL295];[.SZN295];[.SZP295];[.SZR295];[.SZT295];[.SZV295];[.SZX295];[.SZZ295];[.TAB295];[.TA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AH295];[.TAK295];[.TAM295];[.TAO295];[.TAQ295];[.TAS295];[.TAU295];[.TAW295];[.TAY295];[.TBA295];[.TBC295];[.TBE295])" office:value-type="string" office:string-value="" calcext:value-type="error">
            <text:p>#DIV/0!</text:p>
          </table:table-cell>
          <table:table-cell table:style-name="ce4202" table:formula="of:=SUM([.TAJ295];[.TAL295];[.TAN295];[.TAP295];[.TAR295];[.TAT295];[.TAV295];[.TAX295];[.TAZ295];[.TBB295];[.TBD295];[.TB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BJ295];[.TBM295];[.TBO295];[.TBQ295];[.TBS295];[.TBU295];[.TBW295];[.TBY295];[.TCA295];[.TCC295];[.TCE295];[.TCG295])" office:value-type="string" office:string-value="" calcext:value-type="error">
            <text:p>#DIV/0!</text:p>
          </table:table-cell>
          <table:table-cell table:style-name="ce4202" table:formula="of:=SUM([.TBL295];[.TBN295];[.TBP295];[.TBR295];[.TBT295];[.TBV295];[.TBX295];[.TBZ295];[.TCB295];[.TCD295];[.TCF295];[.TC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CL295];[.TCO295];[.TCQ295];[.TCS295];[.TCU295];[.TCW295];[.TCY295];[.TDA295];[.TDC295];[.TDE295];[.TDG295];[.TDI295])" office:value-type="string" office:string-value="" calcext:value-type="error">
            <text:p>#DIV/0!</text:p>
          </table:table-cell>
          <table:table-cell table:style-name="ce4202" table:formula="of:=SUM([.TCN295];[.TCP295];[.TCR295];[.TCT295];[.TCV295];[.TCX295];[.TCZ295];[.TDB295];[.TDD295];[.TDF295];[.TDH295];[.TD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DN295];[.TDQ295];[.TDS295];[.TDU295];[.TDW295];[.TDY295];[.TEA295];[.TEC295];[.TEE295];[.TEG295];[.TEI295];[.TEK295])" office:value-type="string" office:string-value="" calcext:value-type="error">
            <text:p>#DIV/0!</text:p>
          </table:table-cell>
          <table:table-cell table:style-name="ce4202" table:formula="of:=SUM([.TDP295];[.TDR295];[.TDT295];[.TDV295];[.TDX295];[.TDZ295];[.TEB295];[.TED295];[.TEF295];[.TEH295];[.TEJ295];[.TE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EP295];[.TES295];[.TEU295];[.TEW295];[.TEY295];[.TFA295];[.TFC295];[.TFE295];[.TFG295];[.TFI295];[.TFK295];[.TFM295])" office:value-type="string" office:string-value="" calcext:value-type="error">
            <text:p>#DIV/0!</text:p>
          </table:table-cell>
          <table:table-cell table:style-name="ce4202" table:formula="of:=SUM([.TER295];[.TET295];[.TEV295];[.TEX295];[.TEZ295];[.TFB295];[.TFD295];[.TFF295];[.TFH295];[.TFJ295];[.TFL295];[.TF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FR295];[.TFU295];[.TFW295];[.TFY295];[.TGA295];[.TGC295];[.TGE295];[.TGG295];[.TGI295];[.TGK295];[.TGM295];[.TGO295])" office:value-type="string" office:string-value="" calcext:value-type="error">
            <text:p>#DIV/0!</text:p>
          </table:table-cell>
          <table:table-cell table:style-name="ce4202" table:formula="of:=SUM([.TFT295];[.TFV295];[.TFX295];[.TFZ295];[.TGB295];[.TGD295];[.TGF295];[.TGH295];[.TGJ295];[.TGL295];[.TGN295];[.TG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GT295];[.TGW295];[.TGY295];[.THA295];[.THC295];[.THE295];[.THG295];[.THI295];[.THK295];[.THM295];[.THO295];[.THQ295])" office:value-type="string" office:string-value="" calcext:value-type="error">
            <text:p>#DIV/0!</text:p>
          </table:table-cell>
          <table:table-cell table:style-name="ce4202" table:formula="of:=SUM([.TGV295];[.TGX295];[.TGZ295];[.THB295];[.THD295];[.THF295];[.THH295];[.THJ295];[.THL295];[.THN295];[.THP295];[.TH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HV295];[.THY295];[.TIA295];[.TIC295];[.TIE295];[.TIG295];[.TII295];[.TIK295];[.TIM295];[.TIO295];[.TIQ295];[.TIS295])" office:value-type="string" office:string-value="" calcext:value-type="error">
            <text:p>#DIV/0!</text:p>
          </table:table-cell>
          <table:table-cell table:style-name="ce4202" table:formula="of:=SUM([.THX295];[.THZ295];[.TIB295];[.TID295];[.TIF295];[.TIH295];[.TIJ295];[.TIL295];[.TIN295];[.TIP295];[.TIR295];[.TI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IX295];[.TJA295];[.TJC295];[.TJE295];[.TJG295];[.TJI295];[.TJK295];[.TJM295];[.TJO295];[.TJQ295];[.TJS295];[.TJU295])" office:value-type="string" office:string-value="" calcext:value-type="error">
            <text:p>#DIV/0!</text:p>
          </table:table-cell>
          <table:table-cell table:style-name="ce4202" table:formula="of:=SUM([.TIZ295];[.TJB295];[.TJD295];[.TJF295];[.TJH295];[.TJJ295];[.TJL295];[.TJN295];[.TJP295];[.TJR295];[.TJT295];[.TJ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JZ295];[.TKC295];[.TKE295];[.TKG295];[.TKI295];[.TKK295];[.TKM295];[.TKO295];[.TKQ295];[.TKS295];[.TKU295];[.TKW295])" office:value-type="string" office:string-value="" calcext:value-type="error">
            <text:p>#DIV/0!</text:p>
          </table:table-cell>
          <table:table-cell table:style-name="ce4202" table:formula="of:=SUM([.TKB295];[.TKD295];[.TKF295];[.TKH295];[.TKJ295];[.TKL295];[.TKN295];[.TKP295];[.TKR295];[.TKT295];[.TKV295];[.TK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LB295];[.TLE295];[.TLG295];[.TLI295];[.TLK295];[.TLM295];[.TLO295];[.TLQ295];[.TLS295];[.TLU295];[.TLW295];[.TLY295])" office:value-type="string" office:string-value="" calcext:value-type="error">
            <text:p>#DIV/0!</text:p>
          </table:table-cell>
          <table:table-cell table:style-name="ce4202" table:formula="of:=SUM([.TLD295];[.TLF295];[.TLH295];[.TLJ295];[.TLL295];[.TLN295];[.TLP295];[.TLR295];[.TLT295];[.TLV295];[.TLX295];[.TL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MD295];[.TMG295];[.TMI295];[.TMK295];[.TMM295];[.TMO295];[.TMQ295];[.TMS295];[.TMU295];[.TMW295];[.TMY295];[.TNA295])" office:value-type="string" office:string-value="" calcext:value-type="error">
            <text:p>#DIV/0!</text:p>
          </table:table-cell>
          <table:table-cell table:style-name="ce4202" table:formula="of:=SUM([.TMF295];[.TMH295];[.TMJ295];[.TML295];[.TMN295];[.TMP295];[.TMR295];[.TMT295];[.TMV295];[.TMX295];[.TMZ295];[.TN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NF295];[.TNI295];[.TNK295];[.TNM295];[.TNO295];[.TNQ295];[.TNS295];[.TNU295];[.TNW295];[.TNY295];[.TOA295];[.TOC295])" office:value-type="string" office:string-value="" calcext:value-type="error">
            <text:p>#DIV/0!</text:p>
          </table:table-cell>
          <table:table-cell table:style-name="ce4202" table:formula="of:=SUM([.TNH295];[.TNJ295];[.TNL295];[.TNN295];[.TNP295];[.TNR295];[.TNT295];[.TNV295];[.TNX295];[.TNZ295];[.TOB295];[.TO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OH295];[.TOK295];[.TOM295];[.TOO295];[.TOQ295];[.TOS295];[.TOU295];[.TOW295];[.TOY295];[.TPA295];[.TPC295];[.TPE295])" office:value-type="string" office:string-value="" calcext:value-type="error">
            <text:p>#DIV/0!</text:p>
          </table:table-cell>
          <table:table-cell table:style-name="ce4202" table:formula="of:=SUM([.TOJ295];[.TOL295];[.TON295];[.TOP295];[.TOR295];[.TOT295];[.TOV295];[.TOX295];[.TOZ295];[.TPB295];[.TPD295];[.TP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PJ295];[.TPM295];[.TPO295];[.TPQ295];[.TPS295];[.TPU295];[.TPW295];[.TPY295];[.TQA295];[.TQC295];[.TQE295];[.TQG295])" office:value-type="string" office:string-value="" calcext:value-type="error">
            <text:p>#DIV/0!</text:p>
          </table:table-cell>
          <table:table-cell table:style-name="ce4202" table:formula="of:=SUM([.TPL295];[.TPN295];[.TPP295];[.TPR295];[.TPT295];[.TPV295];[.TPX295];[.TPZ295];[.TQB295];[.TQD295];[.TQF295];[.TQ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QL295];[.TQO295];[.TQQ295];[.TQS295];[.TQU295];[.TQW295];[.TQY295];[.TRA295];[.TRC295];[.TRE295];[.TRG295];[.TRI295])" office:value-type="string" office:string-value="" calcext:value-type="error">
            <text:p>#DIV/0!</text:p>
          </table:table-cell>
          <table:table-cell table:style-name="ce4202" table:formula="of:=SUM([.TQN295];[.TQP295];[.TQR295];[.TQT295];[.TQV295];[.TQX295];[.TQZ295];[.TRB295];[.TRD295];[.TRF295];[.TRH295];[.TR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RN295];[.TRQ295];[.TRS295];[.TRU295];[.TRW295];[.TRY295];[.TSA295];[.TSC295];[.TSE295];[.TSG295];[.TSI295];[.TSK295])" office:value-type="string" office:string-value="" calcext:value-type="error">
            <text:p>#DIV/0!</text:p>
          </table:table-cell>
          <table:table-cell table:style-name="ce4202" table:formula="of:=SUM([.TRP295];[.TRR295];[.TRT295];[.TRV295];[.TRX295];[.TRZ295];[.TSB295];[.TSD295];[.TSF295];[.TSH295];[.TSJ295];[.TS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SP295];[.TSS295];[.TSU295];[.TSW295];[.TSY295];[.TTA295];[.TTC295];[.TTE295];[.TTG295];[.TTI295];[.TTK295];[.TTM295])" office:value-type="string" office:string-value="" calcext:value-type="error">
            <text:p>#DIV/0!</text:p>
          </table:table-cell>
          <table:table-cell table:style-name="ce4202" table:formula="of:=SUM([.TSR295];[.TST295];[.TSV295];[.TSX295];[.TSZ295];[.TTB295];[.TTD295];[.TTF295];[.TTH295];[.TTJ295];[.TTL295];[.TT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TR295];[.TTU295];[.TTW295];[.TTY295];[.TUA295];[.TUC295];[.TUE295];[.TUG295];[.TUI295];[.TUK295];[.TUM295];[.TUO295])" office:value-type="string" office:string-value="" calcext:value-type="error">
            <text:p>#DIV/0!</text:p>
          </table:table-cell>
          <table:table-cell table:style-name="ce4202" table:formula="of:=SUM([.TTT295];[.TTV295];[.TTX295];[.TTZ295];[.TUB295];[.TUD295];[.TUF295];[.TUH295];[.TUJ295];[.TUL295];[.TUN295];[.TU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UT295];[.TUW295];[.TUY295];[.TVA295];[.TVC295];[.TVE295];[.TVG295];[.TVI295];[.TVK295];[.TVM295];[.TVO295];[.TVQ295])" office:value-type="string" office:string-value="" calcext:value-type="error">
            <text:p>#DIV/0!</text:p>
          </table:table-cell>
          <table:table-cell table:style-name="ce4202" table:formula="of:=SUM([.TUV295];[.TUX295];[.TUZ295];[.TVB295];[.TVD295];[.TVF295];[.TVH295];[.TVJ295];[.TVL295];[.TVN295];[.TVP295];[.TV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VV295];[.TVY295];[.TWA295];[.TWC295];[.TWE295];[.TWG295];[.TWI295];[.TWK295];[.TWM295];[.TWO295];[.TWQ295];[.TWS295])" office:value-type="string" office:string-value="" calcext:value-type="error">
            <text:p>#DIV/0!</text:p>
          </table:table-cell>
          <table:table-cell table:style-name="ce4202" table:formula="of:=SUM([.TVX295];[.TVZ295];[.TWB295];[.TWD295];[.TWF295];[.TWH295];[.TWJ295];[.TWL295];[.TWN295];[.TWP295];[.TWR295];[.TW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WX295];[.TXA295];[.TXC295];[.TXE295];[.TXG295];[.TXI295];[.TXK295];[.TXM295];[.TXO295];[.TXQ295];[.TXS295];[.TXU295])" office:value-type="string" office:string-value="" calcext:value-type="error">
            <text:p>#DIV/0!</text:p>
          </table:table-cell>
          <table:table-cell table:style-name="ce4202" table:formula="of:=SUM([.TWZ295];[.TXB295];[.TXD295];[.TXF295];[.TXH295];[.TXJ295];[.TXL295];[.TXN295];[.TXP295];[.TXR295];[.TXT295];[.TX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XZ295];[.TYC295];[.TYE295];[.TYG295];[.TYI295];[.TYK295];[.TYM295];[.TYO295];[.TYQ295];[.TYS295];[.TYU295];[.TYW295])" office:value-type="string" office:string-value="" calcext:value-type="error">
            <text:p>#DIV/0!</text:p>
          </table:table-cell>
          <table:table-cell table:style-name="ce4202" table:formula="of:=SUM([.TYB295];[.TYD295];[.TYF295];[.TYH295];[.TYJ295];[.TYL295];[.TYN295];[.TYP295];[.TYR295];[.TYT295];[.TYV295];[.TY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TZB295];[.TZE295];[.TZG295];[.TZI295];[.TZK295];[.TZM295];[.TZO295];[.TZQ295];[.TZS295];[.TZU295];[.TZW295];[.TZY295])" office:value-type="string" office:string-value="" calcext:value-type="error">
            <text:p>#DIV/0!</text:p>
          </table:table-cell>
          <table:table-cell table:style-name="ce4202" table:formula="of:=SUM([.TZD295];[.TZF295];[.TZH295];[.TZJ295];[.TZL295];[.TZN295];[.TZP295];[.TZR295];[.TZT295];[.TZV295];[.TZX295];[.TZ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AD295];[.UAG295];[.UAI295];[.UAK295];[.UAM295];[.UAO295];[.UAQ295];[.UAS295];[.UAU295];[.UAW295];[.UAY295];[.UBA295])" office:value-type="string" office:string-value="" calcext:value-type="error">
            <text:p>#DIV/0!</text:p>
          </table:table-cell>
          <table:table-cell table:style-name="ce4202" table:formula="of:=SUM([.UAF295];[.UAH295];[.UAJ295];[.UAL295];[.UAN295];[.UAP295];[.UAR295];[.UAT295];[.UAV295];[.UAX295];[.UAZ295];[.UB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BF295];[.UBI295];[.UBK295];[.UBM295];[.UBO295];[.UBQ295];[.UBS295];[.UBU295];[.UBW295];[.UBY295];[.UCA295];[.UCC295])" office:value-type="string" office:string-value="" calcext:value-type="error">
            <text:p>#DIV/0!</text:p>
          </table:table-cell>
          <table:table-cell table:style-name="ce4202" table:formula="of:=SUM([.UBH295];[.UBJ295];[.UBL295];[.UBN295];[.UBP295];[.UBR295];[.UBT295];[.UBV295];[.UBX295];[.UBZ295];[.UCB295];[.UC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CH295];[.UCK295];[.UCM295];[.UCO295];[.UCQ295];[.UCS295];[.UCU295];[.UCW295];[.UCY295];[.UDA295];[.UDC295];[.UDE295])" office:value-type="string" office:string-value="" calcext:value-type="error">
            <text:p>#DIV/0!</text:p>
          </table:table-cell>
          <table:table-cell table:style-name="ce4202" table:formula="of:=SUM([.UCJ295];[.UCL295];[.UCN295];[.UCP295];[.UCR295];[.UCT295];[.UCV295];[.UCX295];[.UCZ295];[.UDB295];[.UDD295];[.UD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DJ295];[.UDM295];[.UDO295];[.UDQ295];[.UDS295];[.UDU295];[.UDW295];[.UDY295];[.UEA295];[.UEC295];[.UEE295];[.UEG295])" office:value-type="string" office:string-value="" calcext:value-type="error">
            <text:p>#DIV/0!</text:p>
          </table:table-cell>
          <table:table-cell table:style-name="ce4202" table:formula="of:=SUM([.UDL295];[.UDN295];[.UDP295];[.UDR295];[.UDT295];[.UDV295];[.UDX295];[.UDZ295];[.UEB295];[.UED295];[.UEF295];[.UE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EL295];[.UEO295];[.UEQ295];[.UES295];[.UEU295];[.UEW295];[.UEY295];[.UFA295];[.UFC295];[.UFE295];[.UFG295];[.UFI295])" office:value-type="string" office:string-value="" calcext:value-type="error">
            <text:p>#DIV/0!</text:p>
          </table:table-cell>
          <table:table-cell table:style-name="ce4202" table:formula="of:=SUM([.UEN295];[.UEP295];[.UER295];[.UET295];[.UEV295];[.UEX295];[.UEZ295];[.UFB295];[.UFD295];[.UFF295];[.UFH295];[.UF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FN295];[.UFQ295];[.UFS295];[.UFU295];[.UFW295];[.UFY295];[.UGA295];[.UGC295];[.UGE295];[.UGG295];[.UGI295];[.UGK295])" office:value-type="string" office:string-value="" calcext:value-type="error">
            <text:p>#DIV/0!</text:p>
          </table:table-cell>
          <table:table-cell table:style-name="ce4202" table:formula="of:=SUM([.UFP295];[.UFR295];[.UFT295];[.UFV295];[.UFX295];[.UFZ295];[.UGB295];[.UGD295];[.UGF295];[.UGH295];[.UGJ295];[.UG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GP295];[.UGS295];[.UGU295];[.UGW295];[.UGY295];[.UHA295];[.UHC295];[.UHE295];[.UHG295];[.UHI295];[.UHK295];[.UHM295])" office:value-type="string" office:string-value="" calcext:value-type="error">
            <text:p>#DIV/0!</text:p>
          </table:table-cell>
          <table:table-cell table:style-name="ce4202" table:formula="of:=SUM([.UGR295];[.UGT295];[.UGV295];[.UGX295];[.UGZ295];[.UHB295];[.UHD295];[.UHF295];[.UHH295];[.UHJ295];[.UHL295];[.UH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HR295];[.UHU295];[.UHW295];[.UHY295];[.UIA295];[.UIC295];[.UIE295];[.UIG295];[.UII295];[.UIK295];[.UIM295];[.UIO295])" office:value-type="string" office:string-value="" calcext:value-type="error">
            <text:p>#DIV/0!</text:p>
          </table:table-cell>
          <table:table-cell table:style-name="ce4202" table:formula="of:=SUM([.UHT295];[.UHV295];[.UHX295];[.UHZ295];[.UIB295];[.UID295];[.UIF295];[.UIH295];[.UIJ295];[.UIL295];[.UIN295];[.UI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IT295];[.UIW295];[.UIY295];[.UJA295];[.UJC295];[.UJE295];[.UJG295];[.UJI295];[.UJK295];[.UJM295];[.UJO295];[.UJQ295])" office:value-type="string" office:string-value="" calcext:value-type="error">
            <text:p>#DIV/0!</text:p>
          </table:table-cell>
          <table:table-cell table:style-name="ce4202" table:formula="of:=SUM([.UIV295];[.UIX295];[.UIZ295];[.UJB295];[.UJD295];[.UJF295];[.UJH295];[.UJJ295];[.UJL295];[.UJN295];[.UJP295];[.UJ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JV295];[.UJY295];[.UKA295];[.UKC295];[.UKE295];[.UKG295];[.UKI295];[.UKK295];[.UKM295];[.UKO295];[.UKQ295];[.UKS295])" office:value-type="string" office:string-value="" calcext:value-type="error">
            <text:p>#DIV/0!</text:p>
          </table:table-cell>
          <table:table-cell table:style-name="ce4202" table:formula="of:=SUM([.UJX295];[.UJZ295];[.UKB295];[.UKD295];[.UKF295];[.UKH295];[.UKJ295];[.UKL295];[.UKN295];[.UKP295];[.UKR295];[.UK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KX295];[.ULA295];[.ULC295];[.ULE295];[.ULG295];[.ULI295];[.ULK295];[.ULM295];[.ULO295];[.ULQ295];[.ULS295];[.ULU295])" office:value-type="string" office:string-value="" calcext:value-type="error">
            <text:p>#DIV/0!</text:p>
          </table:table-cell>
          <table:table-cell table:style-name="ce4202" table:formula="of:=SUM([.UKZ295];[.ULB295];[.ULD295];[.ULF295];[.ULH295];[.ULJ295];[.ULL295];[.ULN295];[.ULP295];[.ULR295];[.ULT295];[.UL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LZ295];[.UMC295];[.UME295];[.UMG295];[.UMI295];[.UMK295];[.UMM295];[.UMO295];[.UMQ295];[.UMS295];[.UMU295];[.UMW295])" office:value-type="string" office:string-value="" calcext:value-type="error">
            <text:p>#DIV/0!</text:p>
          </table:table-cell>
          <table:table-cell table:style-name="ce4202" table:formula="of:=SUM([.UMB295];[.UMD295];[.UMF295];[.UMH295];[.UMJ295];[.UML295];[.UMN295];[.UMP295];[.UMR295];[.UMT295];[.UMV295];[.UM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NB295];[.UNE295];[.UNG295];[.UNI295];[.UNK295];[.UNM295];[.UNO295];[.UNQ295];[.UNS295];[.UNU295];[.UNW295];[.UNY295])" office:value-type="string" office:string-value="" calcext:value-type="error">
            <text:p>#DIV/0!</text:p>
          </table:table-cell>
          <table:table-cell table:style-name="ce4202" table:formula="of:=SUM([.UND295];[.UNF295];[.UNH295];[.UNJ295];[.UNL295];[.UNN295];[.UNP295];[.UNR295];[.UNT295];[.UNV295];[.UNX295];[.UN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OD295];[.UOG295];[.UOI295];[.UOK295];[.UOM295];[.UOO295];[.UOQ295];[.UOS295];[.UOU295];[.UOW295];[.UOY295];[.UPA295])" office:value-type="string" office:string-value="" calcext:value-type="error">
            <text:p>#DIV/0!</text:p>
          </table:table-cell>
          <table:table-cell table:style-name="ce4202" table:formula="of:=SUM([.UOF295];[.UOH295];[.UOJ295];[.UOL295];[.UON295];[.UOP295];[.UOR295];[.UOT295];[.UOV295];[.UOX295];[.UOZ295];[.UP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PF295];[.UPI295];[.UPK295];[.UPM295];[.UPO295];[.UPQ295];[.UPS295];[.UPU295];[.UPW295];[.UPY295];[.UQA295];[.UQC295])" office:value-type="string" office:string-value="" calcext:value-type="error">
            <text:p>#DIV/0!</text:p>
          </table:table-cell>
          <table:table-cell table:style-name="ce4202" table:formula="of:=SUM([.UPH295];[.UPJ295];[.UPL295];[.UPN295];[.UPP295];[.UPR295];[.UPT295];[.UPV295];[.UPX295];[.UPZ295];[.UQB295];[.UQ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QH295];[.UQK295];[.UQM295];[.UQO295];[.UQQ295];[.UQS295];[.UQU295];[.UQW295];[.UQY295];[.URA295];[.URC295];[.URE295])" office:value-type="string" office:string-value="" calcext:value-type="error">
            <text:p>#DIV/0!</text:p>
          </table:table-cell>
          <table:table-cell table:style-name="ce4202" table:formula="of:=SUM([.UQJ295];[.UQL295];[.UQN295];[.UQP295];[.UQR295];[.UQT295];[.UQV295];[.UQX295];[.UQZ295];[.URB295];[.URD295];[.UR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RJ295];[.URM295];[.URO295];[.URQ295];[.URS295];[.URU295];[.URW295];[.URY295];[.USA295];[.USC295];[.USE295];[.USG295])" office:value-type="string" office:string-value="" calcext:value-type="error">
            <text:p>#DIV/0!</text:p>
          </table:table-cell>
          <table:table-cell table:style-name="ce4202" table:formula="of:=SUM([.URL295];[.URN295];[.URP295];[.URR295];[.URT295];[.URV295];[.URX295];[.URZ295];[.USB295];[.USD295];[.USF295];[.US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SL295];[.USO295];[.USQ295];[.USS295];[.USU295];[.USW295];[.USY295];[.UTA295];[.UTC295];[.UTE295];[.UTG295];[.UTI295])" office:value-type="string" office:string-value="" calcext:value-type="error">
            <text:p>#DIV/0!</text:p>
          </table:table-cell>
          <table:table-cell table:style-name="ce4202" table:formula="of:=SUM([.USN295];[.USP295];[.USR295];[.UST295];[.USV295];[.USX295];[.USZ295];[.UTB295];[.UTD295];[.UTF295];[.UTH295];[.UT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TN295];[.UTQ295];[.UTS295];[.UTU295];[.UTW295];[.UTY295];[.UUA295];[.UUC295];[.UUE295];[.UUG295];[.UUI295];[.UUK295])" office:value-type="string" office:string-value="" calcext:value-type="error">
            <text:p>#DIV/0!</text:p>
          </table:table-cell>
          <table:table-cell table:style-name="ce4202" table:formula="of:=SUM([.UTP295];[.UTR295];[.UTT295];[.UTV295];[.UTX295];[.UTZ295];[.UUB295];[.UUD295];[.UUF295];[.UUH295];[.UUJ295];[.UU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UP295];[.UUS295];[.UUU295];[.UUW295];[.UUY295];[.UVA295];[.UVC295];[.UVE295];[.UVG295];[.UVI295];[.UVK295];[.UVM295])" office:value-type="string" office:string-value="" calcext:value-type="error">
            <text:p>#DIV/0!</text:p>
          </table:table-cell>
          <table:table-cell table:style-name="ce4202" table:formula="of:=SUM([.UUR295];[.UUT295];[.UUV295];[.UUX295];[.UUZ295];[.UVB295];[.UVD295];[.UVF295];[.UVH295];[.UVJ295];[.UVL295];[.UV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VR295];[.UVU295];[.UVW295];[.UVY295];[.UWA295];[.UWC295];[.UWE295];[.UWG295];[.UWI295];[.UWK295];[.UWM295];[.UWO295])" office:value-type="string" office:string-value="" calcext:value-type="error">
            <text:p>#DIV/0!</text:p>
          </table:table-cell>
          <table:table-cell table:style-name="ce4202" table:formula="of:=SUM([.UVT295];[.UVV295];[.UVX295];[.UVZ295];[.UWB295];[.UWD295];[.UWF295];[.UWH295];[.UWJ295];[.UWL295];[.UWN295];[.UW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WT295];[.UWW295];[.UWY295];[.UXA295];[.UXC295];[.UXE295];[.UXG295];[.UXI295];[.UXK295];[.UXM295];[.UXO295];[.UXQ295])" office:value-type="string" office:string-value="" calcext:value-type="error">
            <text:p>#DIV/0!</text:p>
          </table:table-cell>
          <table:table-cell table:style-name="ce4202" table:formula="of:=SUM([.UWV295];[.UWX295];[.UWZ295];[.UXB295];[.UXD295];[.UXF295];[.UXH295];[.UXJ295];[.UXL295];[.UXN295];[.UXP295];[.UX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XV295];[.UXY295];[.UYA295];[.UYC295];[.UYE295];[.UYG295];[.UYI295];[.UYK295];[.UYM295];[.UYO295];[.UYQ295];[.UYS295])" office:value-type="string" office:string-value="" calcext:value-type="error">
            <text:p>#DIV/0!</text:p>
          </table:table-cell>
          <table:table-cell table:style-name="ce4202" table:formula="of:=SUM([.UXX295];[.UXZ295];[.UYB295];[.UYD295];[.UYF295];[.UYH295];[.UYJ295];[.UYL295];[.UYN295];[.UYP295];[.UYR295];[.UY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YX295];[.UZA295];[.UZC295];[.UZE295];[.UZG295];[.UZI295];[.UZK295];[.UZM295];[.UZO295];[.UZQ295];[.UZS295];[.UZU295])" office:value-type="string" office:string-value="" calcext:value-type="error">
            <text:p>#DIV/0!</text:p>
          </table:table-cell>
          <table:table-cell table:style-name="ce4202" table:formula="of:=SUM([.UYZ295];[.UZB295];[.UZD295];[.UZF295];[.UZH295];[.UZJ295];[.UZL295];[.UZN295];[.UZP295];[.UZR295];[.UZT295];[.UZ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UZZ295];[.VAC295];[.VAE295];[.VAG295];[.VAI295];[.VAK295];[.VAM295];[.VAO295];[.VAQ295];[.VAS295];[.VAU295];[.VAW295])" office:value-type="string" office:string-value="" calcext:value-type="error">
            <text:p>#DIV/0!</text:p>
          </table:table-cell>
          <table:table-cell table:style-name="ce4202" table:formula="of:=SUM([.VAB295];[.VAD295];[.VAF295];[.VAH295];[.VAJ295];[.VAL295];[.VAN295];[.VAP295];[.VAR295];[.VAT295];[.VAV295];[.VA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BB295];[.VBE295];[.VBG295];[.VBI295];[.VBK295];[.VBM295];[.VBO295];[.VBQ295];[.VBS295];[.VBU295];[.VBW295];[.VBY295])" office:value-type="string" office:string-value="" calcext:value-type="error">
            <text:p>#DIV/0!</text:p>
          </table:table-cell>
          <table:table-cell table:style-name="ce4202" table:formula="of:=SUM([.VBD295];[.VBF295];[.VBH295];[.VBJ295];[.VBL295];[.VBN295];[.VBP295];[.VBR295];[.VBT295];[.VBV295];[.VBX295];[.VB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CD295];[.VCG295];[.VCI295];[.VCK295];[.VCM295];[.VCO295];[.VCQ295];[.VCS295];[.VCU295];[.VCW295];[.VCY295];[.VDA295])" office:value-type="string" office:string-value="" calcext:value-type="error">
            <text:p>#DIV/0!</text:p>
          </table:table-cell>
          <table:table-cell table:style-name="ce4202" table:formula="of:=SUM([.VCF295];[.VCH295];[.VCJ295];[.VCL295];[.VCN295];[.VCP295];[.VCR295];[.VCT295];[.VCV295];[.VCX295];[.VCZ295];[.VD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DF295];[.VDI295];[.VDK295];[.VDM295];[.VDO295];[.VDQ295];[.VDS295];[.VDU295];[.VDW295];[.VDY295];[.VEA295];[.VEC295])" office:value-type="string" office:string-value="" calcext:value-type="error">
            <text:p>#DIV/0!</text:p>
          </table:table-cell>
          <table:table-cell table:style-name="ce4202" table:formula="of:=SUM([.VDH295];[.VDJ295];[.VDL295];[.VDN295];[.VDP295];[.VDR295];[.VDT295];[.VDV295];[.VDX295];[.VDZ295];[.VEB295];[.VE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EH295];[.VEK295];[.VEM295];[.VEO295];[.VEQ295];[.VES295];[.VEU295];[.VEW295];[.VEY295];[.VFA295];[.VFC295];[.VFE295])" office:value-type="string" office:string-value="" calcext:value-type="error">
            <text:p>#DIV/0!</text:p>
          </table:table-cell>
          <table:table-cell table:style-name="ce4202" table:formula="of:=SUM([.VEJ295];[.VEL295];[.VEN295];[.VEP295];[.VER295];[.VET295];[.VEV295];[.VEX295];[.VEZ295];[.VFB295];[.VFD295];[.VF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FJ295];[.VFM295];[.VFO295];[.VFQ295];[.VFS295];[.VFU295];[.VFW295];[.VFY295];[.VGA295];[.VGC295];[.VGE295];[.VGG295])" office:value-type="string" office:string-value="" calcext:value-type="error">
            <text:p>#DIV/0!</text:p>
          </table:table-cell>
          <table:table-cell table:style-name="ce4202" table:formula="of:=SUM([.VFL295];[.VFN295];[.VFP295];[.VFR295];[.VFT295];[.VFV295];[.VFX295];[.VFZ295];[.VGB295];[.VGD295];[.VGF295];[.VG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GL295];[.VGO295];[.VGQ295];[.VGS295];[.VGU295];[.VGW295];[.VGY295];[.VHA295];[.VHC295];[.VHE295];[.VHG295];[.VHI295])" office:value-type="string" office:string-value="" calcext:value-type="error">
            <text:p>#DIV/0!</text:p>
          </table:table-cell>
          <table:table-cell table:style-name="ce4202" table:formula="of:=SUM([.VGN295];[.VGP295];[.VGR295];[.VGT295];[.VGV295];[.VGX295];[.VGZ295];[.VHB295];[.VHD295];[.VHF295];[.VHH295];[.VH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HN295];[.VHQ295];[.VHS295];[.VHU295];[.VHW295];[.VHY295];[.VIA295];[.VIC295];[.VIE295];[.VIG295];[.VII295];[.VIK295])" office:value-type="string" office:string-value="" calcext:value-type="error">
            <text:p>#DIV/0!</text:p>
          </table:table-cell>
          <table:table-cell table:style-name="ce4202" table:formula="of:=SUM([.VHP295];[.VHR295];[.VHT295];[.VHV295];[.VHX295];[.VHZ295];[.VIB295];[.VID295];[.VIF295];[.VIH295];[.VIJ295];[.VI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IP295];[.VIS295];[.VIU295];[.VIW295];[.VIY295];[.VJA295];[.VJC295];[.VJE295];[.VJG295];[.VJI295];[.VJK295];[.VJM295])" office:value-type="string" office:string-value="" calcext:value-type="error">
            <text:p>#DIV/0!</text:p>
          </table:table-cell>
          <table:table-cell table:style-name="ce4202" table:formula="of:=SUM([.VIR295];[.VIT295];[.VIV295];[.VIX295];[.VIZ295];[.VJB295];[.VJD295];[.VJF295];[.VJH295];[.VJJ295];[.VJL295];[.VJ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JR295];[.VJU295];[.VJW295];[.VJY295];[.VKA295];[.VKC295];[.VKE295];[.VKG295];[.VKI295];[.VKK295];[.VKM295];[.VKO295])" office:value-type="string" office:string-value="" calcext:value-type="error">
            <text:p>#DIV/0!</text:p>
          </table:table-cell>
          <table:table-cell table:style-name="ce4202" table:formula="of:=SUM([.VJT295];[.VJV295];[.VJX295];[.VJZ295];[.VKB295];[.VKD295];[.VKF295];[.VKH295];[.VKJ295];[.VKL295];[.VKN295];[.VK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KT295];[.VKW295];[.VKY295];[.VLA295];[.VLC295];[.VLE295];[.VLG295];[.VLI295];[.VLK295];[.VLM295];[.VLO295];[.VLQ295])" office:value-type="string" office:string-value="" calcext:value-type="error">
            <text:p>#DIV/0!</text:p>
          </table:table-cell>
          <table:table-cell table:style-name="ce4202" table:formula="of:=SUM([.VKV295];[.VKX295];[.VKZ295];[.VLB295];[.VLD295];[.VLF295];[.VLH295];[.VLJ295];[.VLL295];[.VLN295];[.VLP295];[.VL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LV295];[.VLY295];[.VMA295];[.VMC295];[.VME295];[.VMG295];[.VMI295];[.VMK295];[.VMM295];[.VMO295];[.VMQ295];[.VMS295])" office:value-type="string" office:string-value="" calcext:value-type="error">
            <text:p>#DIV/0!</text:p>
          </table:table-cell>
          <table:table-cell table:style-name="ce4202" table:formula="of:=SUM([.VLX295];[.VLZ295];[.VMB295];[.VMD295];[.VMF295];[.VMH295];[.VMJ295];[.VML295];[.VMN295];[.VMP295];[.VMR295];[.VM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MX295];[.VNA295];[.VNC295];[.VNE295];[.VNG295];[.VNI295];[.VNK295];[.VNM295];[.VNO295];[.VNQ295];[.VNS295];[.VNU295])" office:value-type="string" office:string-value="" calcext:value-type="error">
            <text:p>#DIV/0!</text:p>
          </table:table-cell>
          <table:table-cell table:style-name="ce4202" table:formula="of:=SUM([.VMZ295];[.VNB295];[.VND295];[.VNF295];[.VNH295];[.VNJ295];[.VNL295];[.VNN295];[.VNP295];[.VNR295];[.VNT295];[.VN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NZ295];[.VOC295];[.VOE295];[.VOG295];[.VOI295];[.VOK295];[.VOM295];[.VOO295];[.VOQ295];[.VOS295];[.VOU295];[.VOW295])" office:value-type="string" office:string-value="" calcext:value-type="error">
            <text:p>#DIV/0!</text:p>
          </table:table-cell>
          <table:table-cell table:style-name="ce4202" table:formula="of:=SUM([.VOB295];[.VOD295];[.VOF295];[.VOH295];[.VOJ295];[.VOL295];[.VON295];[.VOP295];[.VOR295];[.VOT295];[.VOV295];[.VO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PB295];[.VPE295];[.VPG295];[.VPI295];[.VPK295];[.VPM295];[.VPO295];[.VPQ295];[.VPS295];[.VPU295];[.VPW295];[.VPY295])" office:value-type="string" office:string-value="" calcext:value-type="error">
            <text:p>#DIV/0!</text:p>
          </table:table-cell>
          <table:table-cell table:style-name="ce4202" table:formula="of:=SUM([.VPD295];[.VPF295];[.VPH295];[.VPJ295];[.VPL295];[.VPN295];[.VPP295];[.VPR295];[.VPT295];[.VPV295];[.VPX295];[.VP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QD295];[.VQG295];[.VQI295];[.VQK295];[.VQM295];[.VQO295];[.VQQ295];[.VQS295];[.VQU295];[.VQW295];[.VQY295];[.VRA295])" office:value-type="string" office:string-value="" calcext:value-type="error">
            <text:p>#DIV/0!</text:p>
          </table:table-cell>
          <table:table-cell table:style-name="ce4202" table:formula="of:=SUM([.VQF295];[.VQH295];[.VQJ295];[.VQL295];[.VQN295];[.VQP295];[.VQR295];[.VQT295];[.VQV295];[.VQX295];[.VQZ295];[.VR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RF295];[.VRI295];[.VRK295];[.VRM295];[.VRO295];[.VRQ295];[.VRS295];[.VRU295];[.VRW295];[.VRY295];[.VSA295];[.VSC295])" office:value-type="string" office:string-value="" calcext:value-type="error">
            <text:p>#DIV/0!</text:p>
          </table:table-cell>
          <table:table-cell table:style-name="ce4202" table:formula="of:=SUM([.VRH295];[.VRJ295];[.VRL295];[.VRN295];[.VRP295];[.VRR295];[.VRT295];[.VRV295];[.VRX295];[.VRZ295];[.VSB295];[.VS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SH295];[.VSK295];[.VSM295];[.VSO295];[.VSQ295];[.VSS295];[.VSU295];[.VSW295];[.VSY295];[.VTA295];[.VTC295];[.VTE295])" office:value-type="string" office:string-value="" calcext:value-type="error">
            <text:p>#DIV/0!</text:p>
          </table:table-cell>
          <table:table-cell table:style-name="ce4202" table:formula="of:=SUM([.VSJ295];[.VSL295];[.VSN295];[.VSP295];[.VSR295];[.VST295];[.VSV295];[.VSX295];[.VSZ295];[.VTB295];[.VTD295];[.VT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TJ295];[.VTM295];[.VTO295];[.VTQ295];[.VTS295];[.VTU295];[.VTW295];[.VTY295];[.VUA295];[.VUC295];[.VUE295];[.VUG295])" office:value-type="string" office:string-value="" calcext:value-type="error">
            <text:p>#DIV/0!</text:p>
          </table:table-cell>
          <table:table-cell table:style-name="ce4202" table:formula="of:=SUM([.VTL295];[.VTN295];[.VTP295];[.VTR295];[.VTT295];[.VTV295];[.VTX295];[.VTZ295];[.VUB295];[.VUD295];[.VUF295];[.VU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UL295];[.VUO295];[.VUQ295];[.VUS295];[.VUU295];[.VUW295];[.VUY295];[.VVA295];[.VVC295];[.VVE295];[.VVG295];[.VVI295])" office:value-type="string" office:string-value="" calcext:value-type="error">
            <text:p>#DIV/0!</text:p>
          </table:table-cell>
          <table:table-cell table:style-name="ce4202" table:formula="of:=SUM([.VUN295];[.VUP295];[.VUR295];[.VUT295];[.VUV295];[.VUX295];[.VUZ295];[.VVB295];[.VVD295];[.VVF295];[.VVH295];[.VV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VN295];[.VVQ295];[.VVS295];[.VVU295];[.VVW295];[.VVY295];[.VWA295];[.VWC295];[.VWE295];[.VWG295];[.VWI295];[.VWK295])" office:value-type="string" office:string-value="" calcext:value-type="error">
            <text:p>#DIV/0!</text:p>
          </table:table-cell>
          <table:table-cell table:style-name="ce4202" table:formula="of:=SUM([.VVP295];[.VVR295];[.VVT295];[.VVV295];[.VVX295];[.VVZ295];[.VWB295];[.VWD295];[.VWF295];[.VWH295];[.VWJ295];[.VW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WP295];[.VWS295];[.VWU295];[.VWW295];[.VWY295];[.VXA295];[.VXC295];[.VXE295];[.VXG295];[.VXI295];[.VXK295];[.VXM295])" office:value-type="string" office:string-value="" calcext:value-type="error">
            <text:p>#DIV/0!</text:p>
          </table:table-cell>
          <table:table-cell table:style-name="ce4202" table:formula="of:=SUM([.VWR295];[.VWT295];[.VWV295];[.VWX295];[.VWZ295];[.VXB295];[.VXD295];[.VXF295];[.VXH295];[.VXJ295];[.VXL295];[.VX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XR295];[.VXU295];[.VXW295];[.VXY295];[.VYA295];[.VYC295];[.VYE295];[.VYG295];[.VYI295];[.VYK295];[.VYM295];[.VYO295])" office:value-type="string" office:string-value="" calcext:value-type="error">
            <text:p>#DIV/0!</text:p>
          </table:table-cell>
          <table:table-cell table:style-name="ce4202" table:formula="of:=SUM([.VXT295];[.VXV295];[.VXX295];[.VXZ295];[.VYB295];[.VYD295];[.VYF295];[.VYH295];[.VYJ295];[.VYL295];[.VYN295];[.VY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YT295];[.VYW295];[.VYY295];[.VZA295];[.VZC295];[.VZE295];[.VZG295];[.VZI295];[.VZK295];[.VZM295];[.VZO295];[.VZQ295])" office:value-type="string" office:string-value="" calcext:value-type="error">
            <text:p>#DIV/0!</text:p>
          </table:table-cell>
          <table:table-cell table:style-name="ce4202" table:formula="of:=SUM([.VYV295];[.VYX295];[.VYZ295];[.VZB295];[.VZD295];[.VZF295];[.VZH295];[.VZJ295];[.VZL295];[.VZN295];[.VZP295];[.VZ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VZV295];[.VZY295];[.WAA295];[.WAC295];[.WAE295];[.WAG295];[.WAI295];[.WAK295];[.WAM295];[.WAO295];[.WAQ295];[.WAS295])" office:value-type="string" office:string-value="" calcext:value-type="error">
            <text:p>#DIV/0!</text:p>
          </table:table-cell>
          <table:table-cell table:style-name="ce4202" table:formula="of:=SUM([.VZX295];[.VZZ295];[.WAB295];[.WAD295];[.WAF295];[.WAH295];[.WAJ295];[.WAL295];[.WAN295];[.WAP295];[.WAR295];[.WA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AX295];[.WBA295];[.WBC295];[.WBE295];[.WBG295];[.WBI295];[.WBK295];[.WBM295];[.WBO295];[.WBQ295];[.WBS295];[.WBU295])" office:value-type="string" office:string-value="" calcext:value-type="error">
            <text:p>#DIV/0!</text:p>
          </table:table-cell>
          <table:table-cell table:style-name="ce4202" table:formula="of:=SUM([.WAZ295];[.WBB295];[.WBD295];[.WBF295];[.WBH295];[.WBJ295];[.WBL295];[.WBN295];[.WBP295];[.WBR295];[.WBT295];[.WB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BZ295];[.WCC295];[.WCE295];[.WCG295];[.WCI295];[.WCK295];[.WCM295];[.WCO295];[.WCQ295];[.WCS295];[.WCU295];[.WCW295])" office:value-type="string" office:string-value="" calcext:value-type="error">
            <text:p>#DIV/0!</text:p>
          </table:table-cell>
          <table:table-cell table:style-name="ce4202" table:formula="of:=SUM([.WCB295];[.WCD295];[.WCF295];[.WCH295];[.WCJ295];[.WCL295];[.WCN295];[.WCP295];[.WCR295];[.WCT295];[.WCV295];[.WC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DB295];[.WDE295];[.WDG295];[.WDI295];[.WDK295];[.WDM295];[.WDO295];[.WDQ295];[.WDS295];[.WDU295];[.WDW295];[.WDY295])" office:value-type="string" office:string-value="" calcext:value-type="error">
            <text:p>#DIV/0!</text:p>
          </table:table-cell>
          <table:table-cell table:style-name="ce4202" table:formula="of:=SUM([.WDD295];[.WDF295];[.WDH295];[.WDJ295];[.WDL295];[.WDN295];[.WDP295];[.WDR295];[.WDT295];[.WDV295];[.WDX295];[.WD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ED295];[.WEG295];[.WEI295];[.WEK295];[.WEM295];[.WEO295];[.WEQ295];[.WES295];[.WEU295];[.WEW295];[.WEY295];[.WFA295])" office:value-type="string" office:string-value="" calcext:value-type="error">
            <text:p>#DIV/0!</text:p>
          </table:table-cell>
          <table:table-cell table:style-name="ce4202" table:formula="of:=SUM([.WEF295];[.WEH295];[.WEJ295];[.WEL295];[.WEN295];[.WEP295];[.WER295];[.WET295];[.WEV295];[.WEX295];[.WEZ295];[.WF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FF295];[.WFI295];[.WFK295];[.WFM295];[.WFO295];[.WFQ295];[.WFS295];[.WFU295];[.WFW295];[.WFY295];[.WGA295];[.WGC295])" office:value-type="string" office:string-value="" calcext:value-type="error">
            <text:p>#DIV/0!</text:p>
          </table:table-cell>
          <table:table-cell table:style-name="ce4202" table:formula="of:=SUM([.WFH295];[.WFJ295];[.WFL295];[.WFN295];[.WFP295];[.WFR295];[.WFT295];[.WFV295];[.WFX295];[.WFZ295];[.WGB295];[.WG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GH295];[.WGK295];[.WGM295];[.WGO295];[.WGQ295];[.WGS295];[.WGU295];[.WGW295];[.WGY295];[.WHA295];[.WHC295];[.WHE295])" office:value-type="string" office:string-value="" calcext:value-type="error">
            <text:p>#DIV/0!</text:p>
          </table:table-cell>
          <table:table-cell table:style-name="ce4202" table:formula="of:=SUM([.WGJ295];[.WGL295];[.WGN295];[.WGP295];[.WGR295];[.WGT295];[.WGV295];[.WGX295];[.WGZ295];[.WHB295];[.WHD295];[.WH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HJ295];[.WHM295];[.WHO295];[.WHQ295];[.WHS295];[.WHU295];[.WHW295];[.WHY295];[.WIA295];[.WIC295];[.WIE295];[.WIG295])" office:value-type="string" office:string-value="" calcext:value-type="error">
            <text:p>#DIV/0!</text:p>
          </table:table-cell>
          <table:table-cell table:style-name="ce4202" table:formula="of:=SUM([.WHL295];[.WHN295];[.WHP295];[.WHR295];[.WHT295];[.WHV295];[.WHX295];[.WHZ295];[.WIB295];[.WID295];[.WIF295];[.WI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IL295];[.WIO295];[.WIQ295];[.WIS295];[.WIU295];[.WIW295];[.WIY295];[.WJA295];[.WJC295];[.WJE295];[.WJG295];[.WJI295])" office:value-type="string" office:string-value="" calcext:value-type="error">
            <text:p>#DIV/0!</text:p>
          </table:table-cell>
          <table:table-cell table:style-name="ce4202" table:formula="of:=SUM([.WIN295];[.WIP295];[.WIR295];[.WIT295];[.WIV295];[.WIX295];[.WIZ295];[.WJB295];[.WJD295];[.WJF295];[.WJH295];[.WJ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JN295];[.WJQ295];[.WJS295];[.WJU295];[.WJW295];[.WJY295];[.WKA295];[.WKC295];[.WKE295];[.WKG295];[.WKI295];[.WKK295])" office:value-type="string" office:string-value="" calcext:value-type="error">
            <text:p>#DIV/0!</text:p>
          </table:table-cell>
          <table:table-cell table:style-name="ce4202" table:formula="of:=SUM([.WJP295];[.WJR295];[.WJT295];[.WJV295];[.WJX295];[.WJZ295];[.WKB295];[.WKD295];[.WKF295];[.WKH295];[.WKJ295];[.WK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KP295];[.WKS295];[.WKU295];[.WKW295];[.WKY295];[.WLA295];[.WLC295];[.WLE295];[.WLG295];[.WLI295];[.WLK295];[.WLM295])" office:value-type="string" office:string-value="" calcext:value-type="error">
            <text:p>#DIV/0!</text:p>
          </table:table-cell>
          <table:table-cell table:style-name="ce4202" table:formula="of:=SUM([.WKR295];[.WKT295];[.WKV295];[.WKX295];[.WKZ295];[.WLB295];[.WLD295];[.WLF295];[.WLH295];[.WLJ295];[.WLL295];[.WL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LR295];[.WLU295];[.WLW295];[.WLY295];[.WMA295];[.WMC295];[.WME295];[.WMG295];[.WMI295];[.WMK295];[.WMM295];[.WMO295])" office:value-type="string" office:string-value="" calcext:value-type="error">
            <text:p>#DIV/0!</text:p>
          </table:table-cell>
          <table:table-cell table:style-name="ce4202" table:formula="of:=SUM([.WLT295];[.WLV295];[.WLX295];[.WLZ295];[.WMB295];[.WMD295];[.WMF295];[.WMH295];[.WMJ295];[.WML295];[.WMN295];[.WM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MT295];[.WMW295];[.WMY295];[.WNA295];[.WNC295];[.WNE295];[.WNG295];[.WNI295];[.WNK295];[.WNM295];[.WNO295];[.WNQ295])" office:value-type="string" office:string-value="" calcext:value-type="error">
            <text:p>#DIV/0!</text:p>
          </table:table-cell>
          <table:table-cell table:style-name="ce4202" table:formula="of:=SUM([.WMV295];[.WMX295];[.WMZ295];[.WNB295];[.WND295];[.WNF295];[.WNH295];[.WNJ295];[.WNL295];[.WNN295];[.WNP295];[.WN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NV295];[.WNY295];[.WOA295];[.WOC295];[.WOE295];[.WOG295];[.WOI295];[.WOK295];[.WOM295];[.WOO295];[.WOQ295];[.WOS295])" office:value-type="string" office:string-value="" calcext:value-type="error">
            <text:p>#DIV/0!</text:p>
          </table:table-cell>
          <table:table-cell table:style-name="ce4202" table:formula="of:=SUM([.WNX295];[.WNZ295];[.WOB295];[.WOD295];[.WOF295];[.WOH295];[.WOJ295];[.WOL295];[.WON295];[.WOP295];[.WOR295];[.WO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OX295];[.WPA295];[.WPC295];[.WPE295];[.WPG295];[.WPI295];[.WPK295];[.WPM295];[.WPO295];[.WPQ295];[.WPS295];[.WPU295])" office:value-type="string" office:string-value="" calcext:value-type="error">
            <text:p>#DIV/0!</text:p>
          </table:table-cell>
          <table:table-cell table:style-name="ce4202" table:formula="of:=SUM([.WOZ295];[.WPB295];[.WPD295];[.WPF295];[.WPH295];[.WPJ295];[.WPL295];[.WPN295];[.WPP295];[.WPR295];[.WPT295];[.WP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PZ295];[.WQC295];[.WQE295];[.WQG295];[.WQI295];[.WQK295];[.WQM295];[.WQO295];[.WQQ295];[.WQS295];[.WQU295];[.WQW295])" office:value-type="string" office:string-value="" calcext:value-type="error">
            <text:p>#DIV/0!</text:p>
          </table:table-cell>
          <table:table-cell table:style-name="ce4202" table:formula="of:=SUM([.WQB295];[.WQD295];[.WQF295];[.WQH295];[.WQJ295];[.WQL295];[.WQN295];[.WQP295];[.WQR295];[.WQT295];[.WQV295];[.WQ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RB295];[.WRE295];[.WRG295];[.WRI295];[.WRK295];[.WRM295];[.WRO295];[.WRQ295];[.WRS295];[.WRU295];[.WRW295];[.WRY295])" office:value-type="string" office:string-value="" calcext:value-type="error">
            <text:p>#DIV/0!</text:p>
          </table:table-cell>
          <table:table-cell table:style-name="ce4202" table:formula="of:=SUM([.WRD295];[.WRF295];[.WRH295];[.WRJ295];[.WRL295];[.WRN295];[.WRP295];[.WRR295];[.WRT295];[.WRV295];[.WRX295];[.WRZ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SD295];[.WSG295];[.WSI295];[.WSK295];[.WSM295];[.WSO295];[.WSQ295];[.WSS295];[.WSU295];[.WSW295];[.WSY295];[.WTA295])" office:value-type="string" office:string-value="" calcext:value-type="error">
            <text:p>#DIV/0!</text:p>
          </table:table-cell>
          <table:table-cell table:style-name="ce4202" table:formula="of:=SUM([.WSF295];[.WSH295];[.WSJ295];[.WSL295];[.WSN295];[.WSP295];[.WSR295];[.WST295];[.WSV295];[.WSX295];[.WSZ295];[.WTB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TF295];[.WTI295];[.WTK295];[.WTM295];[.WTO295];[.WTQ295];[.WTS295];[.WTU295];[.WTW295];[.WTY295];[.WUA295];[.WUC295])" office:value-type="string" office:string-value="" calcext:value-type="error">
            <text:p>#DIV/0!</text:p>
          </table:table-cell>
          <table:table-cell table:style-name="ce4202" table:formula="of:=SUM([.WTH295];[.WTJ295];[.WTL295];[.WTN295];[.WTP295];[.WTR295];[.WTT295];[.WTV295];[.WTX295];[.WTZ295];[.WUB295];[.WUD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UH295];[.WUK295];[.WUM295];[.WUO295];[.WUQ295];[.WUS295];[.WUU295];[.WUW295];[.WUY295];[.WVA295];[.WVC295];[.WVE295])" office:value-type="string" office:string-value="" calcext:value-type="error">
            <text:p>#DIV/0!</text:p>
          </table:table-cell>
          <table:table-cell table:style-name="ce4202" table:formula="of:=SUM([.WUJ295];[.WUL295];[.WUN295];[.WUP295];[.WUR295];[.WUT295];[.WUV295];[.WUX295];[.WUZ295];[.WVB295];[.WVD295];[.WVF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VJ295];[.WVM295];[.WVO295];[.WVQ295];[.WVS295];[.WVU295];[.WVW295];[.WVY295];[.WWA295];[.WWC295];[.WWE295];[.WWG295])" office:value-type="string" office:string-value="" calcext:value-type="error">
            <text:p>#DIV/0!</text:p>
          </table:table-cell>
          <table:table-cell table:style-name="ce4202" table:formula="of:=SUM([.WVL295];[.WVN295];[.WVP295];[.WVR295];[.WVT295];[.WVV295];[.WVX295];[.WVZ295];[.WWB295];[.WWD295];[.WWF295];[.WWH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WL295];[.WWO295];[.WWQ295];[.WWS295];[.WWU295];[.WWW295];[.WWY295];[.WXA295];[.WXC295];[.WXE295];[.WXG295];[.WXI295])" office:value-type="string" office:string-value="" calcext:value-type="error">
            <text:p>#DIV/0!</text:p>
          </table:table-cell>
          <table:table-cell table:style-name="ce4202" table:formula="of:=SUM([.WWN295];[.WWP295];[.WWR295];[.WWT295];[.WWV295];[.WWX295];[.WWZ295];[.WXB295];[.WXD295];[.WXF295];[.WXH295];[.WXJ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XN295];[.WXQ295];[.WXS295];[.WXU295];[.WXW295];[.WXY295];[.WYA295];[.WYC295];[.WYE295];[.WYG295];[.WYI295];[.WYK295])" office:value-type="string" office:string-value="" calcext:value-type="error">
            <text:p>#DIV/0!</text:p>
          </table:table-cell>
          <table:table-cell table:style-name="ce4202" table:formula="of:=SUM([.WXP295];[.WXR295];[.WXT295];[.WXV295];[.WXX295];[.WXZ295];[.WYB295];[.WYD295];[.WYF295];[.WYH295];[.WYJ295];[.WYL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YP295];[.WYS295];[.WYU295];[.WYW295];[.WYY295];[.WZA295];[.WZC295];[.WZE295];[.WZG295];[.WZI295];[.WZK295];[.WZM295])" office:value-type="string" office:string-value="" calcext:value-type="error">
            <text:p>#DIV/0!</text:p>
          </table:table-cell>
          <table:table-cell table:style-name="ce4202" table:formula="of:=SUM([.WYR295];[.WYT295];[.WYV295];[.WYX295];[.WYZ295];[.WZB295];[.WZD295];[.WZF295];[.WZH295];[.WZJ295];[.WZL295];[.WZN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WZR295];[.WZU295];[.WZW295];[.WZY295];[.XAA295];[.XAC295];[.XAE295];[.XAG295];[.XAI295];[.XAK295];[.XAM295];[.XAO295])" office:value-type="string" office:string-value="" calcext:value-type="error">
            <text:p>#DIV/0!</text:p>
          </table:table-cell>
          <table:table-cell table:style-name="ce4202" table:formula="of:=SUM([.WZT295];[.WZV295];[.WZX295];[.WZZ295];[.XAB295];[.XAD295];[.XAF295];[.XAH295];[.XAJ295];[.XAL295];[.XAN295];[.XAP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XAT295];[.XAW295];[.XAY295];[.XBA295];[.XBC295];[.XBE295];[.XBG295];[.XBI295];[.XBK295];[.XBM295];[.XBO295];[.XBQ295])" office:value-type="string" office:string-value="" calcext:value-type="error">
            <text:p>#DIV/0!</text:p>
          </table:table-cell>
          <table:table-cell table:style-name="ce4202" table:formula="of:=SUM([.XAV295];[.XAX295];[.XAZ295];[.XBB295];[.XBD295];[.XBF295];[.XBH295];[.XBJ295];[.XBL295];[.XBN295];[.XBP295];[.XBR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XBV295];[.XBY295];[.XCA295];[.XCC295];[.XCE295];[.XCG295];[.XCI295];[.XCK295];[.XCM295];[.XCO295];[.XCQ295];[.XCS295])" office:value-type="string" office:string-value="" calcext:value-type="error">
            <text:p>#DIV/0!</text:p>
          </table:table-cell>
          <table:table-cell table:style-name="ce4202" table:formula="of:=SUM([.XBX295];[.XBZ295];[.XCB295];[.XCD295];[.XCF295];[.XCH295];[.XCJ295];[.XCL295];[.XCN295];[.XCP295];[.XCR295];[.XCT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XCX295];[.XDA295];[.XDC295];[.XDE295];[.XDG295];[.XDI295];[.XDK295];[.XDM295];[.XDO295];[.XDQ295];[.XDS295];[.XDU295])" office:value-type="string" office:string-value="" calcext:value-type="error">
            <text:p>#DIV/0!</text:p>
          </table:table-cell>
          <table:table-cell table:style-name="ce4202" table:formula="of:=SUM([.XCZ295];[.XDB295];[.XDD295];[.XDF295];[.XDH295];[.XDJ295];[.XDL295];[.XDN295];[.XDP295];[.XDR295];[.XDT295];[.XDV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  <table:table-cell table:style-name="ce3144" table:number-columns-repeated="22"/>
          <table:table-cell table:style-name="ce3144" table:formula="of:=AVERAGE([.XDZ295];[.XEC295];[.XEE295];[.XEG295];[.XEI295];[.XEK295];[.XEM295];[.XEO295];[.XEQ295];[.XES295];[.XEU295];[.XEW295])" office:value-type="string" office:string-value="" calcext:value-type="error">
            <text:p>#DIV/0!</text:p>
          </table:table-cell>
          <table:table-cell table:style-name="ce4202" table:formula="of:=SUM([.XEB295];[.XED295];[.XEF295];[.XEH295];[.XEJ295];[.XEL295];[.XEN295];[.XEP295];[.XER295];[.XET295];[.XEV295];[.XEX295])" office:value-type="float" office:value="0" calcext:value-type="float">
            <text:p>0</text:p>
          </table:table-cell>
          <table:table-cell table:style-name="ce2996" office:value-type="float" office:value="2027" calcext:value-type="float">
            <text:p>2027</text:p>
          </table:table-cell>
          <table:table-cell table:style-name="ce3144" table:number-columns-repeated="2"/>
          <table:table-cell table:style-name="ce3273"/>
        </table:table-row>
        <table:table-row table:style-name="ro1">
          <table:table-cell table:style-name="Default"/>
          <table:table-cell table:style-name="ce3157"/>
          <table:table-cell table:style-name="Default"/>
          <table:table-cell table:style-name="ce3276" office:value-type="string" calcext:value-type="string">
            <text:p>Ⴊ</text:p>
          </table:table-cell>
          <table:table-cell table:style-name="Default" table:number-columns-repeated="1018"/>
          <table:table-cell table:number-columns-repeated="15362"/>
        </table:table-row>
      </table:table>
      <table:table table:name="Tabelle3" table:style-name="ta1" table:print="false">
        <office:forms form:automatic-focus="false" form:apply-design-mode="false"/>
        <table:shapes>
          <draw:frame draw:z-index="0" draw:name="https://www.proplanta.de/wetter-statistik/image/leer.gif" draw:style-name="gr1" draw:text-style-name="P1" svg:width="0.343cm" svg:height="0.264cm" svg:x="13.555cm" svg:y="12.3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" draw:name="https://www.proplanta.de/wetter-statistik/image/leer.gif" draw:style-name="gr1" draw:text-style-name="P1" svg:width="0.978cm" svg:height="0.264cm" svg:x="13.555cm" svg:y="12.7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" draw:name="https://www.proplanta.de/wetter-statistik/image/leer.gif" draw:style-name="gr1" draw:text-style-name="P1" svg:width="0.29cm" svg:height="0.264cm" svg:x="13.555cm" svg:y="13.2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" draw:name="https://www.proplanta.de/wetter-statistik/image/leer.gif" draw:style-name="gr1" draw:text-style-name="P1" svg:width="1.031cm" svg:height="0.264cm" svg:x="42.906cm" svg:y="9.1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" draw:name="https://www.proplanta.de/wetter-statistik/image/leer.gif" draw:style-name="gr1" draw:text-style-name="P1" svg:width="1.428cm" svg:height="0.264cm" svg:x="42.906cm" svg:y="9.63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" draw:name="https://www.proplanta.de/wetter-statistik/image/leer.gif" draw:style-name="gr1" draw:text-style-name="P1" svg:width="1.481cm" svg:height="0.264cm" svg:x="42.906cm" svg:y="10.08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" draw:name="https://www.proplanta.de/wetter-statistik/image/leer.gif" draw:style-name="gr1" draw:text-style-name="P1" svg:width="0.634cm" svg:height="0.264cm" svg:x="42.906cm" svg:y="10.5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" draw:name="https://www.proplanta.de/wetter-statistik/image/leer.gif" draw:style-name="gr1" draw:text-style-name="P1" svg:width="1.692cm" svg:height="0.264cm" svg:x="42.906cm" svg:y="10.99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" draw:name="https://www.proplanta.de/wetter-statistik/image/leer.gif" draw:style-name="gr1" draw:text-style-name="P1" svg:width="1.031cm" svg:height="0.264cm" svg:x="42.906cm" svg:y="11.4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" draw:name="https://www.proplanta.de/wetter-statistik/image/leer.gif" draw:style-name="gr1" draw:text-style-name="P1" svg:width="1.163cm" svg:height="0.264cm" svg:x="42.906cm" svg:y="11.8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" draw:name="https://www.proplanta.de/wetter-statistik/image/leer.gif" draw:style-name="gr1" draw:text-style-name="P1" svg:width="0.343cm" svg:height="0.264cm" svg:x="42.906cm" svg:y="12.3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" draw:name="https://www.proplanta.de/wetter-statistik/image/leer.gif" draw:style-name="gr1" draw:text-style-name="P1" svg:width="0.899cm" svg:height="0.264cm" svg:x="42.906cm" svg:y="12.7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" draw:name="https://www.proplanta.de/wetter-statistik/image/leer.gif" draw:style-name="gr1" draw:text-style-name="P1" svg:width="0.343cm" svg:height="0.264cm" svg:x="42.906cm" svg:y="13.2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" draw:name="https://www.proplanta.de/wetter-statistik/image/leer.gif" draw:style-name="gr1" draw:text-style-name="P1" svg:width="2.01cm" svg:height="0.264cm" svg:x="42.906cm" svg:y="13.7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" draw:name="https://www.proplanta.de/wetter-statistik/image/leer.gif" draw:style-name="gr1" draw:text-style-name="P1" svg:width="0.846cm" svg:height="0.264cm" svg:x="40.648cm" svg:y="8.73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" draw:name="https://www.proplanta.de/wetter-statistik/image/leer.gif" draw:style-name="gr1" draw:text-style-name="P1" svg:width="1.137cm" svg:height="0.264cm" svg:x="42.906cm" svg:y="9.1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" draw:name="https://www.proplanta.de/wetter-statistik/image/leer.gif" draw:style-name="gr1" draw:text-style-name="P1" svg:width="1.375cm" svg:height="0.264cm" svg:x="42.906cm" svg:y="9.63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" draw:name="https://www.proplanta.de/wetter-statistik/image/leer.gif" draw:style-name="gr1" draw:text-style-name="P1" svg:width="1.428cm" svg:height="0.264cm" svg:x="42.906cm" svg:y="10.08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" draw:name="https://www.proplanta.de/wetter-statistik/image/leer.gif" draw:style-name="gr1" draw:text-style-name="P1" svg:width="1.19cm" svg:height="0.264cm" svg:x="42.906cm" svg:y="10.5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" draw:name="https://www.proplanta.de/wetter-statistik/image/leer.gif" draw:style-name="gr1" draw:text-style-name="P1" svg:width="1.057cm" svg:height="0.264cm" svg:x="42.906cm" svg:y="10.99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" draw:name="https://www.proplanta.de/wetter-statistik/image/leer.gif" draw:style-name="gr1" draw:text-style-name="P1" svg:width="1.772cm" svg:height="0.264cm" svg:x="42.906cm" svg:y="11.4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" draw:name="https://www.proplanta.de/wetter-statistik/image/leer.gif" draw:style-name="gr1" draw:text-style-name="P1" svg:width="1.163cm" svg:height="0.264cm" svg:x="42.906cm" svg:y="11.8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" draw:name="https://www.proplanta.de/wetter-statistik/image/leer.gif" draw:style-name="gr1" draw:text-style-name="P1" svg:width="0.449cm" svg:height="0.264cm" svg:x="42.906cm" svg:y="12.3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3" draw:name="https://www.proplanta.de/wetter-statistik/image/leer.gif" draw:style-name="gr1" draw:text-style-name="P1" svg:width="0.925cm" svg:height="0.264cm" svg:x="42.906cm" svg:y="12.7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4" draw:name="https://www.proplanta.de/wetter-statistik/image/leer.gif" draw:style-name="gr1" draw:text-style-name="P1" svg:width="0.237cm" svg:height="0.264cm" svg:x="42.906cm" svg:y="9.1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5" draw:name="https://www.proplanta.de/wetter-statistik/image/leer.gif" draw:style-name="gr1" draw:text-style-name="P1" svg:width="1.719cm" svg:height="0.264cm" svg:x="42.906cm" svg:y="9.63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6" draw:name="https://www.proplanta.de/wetter-statistik/image/leer.gif" draw:style-name="gr1" draw:text-style-name="P1" svg:width="1.507cm" svg:height="0.264cm" svg:x="42.906cm" svg:y="10.08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7" draw:name="https://www.proplanta.de/wetter-statistik/image/leer.gif" draw:style-name="gr1" draw:text-style-name="P1" svg:width="0.978cm" svg:height="0.264cm" svg:x="42.906cm" svg:y="10.5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8" draw:name="https://www.proplanta.de/wetter-statistik/image/leer.gif" draw:style-name="gr1" draw:text-style-name="P1" svg:width="0.819cm" svg:height="0.264cm" svg:x="42.906cm" svg:y="10.99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9" draw:name="https://www.proplanta.de/wetter-statistik/image/leer.gif" draw:style-name="gr1" draw:text-style-name="P1" svg:width="1.004cm" svg:height="0.264cm" svg:x="42.906cm" svg:y="11.4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0" draw:name="https://www.proplanta.de/wetter-statistik/image/leer.gif" draw:style-name="gr1" draw:text-style-name="P1" svg:width="1.11cm" svg:height="0.264cm" svg:x="42.906cm" svg:y="11.8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1" draw:name="https://www.proplanta.de/wetter-statistik/image/leer.gif" draw:style-name="gr1" draw:text-style-name="P1" svg:width="0.237cm" svg:height="0.264cm" svg:x="42.906cm" svg:y="12.3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2" draw:name="https://www.proplanta.de/wetter-statistik/image/leer.gif" draw:style-name="gr1" draw:text-style-name="P1" svg:width="1.004cm" svg:height="0.264cm" svg:x="42.906cm" svg:y="12.7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3" draw:name="https://www.proplanta.de/wetter-statistik/image/leer.gif" draw:style-name="gr1" draw:text-style-name="P1" svg:width="0.025cm" svg:height="0.131cm" svg:x="40.648cm" svg:y="8.73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4" draw:name="https://www.proplanta.de/wetter-statistik/image/leer.gif" draw:style-name="gr1" draw:text-style-name="P1" svg:width="0.687cm" svg:height="0.264cm" svg:x="42.906cm" svg:y="9.1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5" draw:name="https://www.proplanta.de/wetter-statistik/image/leer.gif" draw:style-name="gr1" draw:text-style-name="P1" svg:width="1.084cm" svg:height="0.264cm" svg:x="42.906cm" svg:y="9.63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6" draw:name="https://www.proplanta.de/wetter-statistik/image/leer.gif" draw:style-name="gr1" draw:text-style-name="P1" svg:width="1.639cm" svg:height="0.264cm" svg:x="42.906cm" svg:y="10.08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7" draw:name="https://www.proplanta.de/wetter-statistik/image/leer.gif" draw:style-name="gr1" draw:text-style-name="P1" svg:width="1.745cm" svg:height="0.264cm" svg:x="42.906cm" svg:y="10.5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8" draw:name="https://www.proplanta.de/wetter-statistik/image/leer.gif" draw:style-name="gr1" draw:text-style-name="P1" svg:width="0.66cm" svg:height="0.264cm" svg:x="42.906cm" svg:y="10.99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39" draw:name="https://www.proplanta.de/wetter-statistik/image/leer.gif" draw:style-name="gr1" draw:text-style-name="P1" svg:width="0.846cm" svg:height="0.264cm" svg:x="42.906cm" svg:y="11.4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0" draw:name="https://www.proplanta.de/wetter-statistik/image/leer.gif" draw:style-name="gr1" draw:text-style-name="P1" svg:width="1.163cm" svg:height="0.264cm" svg:x="42.906cm" svg:y="11.8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1" draw:name="https://www.proplanta.de/wetter-statistik/image/leer.gif" draw:style-name="gr1" draw:text-style-name="P1" svg:width="0.899cm" svg:height="0.264cm" svg:x="42.906cm" svg:y="12.3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2" draw:name="https://www.proplanta.de/wetter-statistik/image/leer.gif" draw:style-name="gr1" draw:text-style-name="P1" svg:width="0.422cm" svg:height="0.264cm" svg:x="42.906cm" svg:y="12.7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3" draw:name="https://www.proplanta.de/wetter-statistik/image/leer.gif" draw:style-name="gr1" draw:text-style-name="P1" svg:width="1.507cm" svg:height="0.264cm" svg:x="42.906cm" svg:y="13.2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4" draw:name="https://www.proplanta.de/wetter-statistik/image/leer.gif" draw:style-name="gr1" draw:text-style-name="P1" svg:width="1.719cm" svg:height="0.264cm" svg:x="42.906cm" svg:y="14.15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5" draw:name="https://www.proplanta.de/wetter-statistik/image/leer.gif" draw:style-name="gr1" draw:text-style-name="P1" svg:width="0.872cm" svg:height="0.264cm" svg:x="40.648cm" svg:y="8.73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6" draw:name="https://www.proplanta.de/wetter-statistik/image/leer.gif" draw:style-name="gr1" draw:text-style-name="P1" svg:width="1.216cm" svg:height="0.264cm" svg:x="42.906cm" svg:y="9.63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7" draw:name="https://www.proplanta.de/wetter-statistik/image/leer.gif" draw:style-name="gr1" draw:text-style-name="P1" svg:width="1.507cm" svg:height="0.264cm" svg:x="42.906cm" svg:y="10.08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8" draw:name="https://www.proplanta.de/wetter-statistik/image/leer.gif" draw:style-name="gr1" draw:text-style-name="P1" svg:width="1.084cm" svg:height="0.264cm" svg:x="42.906cm" svg:y="10.5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49" draw:name="https://www.proplanta.de/wetter-statistik/image/leer.gif" draw:style-name="gr1" draw:text-style-name="P1" svg:width="0.581cm" svg:height="0.264cm" svg:x="42.906cm" svg:y="10.99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0" draw:name="https://www.proplanta.de/wetter-statistik/image/leer.gif" draw:style-name="gr1" draw:text-style-name="P1" svg:width="1.243cm" svg:height="0.264cm" svg:x="42.906cm" svg:y="11.4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1" draw:name="https://www.proplanta.de/wetter-statistik/image/leer.gif" draw:style-name="gr1" draw:text-style-name="P1" svg:width="1.216cm" svg:height="0.264cm" svg:x="42.906cm" svg:y="11.8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2" draw:name="https://www.proplanta.de/wetter-statistik/image/leer.gif" draw:style-name="gr1" draw:text-style-name="P1" svg:width="0.634cm" svg:height="0.264cm" svg:x="42.906cm" svg:y="12.3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3" draw:name="https://www.proplanta.de/wetter-statistik/image/leer.gif" draw:style-name="gr1" draw:text-style-name="P1" svg:width="1.269cm" svg:height="0.264cm" svg:x="42.906cm" svg:y="12.7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4" draw:name="https://www.proplanta.de/wetter-statistik/image/leer.gif" draw:style-name="gr1" draw:text-style-name="P1" svg:width="0.396cm" svg:height="0.264cm" svg:x="42.906cm" svg:y="13.2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5" draw:name="https://www.proplanta.de/wetter-statistik/image/leer.gif" draw:style-name="gr1" draw:text-style-name="P1" svg:width="0.634cm" svg:height="0.264cm" svg:x="42.906cm" svg:y="8.73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6" draw:name="https://www.proplanta.de/wetter-statistik/image/leer.gif" draw:style-name="gr1" draw:text-style-name="P1" svg:width="0.819cm" svg:height="0.264cm" svg:x="45.164cm" svg:y="9.1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7" draw:name="https://www.proplanta.de/wetter-statistik/image/leer.gif" draw:style-name="gr1" draw:text-style-name="P1" svg:width="1.322cm" svg:height="0.264cm" svg:x="45.164cm" svg:y="9.63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8" draw:name="https://www.proplanta.de/wetter-statistik/image/leer.gif" draw:style-name="gr1" draw:text-style-name="P1" svg:width="1.295cm" svg:height="0.264cm" svg:x="45.164cm" svg:y="10.08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59" draw:name="https://www.proplanta.de/wetter-statistik/image/leer.gif" draw:style-name="gr1" draw:text-style-name="P1" svg:width="0.925cm" svg:height="0.264cm" svg:x="45.164cm" svg:y="10.5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0" draw:name="https://www.proplanta.de/wetter-statistik/image/leer.gif" draw:style-name="gr1" draw:text-style-name="P1" svg:width="1.295cm" svg:height="0.264cm" svg:x="45.164cm" svg:y="10.99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1" draw:name="https://www.proplanta.de/wetter-statistik/image/leer.gif" draw:style-name="gr1" draw:text-style-name="P1" svg:width="1.031cm" svg:height="0.264cm" svg:x="45.164cm" svg:y="11.4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2" draw:name="https://www.proplanta.de/wetter-statistik/image/leer.gif" draw:style-name="gr1" draw:text-style-name="P1" svg:width="1.243cm" svg:height="0.264cm" svg:x="45.164cm" svg:y="11.8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3" draw:name="https://www.proplanta.de/wetter-statistik/image/leer.gif" draw:style-name="gr1" draw:text-style-name="P1" svg:width="0.74cm" svg:height="0.264cm" svg:x="45.164cm" svg:y="12.7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4" draw:name="https://www.proplanta.de/wetter-statistik/image/leer.gif" draw:style-name="gr1" draw:text-style-name="P1" svg:width="0.158cm" svg:height="0.264cm" svg:x="45.164cm" svg:y="13.2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5" draw:name="https://www.proplanta.de/wetter-statistik/image/leer.gif" draw:style-name="gr1" draw:text-style-name="P1" svg:width="1.507cm" svg:height="0.264cm" svg:x="45.164cm" svg:y="13.7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6" draw:name="https://www.proplanta.de/wetter-statistik/image/leer.gif" draw:style-name="gr1" draw:text-style-name="P1" svg:width="0.264cm" svg:height="0.264cm" svg:x="42.906cm" svg:y="16.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7" draw:name="https://www.proplanta.de/wetter-statistik/image/leer.gif" draw:style-name="gr1" draw:text-style-name="P1" svg:width="2.036cm" svg:height="0.264cm" svg:x="42.906cm" svg:y="17.39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8" draw:name="https://www.proplanta.de/wetter-statistik/image/leer.gif" draw:style-name="gr1" draw:text-style-name="P1" svg:width="1.587cm" svg:height="0.264cm" svg:x="42.906cm" svg:y="17.84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69" draw:name="https://www.proplanta.de/wetter-statistik/image/leer.gif" draw:style-name="gr1" draw:text-style-name="P1" svg:width="1.322cm" svg:height="0.264cm" svg:x="42.906cm" svg:y="18.2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0" draw:name="https://www.proplanta.de/wetter-statistik/image/leer.gif" draw:style-name="gr1" draw:text-style-name="P1" svg:width="0.581cm" svg:height="0.264cm" svg:x="42.906cm" svg:y="18.7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1" draw:name="https://www.proplanta.de/wetter-statistik/image/leer.gif" draw:style-name="gr1" draw:text-style-name="P1" svg:width="1.084cm" svg:height="0.264cm" svg:x="42.906cm" svg:y="19.1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2" draw:name="https://www.proplanta.de/wetter-statistik/image/leer.gif" draw:style-name="gr1" draw:text-style-name="P1" svg:width="1.11cm" svg:height="0.264cm" svg:x="42.906cm" svg:y="19.6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3" draw:name="https://www.proplanta.de/wetter-statistik/image/leer.gif" draw:style-name="gr1" draw:text-style-name="P1" svg:width="0.052cm" svg:height="0.264cm" svg:x="42.906cm" svg:y="20.1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4" draw:name="https://www.proplanta.de/wetter-statistik/image/leer.gif" draw:style-name="gr1" draw:text-style-name="P1" svg:width="0.978cm" svg:height="0.264cm" svg:x="42.906cm" svg:y="20.5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5" draw:name="https://www.proplanta.de/wetter-statistik/image/leer.gif" draw:style-name="gr1" draw:text-style-name="P1" svg:width="2.327cm" svg:height="0.264cm" svg:x="42.906cm" svg:y="21.00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6" draw:name="https://www.proplanta.de/wetter-statistik/image/leer.gif" draw:style-name="gr1" draw:text-style-name="P1" svg:width="0.925cm" svg:height="0.264cm" svg:x="42.906cm" svg:y="21.4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7" draw:name="https://www.proplanta.de/wetter-statistik/image/leer.gif" draw:style-name="gr1" draw:text-style-name="P1" svg:width="0.264cm" svg:height="0.264cm" svg:x="42.906cm" svg:y="16.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8" draw:name="https://www.proplanta.de/wetter-statistik/image/leer.gif" draw:style-name="gr1" draw:text-style-name="P1" svg:width="1.878cm" svg:height="0.264cm" svg:x="42.906cm" svg:y="17.39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79" draw:name="https://www.proplanta.de/wetter-statistik/image/leer.gif" draw:style-name="gr1" draw:text-style-name="P1" svg:width="1.587cm" svg:height="0.264cm" svg:x="42.906cm" svg:y="17.84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0" draw:name="https://www.proplanta.de/wetter-statistik/image/leer.gif" draw:style-name="gr1" draw:text-style-name="P1" svg:width="2.83cm" svg:height="0.264cm" svg:x="42.906cm" svg:y="18.2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1" draw:name="https://www.proplanta.de/wetter-statistik/image/leer.gif" draw:style-name="gr1" draw:text-style-name="P1" svg:width="0.925cm" svg:height="0.264cm" svg:x="42.906cm" svg:y="18.7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2" draw:name="https://www.proplanta.de/wetter-statistik/image/leer.gif" draw:style-name="gr1" draw:text-style-name="P1" svg:width="0.475cm" svg:height="0.264cm" svg:x="42.906cm" svg:y="19.1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3" draw:name="https://www.proplanta.de/wetter-statistik/image/leer.gif" draw:style-name="gr1" draw:text-style-name="P1" svg:width="1.11cm" svg:height="0.264cm" svg:x="42.906cm" svg:y="19.6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4" draw:name="https://www.proplanta.de/wetter-statistik/image/leer.gif" draw:style-name="gr1" draw:text-style-name="P1" svg:width="0.052cm" svg:height="0.264cm" svg:x="42.906cm" svg:y="20.1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5" draw:name="https://www.proplanta.de/wetter-statistik/image/leer.gif" draw:style-name="gr1" draw:text-style-name="P1" svg:width="0.74cm" svg:height="0.264cm" svg:x="42.906cm" svg:y="20.5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6" draw:name="https://www.proplanta.de/wetter-statistik/image/leer.gif" draw:style-name="gr1" draw:text-style-name="P1" svg:width="2.354cm" svg:height="0.264cm" svg:x="42.906cm" svg:y="21.00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7" draw:name="https://www.proplanta.de/wetter-statistik/image/leer.gif" draw:style-name="gr1" draw:text-style-name="P1" svg:width="0.581cm" svg:height="0.264cm" svg:x="42.906cm" svg:y="21.4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8" draw:name="https://www.proplanta.de/wetter-statistik/image/leer.gif" draw:style-name="gr1" draw:text-style-name="P1" svg:width="0.237cm" svg:height="0.264cm" svg:x="42.906cm" svg:y="16.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89" draw:name="https://www.proplanta.de/wetter-statistik/image/leer.gif" draw:style-name="gr1" draw:text-style-name="P1" svg:width="1.93cm" svg:height="0.264cm" svg:x="42.906cm" svg:y="17.39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0" draw:name="https://www.proplanta.de/wetter-statistik/image/leer.gif" draw:style-name="gr1" draw:text-style-name="P1" svg:width="1.639cm" svg:height="0.264cm" svg:x="42.906cm" svg:y="17.84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1" draw:name="https://www.proplanta.de/wetter-statistik/image/leer.gif" draw:style-name="gr1" draw:text-style-name="P1" svg:width="1.507cm" svg:height="0.264cm" svg:x="42.906cm" svg:y="18.2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2" draw:name="https://www.proplanta.de/wetter-statistik/image/leer.gif" draw:style-name="gr1" draw:text-style-name="P1" svg:width="0.634cm" svg:height="0.264cm" svg:x="42.906cm" svg:y="18.7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3" draw:name="https://www.proplanta.de/wetter-statistik/image/leer.gif" draw:style-name="gr1" draw:text-style-name="P1" svg:width="0.581cm" svg:height="0.264cm" svg:x="42.906cm" svg:y="19.1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4" draw:name="https://www.proplanta.de/wetter-statistik/image/leer.gif" draw:style-name="gr1" draw:text-style-name="P1" svg:width="0.025cm" svg:height="0.025cm" svg:x="42.906cm" svg:y="20.1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5" draw:name="https://www.proplanta.de/wetter-statistik/image/leer.gif" draw:style-name="gr1" draw:text-style-name="P1" svg:width="1.004cm" svg:height="0.264cm" svg:x="42.906cm" svg:y="20.5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6" draw:name="https://www.proplanta.de/wetter-statistik/image/leer.gif" draw:style-name="gr1" draw:text-style-name="P1" svg:width="2.327cm" svg:height="0.264cm" svg:x="42.906cm" svg:y="21.00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7" draw:name="https://www.proplanta.de/wetter-statistik/image/leer.gif" draw:style-name="gr1" draw:text-style-name="P1" svg:width="0.766cm" svg:height="0.264cm" svg:x="42.906cm" svg:y="21.4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8" draw:name="https://www.proplanta.de/wetter-statistik/image/leer.gif" draw:style-name="gr1" draw:text-style-name="P1" svg:width="0.211cm" svg:height="0.264cm" svg:x="42.906cm" svg:y="16.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99" draw:name="https://www.proplanta.de/wetter-statistik/image/leer.gif" draw:style-name="gr1" draw:text-style-name="P1" svg:width="1.375cm" svg:height="0.264cm" svg:x="42.906cm" svg:y="17.39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0" draw:name="https://www.proplanta.de/wetter-statistik/image/leer.gif" draw:style-name="gr1" draw:text-style-name="P1" svg:width="1.269cm" svg:height="0.264cm" svg:x="42.906cm" svg:y="17.84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1" draw:name="https://www.proplanta.de/wetter-statistik/image/leer.gif" draw:style-name="gr1" draw:text-style-name="P1" svg:width="1.666cm" svg:height="0.264cm" svg:x="42.906cm" svg:y="18.2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2" draw:name="https://www.proplanta.de/wetter-statistik/image/leer.gif" draw:style-name="gr1" draw:text-style-name="P1" svg:width="0.713cm" svg:height="0.264cm" svg:x="42.906cm" svg:y="19.1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3" draw:name="https://www.proplanta.de/wetter-statistik/image/leer.gif" draw:style-name="gr1" draw:text-style-name="P1" svg:width="0.025cm" svg:height="0.264cm" svg:x="42.906cm" svg:y="20.1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4" draw:name="https://www.proplanta.de/wetter-statistik/image/leer.gif" draw:style-name="gr1" draw:text-style-name="P1" svg:width="0.237cm" svg:height="0.264cm" svg:x="42.906cm" svg:y="20.5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5" draw:name="https://www.proplanta.de/wetter-statistik/image/leer.gif" draw:style-name="gr1" draw:text-style-name="P1" svg:width="0.713cm" svg:height="0.264cm" svg:x="42.906cm" svg:y="21.00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6" draw:name="https://www.proplanta.de/wetter-statistik/image/leer.gif" draw:style-name="gr1" draw:text-style-name="P1" svg:width="1.401cm" svg:height="0.264cm" svg:x="42.906cm" svg:y="17.84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7" draw:name="https://www.proplanta.de/wetter-statistik/image/leer.gif" draw:style-name="gr1" draw:text-style-name="P1" svg:width="1.825cm" svg:height="0.264cm" svg:x="42.906cm" svg:y="18.2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8" draw:name="https://www.proplanta.de/wetter-statistik/image/leer.gif" draw:style-name="gr1" draw:text-style-name="P1" svg:width="1.163cm" svg:height="0.264cm" svg:x="42.906cm" svg:y="18.7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09" draw:name="https://www.proplanta.de/wetter-statistik/image/leer.gif" draw:style-name="gr1" draw:text-style-name="P1" svg:width="0.978cm" svg:height="0.264cm" svg:x="42.906cm" svg:y="19.1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0" draw:name="https://www.proplanta.de/wetter-statistik/image/leer.gif" draw:style-name="gr1" draw:text-style-name="P1" svg:width="0.025cm" svg:height="0.264cm" svg:x="42.906cm" svg:y="20.1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1" draw:name="https://www.proplanta.de/wetter-statistik/image/leer.gif" draw:style-name="gr1" draw:text-style-name="P1" svg:width="1.004cm" svg:height="0.264cm" svg:x="42.906cm" svg:y="20.5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2" draw:name="https://www.proplanta.de/wetter-statistik/image/leer.gif" draw:style-name="gr1" draw:text-style-name="P1" svg:width="1.825cm" svg:height="0.264cm" svg:x="42.906cm" svg:y="21.00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3" draw:name="https://www.proplanta.de/wetter-statistik/image/leer.gif" draw:style-name="gr1" draw:text-style-name="P1" svg:width="0.687cm" svg:height="0.264cm" svg:x="42.906cm" svg:y="21.4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4" draw:name="https://www.proplanta.de/wetter-statistik/image/leer.gif" draw:style-name="gr1" draw:text-style-name="P1" svg:width="1.587cm" svg:height="0.264cm" svg:x="42.906cm" svg:y="17.84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5" draw:name="https://www.proplanta.de/wetter-statistik/image/leer.gif" draw:style-name="gr1" draw:text-style-name="P1" svg:width="1.243cm" svg:height="0.264cm" svg:x="42.906cm" svg:y="18.29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6" draw:name="https://www.proplanta.de/wetter-statistik/image/leer.gif" draw:style-name="gr1" draw:text-style-name="P1" svg:width="0.74cm" svg:height="0.264cm" svg:x="42.906cm" svg:y="19.19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7" draw:name="https://www.proplanta.de/wetter-statistik/image/leer.gif" draw:style-name="gr1" draw:text-style-name="P1" svg:width="0.052cm" svg:height="0.264cm" svg:x="42.906cm" svg:y="20.10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8" draw:name="https://www.proplanta.de/wetter-statistik/image/leer.gif" draw:style-name="gr1" draw:text-style-name="P1" svg:width="0.872cm" svg:height="0.264cm" svg:x="42.906cm" svg:y="20.5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19" draw:name="https://www.proplanta.de/wetter-statistik/image/leer.gif" draw:style-name="gr1" draw:text-style-name="P1" svg:width="2.698cm" svg:height="0.264cm" svg:x="42.906cm" svg:y="21.00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0" draw:name="https://www.proplanta.de/wetter-statistik/image/leer.gif" draw:style-name="gr1" draw:text-style-name="P1" svg:width="0.872cm" svg:height="0.264cm" svg:x="42.906cm" svg:y="21.4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1" draw:name="https://www.proplanta.de/wetter-statistik/image/leer.gif" draw:style-name="gr1" draw:text-style-name="P1" svg:width="1.639cm" svg:height="0.264cm" svg:x="40.648cm" svg:y="24.6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2" draw:name="https://www.proplanta.de/wetter-statistik/image/leer.gif" draw:style-name="gr1" draw:text-style-name="P1" svg:width="0.766cm" svg:height="0.264cm" svg:x="40.648cm" svg:y="25.1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3" draw:name="https://www.proplanta.de/wetter-statistik/image/leer.gif" draw:style-name="gr1" draw:text-style-name="P1" svg:width="0.766cm" svg:height="0.264cm" svg:x="40.648cm" svg:y="25.59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4" draw:name="https://www.proplanta.de/wetter-statistik/image/leer.gif" draw:style-name="gr1" draw:text-style-name="P1" svg:width="4.285cm" svg:height="0.264cm" svg:x="40.648cm" svg:y="26.0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5" draw:name="https://www.proplanta.de/wetter-statistik/image/leer.gif" draw:style-name="gr1" draw:text-style-name="P1" svg:width="2.698cm" svg:height="0.264cm" svg:x="40.648cm" svg:y="26.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6" draw:name="https://www.proplanta.de/wetter-statistik/image/leer.gif" draw:style-name="gr1" draw:text-style-name="P1" svg:width="1.481cm" svg:height="0.264cm" svg:x="40.648cm" svg:y="26.9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7" draw:name="https://www.proplanta.de/wetter-statistik/image/leer.gif" draw:style-name="gr1" draw:text-style-name="P1" svg:width="2.592cm" svg:height="0.264cm" svg:x="40.648cm" svg:y="27.40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8" draw:name="https://www.proplanta.de/wetter-statistik/image/leer.gif" draw:style-name="gr1" draw:text-style-name="P1" svg:width="1.004cm" svg:height="0.264cm" svg:x="40.648cm" svg:y="27.8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29" draw:name="https://www.proplanta.de/wetter-statistik/image/leer.gif" draw:style-name="gr1" draw:text-style-name="P1" svg:width="0.899cm" svg:height="0.264cm" svg:x="40.648cm" svg:y="28.30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0" draw:name="https://www.proplanta.de/wetter-statistik/image/leer.gif" draw:style-name="gr1" draw:text-style-name="P1" svg:width="1.375cm" svg:height="0.264cm" svg:x="40.648cm" svg:y="28.75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1" draw:name="https://www.proplanta.de/wetter-statistik/image/leer.gif" draw:style-name="gr1" draw:text-style-name="P1" svg:width="1.666cm" svg:height="0.264cm" svg:x="40.648cm" svg:y="29.2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2" draw:name="https://www.proplanta.de/wetter-statistik/image/leer.gif" draw:style-name="gr1" draw:text-style-name="P1" svg:width="1.454cm" svg:height="0.264cm" svg:x="40.648cm" svg:y="24.6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3" draw:name="https://www.proplanta.de/wetter-statistik/image/leer.gif" draw:style-name="gr1" draw:text-style-name="P1" svg:width="0.634cm" svg:height="0.264cm" svg:x="40.648cm" svg:y="25.1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4" draw:name="https://www.proplanta.de/wetter-statistik/image/leer.gif" draw:style-name="gr1" draw:text-style-name="P1" svg:width="0.925cm" svg:height="0.264cm" svg:x="40.648cm" svg:y="25.59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5" draw:name="https://www.proplanta.de/wetter-statistik/image/leer.gif" draw:style-name="gr1" draw:text-style-name="P1" svg:width="4.523cm" svg:height="0.264cm" svg:x="40.648cm" svg:y="26.0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6" draw:name="https://www.proplanta.de/wetter-statistik/image/leer.gif" draw:style-name="gr1" draw:text-style-name="P1" svg:width="2.724cm" svg:height="0.264cm" svg:x="40.648cm" svg:y="26.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7" draw:name="https://www.proplanta.de/wetter-statistik/image/leer.gif" draw:style-name="gr1" draw:text-style-name="P1" svg:width="1.878cm" svg:height="0.264cm" svg:x="40.648cm" svg:y="26.9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8" draw:name="https://www.proplanta.de/wetter-statistik/image/leer.gif" draw:style-name="gr1" draw:text-style-name="P1" svg:width="2.751cm" svg:height="0.264cm" svg:x="40.648cm" svg:y="27.40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39" draw:name="https://www.proplanta.de/wetter-statistik/image/leer.gif" draw:style-name="gr1" draw:text-style-name="P1" svg:width="0.793cm" svg:height="0.264cm" svg:x="40.648cm" svg:y="27.8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0" draw:name="https://www.proplanta.de/wetter-statistik/image/leer.gif" draw:style-name="gr1" draw:text-style-name="P1" svg:width="0.66cm" svg:height="0.264cm" svg:x="40.648cm" svg:y="28.30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1" draw:name="https://www.proplanta.de/wetter-statistik/image/leer.gif" draw:style-name="gr1" draw:text-style-name="P1" svg:width="0.793cm" svg:height="0.264cm" svg:x="40.648cm" svg:y="28.75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2" draw:name="https://www.proplanta.de/wetter-statistik/image/leer.gif" draw:style-name="gr1" draw:text-style-name="P1" svg:width="1.56cm" svg:height="0.264cm" svg:x="40.648cm" svg:y="29.2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3" draw:name="https://www.proplanta.de/wetter-statistik/image/leer.gif" draw:style-name="gr1" draw:text-style-name="P1" svg:width="0.872cm" svg:height="0.264cm" svg:x="38.391cm" svg:y="24.24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4" draw:name="https://www.proplanta.de/wetter-statistik/image/leer.gif" draw:style-name="gr1" draw:text-style-name="P1" svg:width="1.348cm" svg:height="0.264cm" svg:x="40.648cm" svg:y="24.6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5" draw:name="https://www.proplanta.de/wetter-statistik/image/leer.gif" draw:style-name="gr1" draw:text-style-name="P1" svg:width="0.66cm" svg:height="0.264cm" svg:x="40.648cm" svg:y="25.1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6" draw:name="https://www.proplanta.de/wetter-statistik/image/leer.gif" draw:style-name="gr1" draw:text-style-name="P1" svg:width="2.565cm" svg:height="0.264cm" svg:x="40.648cm" svg:y="26.0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7" draw:name="https://www.proplanta.de/wetter-statistik/image/leer.gif" draw:style-name="gr1" draw:text-style-name="P1" svg:width="2.01cm" svg:height="0.264cm" svg:x="40.648cm" svg:y="26.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8" draw:name="https://www.proplanta.de/wetter-statistik/image/leer.gif" draw:style-name="gr1" draw:text-style-name="P1" svg:width="1.243cm" svg:height="0.264cm" svg:x="40.648cm" svg:y="26.9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49" draw:name="https://www.proplanta.de/wetter-statistik/image/leer.gif" draw:style-name="gr1" draw:text-style-name="P1" svg:width="5.582cm" svg:height="0.264cm" svg:x="40.648cm" svg:y="26.0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0" draw:name="https://www.proplanta.de/wetter-statistik/image/leer.gif" draw:style-name="gr1" draw:text-style-name="P1" svg:width="2.195cm" svg:height="0.264cm" svg:x="40.648cm" svg:y="26.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1" draw:name="https://www.proplanta.de/wetter-statistik/image/leer.gif" draw:style-name="gr1" draw:text-style-name="P1" svg:width="1.454cm" svg:height="0.264cm" svg:x="40.648cm" svg:y="26.9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2" draw:name="https://www.proplanta.de/wetter-statistik/image/leer.gif" draw:style-name="gr1" draw:text-style-name="P1" svg:width="2.142cm" svg:height="0.264cm" svg:x="40.648cm" svg:y="27.40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3" draw:name="https://www.proplanta.de/wetter-statistik/image/leer.gif" draw:style-name="gr1" draw:text-style-name="P1" svg:width="0.66cm" svg:height="0.264cm" svg:x="40.648cm" svg:y="28.30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4" draw:name="https://www.proplanta.de/wetter-statistik/image/leer.gif" draw:style-name="gr1" draw:text-style-name="P1" svg:width="1.216cm" svg:height="0.264cm" svg:x="40.648cm" svg:y="28.75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5" draw:name="https://www.proplanta.de/wetter-statistik/image/leer.gif" draw:style-name="gr1" draw:text-style-name="P1" svg:width="1.587cm" svg:height="0.264cm" svg:x="40.648cm" svg:y="29.2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6" draw:name="https://www.proplanta.de/wetter-statistik/image/leer.gif" draw:style-name="gr1" draw:text-style-name="P1" svg:width="1.295cm" svg:height="0.264cm" svg:x="40.648cm" svg:y="24.6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7" draw:name="https://www.proplanta.de/wetter-statistik/image/leer.gif" draw:style-name="gr1" draw:text-style-name="P1" svg:width="0.846cm" svg:height="0.264cm" svg:x="40.648cm" svg:y="25.1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8" draw:name="https://www.proplanta.de/wetter-statistik/image/leer.gif" draw:style-name="gr1" draw:text-style-name="P1" svg:width="4.55cm" svg:height="0.264cm" svg:x="40.648cm" svg:y="26.0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59" draw:name="https://www.proplanta.de/wetter-statistik/image/leer.gif" draw:style-name="gr1" draw:text-style-name="P1" svg:width="2.327cm" svg:height="0.264cm" svg:x="40.648cm" svg:y="26.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0" draw:name="https://www.proplanta.de/wetter-statistik/image/leer.gif" draw:style-name="gr1" draw:text-style-name="P1" svg:width="1.904cm" svg:height="0.264cm" svg:x="40.648cm" svg:y="26.9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1" draw:name="https://www.proplanta.de/wetter-statistik/image/leer.gif" draw:style-name="gr1" draw:text-style-name="P1" svg:width="2.327cm" svg:height="0.264cm" svg:x="40.648cm" svg:y="27.40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2" draw:name="https://www.proplanta.de/wetter-statistik/image/leer.gif" draw:style-name="gr1" draw:text-style-name="P1" svg:width="1.56cm" svg:height="0.264cm" svg:x="42.906cm" svg:y="24.69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3" draw:name="https://www.proplanta.de/wetter-statistik/image/leer.gif" draw:style-name="gr1" draw:text-style-name="P1" svg:width="0.793cm" svg:height="0.264cm" svg:x="42.906cm" svg:y="25.14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4" draw:name="https://www.proplanta.de/wetter-statistik/image/leer.gif" draw:style-name="gr1" draw:text-style-name="P1" svg:width="0.449cm" svg:height="0.264cm" svg:x="42.906cm" svg:y="25.59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5" draw:name="https://www.proplanta.de/wetter-statistik/image/leer.gif" draw:style-name="gr1" draw:text-style-name="P1" svg:width="3.65cm" svg:height="0.264cm" svg:x="42.906cm" svg:y="26.04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6" draw:name="https://www.proplanta.de/wetter-statistik/image/leer.gif" draw:style-name="gr1" draw:text-style-name="P1" svg:width="1.878cm" svg:height="0.264cm" svg:x="42.906cm" svg:y="26.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7" draw:name="https://www.proplanta.de/wetter-statistik/image/leer.gif" draw:style-name="gr1" draw:text-style-name="P1" svg:width="3.068cm" svg:height="0.264cm" svg:x="42.906cm" svg:y="26.95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8" draw:name="https://www.proplanta.de/wetter-statistik/image/leer.gif" draw:style-name="gr1" draw:text-style-name="P1" svg:width="0.74cm" svg:height="0.264cm" svg:x="42.906cm" svg:y="27.85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69" draw:name="https://www.proplanta.de/wetter-statistik/image/leer.gif" draw:style-name="gr1" draw:text-style-name="P1" svg:width="0.952cm" svg:height="0.264cm" svg:x="42.906cm" svg:y="28.30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0" draw:name="https://www.proplanta.de/wetter-statistik/image/leer.gif" draw:style-name="gr1" draw:text-style-name="P1" svg:width="1.348cm" svg:height="0.264cm" svg:x="42.906cm" svg:y="28.75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1" draw:name="https://www.proplanta.de/wetter-statistik/image/leer.gif" draw:style-name="gr1" draw:text-style-name="P1" svg:width="1.93cm" svg:height="0.264cm" svg:x="42.906cm" svg:y="29.2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2" draw:name="https://www.proplanta.de/wetter-statistik/image/leer.gif" draw:style-name="gr1" draw:text-style-name="P1" svg:width="0.131cm" svg:height="0.264cm" svg:x="40.648cm" svg:y="1.88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3" draw:name="https://www.proplanta.de/wetter-statistik/image/leer.gif" draw:style-name="gr1" draw:text-style-name="P1" svg:width="0.237cm" svg:height="0.264cm" svg:x="40.648cm" svg:y="2.33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4" draw:name="https://www.proplanta.de/wetter-statistik/image/leer.gif" draw:style-name="gr1" draw:text-style-name="P1" svg:width="0.237cm" svg:height="0.264cm" svg:x="40.648cm" svg:y="3.23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5" draw:name="https://www.proplanta.de/wetter-statistik/image/leer.gif" draw:style-name="gr1" draw:text-style-name="P1" svg:width="0.449cm" svg:height="0.264cm" svg:x="40.648cm" svg:y="3.6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6" draw:name="https://www.proplanta.de/wetter-statistik/image/leer.gif" draw:style-name="gr1" draw:text-style-name="P1" svg:width="0.369cm" svg:height="0.264cm" svg:x="40.648cm" svg:y="4.1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7" draw:name="https://www.proplanta.de/wetter-statistik/image/leer.gif" draw:style-name="gr1" draw:text-style-name="P1" svg:width="0.211cm" svg:height="0.264cm" svg:x="40.648cm" svg:y="4.59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8" draw:name="https://www.proplanta.de/wetter-statistik/image/leer.gif" draw:style-name="gr1" draw:text-style-name="P1" svg:width="0.449cm" svg:height="0.264cm" svg:x="40.648cm" svg:y="5.0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79" draw:name="https://www.proplanta.de/wetter-statistik/image/leer.gif" draw:style-name="gr1" draw:text-style-name="P1" svg:width="0.634cm" svg:height="0.264cm" svg:x="40.648cm" svg:y="5.49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0" draw:name="https://www.proplanta.de/wetter-statistik/image/leer.gif" draw:style-name="gr1" draw:text-style-name="P1" svg:width="0.052cm" svg:height="0.264cm" svg:x="40.648cm" svg:y="5.9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1" draw:name="https://www.proplanta.de/wetter-statistik/image/leer.gif" draw:style-name="gr1" draw:text-style-name="P1" svg:width="0.502cm" svg:height="0.264cm" svg:x="40.648cm" svg:y="6.39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2" draw:name="https://www.proplanta.de/wetter-statistik/image/leer.gif" draw:style-name="gr1" draw:text-style-name="P1" svg:width="0.131cm" svg:height="0.264cm" svg:x="40.648cm" svg:y="1.88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3" draw:name="https://www.proplanta.de/wetter-statistik/image/leer.gif" draw:style-name="gr1" draw:text-style-name="P1" svg:width="0.317cm" svg:height="0.264cm" svg:x="40.648cm" svg:y="2.33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4" draw:name="https://www.proplanta.de/wetter-statistik/image/leer.gif" draw:style-name="gr1" draw:text-style-name="P1" svg:width="0.731cm" svg:height="0.264cm" svg:x="40.648cm" svg:y="2.7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5" draw:name="https://www.proplanta.de/wetter-statistik/image/leer.gif" draw:style-name="gr1" draw:text-style-name="P1" svg:width="0.264cm" svg:height="0.264cm" svg:x="40.648cm" svg:y="3.238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6" draw:name="https://www.proplanta.de/wetter-statistik/image/leer.gif" draw:style-name="gr1" draw:text-style-name="P1" svg:width="0.475cm" svg:height="0.264cm" svg:x="40.648cm" svg:y="3.6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7" draw:name="https://www.proplanta.de/wetter-statistik/image/leer.gif" draw:style-name="gr1" draw:text-style-name="P1" svg:width="0.105cm" svg:height="0.264cm" svg:x="40.648cm" svg:y="4.1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8" draw:name="https://www.proplanta.de/wetter-statistik/image/leer.gif" draw:style-name="gr1" draw:text-style-name="P1" svg:width="0.662cm" svg:height="0.301cm" svg:x="40.648cm" svg:y="4.59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89" draw:name="https://www.proplanta.de/wetter-statistik/image/leer.gif" draw:style-name="gr1" draw:text-style-name="P1" svg:width="0.502cm" svg:height="0.264cm" svg:x="40.648cm" svg:y="5.0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0" draw:name="https://www.proplanta.de/wetter-statistik/image/leer.gif" draw:style-name="gr1" draw:text-style-name="P1" svg:width="0.528cm" svg:height="0.264cm" svg:x="40.648cm" svg:y="5.49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1" draw:name="https://www.proplanta.de/wetter-statistik/image/leer.gif" draw:style-name="gr1" draw:text-style-name="P1" svg:width="0.052cm" svg:height="0.264cm" svg:x="40.648cm" svg:y="5.9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2" draw:name="https://www.proplanta.de/wetter-statistik/image/leer.gif" draw:style-name="gr1" draw:text-style-name="P1" svg:width="0.581cm" svg:height="0.264cm" svg:x="40.648cm" svg:y="6.39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3" draw:name="https://www.proplanta.de/wetter-statistik/image/leer.gif" draw:style-name="gr1" draw:text-style-name="P1" svg:width="0.131cm" svg:height="0.264cm" svg:x="40.648cm" svg:y="1.88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4" draw:name="https://www.proplanta.de/wetter-statistik/image/leer.gif" draw:style-name="gr1" draw:text-style-name="P1" svg:width="0.184cm" svg:height="0.264cm" svg:x="40.648cm" svg:y="2.33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5" draw:name="https://www.proplanta.de/wetter-statistik/image/leer.gif" draw:style-name="gr1" draw:text-style-name="P1" svg:width="0.422cm" svg:height="0.264cm" svg:x="40.648cm" svg:y="2.7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6" draw:name="https://www.proplanta.de/wetter-statistik/image/leer.gif" draw:style-name="gr1" draw:text-style-name="P1" svg:width="0.369cm" svg:height="0.264cm" svg:x="40.648cm" svg:y="3.6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7" draw:name="https://www.proplanta.de/wetter-statistik/image/leer.gif" draw:style-name="gr1" draw:text-style-name="P1" svg:width="0.317cm" svg:height="0.264cm" svg:x="40.648cm" svg:y="4.1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8" draw:name="https://www.proplanta.de/wetter-statistik/image/leer.gif" draw:style-name="gr1" draw:text-style-name="P1" svg:width="0.131cm" svg:height="0.264cm" svg:x="40.648cm" svg:y="4.59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199" draw:name="https://www.proplanta.de/wetter-statistik/image/leer.gif" draw:style-name="gr1" draw:text-style-name="P1" svg:width="0.264cm" svg:height="0.264cm" svg:x="40.648cm" svg:y="5.0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0" draw:name="https://www.proplanta.de/wetter-statistik/image/leer.gif" draw:style-name="gr1" draw:text-style-name="P1" svg:width="0.687cm" svg:height="0.264cm" svg:x="40.648cm" svg:y="5.49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1" draw:name="https://www.proplanta.de/wetter-statistik/image/leer.gif" draw:style-name="gr1" draw:text-style-name="P1" svg:width="0.052cm" svg:height="0.264cm" svg:x="40.648cm" svg:y="5.9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2" draw:name="https://www.proplanta.de/wetter-statistik/image/leer.gif" draw:style-name="gr1" draw:text-style-name="P1" svg:width="0.581cm" svg:height="0.264cm" svg:x="40.648cm" svg:y="6.39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3" draw:name="https://www.proplanta.de/wetter-statistik/image/leer.gif" draw:style-name="gr1" draw:text-style-name="P1" svg:width="0.184cm" svg:height="0.264cm" svg:x="40.648cm" svg:y="1.88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4" draw:name="https://www.proplanta.de/wetter-statistik/image/leer.gif" draw:style-name="gr1" draw:text-style-name="P1" svg:width="0.264cm" svg:height="0.264cm" svg:x="40.648cm" svg:y="2.33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5" draw:name="https://www.proplanta.de/wetter-statistik/image/leer.gif" draw:style-name="gr1" draw:text-style-name="P1" svg:width="0.66cm" svg:height="0.264cm" svg:x="40.648cm" svg:y="2.7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6" draw:name="https://www.proplanta.de/wetter-statistik/image/leer.gif" draw:style-name="gr1" draw:text-style-name="P1" svg:width="0.343cm" svg:height="0.264cm" svg:x="40.648cm" svg:y="3.6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7" draw:name="https://www.proplanta.de/wetter-statistik/image/leer.gif" draw:style-name="gr1" draw:text-style-name="P1" svg:width="0.264cm" svg:height="0.264cm" svg:x="40.648cm" svg:y="4.1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8" draw:name="https://www.proplanta.de/wetter-statistik/image/leer.gif" draw:style-name="gr1" draw:text-style-name="P1" svg:width="0.158cm" svg:height="0.264cm" svg:x="40.648cm" svg:y="4.59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09" draw:name="https://www.proplanta.de/wetter-statistik/image/leer.gif" draw:style-name="gr1" draw:text-style-name="P1" svg:width="0.343cm" svg:height="0.264cm" svg:x="40.648cm" svg:y="5.0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0" draw:name="https://www.proplanta.de/wetter-statistik/image/leer.gif" draw:style-name="gr1" draw:text-style-name="P1" svg:width="0.608cm" svg:height="0.264cm" svg:x="40.648cm" svg:y="5.49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1" draw:name="https://www.proplanta.de/wetter-statistik/image/leer.gif" draw:style-name="gr1" draw:text-style-name="P1" svg:width="0.025cm" svg:height="0.264cm" svg:x="40.648cm" svg:y="5.9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2" draw:name="https://www.proplanta.de/wetter-statistik/image/leer.gif" draw:style-name="gr1" draw:text-style-name="P1" svg:width="0.475cm" svg:height="0.264cm" svg:x="40.648cm" svg:y="6.39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3" draw:name="https://www.proplanta.de/wetter-statistik/image/leer.gif" draw:style-name="gr1" draw:text-style-name="P1" svg:width="0.211cm" svg:height="0.264cm" svg:x="40.648cm" svg:y="1.88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4" draw:name="https://www.proplanta.de/wetter-statistik/image/leer.gif" draw:style-name="gr1" draw:text-style-name="P1" svg:width="0.211cm" svg:height="0.264cm" svg:x="40.648cm" svg:y="2.33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5" draw:name="https://www.proplanta.de/wetter-statistik/image/leer.gif" draw:style-name="gr1" draw:text-style-name="P1" svg:width="0.449cm" svg:height="0.264cm" svg:x="40.648cm" svg:y="2.78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6" draw:name="https://www.proplanta.de/wetter-statistik/image/leer.gif" draw:style-name="gr1" draw:text-style-name="P1" svg:width="0.396cm" svg:height="0.264cm" svg:x="40.648cm" svg:y="3.6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7" draw:name="https://www.proplanta.de/wetter-statistik/image/leer.gif" draw:style-name="gr1" draw:text-style-name="P1" svg:width="0.078cm" svg:height="0.264cm" svg:x="40.648cm" svg:y="4.1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8" draw:name="https://www.proplanta.de/wetter-statistik/image/leer.gif" draw:style-name="gr1" draw:text-style-name="P1" svg:width="0.396cm" svg:height="0.264cm" svg:x="40.648cm" svg:y="5.0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19" draw:name="https://www.proplanta.de/wetter-statistik/image/leer.gif" draw:style-name="gr1" draw:text-style-name="P1" svg:width="0.74cm" svg:height="0.264cm" svg:x="40.648cm" svg:y="5.49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0" draw:name="https://www.proplanta.de/wetter-statistik/image/leer.gif" draw:style-name="gr1" draw:text-style-name="P1" svg:width="0.025cm" svg:height="0.264cm" svg:x="40.648cm" svg:y="5.9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1" draw:name="https://www.proplanta.de/wetter-statistik/image/leer.gif" draw:style-name="gr1" draw:text-style-name="P1" svg:width="0.449cm" svg:height="0.264cm" svg:x="40.648cm" svg:y="6.39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2" draw:name="https://www.proplanta.de/wetter-statistik/image/leer.gif" draw:style-name="gr1" draw:text-style-name="P1" svg:width="1.004cm" svg:height="0.264cm" svg:x="38.391cm" svg:y="1.432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3" draw:name="https://www.proplanta.de/wetter-statistik/image/leer.gif" draw:style-name="gr1" draw:text-style-name="P1" svg:width="0.158cm" svg:height="0.264cm" svg:x="40.648cm" svg:y="1.883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4" draw:name="https://www.proplanta.de/wetter-statistik/image/leer.gif" draw:style-name="gr1" draw:text-style-name="P1" svg:width="0.184cm" svg:height="0.264cm" svg:x="40.648cm" svg:y="2.335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5" draw:name="https://www.proplanta.de/wetter-statistik/image/leer.gif" draw:style-name="gr1" draw:text-style-name="P1" svg:width="0.396cm" svg:height="0.264cm" svg:x="40.648cm" svg:y="3.69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6" draw:name="https://www.proplanta.de/wetter-statistik/image/leer.gif" draw:style-name="gr1" draw:text-style-name="P1" svg:width="0.264cm" svg:height="0.264cm" svg:x="40.648cm" svg:y="4.141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7" draw:name="https://www.proplanta.de/wetter-statistik/image/leer.gif" draw:style-name="gr1" draw:text-style-name="P1" svg:width="0.475cm" svg:height="0.264cm" svg:x="40.648cm" svg:y="5.044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8" draw:name="https://www.proplanta.de/wetter-statistik/image/leer.gif" draw:style-name="gr1" draw:text-style-name="P1" svg:width="0.872cm" svg:height="0.264cm" svg:x="40.648cm" svg:y="5.496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29" draw:name="https://www.proplanta.de/wetter-statistik/image/leer.gif" draw:style-name="gr1" draw:text-style-name="P1" svg:width="0.025cm" svg:height="0.264cm" svg:x="40.648cm" svg:y="5.947cm">
            <draw:image xlink:href="https://www.proplanta.de/wetter-statistik/image/leer.gif" xlink:type="simple" xlink:show="embed" xlink:actuate="onLoad" draw:mime-type="image/gif">
              <text:p/>
            </draw:image>
          </draw:frame>
          <draw:frame draw:z-index="230" draw:name="https://www.proplanta.de/wetter-statistik/image/leer.gif" draw:style-name="gr1" draw:text-style-name="P1" svg:width="0.581cm" svg:height="0.264cm" svg:x="40.648cm" svg:y="6.399cm">
            <draw:image xlink:href="https://www.proplanta.de/wetter-statistik/image/leer.gif" xlink:type="simple" xlink:show="embed" xlink:actuate="onLoad" draw:mime-type="image/gif">
              <text:p/>
            </draw:image>
          </draw:frame>
        </table:shapes>
        <table:table-column table:style-name="co5" table:default-cell-style-name="ce1864"/>
        <table:table-column table:style-name="co6" table:default-cell-style-name="ce1973"/>
        <table:table-column table:style-name="co6" table:number-columns-repeated="15" table:default-cell-style-name="ce1867"/>
        <table:table-column table:style-name="co6" table:number-columns-repeated="2" table:default-cell-style-name="Default"/>
        <table:table-column table:style-name="co6" table:default-cell-style-name="ce2480"/>
        <table:table-column table:style-name="co6" table:number-columns-repeated="16" table:default-cell-style-name="Default"/>
        <table:table-row table:style-name="ro1">
          <table:table-cell table:style-name="Default" table:number-columns-repeated="17"/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Default"/>
          <table:table-cell table:style-name="ce1872" office:value-type="string" calcext:value-type="string">
            <text:p>eigene Messungen</text:p>
          </table:table-cell>
          <table:table-cell table:style-name="Default" table:number-columns-repeated="8"/>
          <table:table-cell office:value-type="string" calcext:value-type="string">
            <text:p>Glasten /</text:p>
          </table:table-cell>
          <table:table-cell table:style-name="Default" table:number-columns-repeated="3"/>
          <table:table-cell office:value-type="string" calcext:value-type="string">
            <text:p>Talsperre</text:p>
          </table:table-cell>
          <table:table-cell table:style-name="Default"/>
          <table:table-cell table:style-name="Default" office:value-type="string" calcext:value-type="string">
            <text:p>Leipziger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6">
          <table:table-cell table:style-name="ce1862" office:value-type="float" office:value="2018" calcext:value-type="float">
            <text:p>2018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Connewitz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Taucha</text:p>
          </table:table-cell>
          <table:table-cell table:style-name="ce1915" office:value-type="string" calcext:value-type="string">
            <text:p>Land <text:s text:c="3"/>⊘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Januar</text:p>
          </table:table-cell>
          <table:table-cell table:style-name="ce1874" office:value-type="float" office:value="46" calcext:value-type="float">
            <text:p>46</text:p>
          </table:table-cell>
          <table:table-cell table:style-name="Default" table:number-columns-repeated="2"/>
          <table:table-cell office:value-type="float" office:value="40.7" calcext:value-type="float">
            <text:p>40,7</text:p>
          </table:table-cell>
          <table:table-cell table:style-name="Default"/>
          <table:table-cell office:value-type="float" office:value="45.5" calcext:value-type="float">
            <text:p>45,5</text:p>
          </table:table-cell>
          <table:table-cell table:style-name="Default"/>
          <table:table-cell office:value-type="float" office:value="45.4" calcext:value-type="float">
            <text:p>45,4</text:p>
          </table:table-cell>
          <table:table-cell office:value-type="float" office:value="38" calcext:value-type="float">
            <text:p>38</text:p>
          </table:table-cell>
          <table:table-cell office:value-type="float" office:value="47.6" calcext:value-type="float">
            <text:p>47,6</text:p>
          </table:table-cell>
          <table:table-cell office:value-type="float" office:value="37.9" calcext:value-type="float">
            <text:p>37,9</text:p>
          </table:table-cell>
          <table:table-cell table:style-name="Default"/>
          <table:table-cell office:value-type="float" office:value="35.7" calcext:value-type="float">
            <text:p>35,7</text:p>
          </table:table-cell>
          <table:table-cell office:value-type="float" office:value="37.3" calcext:value-type="float">
            <text:p>37,3</text:p>
          </table:table-cell>
          <table:table-cell office:value-type="float" office:value="45" calcext:value-type="float">
            <text:p>45</text:p>
          </table:table-cell>
          <table:table-cell table:formula="of:=AVERAGE([.C4:.P4])" office:value-type="float" office:value="41.4555555555556" calcext:value-type="float">
            <text:p>41,46</text:p>
          </table:table-cell>
          <table:table-cell table:style-name="ce1917"/>
          <table:table-cell table:style-name="ce1921"/>
          <table:table-cell table:number-columns-repeated="17"/>
        </table:table-row>
        <table:table-row table:style-name="ro1">
          <table:table-cell office:value-type="string" calcext:value-type="string">
            <text:p>Februar</text:p>
          </table:table-cell>
          <table:table-cell table:style-name="ce1874" office:value-type="float" office:value="4.5" calcext:value-type="float">
            <text:p>4,5</text:p>
          </table:table-cell>
          <table:table-cell table:style-name="Default" table:number-columns-repeated="2"/>
          <table:table-cell office:value-type="float" office:value="4" calcext:value-type="float">
            <text:p>4</text:p>
          </table:table-cell>
          <table:table-cell table:style-name="Default"/>
          <table:table-cell office:value-type="float" office:value="4.9" calcext:value-type="float">
            <text:p>4,9</text:p>
          </table:table-cell>
          <table:table-cell table:style-name="Default"/>
          <table:table-cell office:value-type="float" office:value="4.2" calcext:value-type="float">
            <text:p>4,2</text:p>
          </table:table-cell>
          <table:table-cell office:value-type="float" office:value="4.3" calcext:value-type="float">
            <text:p>4,3</text:p>
          </table:table-cell>
          <table:table-cell office:value-type="float" office:value="4.2" calcext:value-type="float">
            <text:p>4,2</text:p>
          </table:table-cell>
          <table:table-cell office:value-type="float" office:value="2.2" calcext:value-type="float">
            <text:p>2,2</text:p>
          </table:table-cell>
          <table:table-cell table:style-name="Default"/>
          <table:table-cell office:value-type="float" office:value="3.7" calcext:value-type="float">
            <text:p>3,7</text:p>
          </table:table-cell>
          <table:table-cell office:value-type="float" office:value="2.9" calcext:value-type="float">
            <text:p>2,9</text:p>
          </table:table-cell>
          <table:table-cell office:value-type="float" office:value="3.9" calcext:value-type="float">
            <text:p>3,9</text:p>
          </table:table-cell>
          <table:table-cell table:formula="of:=AVERAGE([.C5:.P5])" office:value-type="float" office:value="3.81111111111111" calcext:value-type="float">
            <text:p>3,81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März</text:p>
          </table:table-cell>
          <table:table-cell table:style-name="ce1874" office:value-type="float" office:value="52" calcext:value-type="float">
            <text:p>52</text:p>
          </table:table-cell>
          <table:table-cell table:style-name="Default" table:number-columns-repeated="2"/>
          <table:table-cell office:value-type="float" office:value="49.4" calcext:value-type="float">
            <text:p>49,4</text:p>
          </table:table-cell>
          <table:table-cell table:style-name="Default"/>
          <table:table-cell office:value-type="float" office:value="41.3" calcext:value-type="float">
            <text:p>41,3</text:p>
          </table:table-cell>
          <table:table-cell table:style-name="Default"/>
          <table:table-cell office:value-type="float" office:value="52.6" calcext:value-type="float">
            <text:p>52,6</text:p>
          </table:table-cell>
          <table:table-cell office:value-type="float" office:value="49.1" calcext:value-type="float">
            <text:p>49,1</text:p>
          </table:table-cell>
          <table:table-cell office:value-type="float" office:value="48.4" calcext:value-type="float">
            <text:p>48,4</text:p>
          </table:table-cell>
          <table:table-cell office:value-type="float" office:value="45.8" calcext:value-type="float">
            <text:p>45,8</text:p>
          </table:table-cell>
          <table:table-cell table:style-name="Default"/>
          <table:table-cell office:value-type="float" office:value="56.6" calcext:value-type="float">
            <text:p>56,6</text:p>
          </table:table-cell>
          <table:table-cell office:value-type="float" office:value="47.2" calcext:value-type="float">
            <text:p>47,2</text:p>
          </table:table-cell>
          <table:table-cell office:value-type="float" office:value="67" calcext:value-type="float">
            <text:p>67</text:p>
          </table:table-cell>
          <table:table-cell table:formula="of:=AVERAGE([.C6:.P6])" office:value-type="float" office:value="50.8222222222222" calcext:value-type="float">
            <text:p>50,82</text:p>
          </table:table-cell>
          <table:table-cell table:style-name="ce1978"/>
          <table:table-cell table:style-name="ce1917" office:value-type="string" calcext:value-type="string">
            <text:p><text:s text:c="10"/></text:p>
          </table:table-cell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April</text:p>
          </table:table-cell>
          <table:table-cell table:style-name="ce1874" office:value-type="float" office:value="42.5" calcext:value-type="float">
            <text:p>42,5</text:p>
          </table:table-cell>
          <table:table-cell table:style-name="Default" table:number-columns-repeated="2"/>
          <table:table-cell office:value-type="float" office:value="35.7" calcext:value-type="float">
            <text:p>35,7</text:p>
          </table:table-cell>
          <table:table-cell table:style-name="Default"/>
          <table:table-cell office:value-type="float" office:value="38" calcext:value-type="float">
            <text:p>38</text:p>
          </table:table-cell>
          <table:table-cell table:style-name="Default"/>
          <table:table-cell office:value-type="float" office:value="20.4" calcext:value-type="float">
            <text:p>20,4</text:p>
          </table:table-cell>
          <table:table-cell office:value-type="float" office:value="34.2" calcext:value-type="float">
            <text:p>34,2</text:p>
          </table:table-cell>
          <table:table-cell office:value-type="float" office:value="28.1" calcext:value-type="float">
            <text:p>28,1</text:p>
          </table:table-cell>
          <table:table-cell office:value-type="float" office:value="31.6" calcext:value-type="float">
            <text:p>31,6</text:p>
          </table:table-cell>
          <table:table-cell table:style-name="Default"/>
          <table:table-cell office:value-type="float" office:value="30.6" calcext:value-type="float">
            <text:p>30,6</text:p>
          </table:table-cell>
          <table:table-cell office:value-type="float" office:value="26.2" calcext:value-type="float">
            <text:p>26,2</text:p>
          </table:table-cell>
          <table:table-cell office:value-type="float" office:value="37.1" calcext:value-type="float">
            <text:p>37,1</text:p>
          </table:table-cell>
          <table:table-cell table:formula="of:=AVERAGE([.C7:.P7])" office:value-type="float" office:value="31.3222222222222" calcext:value-type="float">
            <text:p>31,32</text:p>
          </table:table-cell>
          <table:table-cell table:style-name="ce1978"/>
          <table:table-cell office:value-type="string" calcext:value-type="string">
            <text:p><text:s text:c="10"/>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Mai</text:p>
          </table:table-cell>
          <table:table-cell table:style-name="ce1874" office:value-type="float" office:value="16.5" calcext:value-type="float">
            <text:p>16,5</text:p>
          </table:table-cell>
          <table:table-cell table:style-name="Default" table:number-columns-repeated="2"/>
          <table:table-cell office:value-type="float" office:value="52.3" calcext:value-type="float">
            <text:p>52,3</text:p>
          </table:table-cell>
          <table:table-cell table:style-name="Default"/>
          <table:table-cell office:value-type="float" office:value="44.4" calcext:value-type="float">
            <text:p>44,4</text:p>
          </table:table-cell>
          <table:table-cell table:style-name="Default"/>
          <table:table-cell office:value-type="float" office:value="11.2" calcext:value-type="float">
            <text:p>11,2</text:p>
          </table:table-cell>
          <table:table-cell office:value-type="float" office:value="17" calcext:value-type="float">
            <text:p>17</text:p>
          </table:table-cell>
          <table:table-cell office:value-type="float" office:value="13.5" calcext:value-type="float">
            <text:p>13,5</text:p>
          </table:table-cell>
          <table:table-cell office:value-type="float" office:value="33.9" calcext:value-type="float">
            <text:p>33,9</text:p>
          </table:table-cell>
          <table:table-cell table:style-name="Default"/>
          <table:table-cell office:value-type="float" office:value="20.6" calcext:value-type="float">
            <text:p>20,6</text:p>
          </table:table-cell>
          <table:table-cell office:value-type="float" office:value="13.8" calcext:value-type="float">
            <text:p>13,8</text:p>
          </table:table-cell>
          <table:table-cell office:value-type="float" office:value="12" calcext:value-type="float">
            <text:p>12</text:p>
          </table:table-cell>
          <table:table-cell table:formula="of:=AVERAGE([.C8:.P8])" office:value-type="float" office:value="24.3" calcext:value-type="float">
            <text:p>24,3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table:style-name="ce1866" office:value-type="string" calcext:value-type="string">
            <text:p>Juni</text:p>
          </table:table-cell>
          <table:table-cell table:style-name="ce1877" office:value-type="float" office:value="31.5" calcext:value-type="float">
            <text:p>31,5</text:p>
          </table:table-cell>
          <table:table-cell table:style-name="ce1912" office:value-type="float" office:value="43.7" calcext:value-type="float">
            <text:p>43,7</text:p>
          </table:table-cell>
          <table:table-cell table:style-name="ce1912" office:value-type="float" office:value="21.4" calcext:value-type="float">
            <text:p>21,4</text:p>
          </table:table-cell>
          <table:table-cell table:style-name="ce1912" office:value-type="float" office:value="18.5" calcext:value-type="float">
            <text:p>18,5</text:p>
          </table:table-cell>
          <table:table-cell table:style-name="ce1912" office:value-type="float" office:value="18.2" calcext:value-type="float">
            <text:p>18,2</text:p>
          </table:table-cell>
          <table:table-cell table:style-name="ce1912" office:value-type="float" office:value="9.5" calcext:value-type="float">
            <text:p>9,5</text:p>
          </table:table-cell>
          <table:table-cell table:style-name="ce1912" office:value-type="float" office:value="17.8" calcext:value-type="float">
            <text:p>17,8</text:p>
          </table:table-cell>
          <table:table-cell table:style-name="ce1912" office:value-type="float" office:value="25.1" calcext:value-type="float">
            <text:p>25,1</text:p>
          </table:table-cell>
          <table:table-cell table:style-name="ce1912" office:value-type="float" office:value="29.2" calcext:value-type="float">
            <text:p>29,2</text:p>
          </table:table-cell>
          <table:table-cell table:style-name="ce1912" office:value-type="float" office:value="12.7" calcext:value-type="float">
            <text:p>12,7</text:p>
          </table:table-cell>
          <table:table-cell table:style-name="ce1912" office:value-type="float" office:value="29.2" calcext:value-type="float">
            <text:p>29,2</text:p>
          </table:table-cell>
          <table:table-cell table:style-name="ce1912" office:value-type="float" office:value="16.7" calcext:value-type="float">
            <text:p>16,7</text:p>
          </table:table-cell>
          <table:table-cell table:style-name="ce1912" office:value-type="float" office:value="6.4" calcext:value-type="float">
            <text:p>6,4</text:p>
          </table:table-cell>
          <table:table-cell office:value-type="float" office:value="20.1" calcext:value-type="float">
            <text:p>20,1</text:p>
          </table:table-cell>
          <table:table-cell office:value-type="float" office:value="21" calcext:value-type="float">
            <text:p>21</text:p>
          </table:table-cell>
          <table:table-cell table:formula="of:=AVERAGE([.C9:.P9])" office:value-type="float" office:value="20.6785714285714" calcext:value-type="float">
            <text:p>20,68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Juli</text:p>
          </table:table-cell>
          <table:table-cell table:style-name="ce1874" office:value-type="float" office:value="25" calcext:value-type="float">
            <text:p>25</text:p>
          </table:table-cell>
          <table:table-cell office:value-type="float" office:value="28.1" calcext:value-type="float">
            <text:p>28,1</text:p>
          </table:table-cell>
          <table:table-cell office:value-type="float" office:value="37.8" calcext:value-type="float">
            <text:p>37,8</text:p>
          </table:table-cell>
          <table:table-cell office:value-type="float" office:value="30" calcext:value-type="float">
            <text:p>30</text:p>
          </table:table-cell>
          <table:table-cell office:value-type="float" office:value="32.9" calcext:value-type="float">
            <text:p>32,9</text:p>
          </table:table-cell>
          <table:table-cell office:value-type="float" office:value="36.1" calcext:value-type="float">
            <text:p>36,1</text:p>
          </table:table-cell>
          <table:table-cell office:value-type="float" office:value="28.2" calcext:value-type="float">
            <text:p>28,2</text:p>
          </table:table-cell>
          <table:table-cell office:value-type="float" office:value="29.8" calcext:value-type="float">
            <text:p>29,8</text:p>
          </table:table-cell>
          <table:table-cell office:value-type="float" office:value="35.7" calcext:value-type="float">
            <text:p>35,7</text:p>
          </table:table-cell>
          <table:table-cell office:value-type="float" office:value="28.3" calcext:value-type="float">
            <text:p>28,3</text:p>
          </table:table-cell>
          <table:table-cell office:value-type="float" office:value="37.5" calcext:value-type="float">
            <text:p>37,5</text:p>
          </table:table-cell>
          <table:table-cell office:value-type="float" office:value="30" calcext:value-type="float">
            <text:p>30</text:p>
          </table:table-cell>
          <table:table-cell office:value-type="float" office:value="30.1" calcext:value-type="float">
            <text:p>30,1</text:p>
          </table:table-cell>
          <table:table-cell office:value-type="float" office:value="26.1" calcext:value-type="float">
            <text:p>26,1</text:p>
          </table:table-cell>
          <table:table-cell office:value-type="float" office:value="31.5" calcext:value-type="float">
            <text:p>31,5</text:p>
          </table:table-cell>
          <table:table-cell table:formula="of:=AVERAGE([.C10:.P10])" office:value-type="float" office:value="31.5785714285714" calcext:value-type="float">
            <text:p>31,58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August</text:p>
          </table:table-cell>
          <table:table-cell table:style-name="ce1874"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1.8" calcext:value-type="float">
            <text:p>11,8</text:p>
          </table:table-cell>
          <table:table-cell office:value-type="float" office:value="16.3" calcext:value-type="float">
            <text:p>16,3</text:p>
          </table:table-cell>
          <table:table-cell office:value-type="float" office:value="19.4" calcext:value-type="float">
            <text:p>19,4</text:p>
          </table:table-cell>
          <table:table-cell office:value-type="float" office:value="20.5" calcext:value-type="float">
            <text:p>20,5</text:p>
          </table:table-cell>
          <table:table-cell office:value-type="float" office:value="24.2" calcext:value-type="float">
            <text:p>24,2</text:p>
          </table:table-cell>
          <table:table-cell office:value-type="float" office:value="14.9" calcext:value-type="float">
            <text:p>14,9</text:p>
          </table:table-cell>
          <table:table-cell office:value-type="float" office:value="18.1" calcext:value-type="float">
            <text:p>18,1</text:p>
          </table:table-cell>
          <table:table-cell office:value-type="float" office:value="28.7" calcext:value-type="float">
            <text:p>28,7</text:p>
          </table:table-cell>
          <table:table-cell office:value-type="float" office:value="12.9" calcext:value-type="float">
            <text:p>12,9</text:p>
          </table:table-cell>
          <table:table-cell office:value-type="float" office:value="21.3" calcext:value-type="float">
            <text:p>21,3</text:p>
          </table:table-cell>
          <table:table-cell office:value-type="float" office:value="29.6" calcext:value-type="float">
            <text:p>29,6</text:p>
          </table:table-cell>
          <table:table-cell office:value-type="float" office:value="21" calcext:value-type="float">
            <text:p>21</text:p>
          </table:table-cell>
          <table:table-cell office:value-type="float" office:value="25.2" calcext:value-type="float">
            <text:p>25,2</text:p>
          </table:table-cell>
          <table:table-cell table:formula="of:=AVERAGE([.C11:.P11])" office:value-type="float" office:value="19.85" calcext:value-type="float">
            <text:p>19,85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September</text:p>
          </table:table-cell>
          <table:table-cell table:style-name="ce1874" office:value-type="float" office:value="35.5" calcext:value-type="float">
            <text:p>35,5</text:p>
          </table:table-cell>
          <table:table-cell office:value-type="float" office:value="33.9" calcext:value-type="float">
            <text:p>33,9</text:p>
          </table:table-cell>
          <table:table-cell office:value-type="float" office:value="32.4" calcext:value-type="float">
            <text:p>32,4</text:p>
          </table:table-cell>
          <table:table-cell office:value-type="float" office:value="33.1" calcext:value-type="float">
            <text:p>33,1</text:p>
          </table:table-cell>
          <table:table-cell office:value-type="float" office:value="30.8" calcext:value-type="float">
            <text:p>30,8</text:p>
          </table:table-cell>
          <table:table-cell office:value-type="float" office:value="43" calcext:value-type="float">
            <text:p>43</text:p>
          </table:table-cell>
          <table:table-cell office:value-type="float" office:value="45.1" calcext:value-type="float">
            <text:p>45,1</text:p>
          </table:table-cell>
          <table:table-cell office:value-type="float" office:value="32.8" calcext:value-type="float">
            <text:p>32,8</text:p>
          </table:table-cell>
          <table:table-cell office:value-type="float" office:value="43.6" calcext:value-type="float">
            <text:p>43,6</text:p>
          </table:table-cell>
          <table:table-cell office:value-type="float" office:value="55.3" calcext:value-type="float">
            <text:p>55,3</text:p>
          </table:table-cell>
          <table:table-cell office:value-type="float" office:value="34.4" calcext:value-type="float">
            <text:p>34,4</text:p>
          </table:table-cell>
          <table:table-cell office:value-type="float" office:value="42.1" calcext:value-type="float">
            <text:p>42,1</text:p>
          </table:table-cell>
          <table:table-cell office:value-type="float" office:value="34.8" calcext:value-type="float">
            <text:p>34,8</text:p>
          </table:table-cell>
          <table:table-cell office:value-type="float" office:value="50.5" calcext:value-type="float">
            <text:p>50,5</text:p>
          </table:table-cell>
          <table:table-cell office:value-type="float" office:value="33.9" calcext:value-type="float">
            <text:p>33,9</text:p>
          </table:table-cell>
          <table:table-cell table:formula="of:=AVERAGE([.C12:.P12])" office:value-type="float" office:value="38.9785714285714" calcext:value-type="float">
            <text:p>38,98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Oktober</text:p>
          </table:table-cell>
          <table:table-cell table:style-name="ce1874" office:value-type="float" office:value="20" calcext:value-type="float">
            <text:p>20</text:p>
          </table:table-cell>
          <table:table-cell office:value-type="float" office:value="14.9" calcext:value-type="float">
            <text:p>14,9</text:p>
          </table:table-cell>
          <table:table-cell table:number-columns-repeated="2" office:value-type="float" office:value="14.1" calcext:value-type="float">
            <text:p>14,1</text:p>
          </table:table-cell>
          <table:table-cell office:value-type="float" office:value="14" calcext:value-type="float">
            <text:p>14</text:p>
          </table:table-cell>
          <table:table-cell office:value-type="float" office:value="24.2" calcext:value-type="float">
            <text:p>24,2</text:p>
          </table:table-cell>
          <table:table-cell office:value-type="float" office:value="25" calcext:value-type="float">
            <text:p>25</text:p>
          </table:table-cell>
          <table:table-cell office:value-type="float" office:value="14.3" calcext:value-type="float">
            <text:p>14,3</text:p>
          </table:table-cell>
          <table:table-cell office:value-type="float" office:value="19.7" calcext:value-type="float">
            <text:p>19,7</text:p>
          </table:table-cell>
          <table:table-cell office:value-type="float" office:value="27.8" calcext:value-type="float">
            <text:p>27,8</text:p>
          </table:table-cell>
          <table:table-cell office:value-type="float" office:value="6.6" calcext:value-type="float">
            <text:p>6,6</text:p>
          </table:table-cell>
          <table:table-cell office:value-type="float" office:value="19.7" calcext:value-type="float">
            <text:p>19,7</text:p>
          </table:table-cell>
          <table:table-cell office:value-type="float" office:value="17.5" calcext:value-type="float">
            <text:p>17,5</text:p>
          </table:table-cell>
          <table:table-cell office:value-type="float" office:value="21.6" calcext:value-type="float">
            <text:p>21,6</text:p>
          </table:table-cell>
          <table:table-cell office:value-type="float" office:value="15.4" calcext:value-type="float">
            <text:p>15,4</text:p>
          </table:table-cell>
          <table:table-cell table:formula="of:=AVERAGE([.C13:.P13])" office:value-type="float" office:value="17.7785714285714" calcext:value-type="float">
            <text:p>17,78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November</text:p>
          </table:table-cell>
          <table:table-cell table:style-name="ce1874" office:value-type="float" office:value="10.5" calcext:value-type="float">
            <text:p>10,5</text:p>
          </table:table-cell>
          <table:table-cell office:value-type="float" office:value="9.1" calcext:value-type="float">
            <text:p>9,1</text:p>
          </table:table-cell>
          <table:table-cell office:value-type="float" office:value="11.2" calcext:value-type="float">
            <text:p>11,2</text:p>
          </table:table-cell>
          <table:table-cell office:value-type="float" office:value="13.2" calcext:value-type="float">
            <text:p>13,2</text:p>
          </table:table-cell>
          <table:table-cell office:value-type="float" office:value="12.4" calcext:value-type="float">
            <text:p>12,4</text:p>
          </table:table-cell>
          <table:table-cell office:value-type="float" office:value="11.9" calcext:value-type="float">
            <text:p>11,9</text:p>
          </table:table-cell>
          <table:table-cell office:value-type="float" office:value="11.7" calcext:value-type="float">
            <text:p>11,7</text:p>
          </table:table-cell>
          <table:table-cell table:number-columns-repeated="2" office:value-type="float" office:value="11.9" calcext:value-type="float">
            <text:p>11,9</text:p>
          </table:table-cell>
          <table:table-cell office:value-type="float" office:value="12.7" calcext:value-type="float">
            <text:p>12,7</text:p>
          </table:table-cell>
          <table:table-cell office:value-type="float" office:value="12.8" calcext:value-type="float">
            <text:p>12,8</text:p>
          </table:table-cell>
          <table:table-cell office:value-type="float" office:value="9.8" calcext:value-type="float">
            <text:p>9,8</text:p>
          </table:table-cell>
          <table:table-cell office:value-type="float" office:value="16.9" calcext:value-type="float">
            <text:p>16,9</text:p>
          </table:table-cell>
          <table:table-cell office:value-type="float" office:value="14.4" calcext:value-type="float">
            <text:p>14,4</text:p>
          </table:table-cell>
          <table:table-cell office:value-type="float" office:value="12.1" calcext:value-type="float">
            <text:p>12,1</text:p>
          </table:table-cell>
          <table:table-cell table:formula="of:=AVERAGE([.C14:.P14])" office:value-type="float" office:value="12.2857142857143" calcext:value-type="float">
            <text:p>12,29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Dezember</text:p>
          </table:table-cell>
          <table:table-cell table:style-name="ce1874" office:value-type="float" office:value="77.5" calcext:value-type="float">
            <text:p>77,5</text:p>
          </table:table-cell>
          <table:table-cell office:value-type="float" office:value="63.1" calcext:value-type="float">
            <text:p>63,1</text:p>
          </table:table-cell>
          <table:table-cell office:value-type="float" office:value="73.4" calcext:value-type="float">
            <text:p>73,4</text:p>
          </table:table-cell>
          <table:table-cell office:value-type="float" office:value="71" calcext:value-type="float">
            <text:p>71</text:p>
          </table:table-cell>
          <table:table-cell office:value-type="float" office:value="65.4" calcext:value-type="float">
            <text:p>65,4</text:p>
          </table:table-cell>
          <table:table-cell office:value-type="float" office:value="71.7" calcext:value-type="float">
            <text:p>71,7</text:p>
          </table:table-cell>
          <table:table-cell office:value-type="float" office:value="70.7" calcext:value-type="float">
            <text:p>70,7</text:p>
          </table:table-cell>
          <table:table-cell office:value-type="float" office:value="70.8" calcext:value-type="float">
            <text:p>70,8</text:p>
          </table:table-cell>
          <table:table-cell office:value-type="float" office:value="67.9" calcext:value-type="float">
            <text:p>67,9</text:p>
          </table:table-cell>
          <table:table-cell office:value-type="float" office:value="72.5" calcext:value-type="float">
            <text:p>72,5</text:p>
          </table:table-cell>
          <table:table-cell office:value-type="float" office:value="53.5" calcext:value-type="float">
            <text:p>53,5</text:p>
          </table:table-cell>
          <table:table-cell office:value-type="float" office:value="60.7" calcext:value-type="float">
            <text:p>60,7</text:p>
          </table:table-cell>
          <table:table-cell office:value-type="float" office:value="57.4" calcext:value-type="float">
            <text:p>57,4</text:p>
          </table:table-cell>
          <table:table-cell office:value-type="float" office:value="61.1" calcext:value-type="float">
            <text:p>61,1</text:p>
          </table:table-cell>
          <table:table-cell office:value-type="float" office:value="77.2" calcext:value-type="float">
            <text:p>77,2</text:p>
          </table:table-cell>
          <table:table-cell table:formula="of:=AVERAGE([.C15:.P15])" office:value-type="float" office:value="66.8857142857143" calcext:value-type="float">
            <text:p>66,89</text:p>
          </table:table-cell>
          <table:table-cell table:style-name="ce1978"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891" table:formula="of:=SUM([.B4:.B15])" office:value-type="float" office:value="377.5" calcext:value-type="float">
            <text:p>377,5</text:p>
          </table:table-cell>
          <table:table-cell table:style-name="ce1864" table:formula="of:=SUM([.C4:.C15])" office:value-type="float" office:value="206.8" calcext:value-type="float">
            <text:p>206,8</text:p>
          </table:table-cell>
          <table:table-cell table:style-name="ce1864" table:formula="of:=SUM([.D4:.D15])" office:value-type="float" office:value="202.1" calcext:value-type="float">
            <text:p>202,1</text:p>
          </table:table-cell>
          <table:table-cell table:style-name="ce1864" table:formula="of:=SUM([.E4:.E15])" office:value-type="float" office:value="378.3" calcext:value-type="float">
            <text:p>378,3</text:p>
          </table:table-cell>
          <table:table-cell table:style-name="ce1864" table:formula="of:=SUM([.F4:.F15])" office:value-type="float" office:value="193.1" calcext:value-type="float">
            <text:p>193,1</text:p>
          </table:table-cell>
          <table:table-cell table:style-name="ce1864" table:formula="of:=SUM([.G4:.G15])" office:value-type="float" office:value="391" calcext:value-type="float">
            <text:p>391</text:p>
          </table:table-cell>
          <table:table-cell table:style-name="ce1864" table:formula="of:=SUM([.H4:.H15])" office:value-type="float" office:value="222.7" calcext:value-type="float">
            <text:p>222,7</text:p>
          </table:table-cell>
          <table:table-cell table:style-name="ce1864" table:formula="of:=SUM([.I4:.I15])" office:value-type="float" office:value="333.4" calcext:value-type="float">
            <text:p>333,4</text:p>
          </table:table-cell>
          <table:table-cell table:style-name="ce1864" table:formula="of:=SUM([.J4:.J15])" office:value-type="float" office:value="368.7" calcext:value-type="float">
            <text:p>368,7</text:p>
          </table:table-cell>
          <table:table-cell table:style-name="ce1864" table:formula="of:=SUM([.K4:.K15])" office:value-type="float" office:value="379.8" calcext:value-type="float">
            <text:p>379,8</text:p>
          </table:table-cell>
          <table:table-cell table:style-name="ce1864" table:formula="of:=SUM([.L4:.L15])" office:value-type="float" office:value="338.3" calcext:value-type="float">
            <text:p>338,3</text:p>
          </table:table-cell>
          <table:table-cell table:style-name="ce1864" table:formula="of:=SUM([.M4:.M15])" office:value-type="float" office:value="200.3" calcext:value-type="float">
            <text:p>200,3</text:p>
          </table:table-cell>
          <table:table-cell table:style-name="ce1864" table:formula="of:=SUM([.N4:.N15])" office:value-type="float" office:value="339.9" calcext:value-type="float">
            <text:p>339,9</text:p>
          </table:table-cell>
          <table:table-cell table:style-name="ce1864" table:formula="of:=SUM([.O4:.O15])" office:value-type="float" office:value="342.2" calcext:value-type="float">
            <text:p>342,2</text:p>
          </table:table-cell>
          <table:table-cell table:style-name="ce1864" table:formula="of:=SUM([.P4:.P15])" office:value-type="float" office:value="381.3" calcext:value-type="float">
            <text:p>381,3</text:p>
          </table:table-cell>
          <table:table-cell table:style-name="ce1864" table:formula="of:=SUM([.Q4:.Q15])" office:value-type="float" office:value="359.746825396825" calcext:value-type="float">
            <text:p>359,75</text:p>
          </table:table-cell>
          <table:table-cell office:value-type="string" calcext:value-type="string">
            <text:p><text:s/></text:p>
          </table:table-cell>
          <table:table-cell table:number-columns-repeated="18"/>
        </table:table-row>
        <table:table-row table:style-name="ro1">
          <table:table-cell table:style-name="Default" table:number-columns-repeated="17"/>
          <table:table-cell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table:style-name="Default"/>
          <table:table-cell table:style-name="ce1896" office:value-type="string" calcext:value-type="string">
            <text:p>eigene Messungen</text:p>
          </table:table-cell>
          <table:table-cell table:style-name="Default"/>
          <table:table-cell table:number-columns-repeated="11"/>
          <table:table-cell table:style-name="ce1971" office:value-type="string" calcext:value-type="string">
            <text:p>Talsperre</text:p>
          </table:table-cell>
          <table:table-cell/>
          <table:table-cell office:value-type="string" calcext:value-type="string">
            <text:p>Leipziger</text:p>
          </table:table-cell>
          <table:table-cell/>
          <table:table-cell table:style-name="ce1872"/>
          <table:table-cell table:number-columns-repeated="16"/>
          <table:table-cell table:style-name="ce1872"/>
        </table:table-row>
        <table:table-row table:style-name="ro6">
          <table:table-cell table:style-name="ce1862" office:value-type="float" office:value="2019" calcext:value-type="float">
            <text:p>2019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Connewitz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Taucha</text:p>
          </table:table-cell>
          <table:table-cell table:style-name="ce1916" office:value-type="string" calcext:value-type="string">
            <text:p>Land <text:s text:c="3"/>⊘</text:p>
          </table:table-cell>
          <table:table-cell table:style-name="ce1862"/>
          <table:table-cell table:number-columns-repeated="15"/>
          <table:table-cell table:style-name="ce1915"/>
          <table:table-cell table:style-name="ce1862"/>
          <table:table-cell/>
        </table:table-row>
        <table:table-row table:style-name="ro1">
          <table:table-cell office:value-type="string" calcext:value-type="string">
            <text:p>Januar</text:p>
          </table:table-cell>
          <table:table-cell table:style-name="ce1874" office:value-type="float" office:value="71" calcext:value-type="float">
            <text:p>71</text:p>
          </table:table-cell>
          <table:table-cell office:value-type="float" office:value="55.7" calcext:value-type="float">
            <text:p>55,7</text:p>
          </table:table-cell>
          <table:table-cell office:value-type="float" office:value="55.8" calcext:value-type="float">
            <text:p>55,8</text:p>
          </table:table-cell>
          <table:table-cell office:value-type="float" office:value="76" calcext:value-type="float">
            <text:p>76</text:p>
          </table:table-cell>
          <table:table-cell table:style-name="ce1947" office:value-type="float" office:value="63.4" calcext:value-type="float">
            <text:p>63,4</text:p>
          </table:table-cell>
          <table:table-cell table:style-name="ce1948" office:value-type="float" office:value="78.6" calcext:value-type="float">
            <text:p>78,6</text:p>
          </table:table-cell>
          <table:table-cell table:style-name="ce1970" office:value-type="float" office:value="80.6" calcext:value-type="float">
            <text:p>80,6</text:p>
          </table:table-cell>
          <table:table-cell office:value-type="float" office:value="65.1" calcext:value-type="float">
            <text:p>65,1</text:p>
          </table:table-cell>
          <table:table-cell office:value-type="float" office:value="73.2" calcext:value-type="float">
            <text:p>73,2</text:p>
          </table:table-cell>
          <table:table-cell table:style-name="ce1995" office:value-type="float" office:value="82" calcext:value-type="float">
            <text:p>82</text:p>
          </table:table-cell>
          <table:table-cell table:style-name="ce1994" office:value-type="float" office:value="46.3" calcext:value-type="float">
            <text:p>46,3</text:p>
          </table:table-cell>
          <table:table-cell office:value-type="float" office:value="72.3" calcext:value-type="float">
            <text:p>72,3</text:p>
          </table:table-cell>
          <table:table-cell office:value-type="float" office:value="57.1" calcext:value-type="float">
            <text:p>57,1</text:p>
          </table:table-cell>
          <table:table-cell office:value-type="float" office:value="76.2" calcext:value-type="float">
            <text:p>76,2</text:p>
          </table:table-cell>
          <table:table-cell office:value-type="float" office:value="74.1" calcext:value-type="float">
            <text:p>74,1</text:p>
          </table:table-cell>
          <table:table-cell table:formula="of:=AVERAGE([.C20:.P20])" office:value-type="float" office:value="68.3142857142857" calcext:value-type="float">
            <text:p>68,31</text:p>
          </table:table-cell>
          <table:table-cell/>
          <table:table-cell table:style-name="ce1921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Februar</text:p>
          </table:table-cell>
          <table:table-cell table:style-name="ce1874" office:value-type="float" office:value="13.5" calcext:value-type="float">
            <text:p>13,5</text:p>
          </table:table-cell>
          <table:table-cell office:value-type="float" office:value="12.1" calcext:value-type="float">
            <text:p>12,1</text:p>
          </table:table-cell>
          <table:table-cell office:value-type="float" office:value="19.4" calcext:value-type="float">
            <text:p>19,4</text:p>
          </table:table-cell>
          <table:table-cell office:value-type="float" office:value="11.2" calcext:value-type="float">
            <text:p>11,2</text:p>
          </table:table-cell>
          <table:table-cell table:style-name="ce1948" office:value-type="float" office:value="7.7" calcext:value-type="float">
            <text:p>7,7</text:p>
          </table:table-cell>
          <table:table-cell table:style-name="ce1947" office:value-type="float" office:value="15.5" calcext:value-type="float">
            <text:p>15,5</text:p>
          </table:table-cell>
          <table:table-cell office:value-type="float" office:value="18.5" calcext:value-type="float">
            <text:p>18,5</text:p>
          </table:table-cell>
          <table:table-cell office:value-type="float" office:value="13.2" calcext:value-type="float">
            <text:p>13,2</text:p>
          </table:table-cell>
          <table:table-cell office:value-type="float" office:value="12.9" calcext:value-type="float">
            <text:p>12,9</text:p>
          </table:table-cell>
          <table:table-cell office:value-type="float" office:value="15.4" calcext:value-type="float">
            <text:p>15,4</text:p>
          </table:table-cell>
          <table:table-cell table:style-name="ce1994" office:value-type="float" office:value="2.9" calcext:value-type="float">
            <text:p>2,9</text:p>
          </table:table-cell>
          <table:table-cell office:value-type="float" office:value="13.8" calcext:value-type="float">
            <text:p>13,8</text:p>
          </table:table-cell>
          <table:table-cell office:value-type="float" office:value="6.1" calcext:value-type="float">
            <text:p>6,1</text:p>
          </table:table-cell>
          <table:table-cell office:value-type="float" office:value="13.9" calcext:value-type="float">
            <text:p>13,9</text:p>
          </table:table-cell>
          <table:table-cell office:value-type="float" office:value="14.6" calcext:value-type="float">
            <text:p>14,6</text:p>
          </table:table-cell>
          <table:table-cell table:formula="of:=AVERAGE([.C21:.P21])" office:value-type="float" office:value="12.6571428571429" calcext:value-type="float">
            <text:p>12,66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März</text:p>
          </table:table-cell>
          <table:table-cell table:style-name="ce1874" office:value-type="float" office:value="41.5" calcext:value-type="float">
            <text:p>41,5</text:p>
          </table:table-cell>
          <table:table-cell office:value-type="float" office:value="35.5" calcext:value-type="float">
            <text:p>35,5</text:p>
          </table:table-cell>
          <table:table-cell office:value-type="float" office:value="45.3" calcext:value-type="float">
            <text:p>45,3</text:p>
          </table:table-cell>
          <table:table-cell office:value-type="float" office:value="37.8" calcext:value-type="float">
            <text:p>37,8</text:p>
          </table:table-cell>
          <table:table-cell table:style-name="ce1948" office:value-type="float" office:value="35.4" calcext:value-type="float">
            <text:p>35,4</text:p>
          </table:table-cell>
          <table:table-cell table:style-name="ce1947" office:value-type="float" office:value="48.3" calcext:value-type="float">
            <text:p>48,3</text:p>
          </table:table-cell>
          <table:table-cell table:style-name="ce1948" office:value-type="float" office:value="43.9" calcext:value-type="float">
            <text:p>43,9</text:p>
          </table:table-cell>
          <table:table-cell table:style-name="ce1995" office:value-type="float" office:value="57.5" calcext:value-type="float">
            <text:p>57,5</text:p>
          </table:table-cell>
          <table:table-cell office:value-type="float" office:value="35.2" calcext:value-type="float">
            <text:p>35,2</text:p>
          </table:table-cell>
          <table:table-cell office:value-type="float" office:value="36.7" calcext:value-type="float">
            <text:p>36,7</text:p>
          </table:table-cell>
          <table:table-cell office:value-type="float" office:value="34.8" calcext:value-type="float">
            <text:p>34,8</text:p>
          </table:table-cell>
          <table:table-cell office:value-type="float" office:value="36.1" calcext:value-type="float">
            <text:p>36,1</text:p>
          </table:table-cell>
          <table:table-cell table:style-name="ce1994" office:value-type="float" office:value="28" calcext:value-type="float">
            <text:p>28</text:p>
          </table:table-cell>
          <table:table-cell office:value-type="float" office:value="34.4" calcext:value-type="float">
            <text:p>34,4</text:p>
          </table:table-cell>
          <table:table-cell office:value-type="float" office:value="41.8" calcext:value-type="float">
            <text:p>41,8</text:p>
          </table:table-cell>
          <table:table-cell table:formula="of:=AVERAGE([.C22:.P22])" office:value-type="float" office:value="39.3357142857143" calcext:value-type="float">
            <text:p>39,34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April</text:p>
          </table:table-cell>
          <table:table-cell office:value-type="float" office:value="19.5" calcext:value-type="float">
            <text:p>19,5</text:p>
          </table:table-cell>
          <table:table-cell office:value-type="float" office:value="18.8" calcext:value-type="float">
            <text:p>18,8</text:p>
          </table:table-cell>
          <table:table-cell office:value-type="float" office:value="16.3" calcext:value-type="float">
            <text:p>16,3</text:p>
          </table:table-cell>
          <table:table-cell office:value-type="float" office:value="13.8" calcext:value-type="float">
            <text:p>13,8</text:p>
          </table:table-cell>
          <table:table-cell table:style-name="ce1948" office:value-type="float" office:value="12.1" calcext:value-type="float">
            <text:p>12,1</text:p>
          </table:table-cell>
          <table:table-cell table:style-name="ce1947" office:value-type="float" office:value="24.5" calcext:value-type="float">
            <text:p>24,5</text:p>
          </table:table-cell>
          <table:table-cell table:style-name="ce1948" office:value-type="float" office:value="23" calcext:value-type="float">
            <text:p>23</text:p>
          </table:table-cell>
          <table:table-cell office:value-type="float" office:value="16.6" calcext:value-type="float">
            <text:p>16,6</text:p>
          </table:table-cell>
          <table:table-cell office:value-type="float" office:value="17" calcext:value-type="float">
            <text:p>17</text:p>
          </table:table-cell>
          <table:table-cell office:value-type="float" office:value="24.9" calcext:value-type="float">
            <text:p>24,9</text:p>
          </table:table-cell>
          <table:table-cell office:value-type="float" office:value="13.8" calcext:value-type="float">
            <text:p>13,8</text:p>
          </table:table-cell>
          <table:table-cell office:value-type="float" office:value="21.3" calcext:value-type="float">
            <text:p>21,3</text:p>
          </table:table-cell>
          <table:table-cell table:style-name="ce1994" office:value-type="float" office:value="11.6" calcext:value-type="float">
            <text:p>11,6</text:p>
          </table:table-cell>
          <table:table-cell office:value-type="float" office:value="13.8" calcext:value-type="float">
            <text:p>13,8</text:p>
          </table:table-cell>
          <table:table-cell office:value-type="float" office:value="14.9" calcext:value-type="float">
            <text:p>14,9</text:p>
          </table:table-cell>
          <table:table-cell table:formula="of:=AVERAGE([.C23:.P23])" office:value-type="float" office:value="17.3142857142857" calcext:value-type="float">
            <text:p>17,31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Mai</text:p>
          </table:table-cell>
          <table:table-cell table:style-name="ce1874" office:value-type="float" office:value="40" calcext:value-type="float">
            <text:p>40</text:p>
          </table:table-cell>
          <table:table-cell office:value-type="float" office:value="38.7" calcext:value-type="float">
            <text:p>38,7</text:p>
          </table:table-cell>
          <table:table-cell office:value-type="float" office:value="35.7" calcext:value-type="float">
            <text:p>35,7</text:p>
          </table:table-cell>
          <table:table-cell office:value-type="float" office:value="38.2" calcext:value-type="float">
            <text:p>38,2</text:p>
          </table:table-cell>
          <table:table-cell table:style-name="ce1948" office:value-type="float" office:value="34.4" calcext:value-type="float">
            <text:p>34,4</text:p>
          </table:table-cell>
          <table:table-cell table:style-name="ce1947" office:value-type="float" office:value="46.1" calcext:value-type="float">
            <text:p>46,1</text:p>
          </table:table-cell>
          <table:table-cell table:style-name="ce1948" office:value-type="float" office:value="47.2" calcext:value-type="float">
            <text:p>47,2</text:p>
          </table:table-cell>
          <table:table-cell office:value-type="float" office:value="34.6" calcext:value-type="float">
            <text:p>34,6</text:p>
          </table:table-cell>
          <table:table-cell office:value-type="float" office:value="44" calcext:value-type="float">
            <text:p>44</text:p>
          </table:table-cell>
          <table:table-cell table:style-name="ce1995" office:value-type="float" office:value="49.7" calcext:value-type="float">
            <text:p>49,7</text:p>
          </table:table-cell>
          <table:table-cell table:style-name="ce1994" office:value-type="float" office:value="33.5" calcext:value-type="float">
            <text:p>33,5</text:p>
          </table:table-cell>
          <table:table-cell office:value-type="float" office:value="39.8" calcext:value-type="float">
            <text:p>39,8</text:p>
          </table:table-cell>
          <table:table-cell office:value-type="float" office:value="47.2" calcext:value-type="float">
            <text:p>47,2</text:p>
          </table:table-cell>
          <table:table-cell office:value-type="float" office:value="44.6" calcext:value-type="float">
            <text:p>44,6</text:p>
          </table:table-cell>
          <table:table-cell office:value-type="float" office:value="35.7" calcext:value-type="float">
            <text:p>35,7</text:p>
          </table:table-cell>
          <table:table-cell table:formula="of:=AVERAGE([.C24:.P24])" office:value-type="float" office:value="40.6714285714286" calcext:value-type="float">
            <text:p>40,67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table:style-name="ce1866" office:value-type="string" calcext:value-type="string">
            <text:p>Juni</text:p>
          </table:table-cell>
          <table:table-cell table:style-name="ce1874" office:value-type="float" office:value="60.5" calcext:value-type="float">
            <text:p>60,5</text:p>
          </table:table-cell>
          <table:table-cell office:value-type="float" office:value="60.1" calcext:value-type="float">
            <text:p>60,1</text:p>
          </table:table-cell>
          <table:table-cell office:value-type="float" office:value="67.9" calcext:value-type="float">
            <text:p>67,9</text:p>
          </table:table-cell>
          <table:table-cell office:value-type="float" office:value="43.1" calcext:value-type="float">
            <text:p>43,1</text:p>
          </table:table-cell>
          <table:table-cell table:style-name="ce1948" office:value-type="float" office:value="50.8" calcext:value-type="float">
            <text:p>50,8</text:p>
          </table:table-cell>
          <table:table-cell table:style-name="ce1947" office:value-type="float" office:value="47.8" calcext:value-type="float">
            <text:p>47,8</text:p>
          </table:table-cell>
          <table:table-cell table:style-name="ce2046" office:value-type="float" office:value="29" calcext:value-type="float">
            <text:p>29</text:p>
          </table:table-cell>
          <table:table-cell office:value-type="float" office:value="44.9" calcext:value-type="float">
            <text:p>44,9</text:p>
          </table:table-cell>
          <table:table-cell office:value-type="float" office:value="67.3" calcext:value-type="float">
            <text:p>67,3</text:p>
          </table:table-cell>
          <table:table-cell table:style-name="ce1995" office:value-type="float" office:value="95.5" calcext:value-type="float">
            <text:p>95,5</text:p>
          </table:table-cell>
          <table:table-cell office:value-type="float" office:value="34.9" calcext:value-type="float">
            <text:p>34,9</text:p>
          </table:table-cell>
          <table:table-cell office:value-type="float" office:value="63.7" calcext:value-type="float">
            <text:p>63,7</text:p>
          </table:table-cell>
          <table:table-cell office:value-type="float" office:value="39.7" calcext:value-type="float">
            <text:p>39,7</text:p>
          </table:table-cell>
          <table:table-cell office:value-type="float" office:value="39.1" calcext:value-type="float">
            <text:p>39,1</text:p>
          </table:table-cell>
          <table:table-cell office:value-type="float" office:value="70.5" calcext:value-type="float">
            <text:p>70,5</text:p>
          </table:table-cell>
          <table:table-cell table:formula="of:=AVERAGE([.C25:.P25])" office:value-type="float" office:value="53.8785714285714" calcext:value-type="float">
            <text:p>53,88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Juli</text:p>
          </table:table-cell>
          <table:table-cell table:style-name="ce1874" office:value-type="float" office:value="38.5" calcext:value-type="float">
            <text:p>38,5</text:p>
          </table:table-cell>
          <table:table-cell office:value-type="float" office:value="37.7" calcext:value-type="float">
            <text:p>37,7</text:p>
          </table:table-cell>
          <table:table-cell office:value-type="float" office:value="50.3" calcext:value-type="float">
            <text:p>50,3</text:p>
          </table:table-cell>
          <table:table-cell office:value-type="float" office:value="46.6" calcext:value-type="float">
            <text:p>46,6</text:p>
          </table:table-cell>
          <table:table-cell table:style-name="ce1948" office:value-type="float" office:value="37" calcext:value-type="float">
            <text:p>37</text:p>
          </table:table-cell>
          <table:table-cell table:style-name="ce1947" office:value-type="float" office:value="22.4" calcext:value-type="float">
            <text:p>22,4</text:p>
          </table:table-cell>
          <table:table-cell table:style-name="ce2046" office:value-type="float" office:value="18.4" calcext:value-type="float">
            <text:p>18,4</text:p>
          </table:table-cell>
          <table:table-cell office:value-type="float" office:value="32.5" calcext:value-type="float">
            <text:p>32,5</text:p>
          </table:table-cell>
          <table:table-cell office:value-type="float" office:value="40.2" calcext:value-type="float">
            <text:p>40,2</text:p>
          </table:table-cell>
          <table:table-cell office:value-type="float" office:value="31.1" calcext:value-type="float">
            <text:p>31,1</text:p>
          </table:table-cell>
          <table:table-cell office:value-type="float" office:value="37.4" calcext:value-type="float">
            <text:p>37,4</text:p>
          </table:table-cell>
          <table:table-cell office:value-type="float" office:value="37.1" calcext:value-type="float">
            <text:p>37,1</text:p>
          </table:table-cell>
          <table:table-cell office:value-type="float" office:value="49.1" calcext:value-type="float">
            <text:p>49,1</text:p>
          </table:table-cell>
          <table:table-cell table:style-name="ce1995" office:value-type="float" office:value="64.6" calcext:value-type="float">
            <text:p>64,6</text:p>
          </table:table-cell>
          <table:table-cell office:value-type="float" office:value="52.9" calcext:value-type="float">
            <text:p>52,9</text:p>
          </table:table-cell>
          <table:table-cell table:formula="of:=AVERAGE([.C26:.P26])" office:value-type="float" office:value="39.8071428571429" calcext:value-type="float">
            <text:p>39,81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August</text:p>
          </table:table-cell>
          <table:table-cell table:style-name="ce1874" office:value-type="float" office:value="23.5" calcext:value-type="float">
            <text:p>23,5</text:p>
          </table:table-cell>
          <table:table-cell office:value-type="float" office:value="21.2" calcext:value-type="float">
            <text:p>21,2</text:p>
          </table:table-cell>
          <table:table-cell office:value-type="float" office:value="26.2" calcext:value-type="float">
            <text:p>26,2</text:p>
          </table:table-cell>
          <table:table-cell office:value-type="float" office:value="26.6" calcext:value-type="float">
            <text:p>26,6</text:p>
          </table:table-cell>
          <table:table-cell table:style-name="ce1948" office:value-type="float" office:value="30.8" calcext:value-type="float">
            <text:p>30,8</text:p>
          </table:table-cell>
          <table:table-cell table:style-name="ce1947" office:value-type="float" office:value="41.5" calcext:value-type="float">
            <text:p>41,5</text:p>
          </table:table-cell>
          <table:table-cell table:style-name="ce1948" office:value-type="float" office:value="30" calcext:value-type="float">
            <text:p>30</text:p>
          </table:table-cell>
          <table:table-cell office:value-type="float" office:value="25.9" calcext:value-type="float">
            <text:p>25,9</text:p>
          </table:table-cell>
          <table:table-cell office:value-type="float" office:value="45.5" calcext:value-type="float">
            <text:p>45,5</text:p>
          </table:table-cell>
          <table:table-cell office:value-type="float" office:value="41.5" calcext:value-type="float">
            <text:p>41,5</text:p>
          </table:table-cell>
          <table:table-cell office:value-type="float" office:value="32.5" calcext:value-type="float">
            <text:p>32,5</text:p>
          </table:table-cell>
          <table:table-cell table:style-name="ce1995" office:value-type="float" office:value="45.8" calcext:value-type="float">
            <text:p>45,8</text:p>
          </table:table-cell>
          <table:table-cell office:value-type="float" office:value="35.1" calcext:value-type="float">
            <text:p>35,1</text:p>
          </table:table-cell>
          <table:table-cell office:value-type="float" office:value="24.7" calcext:value-type="float">
            <text:p>24,7</text:p>
          </table:table-cell>
          <table:table-cell table:style-name="ce1994" office:value-type="float" office:value="12.1" calcext:value-type="float">
            <text:p>12,1</text:p>
          </table:table-cell>
          <table:table-cell table:formula="of:=AVERAGE([.C27:.P27])" office:value-type="float" office:value="31.3857142857143" calcext:value-type="float">
            <text:p>31,39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September</text:p>
          </table:table-cell>
          <table:table-cell table:style-name="ce1874" office:value-type="float" office:value="58" calcext:value-type="float">
            <text:p>58</text:p>
          </table:table-cell>
          <table:table-cell office:value-type="float" office:value="54.2" calcext:value-type="float">
            <text:p>54,2</text:p>
          </table:table-cell>
          <table:table-cell office:value-type="float" office:value="55.9" calcext:value-type="float">
            <text:p>55,9</text:p>
          </table:table-cell>
          <table:table-cell office:value-type="float" office:value="56.2" calcext:value-type="float">
            <text:p>56,2</text:p>
          </table:table-cell>
          <table:table-cell table:style-name="ce1948" office:value-type="float" office:value="45.9" calcext:value-type="float">
            <text:p>45,9</text:p>
          </table:table-cell>
          <table:table-cell table:style-name="ce1947" office:value-type="float" office:value="57.7" calcext:value-type="float">
            <text:p>57,7</text:p>
          </table:table-cell>
          <table:table-cell table:style-name="ce1948" office:value-type="float" office:value="54.4" calcext:value-type="float">
            <text:p>54,4</text:p>
          </table:table-cell>
          <table:table-cell table:style-name="ce1995" office:value-type="float" office:value="66.4" calcext:value-type="float">
            <text:p>66,4</text:p>
          </table:table-cell>
          <table:table-cell office:value-type="float" office:value="54.9" calcext:value-type="float">
            <text:p>54,9</text:p>
          </table:table-cell>
          <table:table-cell office:value-type="float" office:value="52.8" calcext:value-type="float">
            <text:p>52,8</text:p>
          </table:table-cell>
          <table:table-cell table:style-name="ce1994" office:value-type="float" office:value="45.7" calcext:value-type="float">
            <text:p>45,7</text:p>
          </table:table-cell>
          <table:table-cell office:value-type="float" office:value="53.8" calcext:value-type="float">
            <text:p>53,8</text:p>
          </table:table-cell>
          <table:table-cell office:value-type="float" office:value="49" calcext:value-type="float">
            <text:p>49</text:p>
          </table:table-cell>
          <table:table-cell office:value-type="float" office:value="56.5" calcext:value-type="float">
            <text:p>56,5</text:p>
          </table:table-cell>
          <table:table-cell office:value-type="float" office:value="64" calcext:value-type="float">
            <text:p>64</text:p>
          </table:table-cell>
          <table:table-cell table:formula="of:=AVERAGE([.C28:.P28])" office:value-type="float" office:value="54.8142857142857" calcext:value-type="float">
            <text:p>54,81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Oktober</text:p>
          </table:table-cell>
          <table:table-cell table:style-name="ce1874" office:value-type="float" office:value="49" calcext:value-type="float">
            <text:p>49</text:p>
          </table:table-cell>
          <table:table-cell office:value-type="float" office:value="47.6" calcext:value-type="float">
            <text:p>47,6</text:p>
          </table:table-cell>
          <table:table-cell office:value-type="float" office:value="54.1" calcext:value-type="float">
            <text:p>54,1</text:p>
          </table:table-cell>
          <table:table-cell office:value-type="float" office:value="52.7" calcext:value-type="float">
            <text:p>52,7</text:p>
          </table:table-cell>
          <table:table-cell table:style-name="ce1948" office:value-type="float" office:value="51.8" calcext:value-type="float">
            <text:p>51,8</text:p>
          </table:table-cell>
          <table:table-cell table:style-name="ce2037" office:value-type="float" office:value="46.3" calcext:value-type="float">
            <text:p>46,3</text:p>
          </table:table-cell>
          <table:table-cell table:style-name="ce1948" office:value-type="float" office:value="50.9" calcext:value-type="float">
            <text:p>50,9</text:p>
          </table:table-cell>
          <table:table-cell office:value-type="float" office:value="62.4" calcext:value-type="float">
            <text:p>62,4</text:p>
          </table:table-cell>
          <table:table-cell office:value-type="float" office:value="52.5" calcext:value-type="float">
            <text:p>52,5</text:p>
          </table:table-cell>
          <table:table-cell office:value-type="float" office:value="58.7" calcext:value-type="float">
            <text:p>58,7</text:p>
          </table:table-cell>
          <table:table-cell office:value-type="float" office:value="56.8" calcext:value-type="float">
            <text:p>56,8</text:p>
          </table:table-cell>
          <table:table-cell office:value-type="float" office:value="56.3" calcext:value-type="float">
            <text:p>56,3</text:p>
          </table:table-cell>
          <table:table-cell office:value-type="float" office:value="50.1" calcext:value-type="float">
            <text:p>50,1</text:p>
          </table:table-cell>
          <table:table-cell office:value-type="float" office:value="54.1" calcext:value-type="float">
            <text:p>54,1</text:p>
          </table:table-cell>
          <table:table-cell table:style-name="ce2065" office:value-type="float" office:value="62.7" calcext:value-type="float">
            <text:p>62,7</text:p>
          </table:table-cell>
          <table:table-cell table:formula="of:=AVERAGE([.C29:.P29])" office:value-type="float" office:value="54.0714285714286" calcext:value-type="float">
            <text:p>54,07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November</text:p>
          </table:table-cell>
          <table:table-cell table:style-name="ce1874" office:value-type="float" office:value="41" calcext:value-type="float">
            <text:p>41</text:p>
          </table:table-cell>
          <table:table-cell office:value-type="float" office:value="37.4" calcext:value-type="float">
            <text:p>37,4</text:p>
          </table:table-cell>
          <table:table-cell office:value-type="float" office:value="34.2" calcext:value-type="float">
            <text:p>34,2</text:p>
          </table:table-cell>
          <table:table-cell office:value-type="float" office:value="40.2" calcext:value-type="float">
            <text:p>40,2</text:p>
          </table:table-cell>
          <table:table-cell table:style-name="ce1948" office:value-type="float" office:value="35.3" calcext:value-type="float">
            <text:p>35,3</text:p>
          </table:table-cell>
          <table:table-cell table:style-name="ce1947" office:value-type="float" office:value="38.2" calcext:value-type="float">
            <text:p>38,2</text:p>
          </table:table-cell>
          <table:table-cell table:style-name="ce1948" office:value-type="float" office:value="34.4" calcext:value-type="float">
            <text:p>34,4</text:p>
          </table:table-cell>
          <table:table-cell office:value-type="float" office:value="41.3" calcext:value-type="float">
            <text:p>41,3</text:p>
          </table:table-cell>
          <table:table-cell table:style-name="ce1995" office:value-type="float" office:value="43.4" calcext:value-type="float">
            <text:p>43,4</text:p>
          </table:table-cell>
          <table:table-cell office:value-type="float" office:value="39.4" calcext:value-type="float">
            <text:p>39,4</text:p>
          </table:table-cell>
          <table:table-cell office:value-type="float" office:value="34.4" calcext:value-type="float">
            <text:p>34,4</text:p>
          </table:table-cell>
          <table:table-cell office:value-type="float" office:value="37.9" calcext:value-type="float">
            <text:p>37,9</text:p>
          </table:table-cell>
          <table:table-cell table:style-name="ce1994" office:value-type="float" office:value="31.5" calcext:value-type="float">
            <text:p>31,5</text:p>
          </table:table-cell>
          <table:table-cell office:value-type="float" office:value="39.1" calcext:value-type="float">
            <text:p>39,1</text:p>
          </table:table-cell>
          <table:table-cell office:value-type="float" office:value="42.4" calcext:value-type="float">
            <text:p>42,4</text:p>
          </table:table-cell>
          <table:table-cell table:formula="of:=AVERAGE([.C30:.P30])" office:value-type="float" office:value="37.7928571428571" calcext:value-type="float">
            <text:p>37,79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office:value-type="string" calcext:value-type="string">
            <text:p>Dezember</text:p>
          </table:table-cell>
          <table:table-cell table:style-name="ce1874" office:value-type="float" office:value="31" calcext:value-type="float">
            <text:p>31</text:p>
          </table:table-cell>
          <table:table-cell office:value-type="float" office:value="27.9" calcext:value-type="float">
            <text:p>27,9</text:p>
          </table:table-cell>
          <table:table-cell office:value-type="float" office:value="33.1" calcext:value-type="float">
            <text:p>33,1</text:p>
          </table:table-cell>
          <table:table-cell office:value-type="float" office:value="32.7" calcext:value-type="float">
            <text:p>32,7</text:p>
          </table:table-cell>
          <table:table-cell table:style-name="ce1948" office:value-type="float" office:value="24.9" calcext:value-type="float">
            <text:p>24,9</text:p>
          </table:table-cell>
          <table:table-cell table:style-name="ce1947" office:value-type="float" office:value="33.5" calcext:value-type="float">
            <text:p>33,5</text:p>
          </table:table-cell>
          <table:table-cell table:style-name="ce2047" office:value-type="float" office:value="34.7" calcext:value-type="float">
            <text:p>34,7</text:p>
          </table:table-cell>
          <table:table-cell office:value-type="float" office:value="26.7" calcext:value-type="float">
            <text:p>26,7</text:p>
          </table:table-cell>
          <table:table-cell office:value-type="float" office:value="32.7" calcext:value-type="float">
            <text:p>32,7</text:p>
          </table:table-cell>
          <table:table-cell office:value-type="float" office:value="33.1" calcext:value-type="float">
            <text:p>33,1</text:p>
          </table:table-cell>
          <table:table-cell table:style-name="ce1994" office:value-type="float" office:value="24.1" calcext:value-type="float">
            <text:p>24,1</text:p>
          </table:table-cell>
          <table:table-cell office:value-type="float" office:value="30.4" calcext:value-type="float">
            <text:p>30,4</text:p>
          </table:table-cell>
          <table:table-cell office:value-type="float" office:value="24.8" calcext:value-type="float">
            <text:p>24,8</text:p>
          </table:table-cell>
          <table:table-cell office:value-type="float" office:value="30" calcext:value-type="float">
            <text:p>30</text:p>
          </table:table-cell>
          <table:table-cell table:style-name="ce2065" office:value-type="float" office:value="34.7" calcext:value-type="float">
            <text:p>34,7</text:p>
          </table:table-cell>
          <table:table-cell table:formula="of:=AVERAGE([.C31:.P31])" office:value-type="float" office:value="30.2357142857143" calcext:value-type="float">
            <text:p>30,24</text:p>
          </table:table-cell>
          <table:table-cell/>
          <table:table-cell table:style-name="ce1978" table:number-columns-repeated="2"/>
          <table:table-cell table:style-name="ce1917"/>
          <table:table-cell table:style-name="ce1921"/>
          <table:table-cell table:number-columns-repeated="14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891" table:formula="of:=SUM([.B20:.B31])" office:value-type="float" office:value="487" calcext:value-type="float">
            <text:p>487</text:p>
          </table:table-cell>
          <table:table-cell table:style-name="ce1864" table:formula="of:=SUM([.C20:.C31])" office:value-type="float" office:value="446.9" calcext:value-type="float">
            <text:p>446,9</text:p>
          </table:table-cell>
          <table:table-cell table:style-name="ce1864" table:formula="of:=SUM([.D20:.D31])" office:value-type="float" office:value="494.2" calcext:value-type="float">
            <text:p>494,2</text:p>
          </table:table-cell>
          <table:table-cell table:style-name="ce1864" table:formula="of:=SUM([.E20:.E31])" office:value-type="float" office:value="475.1" calcext:value-type="float">
            <text:p>475,1</text:p>
          </table:table-cell>
          <table:table-cell table:style-name="ce1954" table:formula="of:=SUM([.F20:.F31])" office:value-type="float" office:value="429.5" calcext:value-type="float">
            <text:p>429,5</text:p>
          </table:table-cell>
          <table:table-cell table:style-name="ce2348" table:formula="of:=SUM([.G20:.G31])" office:value-type="float" office:value="500.4" calcext:value-type="float">
            <text:p>500,4</text:p>
          </table:table-cell>
          <table:table-cell table:style-name="ce1954" table:formula="of:=SUM([.H20:.H31])" office:value-type="float" office:value="465" calcext:value-type="float">
            <text:p>465</text:p>
          </table:table-cell>
          <table:table-cell table:style-name="ce1864" table:formula="of:=SUM([.I20:.I31])" office:value-type="float" office:value="487.1" calcext:value-type="float">
            <text:p>487,1</text:p>
          </table:table-cell>
          <table:table-cell table:style-name="ce1864" table:formula="of:=SUM([.J20:.J30])" office:value-type="float" office:value="486.1" calcext:value-type="float">
            <text:p>486,1</text:p>
          </table:table-cell>
          <table:table-cell table:style-name="ce2054" table:formula="of:=SUM([.K20:.K31])" office:value-type="float" office:value="560.8" calcext:value-type="float">
            <text:p>560,8</text:p>
          </table:table-cell>
          <table:table-cell table:style-name="ce2031" table:formula="of:=SUM([.L20:.L31])" office:value-type="float" office:value="397.1" calcext:value-type="float">
            <text:p>397,1</text:p>
          </table:table-cell>
          <table:table-cell table:style-name="ce1864" table:formula="of:=SUM([.M20:.M31])" office:value-type="float" office:value="508.3" calcext:value-type="float">
            <text:p>508,3</text:p>
          </table:table-cell>
          <table:table-cell table:style-name="ce1864" table:formula="of:=SUM([.N20:.N31])" office:value-type="float" office:value="429.3" calcext:value-type="float">
            <text:p>429,3</text:p>
          </table:table-cell>
          <table:table-cell table:style-name="ce1864" table:formula="of:=SUM([.O20:.O31])" office:value-type="float" office:value="491" calcext:value-type="float">
            <text:p>491</text:p>
          </table:table-cell>
          <table:table-cell table:style-name="ce2020" table:formula="of:=SUM([.P20:.P31])" office:value-type="float" office:value="520.4" calcext:value-type="float">
            <text:p>520,4</text:p>
          </table:table-cell>
          <table:table-cell table:style-name="ce1864" table:formula="of:=AVERAGE([.C32:.P32])" office:value-type="float" office:value="477.942857142857" calcext:value-type="float">
            <text:p>477,94</text:p>
          </table:table-cell>
          <table:table-cell/>
          <table:table-cell table:style-name="ce1978"/>
          <table:table-cell/>
          <table:table-cell table:style-name="ce1921"/>
          <table:table-cell table:number-columns-repeated="15"/>
        </table:table-row>
        <table:table-row table:style-name="ro1">
          <table:table-cell table:style-name="Default" table:number-columns-repeated="17"/>
          <table:table-cell table:number-columns-repeated="19"/>
        </table:table-row>
        <table:table-row table:style-name="ro1">
          <table:table-cell/>
          <table:table-cell table:style-name="Default" table:number-columns-repeated="16"/>
          <table:table-cell table:number-columns-repeated="2"/>
          <table:table-cell table:style-name="ce1917"/>
          <table:table-cell table:number-columns-repeated="16"/>
        </table:table-row>
        <table:table-row table:style-name="ro1">
          <table:table-cell table:style-name="Default"/>
          <table:table-cell table:style-name="ce1896" office:value-type="string" calcext:value-type="string">
            <text:p>eigene Messungen</text:p>
          </table:table-cell>
          <table:table-cell table:number-columns-repeated="11"/>
          <table:table-cell office:value-type="string" calcext:value-type="string">
            <text:p>*2*3*4</text:p>
          </table:table-cell>
          <table:table-cell office:value-type="string" calcext:value-type="string">
            <text:p>Talsperre</text:p>
          </table:table-cell>
          <table:table-cell/>
          <table:table-cell office:value-type="string" calcext:value-type="string">
            <text:p>Leipziger</text:p>
          </table:table-cell>
          <table:table-cell table:number-columns-repeated="2"/>
          <table:table-cell table:style-name="ce1917"/>
          <table:table-cell table:number-columns-repeated="16"/>
        </table:table-row>
        <table:table-row table:style-name="ro6">
          <table:table-cell table:style-name="ce1862" office:value-type="float" office:value="2020" calcext:value-type="float">
            <text:p>2020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Connewitz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Taucha</text:p>
          </table:table-cell>
          <table:table-cell table:style-name="ce1916" office:value-type="string" calcext:value-type="string">
            <text:p>Land <text:s text:c="3"/>⊘</text:p>
          </table:table-cell>
          <table:table-cell table:number-columns-repeated="2"/>
          <table:table-cell table:style-name="ce1917"/>
          <table:table-cell table:number-columns-repeated="16"/>
        </table:table-row>
        <table:table-row table:style-name="ro1">
          <table:table-cell office:value-type="string" calcext:value-type="string">
            <text:p>Januar</text:p>
          </table:table-cell>
          <table:table-cell office:value-type="float" office:value="30.5" calcext:value-type="float">
            <text:p>30,5</text:p>
          </table:table-cell>
          <table:table-cell office:value-type="float" office:value="26.8" calcext:value-type="float">
            <text:p>26,8</text:p>
          </table:table-cell>
          <table:table-cell office:value-type="float" office:value="30.1" calcext:value-type="float">
            <text:p>30,1</text:p>
          </table:table-cell>
          <table:table-cell table:style-name="ce1995" office:value-type="float" office:value="35.6" calcext:value-type="float">
            <text:p>35,6</text:p>
          </table:table-cell>
          <table:table-cell table:style-name="ce1994" office:value-type="float" office:value="12" calcext:value-type="float">
            <text:p>12</text:p>
          </table:table-cell>
          <table:table-cell office:value-type="float" office:value="22.1" calcext:value-type="float">
            <text:p>22,1</text:p>
          </table:table-cell>
          <table:table-cell office:value-type="float" office:value="21.8" calcext:value-type="float">
            <text:p>21,8</text:p>
          </table:table-cell>
          <table:table-cell office:value-type="float" office:value="35.3" calcext:value-type="float">
            <text:p>35,3</text:p>
          </table:table-cell>
          <table:table-cell office:value-type="float" office:value="29.2" calcext:value-type="float">
            <text:p>29,2</text:p>
          </table:table-cell>
          <table:table-cell office:value-type="float" office:value="23.1" calcext:value-type="float">
            <text:p>23,1</text:p>
          </table:table-cell>
          <table:table-cell office:value-type="float" office:value="26.8" calcext:value-type="float">
            <text:p>26,8</text:p>
          </table:table-cell>
          <table:table-cell office:value-type="float" office:value="20.3" calcext:value-type="float">
            <text:p>20,3</text:p>
          </table:table-cell>
          <table:table-cell office:value-type="float" office:value="27" calcext:value-type="float">
            <text:p>27</text:p>
          </table:table-cell>
          <table:table-cell office:value-type="float" office:value="26.6" calcext:value-type="float">
            <text:p>26,6</text:p>
          </table:table-cell>
          <table:table-cell office:value-type="float" office:value="33.5" calcext:value-type="float">
            <text:p>33,5</text:p>
          </table:table-cell>
          <table:table-cell table:style-name="ce1970" table:formula="of:=AVERAGE([.C37:.P37])" office:value-type="float" office:value="26.4428571428571" calcext:value-type="float">
            <text:p>26,44</text:p>
          </table:table-cell>
          <table:table-cell/>
          <table:table-cell table:style-name="ce1917"/>
          <table:table-cell table:style-name="ce1921"/>
          <table:table-cell table:number-columns-repeated="16"/>
        </table:table-row>
        <table:table-row table:style-name="ro1">
          <table:table-cell office:value-type="string" calcext:value-type="string">
            <text:p>Februar</text:p>
          </table:table-cell>
          <table:table-cell office:value-type="float" office:value="106" calcext:value-type="float">
            <text:p>106</text:p>
          </table:table-cell>
          <table:table-cell table:style-name="ce1984" office:value-type="float" office:value="100.2" calcext:value-type="float">
            <text:p>100,2</text:p>
          </table:table-cell>
          <table:table-cell office:value-type="float" office:value="83.2" calcext:value-type="float">
            <text:p>83,2</text:p>
          </table:table-cell>
          <table:table-cell office:value-type="float" office:value="88.2" calcext:value-type="float">
            <text:p>88,2</text:p>
          </table:table-cell>
          <table:table-cell office:value-type="float" office:value="75.3" calcext:value-type="float">
            <text:p>75,3</text:p>
          </table:table-cell>
          <table:table-cell office:value-type="float" office:value="89.8" calcext:value-type="float">
            <text:p>89,8</text:p>
          </table:table-cell>
          <table:table-cell office:value-type="float" office:value="85.4" calcext:value-type="float">
            <text:p>85,4</text:p>
          </table:table-cell>
          <table:table-cell office:value-type="float" office:value="95" calcext:value-type="float">
            <text:p>95</text:p>
          </table:table-cell>
          <table:table-cell office:value-type="float" office:value="88.5" calcext:value-type="float">
            <text:p>88,5</text:p>
          </table:table-cell>
          <table:table-cell office:value-type="float" office:value="72.7" calcext:value-type="float">
            <text:p>72,7</text:p>
          </table:table-cell>
          <table:table-cell office:value-type="float" office:value="67.5" calcext:value-type="float">
            <text:p>67,5</text:p>
          </table:table-cell>
          <table:table-cell table:style-name="ce2030" office:value-type="float" office:value="61.7" calcext:value-type="float">
            <text:p>61,7</text:p>
          </table:table-cell>
          <table:table-cell office:value-type="float" office:value="63" calcext:value-type="float">
            <text:p>63</text:p>
          </table:table-cell>
          <table:table-cell office:value-type="float" office:value="69.9" calcext:value-type="float">
            <text:p>69,9</text:p>
          </table:table-cell>
          <table:table-cell table:style-name="ce1984" office:value-type="float" office:value="102.2" calcext:value-type="float">
            <text:p>102,2</text:p>
          </table:table-cell>
          <table:table-cell table:style-name="ce1947" table:formula="of:=AVERAGE([.C38:.P38])" office:value-type="float" office:value="81.6142857142857" calcext:value-type="float">
            <text:p>81,61</text:p>
          </table:table-cell>
          <table:table-cell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März</text:p>
          </table:table-cell>
          <table:table-cell office:value-type="float" office:value="31.5" calcext:value-type="float">
            <text:p>31,5</text:p>
          </table:table-cell>
          <table:table-cell office:value-type="float" office:value="29.2" calcext:value-type="float">
            <text:p>29,2</text:p>
          </table:table-cell>
          <table:table-cell office:value-type="float" office:value="29.9" calcext:value-type="float">
            <text:p>29,9</text:p>
          </table:table-cell>
          <table:table-cell office:value-type="float" office:value="37.6" calcext:value-type="float">
            <text:p>37,6</text:p>
          </table:table-cell>
          <table:table-cell office:value-type="float" office:value="34.2" calcext:value-type="float">
            <text:p>34,2</text:p>
          </table:table-cell>
          <table:table-cell office:value-type="float" office:value="28.9" calcext:value-type="float">
            <text:p>28,9</text:p>
          </table:table-cell>
          <table:table-cell office:value-type="float" office:value="32.2" calcext:value-type="float">
            <text:p>32,2</text:p>
          </table:table-cell>
          <table:table-cell office:value-type="float" office:value="38" calcext:value-type="float">
            <text:p>38</text:p>
          </table:table-cell>
          <table:table-cell office:value-type="float" office:value="38.5" calcext:value-type="float">
            <text:p>38,5</text:p>
          </table:table-cell>
          <table:table-cell office:value-type="float" office:value="28.7" calcext:value-type="float">
            <text:p>28,7</text:p>
          </table:table-cell>
          <table:table-cell table:style-name="ce1994" office:value-type="float" office:value="27.6" calcext:value-type="float">
            <text:p>27,6</text:p>
          </table:table-cell>
          <table:table-cell office:value-type="float" office:value="34.6" calcext:value-type="float">
            <text:p>34,6</text:p>
          </table:table-cell>
          <table:table-cell table:style-name="ce1995" office:value-type="float" office:value="39.3" calcext:value-type="float">
            <text:p>39,3</text:p>
          </table:table-cell>
          <table:table-cell office:value-type="float" office:value="38.9" calcext:value-type="float">
            <text:p>38,9</text:p>
          </table:table-cell>
          <table:table-cell office:value-type="float" office:value="33.7" calcext:value-type="float">
            <text:p>33,7</text:p>
          </table:table-cell>
          <table:table-cell table:style-name="ce1947" table:formula="of:=AVERAGE([.C39:.P39])" office:value-type="float" office:value="33.6642857142857" calcext:value-type="float">
            <text:p>33,66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April</text:p>
          </table:table-cell>
          <table:table-cell office:value-type="float" office:value="2" calcext:value-type="float">
            <text:p>2</text:p>
          </table:table-cell>
          <table:table-cell office:value-type="float" office:value="2.3" calcext:value-type="float">
            <text:p>2,3</text:p>
          </table:table-cell>
          <table:table-cell office:value-type="float" office:value="3.9" calcext:value-type="float">
            <text:p>3,9</text:p>
          </table:table-cell>
          <table:table-cell office:value-type="float" office:value="2.1" calcext:value-type="float">
            <text:p>2,1</text:p>
          </table:table-cell>
          <table:table-cell office:value-type="float" office:value="1" calcext:value-type="float">
            <text:p>1</text:p>
          </table:table-cell>
          <table:table-cell office:value-type="float" office:value="2.7" calcext:value-type="float">
            <text:p>2,7</text:p>
          </table:table-cell>
          <table:table-cell office:value-type="float" office:value="4.9" calcext:value-type="float">
            <text:p>4,9</text:p>
          </table:table-cell>
          <table:table-cell table:style-name="ce2021" office:value-type="float" office:value="9.6" calcext:value-type="float">
            <text:p>9,6</text:p>
          </table:table-cell>
          <table:table-cell table:style-name="ce2029" office:value-type="float" office:value="0.9" calcext:value-type="float">
            <text:p>0,9</text:p>
          </table:table-cell>
          <table:table-cell office:value-type="float" office:value="4.8" calcext:value-type="float">
            <text:p>4,8</text:p>
          </table:table-cell>
          <table:table-cell office:value-type="float" office:value="4.3" calcext:value-type="float">
            <text:p>4,3</text:p>
          </table:table-cell>
          <table:table-cell office:value-type="float" office:value="6.6" calcext:value-type="float">
            <text:p>6,6</text:p>
          </table:table-cell>
          <table:table-cell office:value-type="float" office:value="1.4" calcext:value-type="float">
            <text:p>1,4</text:p>
          </table:table-cell>
          <table:table-cell office:value-type="float" office:value="1.5" calcext:value-type="float">
            <text:p>1,5</text:p>
          </table:table-cell>
          <table:table-cell office:value-type="float" office:value="2" calcext:value-type="float">
            <text:p>2</text:p>
          </table:table-cell>
          <table:table-cell table:style-name="ce1947" table:formula="of:=AVERAGE([.C40:.P40])" office:value-type="float" office:value="3.42857142857143" calcext:value-type="float">
            <text:p>3,43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Mai</text:p>
          </table:table-cell>
          <table:table-cell office:value-type="float" office:value="41.5" calcext:value-type="float">
            <text:p>41,5</text:p>
          </table:table-cell>
          <table:table-cell office:value-type="float" office:value="41" calcext:value-type="float">
            <text:p>41</text:p>
          </table:table-cell>
          <table:table-cell office:value-type="float" office:value="47.1" calcext:value-type="float">
            <text:p>47,1</text:p>
          </table:table-cell>
          <table:table-cell office:value-type="float" office:value="42.3" calcext:value-type="float">
            <text:p>42,3</text:p>
          </table:table-cell>
          <table:table-cell office:value-type="float" office:value="38.5" calcext:value-type="float">
            <text:p>38,5</text:p>
          </table:table-cell>
          <table:table-cell office:value-type="float" office:value="42.6" calcext:value-type="float">
            <text:p>42,6</text:p>
          </table:table-cell>
          <table:table-cell office:value-type="float" office:value="45.3" calcext:value-type="float">
            <text:p>45,3</text:p>
          </table:table-cell>
          <table:table-cell office:value-type="float" office:value="42.4" calcext:value-type="float">
            <text:p>42,4</text:p>
          </table:table-cell>
          <table:table-cell office:value-type="float" office:value="45" calcext:value-type="float">
            <text:p>45</text:p>
          </table:table-cell>
          <table:table-cell office:value-type="float" office:value="45.1" calcext:value-type="float">
            <text:p>45,1</text:p>
          </table:table-cell>
          <table:table-cell office:value-type="float" office:value="42.2" calcext:value-type="float">
            <text:p>42,2</text:p>
          </table:table-cell>
          <table:table-cell office:value-type="float" office:value="40.5" calcext:value-type="float">
            <text:p>40,5</text:p>
          </table:table-cell>
          <table:table-cell office:value-type="float" office:value="45.1" calcext:value-type="float">
            <text:p>45,1</text:p>
          </table:table-cell>
          <table:table-cell table:style-name="ce1995" office:value-type="float" office:value="49" calcext:value-type="float">
            <text:p>49</text:p>
          </table:table-cell>
          <table:table-cell table:style-name="ce1994" office:value-type="float" office:value="37.5" calcext:value-type="float">
            <text:p>37,5</text:p>
          </table:table-cell>
          <table:table-cell table:style-name="ce1947" table:formula="of:=AVERAGE([.C41:.P41])" office:value-type="float" office:value="43.1142857142857" calcext:value-type="float">
            <text:p>43,11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table:style-name="ce1866" office:value-type="string" calcext:value-type="string">
            <text:p>Juni</text:p>
          </table:table-cell>
          <table:table-cell office:value-type="float" office:value="26" calcext:value-type="float">
            <text:p>26</text:p>
          </table:table-cell>
          <table:table-cell office:value-type="float" office:value="30.1" calcext:value-type="float">
            <text:p>30,1</text:p>
          </table:table-cell>
          <table:table-cell table:style-name="ce1994" office:value-type="float" office:value="15.9" calcext:value-type="float">
            <text:p>15,9</text:p>
          </table:table-cell>
          <table:table-cell office:value-type="float" office:value="41.2" calcext:value-type="float">
            <text:p>41,2</text:p>
          </table:table-cell>
          <table:table-cell office:value-type="float" office:value="37.5" calcext:value-type="float">
            <text:p>37,5</text:p>
          </table:table-cell>
          <table:table-cell office:value-type="float" office:value="18.6" calcext:value-type="float">
            <text:p>18,6</text:p>
          </table:table-cell>
          <table:table-cell office:value-type="float" office:value="19.2" calcext:value-type="float">
            <text:p>19,2</text:p>
          </table:table-cell>
          <table:table-cell office:value-type="float" office:value="38.5" calcext:value-type="float">
            <text:p>38,5</text:p>
          </table:table-cell>
          <table:table-cell office:value-type="float" office:value="22.3" calcext:value-type="float">
            <text:p>22,3</text:p>
          </table:table-cell>
          <table:table-cell office:value-type="float" office:value="48" calcext:value-type="float">
            <text:p>48</text:p>
          </table:table-cell>
          <table:table-cell office:value-type="float" office:value="37.6" calcext:value-type="float">
            <text:p>37,6</text:p>
          </table:table-cell>
          <table:table-cell table:style-name="ce1995" office:value-type="float" office:value="60.7" calcext:value-type="float">
            <text:p>60,7</text:p>
          </table:table-cell>
          <table:table-cell office:value-type="float" office:value="27.6" calcext:value-type="float">
            <text:p>27,6</text:p>
          </table:table-cell>
          <table:table-cell office:value-type="float" office:value="37.1" calcext:value-type="float">
            <text:p>37,1</text:p>
          </table:table-cell>
          <table:table-cell office:value-type="float" office:value="28.5" calcext:value-type="float">
            <text:p>28,5</text:p>
          </table:table-cell>
          <table:table-cell table:style-name="ce1947" table:formula="of:=AVERAGE([.C42:.P42])" office:value-type="float" office:value="33.0571428571429" calcext:value-type="float">
            <text:p>33,06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Juli</text:p>
          </table:table-cell>
          <table:table-cell office:value-type="float" office:value="20" calcext:value-type="float">
            <text:p>20</text:p>
          </table:table-cell>
          <table:table-cell table:style-name="ce1994" office:value-type="float" office:value="19.2" calcext:value-type="float">
            <text:p>19,2</text:p>
          </table:table-cell>
          <table:table-cell office:value-type="float" office:value="22" calcext:value-type="float">
            <text:p>22</text:p>
          </table:table-cell>
          <table:table-cell office:value-type="float" office:value="22.2" calcext:value-type="float">
            <text:p>22,2</text:p>
          </table:table-cell>
          <table:table-cell office:value-type="float" office:value="20.3" calcext:value-type="float">
            <text:p>20,3</text:p>
          </table:table-cell>
          <table:table-cell office:value-type="float" office:value="35" calcext:value-type="float">
            <text:p>35</text:p>
          </table:table-cell>
          <table:table-cell office:value-type="float" office:value="37.4" calcext:value-type="float">
            <text:p>37,4</text:p>
          </table:table-cell>
          <table:table-cell office:value-type="float" office:value="31.9" calcext:value-type="float">
            <text:p>31,9</text:p>
          </table:table-cell>
          <table:table-cell office:value-type="float" office:value="24.7" calcext:value-type="float">
            <text:p>24,7</text:p>
          </table:table-cell>
          <table:table-cell office:value-type="float" office:value="28.4" calcext:value-type="float">
            <text:p>28,4</text:p>
          </table:table-cell>
          <table:table-cell office:value-type="float" office:value="25.7" calcext:value-type="float">
            <text:p>25,7</text:p>
          </table:table-cell>
          <table:table-cell office:value-type="float" office:value="31.1" calcext:value-type="float">
            <text:p>31,1</text:p>
          </table:table-cell>
          <table:table-cell office:value-type="float" office:value="22.7" calcext:value-type="float">
            <text:p>22,7</text:p>
          </table:table-cell>
          <table:table-cell table:style-name="ce1995" office:value-type="float" office:value="44.8" calcext:value-type="float">
            <text:p>44,8</text:p>
          </table:table-cell>
          <table:table-cell office:value-type="float" office:value="34.6" calcext:value-type="float">
            <text:p>34,6</text:p>
          </table:table-cell>
          <table:table-cell table:style-name="ce1947" table:formula="of:=AVERAGE([.C43:.P43])" office:value-type="float" office:value="28.5714285714286" calcext:value-type="float">
            <text:p>28,57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August</text:p>
          </table:table-cell>
          <table:table-cell office:value-type="float" office:value="41.5" calcext:value-type="float">
            <text:p>41,5</text:p>
          </table:table-cell>
          <table:table-cell office:value-type="float" office:value="44.6" calcext:value-type="float">
            <text:p>44,6</text:p>
          </table:table-cell>
          <table:table-cell office:value-type="float" office:value="46.5" calcext:value-type="float">
            <text:p>46,5</text:p>
          </table:table-cell>
          <table:table-cell office:value-type="float" office:value="50.1" calcext:value-type="float">
            <text:p>50,1</text:p>
          </table:table-cell>
          <table:table-cell office:value-type="float" office:value="50.6" calcext:value-type="float">
            <text:p>50,6</text:p>
          </table:table-cell>
          <table:table-cell table:style-name="ce1984" office:value-type="float" office:value="107.9" calcext:value-type="float">
            <text:p>107,9</text:p>
          </table:table-cell>
          <table:table-cell table:style-name="ce1984" office:value-type="float" office:value="108.7" calcext:value-type="float">
            <text:p>108,7</text:p>
          </table:table-cell>
          <table:table-cell table:style-name="ce1994" office:value-type="float" office:value="37.9" calcext:value-type="float">
            <text:p>37,9</text:p>
          </table:table-cell>
          <table:table-cell office:value-type="float" office:value="57.2" calcext:value-type="float">
            <text:p>57,2</text:p>
          </table:table-cell>
          <table:table-cell office:value-type="float" office:value="82.4" calcext:value-type="float">
            <text:p>82,4</text:p>
          </table:table-cell>
          <table:table-cell office:value-type="float" office:value="68.1" calcext:value-type="float">
            <text:p>68,1</text:p>
          </table:table-cell>
          <table:table-cell office:value-type="float" office:value="53.9" calcext:value-type="float">
            <text:p>53,9</text:p>
          </table:table-cell>
          <table:table-cell office:value-type="float" office:value="63.9" calcext:value-type="float">
            <text:p>63,9</text:p>
          </table:table-cell>
          <table:table-cell office:value-type="float" office:value="69.3" calcext:value-type="float">
            <text:p>69,3</text:p>
          </table:table-cell>
          <table:table-cell office:value-type="float" office:value="47.6" calcext:value-type="float">
            <text:p>47,6</text:p>
          </table:table-cell>
          <table:table-cell table:style-name="ce1947" table:formula="of:=AVERAGE([.C44:.P44])" office:value-type="float" office:value="63.4785714285714" calcext:value-type="float">
            <text:p>63,48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September</text:p>
          </table:table-cell>
          <table:table-cell office:value-type="float" office:value="61" calcext:value-type="float">
            <text:p>61</text:p>
          </table:table-cell>
          <table:table-cell office:value-type="float" office:value="57.1" calcext:value-type="float">
            <text:p>57,1</text:p>
          </table:table-cell>
          <table:table-cell office:value-type="float" office:value="55.1" calcext:value-type="float">
            <text:p>55,1</text:p>
          </table:table-cell>
          <table:table-cell office:value-type="float" office:value="60" calcext:value-type="float">
            <text:p>60</text:p>
          </table:table-cell>
          <table:table-cell office:value-type="float" office:value="54.9" calcext:value-type="float">
            <text:p>54,9</text:p>
          </table:table-cell>
          <table:table-cell office:value-type="float" office:value="60.9" calcext:value-type="float">
            <text:p>60,9</text:p>
          </table:table-cell>
          <table:table-cell office:value-type="float" office:value="56.7" calcext:value-type="float">
            <text:p>56,7</text:p>
          </table:table-cell>
          <table:table-cell office:value-type="float" office:value="57.3" calcext:value-type="float">
            <text:p>57,3</text:p>
          </table:table-cell>
          <table:table-cell office:value-type="float" office:value="62" calcext:value-type="float">
            <text:p>62</text:p>
          </table:table-cell>
          <table:table-cell table:style-name="ce1995" office:value-type="float" office:value="65.4" calcext:value-type="float">
            <text:p>65,4</text:p>
          </table:table-cell>
          <table:table-cell office:value-type="float" office:value="53.9" calcext:value-type="float">
            <text:p>53,9</text:p>
          </table:table-cell>
          <table:table-cell office:value-type="float" office:value="54" calcext:value-type="float">
            <text:p>54</text:p>
          </table:table-cell>
          <table:table-cell table:style-name="ce1994" office:value-type="float" office:value="48.9" calcext:value-type="float">
            <text:p>48,9</text:p>
          </table:table-cell>
          <table:table-cell office:value-type="float" office:value="53.5" calcext:value-type="float">
            <text:p>53,5</text:p>
          </table:table-cell>
          <table:table-cell office:value-type="float" office:value="60.7" calcext:value-type="float">
            <text:p>60,7</text:p>
          </table:table-cell>
          <table:table-cell table:style-name="ce1947" table:formula="of:=AVERAGE([.C45:.P45])" office:value-type="float" office:value="57.1714285714286" calcext:value-type="float">
            <text:p>57,17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Oktober</text:p>
          </table:table-cell>
          <table:table-cell office:value-type="float" office:value="70" calcext:value-type="float">
            <text:p>70</text:p>
          </table:table-cell>
          <table:table-cell office:value-type="float" office:value="64.2" calcext:value-type="float">
            <text:p>64,2</text:p>
          </table:table-cell>
          <table:table-cell office:value-type="float" office:value="63.7" calcext:value-type="float">
            <text:p>63,7</text:p>
          </table:table-cell>
          <table:table-cell table:style-name="ce1995" office:value-type="float" office:value="77.7" calcext:value-type="float">
            <text:p>77,7</text:p>
          </table:table-cell>
          <table:table-cell office:value-type="float" office:value="68.7" calcext:value-type="float">
            <text:p>68,7</text:p>
          </table:table-cell>
          <table:table-cell office:value-type="float" office:value="71.9" calcext:value-type="float">
            <text:p>71,9</text:p>
          </table:table-cell>
          <table:table-cell office:value-type="float" office:value="72.8" calcext:value-type="float">
            <text:p>72,8</text:p>
          </table:table-cell>
          <table:table-cell office:value-type="float" office:value="65.8" calcext:value-type="float">
            <text:p>65,8</text:p>
          </table:table-cell>
          <table:table-cell office:value-type="float" office:value="73.1" calcext:value-type="float">
            <text:p>73,1</text:p>
          </table:table-cell>
          <table:table-cell office:value-type="float" office:value="76" calcext:value-type="float">
            <text:p>76</text:p>
          </table:table-cell>
          <table:table-cell table:style-name="ce1994" office:value-type="float" office:value="50.7" calcext:value-type="float">
            <text:p>50,7</text:p>
          </table:table-cell>
          <table:table-cell office:value-type="float" office:value="65.5" calcext:value-type="float">
            <text:p>65,5</text:p>
          </table:table-cell>
          <table:table-cell office:value-type="float" office:value="52.9" calcext:value-type="float">
            <text:p>52,9</text:p>
          </table:table-cell>
          <table:table-cell office:value-type="float" office:value="71.9" calcext:value-type="float">
            <text:p>71,9</text:p>
          </table:table-cell>
          <table:table-cell office:value-type="float" office:value="64.9" calcext:value-type="float">
            <text:p>64,9</text:p>
          </table:table-cell>
          <table:table-cell table:style-name="ce1947" table:formula="of:=AVERAGE([.C46:.P46])" office:value-type="float" office:value="67.1285714285714" calcext:value-type="float">
            <text:p>67,13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November</text:p>
          </table:table-cell>
          <table:table-cell office:value-type="float" office:value="9" calcext:value-type="float">
            <text:p>9</text:p>
          </table:table-cell>
          <table:table-cell office:value-type="float" office:value="7.8" calcext:value-type="float">
            <text:p>7,8</text:p>
          </table:table-cell>
          <table:table-cell office:value-type="float" office:value="10.2" calcext:value-type="float">
            <text:p>10,2</text:p>
          </table:table-cell>
          <table:table-cell office:value-type="float" office:value="10.5" calcext:value-type="float">
            <text:p>10,5</text:p>
          </table:table-cell>
          <table:table-cell office:value-type="float" office:value="9.3" calcext:value-type="float">
            <text:p>9,3</text:p>
          </table:table-cell>
          <table:table-cell office:value-type="float" office:value="10.1" calcext:value-type="float">
            <text:p>10,1</text:p>
          </table:table-cell>
          <table:table-cell office:value-type="float" office:value="12.6" calcext:value-type="float">
            <text:p>12,6</text:p>
          </table:table-cell>
          <table:table-cell office:value-type="float" office:value="9.2" calcext:value-type="float">
            <text:p>9,2</text:p>
          </table:table-cell>
          <table:table-cell office:value-type="float" office:value="9" calcext:value-type="float">
            <text:p>9</text:p>
          </table:table-cell>
          <table:table-cell office:value-type="float" office:value="10.5" calcext:value-type="float">
            <text:p>10,5</text:p>
          </table:table-cell>
          <table:table-cell table:style-name="ce1994" office:value-type="float" office:value="5.9" calcext:value-type="float">
            <text:p>5,9</text:p>
          </table:table-cell>
          <table:table-cell office:value-type="float" office:value="7.6" calcext:value-type="float">
            <text:p>7,6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7.9" calcext:value-type="float">
            <text:p>7,9</text:p>
          </table:table-cell>
          <table:table-cell table:style-name="ce1947" table:formula="of:=AVERAGE([.C47:.P47])" office:value-type="float" office:value="9.11428571428571" calcext:value-type="float">
            <text:p>9,11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Dezember</text:p>
          </table:table-cell>
          <table:table-cell office:value-type="float" office:value="22.5" calcext:value-type="float">
            <text:p>22,5</text:p>
          </table:table-cell>
          <table:table-cell office:value-type="float" office:value="19.3" calcext:value-type="float">
            <text:p>19,3</text:p>
          </table:table-cell>
          <table:table-cell office:value-type="float" office:value="23.3" calcext:value-type="float">
            <text:p>23,3</text:p>
          </table:table-cell>
          <table:table-cell office:value-type="float" office:value="23" calcext:value-type="float">
            <text:p>23</text:p>
          </table:table-cell>
          <table:table-cell office:value-type="float" office:value="21.6" calcext:value-type="float">
            <text:p>21,6</text:p>
          </table:table-cell>
          <table:table-cell office:value-type="float" office:value="27.3" calcext:value-type="float">
            <text:p>27,3</text:p>
          </table:table-cell>
          <table:table-cell office:value-type="float" office:value="29" calcext:value-type="float">
            <text:p>29</text:p>
          </table:table-cell>
          <table:table-cell office:value-type="float" office:value="27.2" calcext:value-type="float">
            <text:p>27,2</text:p>
          </table:table-cell>
          <table:table-cell table:number-columns-repeated="2" office:value-type="float" office:value="25.4" calcext:value-type="float">
            <text:p>25,4</text:p>
          </table:table-cell>
          <table:table-cell table:style-name="ce1994" office:value-type="float" office:value="14.9" calcext:value-type="float">
            <text:p>14,9</text:p>
          </table:table-cell>
          <table:table-cell office:value-type="float" office:value="23.1" calcext:value-type="float">
            <text:p>23,1</text:p>
          </table:table-cell>
          <table:table-cell office:value-type="float" office:value="22.2" calcext:value-type="float">
            <text:p>22,2</text:p>
          </table:table-cell>
          <table:table-cell office:value-type="float" office:value="19.4" calcext:value-type="float">
            <text:p>19,4</text:p>
          </table:table-cell>
          <table:table-cell office:value-type="float" office:value="24" calcext:value-type="float">
            <text:p>24</text:p>
          </table:table-cell>
          <table:table-cell table:style-name="ce1947" table:formula="of:=AVERAGE([.C48:.P48])" office:value-type="float" office:value="23.2214285714286" calcext:value-type="float">
            <text:p>23,22</text:p>
          </table:table-cell>
          <table:table-cell table:style-name="ce1921"/>
          <table:table-cell table:style-name="ce1978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974" table:formula="of:=SUM([.B37:.B48])" office:value-type="float" office:value="461.5" calcext:value-type="float">
            <text:p>461,5</text:p>
          </table:table-cell>
          <table:table-cell table:style-name="ce1864" table:formula="of:=SUM([.C37:.C48])" office:value-type="float" office:value="441.8" calcext:value-type="float">
            <text:p>441,8</text:p>
          </table:table-cell>
          <table:table-cell table:style-name="ce1864" table:formula="of:=SUM([.D37:.D48])" office:value-type="float" office:value="430.9" calcext:value-type="float">
            <text:p>430,9</text:p>
          </table:table-cell>
          <table:table-cell table:style-name="ce1864" table:formula="of:=SUM([.E37:.E48])" office:value-type="float" office:value="490.5" calcext:value-type="float">
            <text:p>490,5</text:p>
          </table:table-cell>
          <table:table-cell table:style-name="ce2342" table:formula="of:=SUM([.F37:.F48])" office:value-type="float" office:value="423.9" calcext:value-type="float">
            <text:p>423,9</text:p>
          </table:table-cell>
          <table:table-cell table:style-name="ce2054" table:formula="of:=SUM([.G37:.G48])" office:value-type="float" office:value="517.8" calcext:value-type="float">
            <text:p>517,8</text:p>
          </table:table-cell>
          <table:table-cell table:style-name="ce2020" table:formula="of:=SUM([.H37:.H48])" office:value-type="float" office:value="526" calcext:value-type="float">
            <text:p>526</text:p>
          </table:table-cell>
          <table:table-cell table:style-name="ce1864" table:formula="of:=SUM([.I37:.I48])" office:value-type="float" office:value="488.1" calcext:value-type="float">
            <text:p>488,1</text:p>
          </table:table-cell>
          <table:table-cell table:style-name="ce1864" table:formula="of:=SUM([.J37:.J48])" office:value-type="float" office:value="475.8" calcext:value-type="float">
            <text:p>475,8</text:p>
          </table:table-cell>
          <table:table-cell table:style-name="ce1864" table:formula="of:=SUM([.K37:.K48])" office:value-type="float" office:value="510.5" calcext:value-type="float">
            <text:p>510,5</text:p>
          </table:table-cell>
          <table:table-cell table:style-name="ce2342" table:formula="of:=SUM([.L37:.L48])" office:value-type="float" office:value="425.2" calcext:value-type="float">
            <text:p>425,2</text:p>
          </table:table-cell>
          <table:table-cell table:style-name="ce1864" table:formula="of:=SUM([.M37:.M48])" office:value-type="float" office:value="459.6" calcext:value-type="float">
            <text:p>459,6</text:p>
          </table:table-cell>
          <table:table-cell table:style-name="ce2342" table:formula="of:=SUM([.N37:.N48])" office:value-type="float" office:value="422" calcext:value-type="float">
            <text:p>422</text:p>
          </table:table-cell>
          <table:table-cell table:style-name="ce1864" table:formula="of:=SUM([.O37:.O48])" office:value-type="float" office:value="490.9" calcext:value-type="float">
            <text:p>490,9</text:p>
          </table:table-cell>
          <table:table-cell table:style-name="ce1864" table:formula="of:=SUM([.P37:.P48])" office:value-type="float" office:value="477.1" calcext:value-type="float">
            <text:p>477,1</text:p>
          </table:table-cell>
          <table:table-cell table:style-name="ce2001" table:formula="of:=AVERAGE([.C49:.P49])" office:value-type="float" office:value="470.007142857143" calcext:value-type="float">
            <text:p>470,01</text:p>
          </table:table-cell>
          <table:table-cell table:number-columns-repeated="19"/>
        </table:table-row>
        <table:table-row table:style-name="ro1">
          <table:table-cell table:style-name="Default" table:number-columns-repeated="16"/>
          <table:table-cell table:style-name="ce2005"/>
          <table:table-cell table:number-columns-repeated="19"/>
        </table:table-row>
        <table:table-row table:style-name="ro1">
          <table:table-cell table:style-name="Default" table:number-columns-repeated="17"/>
          <table:table-cell table:number-columns-repeated="19"/>
        </table:table-row>
        <table:table-row table:style-name="ro1">
          <table:table-cell table:style-name="Default"/>
          <table:table-cell table:style-name="ce1896" office:value-type="string" calcext:value-type="string">
            <text:p>eigene Messungen</text:p>
          </table:table-cell>
          <table:table-cell table:number-columns-repeated="3"/>
          <table:table-cell office:value-type="string" calcext:value-type="string">
            <text:p>*6</text:p>
          </table:table-cell>
          <table:table-cell table:number-columns-repeated="9"/>
          <table:table-cell table:style-name="Default"/>
          <table:table-cell office:value-type="string" calcext:value-type="string">
            <text:p>Leipziger</text:p>
          </table:table-cell>
          <table:table-cell table:number-columns-repeated="19"/>
        </table:table-row>
        <table:table-row table:style-name="ro6">
          <table:table-cell table:style-name="ce1862" office:value-type="float" office:value="2021" calcext:value-type="float">
            <text:p>2021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Connewitz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Taucha</text:p>
          </table:table-cell>
          <table:table-cell table:style-name="ce1916" office:value-type="string" calcext:value-type="string">
            <text:p>Land <text:s text:c="3"/>⊘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anuar</text:p>
          </table:table-cell>
          <table:table-cell table:style-name="ce1980" office:value-type="float" office:value="74" calcext:value-type="float">
            <text:p>74</text:p>
          </table:table-cell>
          <table:table-cell office:value-type="float" office:value="56.4" calcext:value-type="float">
            <text:p>56,4</text:p>
          </table:table-cell>
          <table:table-cell office:value-type="float" office:value="61.5" calcext:value-type="float">
            <text:p>61,5</text:p>
          </table:table-cell>
          <table:table-cell office:value-type="float" office:value="63.3" calcext:value-type="float">
            <text:p>63,3</text:p>
          </table:table-cell>
          <table:table-cell office:value-type="float" office:value="50.7" calcext:value-type="float">
            <text:p>50,7</text:p>
          </table:table-cell>
          <table:table-cell office:value-type="float" office:value="59.3" calcext:value-type="float">
            <text:p>59,3</text:p>
          </table:table-cell>
          <table:table-cell office:value-type="float" office:value="64.2" calcext:value-type="float">
            <text:p>64,2</text:p>
          </table:table-cell>
          <table:table-cell office:value-type="float" office:value="63.3" calcext:value-type="float">
            <text:p>63,3</text:p>
          </table:table-cell>
          <table:table-cell office:value-type="float" office:value="60.1" calcext:value-type="float">
            <text:p>60,1</text:p>
          </table:table-cell>
          <table:table-cell office:value-type="float" office:value="67.3" calcext:value-type="float">
            <text:p>67,3</text:p>
          </table:table-cell>
          <table:table-cell office:value-type="float" office:value="43.9" calcext:value-type="float">
            <text:p>43,9</text:p>
          </table:table-cell>
          <table:table-cell office:value-type="float" office:value="63.3" calcext:value-type="float">
            <text:p>63,3</text:p>
          </table:table-cell>
          <table:table-cell office:value-type="float" office:value="45.4" calcext:value-type="float">
            <text:p>45,4</text:p>
          </table:table-cell>
          <table:table-cell office:value-type="float" office:value="68.5" calcext:value-type="float">
            <text:p>68,5</text:p>
          </table:table-cell>
          <table:table-cell office:value-type="float" office:value="73.3" calcext:value-type="float">
            <text:p>73,3</text:p>
          </table:table-cell>
          <table:table-cell table:formula="of:=AVERAGE([.C54:.P54])" office:value-type="float" office:value="60.0357142857143" calcext:value-type="float">
            <text:p>60,04</text:p>
          </table:table-cell>
          <table:table-cell table:style-name="ce1921" table:number-columns-repeated="2"/>
          <table:table-cell table:number-columns-repeated="17"/>
        </table:table-row>
        <table:table-row table:style-name="ro1">
          <table:table-cell office:value-type="string" calcext:value-type="string">
            <text:p>Februar</text:p>
          </table:table-cell>
          <table:table-cell table:style-name="ce1980" office:value-type="float" office:value="48.5" calcext:value-type="float">
            <text:p>48,5</text:p>
          </table:table-cell>
          <table:table-cell office:value-type="float" office:value="40.6" calcext:value-type="float">
            <text:p>40,6</text:p>
          </table:table-cell>
          <table:table-cell office:value-type="float" office:value="34.8" calcext:value-type="float">
            <text:p>34,8</text:p>
          </table:table-cell>
          <table:table-cell office:value-type="float" office:value="52" calcext:value-type="float">
            <text:p>52</text:p>
          </table:table-cell>
          <table:table-cell office:value-type="float" office:value="48.3" calcext:value-type="float">
            <text:p>48,3</text:p>
          </table:table-cell>
          <table:table-cell office:value-type="float" office:value="30.2" calcext:value-type="float">
            <text:p>30,2</text:p>
          </table:table-cell>
          <table:table-cell office:value-type="float" office:value="32.4" calcext:value-type="float">
            <text:p>32,4</text:p>
          </table:table-cell>
          <table:table-cell office:value-type="float" office:value="35" calcext:value-type="float">
            <text:p>35</text:p>
          </table:table-cell>
          <table:table-cell office:value-type="float" office:value="46.4" calcext:value-type="float">
            <text:p>46,4</text:p>
          </table:table-cell>
          <table:table-cell office:value-type="float" office:value="50.4" calcext:value-type="float">
            <text:p>50,4</text:p>
          </table:table-cell>
          <table:table-cell office:value-type="float" office:value="37.5" calcext:value-type="float">
            <text:p>37,5</text:p>
          </table:table-cell>
          <table:table-cell office:value-type="float" office:value="32.5" calcext:value-type="float">
            <text:p>32,5</text:p>
          </table:table-cell>
          <table:table-cell office:value-type="float" office:value="44.2" calcext:value-type="float">
            <text:p>44,2</text:p>
          </table:table-cell>
          <table:table-cell office:value-type="float" office:value="59.8" calcext:value-type="float">
            <text:p>59,8</text:p>
          </table:table-cell>
          <table:table-cell office:value-type="float" office:value="51.5" calcext:value-type="float">
            <text:p>51,5</text:p>
          </table:table-cell>
          <table:table-cell table:formula="of:=AVERAGE([.C55:.P55])" office:value-type="float" office:value="42.5428571428571" calcext:value-type="float">
            <text:p>42,54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März</text:p>
          </table:table-cell>
          <table:table-cell table:style-name="ce1980" office:value-type="float" office:value="36" calcext:value-type="float">
            <text:p>36</text:p>
          </table:table-cell>
          <table:table-cell office:value-type="float" office:value="31.5" calcext:value-type="float">
            <text:p>31,5</text:p>
          </table:table-cell>
          <table:table-cell office:value-type="float" office:value="34" calcext:value-type="float">
            <text:p>34</text:p>
          </table:table-cell>
          <table:table-cell office:value-type="float" office:value="34.2" calcext:value-type="float">
            <text:p>34,2</text:p>
          </table:table-cell>
          <table:table-cell office:value-type="float" office:value="27.1" calcext:value-type="float">
            <text:p>27,1</text:p>
          </table:table-cell>
          <table:table-cell office:value-type="float" office:value="25.8" calcext:value-type="float">
            <text:p>25,8</text:p>
          </table:table-cell>
          <table:table-cell office:value-type="float" office:value="30.4" calcext:value-type="float">
            <text:p>30,4</text:p>
          </table:table-cell>
          <table:table-cell office:value-type="float" office:value="34.8" calcext:value-type="float">
            <text:p>34,8</text:p>
          </table:table-cell>
          <table:table-cell office:value-type="float" office:value="25.9" calcext:value-type="float">
            <text:p>25,9</text:p>
          </table:table-cell>
          <table:table-cell office:value-type="float" office:value="25.5" calcext:value-type="float">
            <text:p>25,5</text:p>
          </table:table-cell>
          <table:table-cell office:value-type="float" office:value="20.8" calcext:value-type="float">
            <text:p>20,8</text:p>
          </table:table-cell>
          <table:table-cell office:value-type="float" office:value="22.7" calcext:value-type="float">
            <text:p>22,7</text:p>
          </table:table-cell>
          <table:table-cell office:value-type="float" office:value="25.1" calcext:value-type="float">
            <text:p>25,1</text:p>
          </table:table-cell>
          <table:table-cell office:value-type="float" office:value="22.5" calcext:value-type="float">
            <text:p>22,5</text:p>
          </table:table-cell>
          <table:table-cell office:value-type="float" office:value="36.9" calcext:value-type="float">
            <text:p>36,9</text:p>
          </table:table-cell>
          <table:table-cell table:formula="of:=AVERAGE([.C56:.P56])" office:value-type="float" office:value="28.3714285714286" calcext:value-type="float">
            <text:p>28,37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April</text:p>
          </table:table-cell>
          <table:table-cell table:style-name="ce1980" office:value-type="float" office:value="40" calcext:value-type="float">
            <text:p>40</text:p>
          </table:table-cell>
          <table:table-cell office:value-type="float" office:value="33.6" calcext:value-type="float">
            <text:p>33,6</text:p>
          </table:table-cell>
          <table:table-cell office:value-type="float" office:value="28.2" calcext:value-type="float">
            <text:p>28,2</text:p>
          </table:table-cell>
          <table:table-cell office:value-type="float" office:value="38" calcext:value-type="float">
            <text:p>38</text:p>
          </table:table-cell>
          <table:table-cell office:value-type="float" office:value="29.6" calcext:value-type="float">
            <text:p>29,6</text:p>
          </table:table-cell>
          <table:table-cell office:value-type="float" office:value="30.8" calcext:value-type="float">
            <text:p>30,8</text:p>
          </table:table-cell>
          <table:table-cell office:value-type="float" office:value="33.9" calcext:value-type="float">
            <text:p>33,9</text:p>
          </table:table-cell>
          <table:table-cell office:value-type="float" office:value="31.8" calcext:value-type="float">
            <text:p>31,8</text:p>
          </table:table-cell>
          <table:table-cell office:value-type="float" office:value="33" calcext:value-type="float">
            <text:p>33</text:p>
          </table:table-cell>
          <table:table-cell office:value-type="float" office:value="35.9" calcext:value-type="float">
            <text:p>35,9</text:p>
          </table:table-cell>
          <table:table-cell office:value-type="float" office:value="29" calcext:value-type="float">
            <text:p>29</text:p>
          </table:table-cell>
          <table:table-cell office:value-type="float" office:value="35.4" calcext:value-type="float">
            <text:p>35,4</text:p>
          </table:table-cell>
          <table:table-cell office:value-type="float" office:value="26.8" calcext:value-type="float">
            <text:p>26,8</text:p>
          </table:table-cell>
          <table:table-cell office:value-type="float" office:value="36.9" calcext:value-type="float">
            <text:p>36,9</text:p>
          </table:table-cell>
          <table:table-cell office:value-type="float" office:value="28.3" calcext:value-type="float">
            <text:p>28,3</text:p>
          </table:table-cell>
          <table:table-cell table:formula="of:=AVERAGE([.C57:.P57])" office:value-type="float" office:value="32.2285714285714" calcext:value-type="float">
            <text:p>32,23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Mai</text:p>
          </table:table-cell>
          <table:table-cell table:style-name="ce1980" office:value-type="float" office:value="87" calcext:value-type="float">
            <text:p>87</text:p>
          </table:table-cell>
          <table:table-cell office:value-type="float" office:value="83.3" calcext:value-type="float">
            <text:p>83,3</text:p>
          </table:table-cell>
          <table:table-cell office:value-type="float" office:value="89.4" calcext:value-type="float">
            <text:p>89,4</text:p>
          </table:table-cell>
          <table:table-cell office:value-type="float" office:value="98.5" calcext:value-type="float">
            <text:p>98,5</text:p>
          </table:table-cell>
          <table:table-cell office:value-type="float" office:value="93" calcext:value-type="float">
            <text:p>93</text:p>
          </table:table-cell>
          <table:table-cell office:value-type="float" office:value="104.1" calcext:value-type="float">
            <text:p>104,1</text:p>
          </table:table-cell>
          <table:table-cell office:value-type="float" office:value="104.3" calcext:value-type="float">
            <text:p>104,3</text:p>
          </table:table-cell>
          <table:table-cell office:value-type="float" office:value="90.9" calcext:value-type="float">
            <text:p>90,9</text:p>
          </table:table-cell>
          <table:table-cell office:value-type="float" office:value="81.2" calcext:value-type="float">
            <text:p>81,2</text:p>
          </table:table-cell>
          <table:table-cell office:value-type="float" office:value="98.4" calcext:value-type="float">
            <text:p>98,4</text:p>
          </table:table-cell>
          <table:table-cell office:value-type="float" office:value="92.4" calcext:value-type="float">
            <text:p>92,4</text:p>
          </table:table-cell>
          <table:table-cell office:value-type="float" office:value="89.1" calcext:value-type="float">
            <text:p>89,1</text:p>
          </table:table-cell>
          <table:table-cell office:value-type="float" office:value="88.6" calcext:value-type="float">
            <text:p>88,6</text:p>
          </table:table-cell>
          <table:table-cell office:value-type="float" office:value="82.6" calcext:value-type="float">
            <text:p>82,6</text:p>
          </table:table-cell>
          <table:table-cell office:value-type="float" office:value="109.4" calcext:value-type="float">
            <text:p>109,4</text:p>
          </table:table-cell>
          <table:table-cell table:formula="of:=AVERAGE([.C58:.P58])" office:value-type="float" office:value="93.2285714285714" calcext:value-type="float">
            <text:p>93,23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table:style-name="ce1866" office:value-type="string" calcext:value-type="string">
            <text:p>Juni</text:p>
          </table:table-cell>
          <table:table-cell table:style-name="ce1980" office:value-type="float" office:value="60" calcext:value-type="float">
            <text:p>60</text:p>
          </table:table-cell>
          <table:table-cell office:value-type="float" office:value="58.6" calcext:value-type="float">
            <text:p>58,6</text:p>
          </table:table-cell>
          <table:table-cell office:value-type="float" office:value="45.4" calcext:value-type="float">
            <text:p>45,4</text:p>
          </table:table-cell>
          <table:table-cell office:value-type="float" office:value="56.4" calcext:value-type="float">
            <text:p>56,4</text:p>
          </table:table-cell>
          <table:table-cell office:value-type="float" office:value="46.4" calcext:value-type="float">
            <text:p>46,4</text:p>
          </table:table-cell>
          <table:table-cell office:value-type="float" office:value="71.1" calcext:value-type="float">
            <text:p>71,1</text:p>
          </table:table-cell>
          <table:table-cell office:value-type="float" office:value="56.5" calcext:value-type="float">
            <text:p>56,5</text:p>
          </table:table-cell>
          <table:table-cell office:value-type="float" office:value="47.2" calcext:value-type="float">
            <text:p>47,2</text:p>
          </table:table-cell>
          <table:table-cell office:value-type="float" office:value="55" calcext:value-type="float">
            <text:p>55</text:p>
          </table:table-cell>
          <table:table-cell office:value-type="float" office:value="41.8" calcext:value-type="float">
            <text:p>41,8</text:p>
          </table:table-cell>
          <table:table-cell office:value-type="float" office:value="48.9" calcext:value-type="float">
            <text:p>48,9</text:p>
          </table:table-cell>
          <table:table-cell office:value-type="float" office:value="63.5" calcext:value-type="float">
            <text:p>63,5</text:p>
          </table:table-cell>
          <table:table-cell office:value-type="float" office:value="72.8" calcext:value-type="float">
            <text:p>72,8</text:p>
          </table:table-cell>
          <table:table-cell office:value-type="float" office:value="62.5" calcext:value-type="float">
            <text:p>62,5</text:p>
          </table:table-cell>
          <table:table-cell office:value-type="float" office:value="116.4" calcext:value-type="float">
            <text:p>116,4</text:p>
          </table:table-cell>
          <table:table-cell table:formula="of:=AVERAGE([.C59:.P59])" office:value-type="float" office:value="60.1785714285714" calcext:value-type="float">
            <text:p>60,18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Juli</text:p>
          </table:table-cell>
          <table:table-cell table:style-name="ce1980" office:value-type="float" office:value="76" calcext:value-type="float">
            <text:p>76</text:p>
          </table:table-cell>
          <table:table-cell office:value-type="float" office:value="68.3" calcext:value-type="float">
            <text:p>68,3</text:p>
          </table:table-cell>
          <table:table-cell office:value-type="float" office:value="68.9" calcext:value-type="float">
            <text:p>68,9</text:p>
          </table:table-cell>
          <table:table-cell office:value-type="float" office:value="102" calcext:value-type="float">
            <text:p>102</text:p>
          </table:table-cell>
          <table:table-cell office:value-type="float" office:value="71.3" calcext:value-type="float">
            <text:p>71,3</text:p>
          </table:table-cell>
          <table:table-cell office:value-type="float" office:value="103" calcext:value-type="float">
            <text:p>103</text:p>
          </table:table-cell>
          <table:table-cell office:value-type="float" office:value="98.8" calcext:value-type="float">
            <text:p>98,8</text:p>
          </table:table-cell>
          <table:table-cell office:value-type="float" office:value="76.4" calcext:value-type="float">
            <text:p>76,4</text:p>
          </table:table-cell>
          <table:table-cell office:value-type="float" office:value="83" calcext:value-type="float">
            <text:p>83</text:p>
          </table:table-cell>
          <table:table-cell office:value-type="float" office:value="79.3" calcext:value-type="float">
            <text:p>79,3</text:p>
          </table:table-cell>
          <table:table-cell table:style-name="ce1995" office:value-type="float" office:value="106.8" calcext:value-type="float">
            <text:p>106,8</text:p>
          </table:table-cell>
          <table:table-cell office:value-type="float" office:value="77.8" calcext:value-type="float">
            <text:p>77,8</text:p>
          </table:table-cell>
          <table:table-cell office:value-type="float" office:value="88.9" calcext:value-type="float">
            <text:p>88,9</text:p>
          </table:table-cell>
          <table:table-cell office:value-type="float" office:value="91.4" calcext:value-type="float">
            <text:p>91,4</text:p>
          </table:table-cell>
          <table:table-cell office:value-type="float" office:value="71.6" calcext:value-type="float">
            <text:p>71,6</text:p>
          </table:table-cell>
          <table:table-cell table:formula="of:=AVERAGE([.C60:.P60])" office:value-type="float" office:value="84.8214285714286" calcext:value-type="float">
            <text:p>84,82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August</text:p>
          </table:table-cell>
          <table:table-cell table:style-name="ce1980" office:value-type="float" office:value="145.5" calcext:value-type="float">
            <text:p>145,5</text:p>
          </table:table-cell>
          <table:table-cell office:value-type="float" office:value="137.4" calcext:value-type="float">
            <text:p>137,4</text:p>
          </table:table-cell>
          <table:table-cell office:value-type="float" office:value="112.6" calcext:value-type="float">
            <text:p>112,6</text:p>
          </table:table-cell>
          <table:table-cell office:value-type="float" office:value="162.1" calcext:value-type="float">
            <text:p>162,1</text:p>
          </table:table-cell>
          <table:table-cell office:value-type="float" office:value="132.9" calcext:value-type="float">
            <text:p>132,9</text:p>
          </table:table-cell>
          <table:table-cell office:value-type="float" office:value="171.8" calcext:value-type="float">
            <text:p>171,8</text:p>
          </table:table-cell>
          <table:table-cell office:value-type="float" office:value="186.1" calcext:value-type="float">
            <text:p>186,1</text:p>
          </table:table-cell>
          <table:table-cell office:value-type="float" office:value="97.4" calcext:value-type="float">
            <text:p>97,4</text:p>
          </table:table-cell>
          <table:table-cell table:style-name="ce1984" office:value-type="float" office:value="211.5" calcext:value-type="float">
            <text:p>211,5</text:p>
          </table:table-cell>
          <table:table-cell office:value-type="float" office:value="138.3" calcext:value-type="float">
            <text:p>138,3</text:p>
          </table:table-cell>
          <table:table-cell office:value-type="float" office:value="140.4" calcext:value-type="float">
            <text:p>140,4</text:p>
          </table:table-cell>
          <table:table-cell office:value-type="float" office:value="135.1" calcext:value-type="float">
            <text:p>135,1</text:p>
          </table:table-cell>
          <table:table-cell office:value-type="float" office:value="172.6" calcext:value-type="float">
            <text:p>172,6</text:p>
          </table:table-cell>
          <table:table-cell office:value-type="float" office:value="157.6" calcext:value-type="float">
            <text:p>157,6</text:p>
          </table:table-cell>
          <table:table-cell office:value-type="float" office:value="138.9" calcext:value-type="float">
            <text:p>138,9</text:p>
          </table:table-cell>
          <table:table-cell table:formula="of:=AVERAGE([.C61:.P61])" office:value-type="float" office:value="149.621428571429" calcext:value-type="float">
            <text:p>149,62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September</text:p>
          </table:table-cell>
          <table:table-cell table:style-name="ce1980" office:value-type="float" office:value="29" calcext:value-type="float">
            <text:p>29</text:p>
          </table:table-cell>
          <table:table-cell office:value-type="float" office:value="23.7" calcext:value-type="float">
            <text:p>23,7</text:p>
          </table:table-cell>
          <table:table-cell office:value-type="float" office:value="23.1" calcext:value-type="float">
            <text:p>23,1</text:p>
          </table:table-cell>
          <table:table-cell office:value-type="float" office:value="29.5" calcext:value-type="float">
            <text:p>29,5</text:p>
          </table:table-cell>
          <table:table-cell office:value-type="float" office:value="33.3" calcext:value-type="float">
            <text:p>33,3</text:p>
          </table:table-cell>
          <table:table-cell office:value-type="float" office:value="35.4" calcext:value-type="float">
            <text:p>35,4</text:p>
          </table:table-cell>
          <table:table-cell office:value-type="float" office:value="23.4" calcext:value-type="float">
            <text:p>23,4</text:p>
          </table:table-cell>
          <table:table-cell office:value-type="float" office:value="18.9" calcext:value-type="float">
            <text:p>18,9</text:p>
          </table:table-cell>
          <table:table-cell office:value-type="float" office:value="30" calcext:value-type="float">
            <text:p>30</text:p>
          </table:table-cell>
          <table:table-cell office:value-type="float" office:value="24.1" calcext:value-type="float">
            <text:p>24,1</text:p>
          </table:table-cell>
          <table:table-cell office:value-type="float" office:value="20.1" calcext:value-type="float">
            <text:p>20,1</text:p>
          </table:table-cell>
          <table:table-cell office:value-type="float" office:value="17.3" calcext:value-type="float">
            <text:p>17,3</text:p>
          </table:table-cell>
          <table:table-cell office:value-type="float" office:value="26" calcext:value-type="float">
            <text:p>26</text:p>
          </table:table-cell>
          <table:table-cell office:value-type="float" office:value="32.2" calcext:value-type="float">
            <text:p>32,2</text:p>
          </table:table-cell>
          <table:table-cell office:value-type="float" office:value="17.4" calcext:value-type="float">
            <text:p>17,4</text:p>
          </table:table-cell>
          <table:table-cell table:formula="of:=AVERAGE([.C62:.P62])" office:value-type="float" office:value="25.3142857142857" calcext:value-type="float">
            <text:p>25,31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Oktober</text:p>
          </table:table-cell>
          <table:table-cell table:style-name="ce1980" office:value-type="float" office:value="30" calcext:value-type="float">
            <text:p>30</text:p>
          </table:table-cell>
          <table:table-cell office:value-type="float" office:value="23.3" calcext:value-type="float">
            <text:p>23,3</text:p>
          </table:table-cell>
          <table:table-cell office:value-type="float" office:value="18.3" calcext:value-type="float">
            <text:p>18,3</text:p>
          </table:table-cell>
          <table:table-cell table:number-columns-repeated="2" office:value-type="float" office:value="29.5" calcext:value-type="float">
            <text:p>29,5</text:p>
          </table:table-cell>
          <table:table-cell office:value-type="float" office:value="24" calcext:value-type="float">
            <text:p>24</text:p>
          </table:table-cell>
          <table:table-cell office:value-type="float" office:value="22.3" calcext:value-type="float">
            <text:p>22,3</text:p>
          </table:table-cell>
          <table:table-cell office:value-type="float" office:value="25.8" calcext:value-type="float">
            <text:p>25,8</text:p>
          </table:table-cell>
          <table:table-cell office:value-type="float" office:value="27.9" calcext:value-type="float">
            <text:p>27,9</text:p>
          </table:table-cell>
          <table:table-cell office:value-type="float" office:value="33.5" calcext:value-type="float">
            <text:p>33,5</text:p>
          </table:table-cell>
          <table:table-cell office:value-type="float" office:value="24.8" calcext:value-type="float">
            <text:p>24,8</text:p>
          </table:table-cell>
          <table:table-cell office:value-type="float" office:value="29.7" calcext:value-type="float">
            <text:p>29,7</text:p>
          </table:table-cell>
          <table:table-cell office:value-type="float" office:value="32.1" calcext:value-type="float">
            <text:p>32,1</text:p>
          </table:table-cell>
          <table:table-cell office:value-type="float" office:value="27.5" calcext:value-type="float">
            <text:p>27,5</text:p>
          </table:table-cell>
          <table:table-cell office:value-type="float" office:value="30.8" calcext:value-type="float">
            <text:p>30,8</text:p>
          </table:table-cell>
          <table:table-cell table:formula="of:=AVERAGE([.C63:.P63])" office:value-type="float" office:value="27.0714285714286" calcext:value-type="float">
            <text:p>27,07</text:p>
          </table:table-cell>
          <table:table-cell table:style-name="ce1978" table:number-columns-repeated="2"/>
          <table:table-cell table:style-name="ce1917" office:value-type="string" calcext:value-type="string">
            <text:p><text:s text:c="3"/></text:p>
          </table:table-cell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November</text:p>
          </table:table-cell>
          <table:table-cell table:style-name="ce1980" office:value-type="float" office:value="54" calcext:value-type="float">
            <text:p>54</text:p>
          </table:table-cell>
          <table:table-cell office:value-type="float" office:value="51.6" calcext:value-type="float">
            <text:p>51,6</text:p>
          </table:table-cell>
          <table:table-cell office:value-type="float" office:value="50.6" calcext:value-type="float">
            <text:p>50,6</text:p>
          </table:table-cell>
          <table:table-cell office:value-type="float" office:value="62" calcext:value-type="float">
            <text:p>62</text:p>
          </table:table-cell>
          <table:table-cell office:value-type="float" office:value="56.2" calcext:value-type="float">
            <text:p>56,2</text:p>
          </table:table-cell>
          <table:table-cell office:value-type="float" office:value="55.6" calcext:value-type="float">
            <text:p>55,6</text:p>
          </table:table-cell>
          <table:table-cell office:value-type="float" office:value="59" calcext:value-type="float">
            <text:p>59</text:p>
          </table:table-cell>
          <table:table-cell office:value-type="float" office:value="51.9" calcext:value-type="float">
            <text:p>51,9</text:p>
          </table:table-cell>
          <table:table-cell office:value-type="float" office:value="55.4" calcext:value-type="float">
            <text:p>55,4</text:p>
          </table:table-cell>
          <table:table-cell office:value-type="float" office:value="56.5" calcext:value-type="float">
            <text:p>56,5</text:p>
          </table:table-cell>
          <table:table-cell office:value-type="float" office:value="54.9" calcext:value-type="float">
            <text:p>54,9</text:p>
          </table:table-cell>
          <table:table-cell office:value-type="float" office:value="50.3" calcext:value-type="float">
            <text:p>50,3</text:p>
          </table:table-cell>
          <table:table-cell office:value-type="float" office:value="49.1" calcext:value-type="float">
            <text:p>49,1</text:p>
          </table:table-cell>
          <table:table-cell office:value-type="float" office:value="51.5" calcext:value-type="float">
            <text:p>51,5</text:p>
          </table:table-cell>
          <table:table-cell office:value-type="float" office:value="59.7" calcext:value-type="float">
            <text:p>59,7</text:p>
          </table:table-cell>
          <table:table-cell table:formula="of:=AVERAGE([.C64:.P64])" office:value-type="float" office:value="54.5928571428571" calcext:value-type="float">
            <text:p>54,59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office:value-type="string" calcext:value-type="string">
            <text:p>Dezember</text:p>
          </table:table-cell>
          <table:table-cell table:style-name="ce1980" office:value-type="float" office:value="44" calcext:value-type="float">
            <text:p>44</text:p>
          </table:table-cell>
          <table:table-cell office:value-type="float" office:value="31.5" calcext:value-type="float">
            <text:p>31,5</text:p>
          </table:table-cell>
          <table:table-cell office:value-type="float" office:value="32.8" calcext:value-type="float">
            <text:p>32,8</text:p>
          </table:table-cell>
          <table:table-cell office:value-type="float" office:value="35.5" calcext:value-type="float">
            <text:p>35,5</text:p>
          </table:table-cell>
          <table:table-cell office:value-type="float" office:value="31.6" calcext:value-type="float">
            <text:p>31,6</text:p>
          </table:table-cell>
          <table:table-cell office:value-type="float" office:value="39.3" calcext:value-type="float">
            <text:p>39,3</text:p>
          </table:table-cell>
          <table:table-cell office:value-type="float" office:value="40.7" calcext:value-type="float">
            <text:p>40,7</text:p>
          </table:table-cell>
          <table:table-cell office:value-type="float" office:value="33.1" calcext:value-type="float">
            <text:p>33,1</text:p>
          </table:table-cell>
          <table:table-cell office:value-type="float" office:value="36.6" calcext:value-type="float">
            <text:p>36,6</text:p>
          </table:table-cell>
          <table:table-cell office:value-type="float" office:value="43" calcext:value-type="float">
            <text:p>43</text:p>
          </table:table-cell>
          <table:table-cell office:value-type="float" office:value="29.8" calcext:value-type="float">
            <text:p>29,8</text:p>
          </table:table-cell>
          <table:table-cell office:value-type="float" office:value="49.4" calcext:value-type="float">
            <text:p>49,4</text:p>
          </table:table-cell>
          <table:table-cell office:value-type="float" office:value="32.2" calcext:value-type="float">
            <text:p>32,2</text:p>
          </table:table-cell>
          <table:table-cell office:value-type="float" office:value="42.4" calcext:value-type="float">
            <text:p>42,4</text:p>
          </table:table-cell>
          <table:table-cell office:value-type="float" office:value="36.5" calcext:value-type="float">
            <text:p>36,5</text:p>
          </table:table-cell>
          <table:table-cell table:formula="of:=AVERAGE([.C65:.P65])" office:value-type="float" office:value="36.7428571428571" calcext:value-type="float">
            <text:p>36,74</text:p>
          </table:table-cell>
          <table:table-cell table:style-name="ce1978" table:number-columns-repeated="2"/>
          <table:table-cell table:style-name="ce1917"/>
          <table:table-cell table:style-name="ce1921"/>
          <table:table-cell table:number-columns-repeated="15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982" table:formula="of:=SUM([.B54:.B65])" office:value-type="float" office:value="724" calcext:value-type="float">
            <text:p>724</text:p>
          </table:table-cell>
          <table:table-cell table:style-name="ce2031" table:formula="of:=SUM([.C54:.C65])" office:value-type="float" office:value="639.8" calcext:value-type="float">
            <text:p>639,8</text:p>
          </table:table-cell>
          <table:table-cell table:style-name="ce2333" table:formula="of:=SUM([.D54:.D65])" office:value-type="float" office:value="599.6" calcext:value-type="float">
            <text:p>599,6</text:p>
          </table:table-cell>
          <table:table-cell table:style-name="ce2335" table:formula="of:=SUM([.E54:.E65])" office:value-type="float" office:value="763" calcext:value-type="float">
            <text:p>763</text:p>
          </table:table-cell>
          <table:table-cell table:style-name="ce2031" table:formula="of:=SUM([.F54:.F65])" office:value-type="float" office:value="649.9" calcext:value-type="float">
            <text:p>649,9</text:p>
          </table:table-cell>
          <table:table-cell table:style-name="ce2020" table:formula="of:=SUM([.G54:.G65])" office:value-type="float" office:value="750.4" calcext:value-type="float">
            <text:p>750,4</text:p>
          </table:table-cell>
          <table:table-cell table:style-name="ce2020" table:formula="of:=SUM([.H54:.H65])" office:value-type="float" office:value="752" calcext:value-type="float">
            <text:p>752</text:p>
          </table:table-cell>
          <table:table-cell table:style-name="ce2333" table:formula="of:=SUM([.I54:.I65])" office:value-type="float" office:value="606.5" calcext:value-type="float">
            <text:p>606,5</text:p>
          </table:table-cell>
          <table:table-cell table:style-name="ce2054" table:formula="of:=SUM([.J54:.J65])" office:value-type="float" office:value="746" calcext:value-type="float">
            <text:p>746</text:p>
          </table:table-cell>
          <table:table-cell table:style-name="ce1864" table:formula="of:=SUM([.K54:.K65])" office:value-type="float" office:value="694" calcext:value-type="float">
            <text:p>694</text:p>
          </table:table-cell>
          <table:table-cell table:style-name="ce2031" table:formula="of:=SUM([.L54:.L65])" office:value-type="float" office:value="649.3" calcext:value-type="float">
            <text:p>649,3</text:p>
          </table:table-cell>
          <table:table-cell table:style-name="ce1864" table:formula="of:=SUM([.M54:.M65])" office:value-type="float" office:value="666.1" calcext:value-type="float">
            <text:p>666,1</text:p>
          </table:table-cell>
          <table:table-cell table:style-name="ce1864" table:formula="of:=SUM([.N54:.N65])" office:value-type="float" office:value="703.8" calcext:value-type="float">
            <text:p>703,8</text:p>
          </table:table-cell>
          <table:table-cell table:style-name="ce1864" table:formula="of:=SUM([.O54:.O65])" office:value-type="float" office:value="735.4" calcext:value-type="float">
            <text:p>735,4</text:p>
          </table:table-cell>
          <table:table-cell table:style-name="ce2335" table:formula="of:=SUM([.P54:.P65])" office:value-type="float" office:value="770.7" calcext:value-type="float">
            <text:p>770,7</text:p>
          </table:table-cell>
          <table:table-cell table:style-name="ce1864" table:formula="of:=AVERAGE([.C66:.P66])" office:value-type="float" office:value="694.75" calcext:value-type="float">
            <text:p>694,75</text:p>
          </table:table-cell>
          <table:table-cell table:number-columns-repeated="19"/>
        </table:table-row>
        <table:table-row table:style-name="ro1" table:number-rows-repeated="2">
          <table:table-cell table:style-name="Default" table:number-columns-repeated="17"/>
          <table:table-cell table:number-columns-repeated="19"/>
        </table:table-row>
        <table:table-row table:style-name="ro1">
          <table:table-cell table:style-name="Default"/>
          <table:table-cell table:style-name="ce1896" office:value-type="string" calcext:value-type="string">
            <text:p>eigene Messungen</text:p>
          </table:table-cell>
          <table:table-cell table:number-columns-repeated="13"/>
          <table:table-cell table:style-name="Default"/>
          <table:table-cell office:value-type="string" calcext:value-type="string">
            <text:p>Leipziger</text:p>
          </table:table-cell>
          <table:table-cell table:number-columns-repeated="19"/>
        </table:table-row>
        <table:table-row table:style-name="ro6">
          <table:table-cell table:style-name="ce1862" office:value-type="float" office:value="2022" calcext:value-type="float">
            <text:p>2022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Connewitz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Taucha</text:p>
          </table:table-cell>
          <table:table-cell table:style-name="ce1916" office:value-type="string" calcext:value-type="string">
            <text:p>Land <text:s text:c="3"/>⊘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anuar</text:p>
          </table:table-cell>
          <table:table-cell office:value-type="float" office:value="53" calcext:value-type="float">
            <text:p>53</text:p>
          </table:table-cell>
          <table:table-cell table:style-name="ce1994" office:value-type="float" office:value="43.8" calcext:value-type="float">
            <text:p>43,8</text:p>
          </table:table-cell>
          <table:table-cell office:value-type="float" office:value="47.9" calcext:value-type="float">
            <text:p>47,9</text:p>
          </table:table-cell>
          <table:table-cell table:style-name="ce2065" office:value-type="float" office:value="61.5" calcext:value-type="float">
            <text:p>61,5</text:p>
          </table:table-cell>
          <table:table-cell office:value-type="float" office:value="50.9" calcext:value-type="float">
            <text:p>50,9</text:p>
          </table:table-cell>
          <table:table-cell table:style-name="ce2065" office:value-type="float" office:value="61.7" calcext:value-type="float">
            <text:p>61,7</text:p>
          </table:table-cell>
          <table:table-cell office:value-type="float" office:value="59.6" calcext:value-type="float">
            <text:p>59,6</text:p>
          </table:table-cell>
          <table:table-cell table:style-name="ce1994" office:value-type="float" office:value="41.4" calcext:value-type="float">
            <text:p>41,4</text:p>
          </table:table-cell>
          <table:table-cell office:value-type="float" office:value="58.9" calcext:value-type="float">
            <text:p>58,9</text:p>
          </table:table-cell>
          <table:table-cell table:style-name="ce2065" office:value-type="float" office:value="67.3" calcext:value-type="float">
            <text:p>67,3</text:p>
          </table:table-cell>
          <table:table-cell table:style-name="ce1994" office:value-type="float" office:value="42.9" calcext:value-type="float">
            <text:p>42,9</text:p>
          </table:table-cell>
          <table:table-cell office:value-type="float" office:value="54" calcext:value-type="float">
            <text:p>54</text:p>
          </table:table-cell>
          <table:table-cell office:value-type="float" office:value="53.1" calcext:value-type="float">
            <text:p>53,1</text:p>
          </table:table-cell>
          <table:table-cell office:value-type="float" office:value="56.8" calcext:value-type="float">
            <text:p>56,8</text:p>
          </table:table-cell>
          <table:table-cell office:value-type="float" office:value="53" calcext:value-type="float">
            <text:p>53</text:p>
          </table:table-cell>
          <table:table-cell table:formula="of:=AVERAGE([.C71:.P71])" office:value-type="float" office:value="53.7714285714286" calcext:value-type="float">
            <text:p>53,77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Februar</text:p>
          </table:table-cell>
          <table:table-cell office:value-type="float" office:value="38.5" calcext:value-type="float">
            <text:p>38,5</text:p>
          </table:table-cell>
          <table:table-cell office:value-type="float" office:value="33.4" calcext:value-type="float">
            <text:p>33,4</text:p>
          </table:table-cell>
          <table:table-cell office:value-type="float" office:value="36.9" calcext:value-type="float">
            <text:p>36,9</text:p>
          </table:table-cell>
          <table:table-cell office:value-type="float" office:value="37.6" calcext:value-type="float">
            <text:p>37,6</text:p>
          </table:table-cell>
          <table:table-cell office:value-type="float" office:value="27.7" calcext:value-type="float">
            <text:p>27,7</text:p>
          </table:table-cell>
          <table:table-cell table:style-name="ce2065" office:value-type="float" office:value="49.8" calcext:value-type="float">
            <text:p>49,8</text:p>
          </table:table-cell>
          <table:table-cell table:style-name="ce2065" office:value-type="float" office:value="47.1" calcext:value-type="float">
            <text:p>47,1</text:p>
          </table:table-cell>
          <table:table-cell office:value-type="float" office:value="41.9" calcext:value-type="float">
            <text:p>41,9</text:p>
          </table:table-cell>
          <table:table-cell office:value-type="float" office:value="40.7" calcext:value-type="float">
            <text:p>40,7</text:p>
          </table:table-cell>
          <table:table-cell office:value-type="float" office:value="40.5" calcext:value-type="float">
            <text:p>40,5</text:p>
          </table:table-cell>
          <table:table-cell table:style-name="ce1994" office:value-type="float" office:value="21.5" calcext:value-type="float">
            <text:p>21,5</text:p>
          </table:table-cell>
          <table:table-cell office:value-type="float" office:value="38.5" calcext:value-type="float">
            <text:p>38,5</text:p>
          </table:table-cell>
          <table:table-cell office:value-type="float" office:value="31.8" calcext:value-type="float">
            <text:p>31,8</text:p>
          </table:table-cell>
          <table:table-cell table:style-name="ce2021" office:value-type="float" office:value="47.1" calcext:value-type="float">
            <text:p>47,1</text:p>
          </table:table-cell>
          <table:table-cell office:value-type="float" office:value="33.1" calcext:value-type="float">
            <text:p>33,1</text:p>
          </table:table-cell>
          <table:table-cell table:formula="of:=AVERAGE([.C72:.P72])" office:value-type="float" office:value="37.6857142857143" calcext:value-type="float">
            <text:p>37,69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März</text:p>
          </table:table-cell>
          <table:table-cell office:value-type="float" office:value="10" calcext:value-type="float">
            <text:p>10</text:p>
          </table:table-cell>
          <table:table-cell office:value-type="float" office:value="8.6" calcext:value-type="float">
            <text:p>8,6</text:p>
          </table:table-cell>
          <table:table-cell office:value-type="float" office:value="10.6" calcext:value-type="float">
            <text:p>10,6</text:p>
          </table:table-cell>
          <table:table-cell office:value-type="float" office:value="9.3" calcext:value-type="float">
            <text:p>9,3</text:p>
          </table:table-cell>
          <table:table-cell office:value-type="float" office:value="9.9" calcext:value-type="float">
            <text:p>9,9</text:p>
          </table:table-cell>
          <table:table-cell table:style-name="ce2065" office:value-type="float" office:value="16.5" calcext:value-type="float">
            <text:p>16,5</text:p>
          </table:table-cell>
          <table:table-cell office:value-type="float" office:value="16.6" calcext:value-type="float">
            <text:p>16,6</text:p>
          </table:table-cell>
          <table:table-cell office:value-type="float" office:value="8.1" calcext:value-type="float">
            <text:p>8,1</text:p>
          </table:table-cell>
          <table:table-cell office:value-type="float" office:value="14.9" calcext:value-type="float">
            <text:p>14,9</text:p>
          </table:table-cell>
          <table:table-cell table:style-name="ce2065" office:value-type="float" office:value="16.7" calcext:value-type="float">
            <text:p>16,7</text:p>
          </table:table-cell>
          <table:table-cell table:style-name="ce2029" office:value-type="float" office:value="6.8" calcext:value-type="float">
            <text:p>6,8</text:p>
          </table:table-cell>
          <table:table-cell office:value-type="float" office:value="18" calcext:value-type="float">
            <text:p>18</text:p>
          </table:table-cell>
          <table:table-cell office:value-type="float" office:value="10.2" calcext:value-type="float">
            <text:p>10,2</text:p>
          </table:table-cell>
          <table:table-cell table:style-name="ce2021" office:value-type="float" office:value="30" calcext:value-type="float">
            <text:p>30</text:p>
          </table:table-cell>
          <table:table-cell office:value-type="float" office:value="7.5" calcext:value-type="float">
            <text:p>7,5</text:p>
          </table:table-cell>
          <table:table-cell table:formula="of:=AVERAGE([.C73:.P73])" office:value-type="float" office:value="13.1214285714286" calcext:value-type="float">
            <text:p>13,12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April</text:p>
          </table:table-cell>
          <table:table-cell office:value-type="float" office:value="32" calcext:value-type="float">
            <text:p>32</text:p>
          </table:table-cell>
          <table:table-cell office:value-type="float" office:value="29.5" calcext:value-type="float">
            <text:p>29,5</text:p>
          </table:table-cell>
          <table:table-cell office:value-type="float" office:value="22.8" calcext:value-type="float">
            <text:p>22,8</text:p>
          </table:table-cell>
          <table:table-cell office:value-type="float" office:value="23.7" calcext:value-type="float">
            <text:p>23,7</text:p>
          </table:table-cell>
          <table:table-cell office:value-type="float" office:value="20.5" calcext:value-type="float">
            <text:p>20,5</text:p>
          </table:table-cell>
          <table:table-cell table:style-name="ce2065" office:value-type="float" office:value="30.7" calcext:value-type="float">
            <text:p>30,7</text:p>
          </table:table-cell>
          <table:table-cell office:value-type="float" office:value="29.8" calcext:value-type="float">
            <text:p>29,8</text:p>
          </table:table-cell>
          <table:table-cell office:value-type="float" office:value="21.7" calcext:value-type="float">
            <text:p>21,7</text:p>
          </table:table-cell>
          <table:table-cell office:value-type="float" office:value="27.5" calcext:value-type="float">
            <text:p>27,5</text:p>
          </table:table-cell>
          <table:table-cell office:value-type="float" office:value="26.9" calcext:value-type="float">
            <text:p>26,9</text:p>
          </table:table-cell>
          <table:table-cell table:style-name="ce2029" office:value-type="float" office:value="14.3" calcext:value-type="float">
            <text:p>14,3</text:p>
          </table:table-cell>
          <table:table-cell office:value-type="float" office:value="19.4" calcext:value-type="float">
            <text:p>19,4</text:p>
          </table:table-cell>
          <table:table-cell office:value-type="float" office:value="18" calcext:value-type="float">
            <text:p>18</text:p>
          </table:table-cell>
          <table:table-cell table:style-name="ce2021" office:value-type="float" office:value="38.2" calcext:value-type="float">
            <text:p>38,2</text:p>
          </table:table-cell>
          <table:table-cell office:value-type="float" office:value="20.9" calcext:value-type="float">
            <text:p>20,9</text:p>
          </table:table-cell>
          <table:table-cell table:formula="of:=AVERAGE([.C74:.P74])" office:value-type="float" office:value="24.5642857142857" calcext:value-type="float">
            <text:p>24,56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Mai</text:p>
          </table:table-cell>
          <table:table-cell office:value-type="float" office:value="37.5" calcext:value-type="float">
            <text:p>37,5</text:p>
          </table:table-cell>
          <table:table-cell office:value-type="float" office:value="34.2" calcext:value-type="float">
            <text:p>34,2</text:p>
          </table:table-cell>
          <table:table-cell office:value-type="float" office:value="33.3" calcext:value-type="float">
            <text:p>33,3</text:p>
          </table:table-cell>
          <table:table-cell office:value-type="float" office:value="29.4" calcext:value-type="float">
            <text:p>29,4</text:p>
          </table:table-cell>
          <table:table-cell office:value-type="float" office:value="31" calcext:value-type="float">
            <text:p>31</text:p>
          </table:table-cell>
          <table:table-cell office:value-type="float" office:value="39.3" calcext:value-type="float">
            <text:p>39,3</text:p>
          </table:table-cell>
          <table:table-cell table:style-name="ce2065" office:value-type="float" office:value="47.5" calcext:value-type="float">
            <text:p>47,5</text:p>
          </table:table-cell>
          <table:table-cell office:value-type="float" office:value="35.7" calcext:value-type="float">
            <text:p>35,7</text:p>
          </table:table-cell>
          <table:table-cell office:value-type="float" office:value="41.5" calcext:value-type="float">
            <text:p>41,5</text:p>
          </table:table-cell>
          <table:table-cell table:style-name="ce2065" office:value-type="float" office:value="50.6" calcext:value-type="float">
            <text:p>50,6</text:p>
          </table:table-cell>
          <table:table-cell table:style-name="ce1994" office:value-type="float" office:value="27.8" calcext:value-type="float">
            <text:p>27,8</text:p>
          </table:table-cell>
          <table:table-cell office:value-type="float" office:value="44" calcext:value-type="float">
            <text:p>44</text:p>
          </table:table-cell>
          <table:table-cell table:style-name="ce2065" office:value-type="float" office:value="46.9" calcext:value-type="float">
            <text:p>46,9</text:p>
          </table:table-cell>
          <table:table-cell table:style-name="ce2021" office:value-type="float" office:value="70.9" calcext:value-type="float">
            <text:p>70,9</text:p>
          </table:table-cell>
          <table:table-cell table:style-name="ce2029" office:value-type="float" office:value="26.3" calcext:value-type="float">
            <text:p>26,3</text:p>
          </table:table-cell>
          <table:table-cell table:formula="of:=AVERAGE([.C75:.P75])" office:value-type="float" office:value="39.8857142857143" calcext:value-type="float">
            <text:p>39,89</text:p>
          </table:table-cell>
          <table:table-cell table:number-columns-repeated="19"/>
        </table:table-row>
        <table:table-row table:style-name="ro1">
          <table:table-cell table:style-name="ce1866" office:value-type="string" calcext:value-type="string">
            <text:p>Juni</text:p>
          </table:table-cell>
          <table:table-cell office:value-type="float" office:value="32" calcext:value-type="float">
            <text:p>32</text:p>
          </table:table-cell>
          <table:table-cell table:style-name="ce2065" office:value-type="float" office:value="30.7" calcext:value-type="float">
            <text:p>30,7</text:p>
          </table:table-cell>
          <table:table-cell office:value-type="float" office:value="24.7" calcext:value-type="float">
            <text:p>24,7</text:p>
          </table:table-cell>
          <table:table-cell office:value-type="float" office:value="25.5" calcext:value-type="float">
            <text:p>25,5</text:p>
          </table:table-cell>
          <table:table-cell table:style-name="ce2029" office:value-type="float" office:value="15.3" calcext:value-type="float">
            <text:p>15,3</text:p>
          </table:table-cell>
          <table:table-cell office:value-type="float" office:value="21" calcext:value-type="float">
            <text:p>21</text:p>
          </table:table-cell>
          <table:table-cell table:style-name="ce1994" office:value-type="float" office:value="18" calcext:value-type="float">
            <text:p>18</text:p>
          </table:table-cell>
          <table:table-cell office:value-type="float" office:value="30.4" calcext:value-type="float">
            <text:p>30,4</text:p>
          </table:table-cell>
          <table:table-cell office:value-type="float" office:value="23.3" calcext:value-type="float">
            <text:p>23,3</text:p>
          </table:table-cell>
          <table:table-cell table:style-name="ce1994" office:value-type="float" office:value="17.6" calcext:value-type="float">
            <text:p>17,6</text:p>
          </table:table-cell>
          <table:table-cell office:value-type="float" office:value="26" calcext:value-type="float">
            <text:p>26</text:p>
          </table:table-cell>
          <table:table-cell office:value-type="float" office:value="27.6" calcext:value-type="float">
            <text:p>27,6</text:p>
          </table:table-cell>
          <table:table-cell office:value-type="float" office:value="22.6" calcext:value-type="float">
            <text:p>22,6</text:p>
          </table:table-cell>
          <table:table-cell table:style-name="ce2021" office:value-type="float" office:value="51.9" calcext:value-type="float">
            <text:p>51,9</text:p>
          </table:table-cell>
          <table:table-cell table:style-name="ce1994" office:value-type="float" office:value="19.1" calcext:value-type="float">
            <text:p>19,1</text:p>
          </table:table-cell>
          <table:table-cell table:formula="of:=AVERAGE([.C76:.P76])" office:value-type="float" office:value="25.2642857142857" calcext:value-type="float">
            <text:p>25,26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uli</text:p>
          </table:table-cell>
          <table:table-cell office:value-type="float" office:value="51" calcext:value-type="float">
            <text:p>51</text:p>
          </table:table-cell>
          <table:table-cell office:value-type="float" office:value="45.2" calcext:value-type="float">
            <text:p>45,2</text:p>
          </table:table-cell>
          <table:table-cell office:value-type="float" office:value="36.7" calcext:value-type="float">
            <text:p>36,7</text:p>
          </table:table-cell>
          <table:table-cell office:value-type="float" office:value="43.5" calcext:value-type="float">
            <text:p>43,5</text:p>
          </table:table-cell>
          <table:table-cell office:value-type="float" office:value="40.7" calcext:value-type="float">
            <text:p>40,7</text:p>
          </table:table-cell>
          <table:table-cell table:style-name="ce2021" office:value-type="float" office:value="35.6" calcext:value-type="float">
            <text:p>35,6</text:p>
          </table:table-cell>
          <table:table-cell table:style-name="ce1994" office:value-type="float" office:value="33.6" calcext:value-type="float">
            <text:p>33,6</text:p>
          </table:table-cell>
          <table:table-cell office:value-type="float" office:value="44.3" calcext:value-type="float">
            <text:p>44,3</text:p>
          </table:table-cell>
          <table:table-cell table:style-name="ce2065" office:value-type="float" office:value="60.3" calcext:value-type="float">
            <text:p>60,3</text:p>
          </table:table-cell>
          <table:table-cell office:value-type="float" office:value="40.1" calcext:value-type="float">
            <text:p>40,1</text:p>
          </table:table-cell>
          <table:table-cell office:value-type="float" office:value="55.9" calcext:value-type="float">
            <text:p>55,9</text:p>
          </table:table-cell>
          <table:table-cell table:style-name="ce1994" office:value-type="float" office:value="33.2" calcext:value-type="float">
            <text:p>33,2</text:p>
          </table:table-cell>
          <table:table-cell office:value-type="float" office:value="46" calcext:value-type="float">
            <text:p>46</text:p>
          </table:table-cell>
          <table:table-cell table:style-name="ce2021" office:value-type="float" office:value="96.6" calcext:value-type="float">
            <text:p>96,6</text:p>
          </table:table-cell>
          <table:table-cell table:style-name="ce2065" office:value-type="float" office:value="49.3" calcext:value-type="float">
            <text:p>49,3</text:p>
          </table:table-cell>
          <table:table-cell table:formula="of:=AVERAGE([.C77:.P77])" office:value-type="float" office:value="47.2142857142857" calcext:value-type="float">
            <text:p>47,21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August</text:p>
          </table:table-cell>
          <table:table-cell office:value-type="float" office:value="70" calcext:value-type="float">
            <text:p>70</text:p>
          </table:table-cell>
          <table:table-cell office:value-type="float" office:value="62.7" calcext:value-type="float">
            <text:p>62,7</text:p>
          </table:table-cell>
          <table:table-cell table:style-name="ce1995" office:value-type="float" office:value="102.1" calcext:value-type="float">
            <text:p>102,1</text:p>
          </table:table-cell>
          <table:table-cell office:value-type="float" office:value="64.4" calcext:value-type="float">
            <text:p>64,4</text:p>
          </table:table-cell>
          <table:table-cell office:value-type="float" office:value="45.4" calcext:value-type="float">
            <text:p>45,4</text:p>
          </table:table-cell>
          <table:table-cell office:value-type="float" office:value="55.6" calcext:value-type="float">
            <text:p>55,6</text:p>
          </table:table-cell>
          <table:table-cell office:value-type="float" office:value="54.6" calcext:value-type="float">
            <text:p>54,6</text:p>
          </table:table-cell>
          <table:table-cell office:value-type="float" office:value="69.8" calcext:value-type="float">
            <text:p>69,8</text:p>
          </table:table-cell>
          <table:table-cell office:value-type="float" office:value="62.8" calcext:value-type="float">
            <text:p>62,8</text:p>
          </table:table-cell>
          <table:table-cell table:style-name="ce2065" office:value-type="float" office:value="76.8" calcext:value-type="float">
            <text:p>76,8</text:p>
          </table:table-cell>
          <table:table-cell table:style-name="ce2029" office:value-type="float" office:value="26.7" calcext:value-type="float">
            <text:p>26,7</text:p>
          </table:table-cell>
          <table:table-cell office:value-type="float" office:value="55.1" calcext:value-type="float">
            <text:p>55,1</text:p>
          </table:table-cell>
          <table:table-cell table:style-name="ce1994" office:value-type="float" office:value="38.9" calcext:value-type="float">
            <text:p>38,9</text:p>
          </table:table-cell>
          <table:table-cell table:style-name="ce2021" office:value-type="float" office:value="106.4" calcext:value-type="float">
            <text:p>106,4</text:p>
          </table:table-cell>
          <table:table-cell office:value-type="float" office:value="58.5" calcext:value-type="float">
            <text:p>58,5</text:p>
          </table:table-cell>
          <table:table-cell table:formula="of:=AVERAGE([.C78:.P78])" office:value-type="float" office:value="62.8428571428571" calcext:value-type="float">
            <text:p>62,84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September</text:p>
          </table:table-cell>
          <table:table-cell office:value-type="float" office:value="58.5" calcext:value-type="float">
            <text:p>58,5</text:p>
          </table:table-cell>
          <table:table-cell table:style-name="ce1994" office:value-type="float" office:value="50.6" calcext:value-type="float">
            <text:p>50,6</text:p>
          </table:table-cell>
          <table:table-cell office:value-type="float" office:value="60.3" calcext:value-type="float">
            <text:p>60,3</text:p>
          </table:table-cell>
          <table:table-cell office:value-type="float" office:value="72.7" calcext:value-type="float">
            <text:p>72,7</text:p>
          </table:table-cell>
          <table:table-cell office:value-type="float" office:value="75.2" calcext:value-type="float">
            <text:p>75,2</text:p>
          </table:table-cell>
          <table:table-cell office:value-type="float" office:value="68.3" calcext:value-type="float">
            <text:p>68,3</text:p>
          </table:table-cell>
          <table:table-cell office:value-type="float" office:value="75" calcext:value-type="float">
            <text:p>75</text:p>
          </table:table-cell>
          <table:table-cell office:value-type="float" office:value="72.4" calcext:value-type="float">
            <text:p>72,4</text:p>
          </table:table-cell>
          <table:table-cell office:value-type="float" office:value="79.5" calcext:value-type="float">
            <text:p>79,5</text:p>
          </table:table-cell>
          <table:table-cell table:style-name="ce2065" office:value-type="float" office:value="96.1" calcext:value-type="float">
            <text:p>96,1</text:p>
          </table:table-cell>
          <table:table-cell table:style-name="ce1994" office:value-type="float" office:value="41.7" calcext:value-type="float">
            <text:p>41,7</text:p>
          </table:table-cell>
          <table:table-cell table:style-name="ce2065" office:value-type="float" office:value="96.3" calcext:value-type="float">
            <text:p>96,3</text:p>
          </table:table-cell>
          <table:table-cell office:value-type="float" office:value="55.9" calcext:value-type="float">
            <text:p>55,9</text:p>
          </table:table-cell>
          <table:table-cell table:style-name="ce2021" office:value-type="float" office:value="180.8" calcext:value-type="float">
            <text:p>180,8</text:p>
          </table:table-cell>
          <table:table-cell office:value-type="float" office:value="63.7" calcext:value-type="float">
            <text:p>63,7</text:p>
          </table:table-cell>
          <table:table-cell table:formula="of:=AVERAGE([.C79:.P79])" office:value-type="float" office:value="77.75" calcext:value-type="float">
            <text:p>77,75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Oktober</text:p>
          </table:table-cell>
          <table:table-cell office:value-type="float" office:value="35" calcext:value-type="float">
            <text:p>35</text:p>
          </table:table-cell>
          <table:table-cell office:value-type="float" office:value="30.9" calcext:value-type="float">
            <text:p>30,9</text:p>
          </table:table-cell>
          <table:table-cell office:value-type="float" office:value="27.3" calcext:value-type="float">
            <text:p>27,3</text:p>
          </table:table-cell>
          <table:table-cell office:value-type="float" office:value="29.4" calcext:value-type="float">
            <text:p>29,4</text:p>
          </table:table-cell>
          <table:table-cell table:style-name="ce1994" office:value-type="float" office:value="25.3" calcext:value-type="float">
            <text:p>25,3</text:p>
          </table:table-cell>
          <table:table-cell office:value-type="float" office:value="29" calcext:value-type="float">
            <text:p>29</text:p>
          </table:table-cell>
          <table:table-cell office:value-type="float" office:value="29.8" calcext:value-type="float">
            <text:p>29,8</text:p>
          </table:table-cell>
          <table:table-cell table:style-name="ce1995" office:value-type="float" office:value="37.3" calcext:value-type="float">
            <text:p>37,3</text:p>
          </table:table-cell>
          <table:table-cell office:value-type="float" office:value="29.6" calcext:value-type="float">
            <text:p>29,6</text:p>
          </table:table-cell>
          <table:table-cell office:value-type="float" office:value="32.4" calcext:value-type="float">
            <text:p>32,4</text:p>
          </table:table-cell>
          <table:table-cell office:value-type="float" office:value="31" calcext:value-type="float">
            <text:p>31</text:p>
          </table:table-cell>
          <table:table-cell table:style-name="ce1994" office:value-type="float" office:value="23.5" calcext:value-type="float">
            <text:p>23,5</text:p>
          </table:table-cell>
          <table:table-cell office:value-type="float" office:value="31.6" calcext:value-type="float">
            <text:p>31,6</text:p>
          </table:table-cell>
          <table:table-cell table:style-name="ce2021" office:value-type="float" office:value="50.6" calcext:value-type="float">
            <text:p>50,6</text:p>
          </table:table-cell>
          <table:table-cell office:value-type="float" office:value="31.6" calcext:value-type="float">
            <text:p>31,6</text:p>
          </table:table-cell>
          <table:table-cell table:formula="of:=AVERAGE([.C80:.P80])" office:value-type="float" office:value="31.3785714285714" calcext:value-type="float">
            <text:p>31,38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November</text:p>
          </table:table-cell>
          <table:table-cell office:value-type="float" office:value="33" calcext:value-type="float">
            <text:p>33</text:p>
          </table:table-cell>
          <table:table-cell office:value-type="float" office:value="28.5" calcext:value-type="float">
            <text:p>28,5</text:p>
          </table:table-cell>
          <table:table-cell table:style-name="ce2065" office:value-type="float" office:value="31.3" calcext:value-type="float">
            <text:p>31,3</text:p>
          </table:table-cell>
          <table:table-cell office:value-type="float" office:value="27.2" calcext:value-type="float">
            <text:p>27,2</text:p>
          </table:table-cell>
          <table:table-cell office:value-type="float" office:value="25.1" calcext:value-type="float">
            <text:p>25,1</text:p>
          </table:table-cell>
          <table:table-cell office:value-type="float" office:value="24.5" calcext:value-type="float">
            <text:p>24,5</text:p>
          </table:table-cell>
          <table:table-cell office:value-type="float" office:value="23.1" calcext:value-type="float">
            <text:p>23,1</text:p>
          </table:table-cell>
          <table:table-cell office:value-type="float" office:value="28.3" calcext:value-type="float">
            <text:p>28,3</text:p>
          </table:table-cell>
          <table:table-cell office:value-type="float" office:value="24.5" calcext:value-type="float">
            <text:p>24,5</text:p>
          </table:table-cell>
          <table:table-cell office:value-type="float" office:value="22.6" calcext:value-type="float">
            <text:p>22,6</text:p>
          </table:table-cell>
          <table:table-cell table:style-name="ce1994" office:value-type="float" office:value="22.2" calcext:value-type="float">
            <text:p>22,2</text:p>
          </table:table-cell>
          <table:table-cell table:style-name="ce1994" office:value-type="float" office:value="19.2" calcext:value-type="float">
            <text:p>19,2</text:p>
          </table:table-cell>
          <table:table-cell table:style-name="ce2021" office:value-type="float" office:value="23.8" calcext:value-type="float">
            <text:p>23,8</text:p>
          </table:table-cell>
          <table:table-cell table:style-name="ce2021" office:value-type="float" office:value="48.8" calcext:value-type="float">
            <text:p>48,8</text:p>
          </table:table-cell>
          <table:table-cell office:value-type="float" office:value="29.8" calcext:value-type="float">
            <text:p>29,8</text:p>
          </table:table-cell>
          <table:table-cell table:formula="of:=AVERAGE([.C81:.P81])" office:value-type="float" office:value="27.0642857142857" calcext:value-type="float">
            <text:p>27,06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Dezember</text:p>
          </table:table-cell>
          <table:table-cell office:value-type="float" office:value="67.5" calcext:value-type="float">
            <text:p>67,5</text:p>
          </table:table-cell>
          <table:table-cell office:value-type="float" office:value="55.2" calcext:value-type="float">
            <text:p>55,2</text:p>
          </table:table-cell>
          <table:table-cell office:value-type="float" office:value="58.3" calcext:value-type="float">
            <text:p>58,3</text:p>
          </table:table-cell>
          <table:table-cell table:style-name="ce2065" office:value-type="float" office:value="66.9" calcext:value-type="float">
            <text:p>66,9</text:p>
          </table:table-cell>
          <table:table-cell office:value-type="float" office:value="60" calcext:value-type="float">
            <text:p>60</text:p>
          </table:table-cell>
          <table:table-cell office:value-type="float" office:value="54.1" calcext:value-type="float">
            <text:p>54,1</text:p>
          </table:table-cell>
          <table:table-cell table:style-name="ce1994" office:value-type="float" office:value="47.8" calcext:value-type="float">
            <text:p>47,8</text:p>
          </table:table-cell>
          <table:table-cell table:style-name="ce2065" office:value-type="float" office:value="65.8" calcext:value-type="float">
            <text:p>65,8</text:p>
          </table:table-cell>
          <table:table-cell office:value-type="float" office:value="58.1" calcext:value-type="float">
            <text:p>58,1</text:p>
          </table:table-cell>
          <table:table-cell office:value-type="float" office:value="54" calcext:value-type="float">
            <text:p>54</text:p>
          </table:table-cell>
          <table:table-cell office:value-type="float" office:value="56.2" calcext:value-type="float">
            <text:p>56,2</text:p>
          </table:table-cell>
          <table:table-cell table:style-name="ce1994" office:value-type="float" office:value="46" calcext:value-type="float">
            <text:p>46</text:p>
          </table:table-cell>
          <table:table-cell table:style-name="ce1994" office:value-type="float" office:value="47.1" calcext:value-type="float">
            <text:p>47,1</text:p>
          </table:table-cell>
          <table:table-cell table:style-name="ce2021" office:value-type="float" office:value="162.7" calcext:value-type="float">
            <text:p>162,7</text:p>
          </table:table-cell>
          <table:table-cell table:style-name="ce2065" office:value-type="float" office:value="66.7" calcext:value-type="float">
            <text:p>66,7</text:p>
          </table:table-cell>
          <table:table-cell table:formula="of:=AVERAGE([.C82:.P82])" office:value-type="float" office:value="64.2071428571429" calcext:value-type="float">
            <text:p>64,21</text:p>
          </table:table-cell>
          <table:table-cell table:number-columns-repeated="19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974" table:formula="of:=SUM([.B71:.B82])" office:value-type="float" office:value="518" calcext:value-type="float">
            <text:p>518</text:p>
          </table:table-cell>
          <table:table-cell table:style-name="ce1864" table:formula="of:=SUM([.C71:.C82])" office:value-type="float" office:value="453.3" calcext:value-type="float">
            <text:p>453,3</text:p>
          </table:table-cell>
          <table:table-cell table:style-name="ce1864" table:formula="of:=SUM([.D71:.D82])" office:value-type="float" office:value="492.2" calcext:value-type="float">
            <text:p>492,2</text:p>
          </table:table-cell>
          <table:table-cell table:style-name="ce1864" table:formula="of:=SUM([.E71:.E82])" office:value-type="float" office:value="491.1" calcext:value-type="float">
            <text:p>491,1</text:p>
          </table:table-cell>
          <table:table-cell table:style-name="ce2333" table:formula="of:=SUM([.F71:.F82])" office:value-type="float" office:value="427" calcext:value-type="float">
            <text:p>427</text:p>
          </table:table-cell>
          <table:table-cell table:style-name="ce1232" table:formula="of:=SUM([.G71:.G82])" office:value-type="float" office:value="486.1" calcext:value-type="float">
            <text:p>486,1</text:p>
          </table:table-cell>
          <table:table-cell table:style-name="ce1232" table:formula="of:=SUM([.H71:.H82])" office:value-type="float" office:value="482.5" calcext:value-type="float">
            <text:p>482,5</text:p>
          </table:table-cell>
          <table:table-cell table:style-name="ce1864" table:formula="of:=SUM([.I71:.I82])" office:value-type="float" office:value="497.1" calcext:value-type="float">
            <text:p>497,1</text:p>
          </table:table-cell>
          <table:table-cell table:style-name="ce2020" table:formula="of:=SUM([.J71:.J82])" office:value-type="float" office:value="521.6" calcext:value-type="float">
            <text:p>521,6</text:p>
          </table:table-cell>
          <table:table-cell table:style-name="ce2020" table:formula="of:=SUM([.K71:.K82])" office:value-type="float" office:value="541.6" calcext:value-type="float">
            <text:p>541,6</text:p>
          </table:table-cell>
          <table:table-cell table:style-name="ce2333" table:formula="of:=SUM([.L71:.L82])" office:value-type="float" office:value="373" calcext:value-type="float">
            <text:p>373</text:p>
          </table:table-cell>
          <table:table-cell table:style-name="ce1864" table:formula="of:=SUM([.M71:.M82])" office:value-type="float" office:value="474.8" calcext:value-type="float">
            <text:p>474,8</text:p>
          </table:table-cell>
          <table:table-cell table:style-name="ce2333" table:formula="of:=SUM([.N71:.N82])" office:value-type="float" office:value="425.9" calcext:value-type="float">
            <text:p>425,9</text:p>
          </table:table-cell>
          <table:table-cell table:style-name="ce1232" table:formula="of:=SUM([.O71:.O82])" office:value-type="float" office:value="940.8" calcext:value-type="float">
            <text:p>940,8</text:p>
          </table:table-cell>
          <table:table-cell table:style-name="ce1232" table:formula="of:=SUM([.P71:.P82])" office:value-type="float" office:value="459.5" calcext:value-type="float">
            <text:p>459,5</text:p>
          </table:table-cell>
          <table:table-cell table:style-name="ce1864" table:formula="of:=AVERAGE([.C83:.P83])" office:value-type="float" office:value="504.75" calcext:value-type="float">
            <text:p>504,75</text:p>
          </table:table-cell>
          <table:table-cell table:number-columns-repeated="19"/>
        </table:table-row>
        <table:table-row table:style-name="ro1">
          <table:table-cell table:style-name="Default" table:number-columns-repeated="14"/>
          <table:table-cell table:style-name="ce1250" office:value-type="string" calcext:value-type="string">
            <text:p>erhöhte Werte !</text:p>
          </table:table-cell>
          <table:table-cell table:style-name="Default"/>
          <table:table-cell office:value-type="float" office:value="471.21" calcext:value-type="float">
            <text:p>471,21</text:p>
          </table:table-cell>
          <table:table-cell table:number-columns-repeated="19"/>
        </table:table-row>
        <table:table-row table:style-name="ro1">
          <table:table-cell table:style-name="Default" table:number-columns-repeated="2"/>
          <table:table-cell table:style-name="ce1231"/>
          <table:table-cell table:style-name="Default" table:number-columns-repeated="13"/>
          <table:table-cell table:style-name="ce2793" office:value-type="string" calcext:value-type="string">
            <text:p>ohne Rötha</text:p>
          </table:table-cell>
          <table:table-cell table:number-columns-repeated="19"/>
        </table:table-row>
        <table:table-row table:style-name="ro1">
          <table:table-cell table:style-name="Default" table:number-columns-repeated="17"/>
          <table:table-cell table:number-columns-repeated="19"/>
        </table:table-row>
        <table:table-row table:style-name="ro1">
          <table:table-cell table:style-name="Default"/>
          <table:table-cell table:style-name="ce1896" office:value-type="string" calcext:value-type="string">
            <text:p>eigene Messungen</text:p>
          </table:table-cell>
          <table:table-cell table:number-columns-repeated="3"/>
          <table:table-cell office:value-type="string" calcext:value-type="string">
            <text:p>Talsperre</text:p>
          </table:table-cell>
          <table:table-cell table:number-columns-repeated="4"/>
          <table:table-cell office:value-type="string" calcext:value-type="string">
            <text:p>Glasten /</text:p>
          </table:table-cell>
          <table:table-cell table:number-columns-repeated="4"/>
          <table:table-cell table:style-name="Default"/>
          <table:table-cell office:value-type="string" calcext:value-type="string">
            <text:p>Leipziger</text:p>
          </table:table-cell>
          <table:table-cell table:number-columns-repeated="19"/>
        </table:table-row>
        <table:table-row table:style-name="ro6">
          <table:table-cell table:style-name="ce1862" office:value-type="float" office:value="2023" calcext:value-type="float">
            <text:p>2023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Taucha</text:p>
          </table:table-cell>
          <table:table-cell office:value-type="string" calcext:value-type="string">
            <text:p>Rötha</text:p>
          </table:table-cell>
          <table:table-cell table:style-name="ce1916" office:value-type="string" calcext:value-type="string">
            <text:p>Land <text:s text:c="3"/>⊘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anuar</text:p>
          </table:table-cell>
          <table:table-cell table:style-name="ce1980" office:value-type="float" office:value="51.5" calcext:value-type="float">
            <text:p>51,5</text:p>
          </table:table-cell>
          <table:table-cell table:style-name="ce2021" office:value-type="float" office:value="40.3" calcext:value-type="float">
            <text:p>40,3</text:p>
          </table:table-cell>
          <table:table-cell table:style-name="ce2065" office:value-type="float" office:value="50.3" calcext:value-type="float">
            <text:p>50,3</text:p>
          </table:table-cell>
          <table:table-cell table:style-name="ce2021" office:value-type="float" office:value="41.7" calcext:value-type="float">
            <text:p>41,7</text:p>
          </table:table-cell>
          <table:table-cell table:style-name="ce2021" office:value-type="float" office:value="34.4" calcext:value-type="float">
            <text:p>34,4</text:p>
          </table:table-cell>
          <table:table-cell table:style-name="ce2021" office:value-type="float" office:value="41.9" calcext:value-type="float">
            <text:p>41,9</text:p>
          </table:table-cell>
          <table:table-cell table:style-name="ce2021" office:value-type="float" office:value="39.3" calcext:value-type="float">
            <text:p>39,3</text:p>
          </table:table-cell>
          <table:table-cell table:style-name="ce2021" office:value-type="float" office:value="47.3" calcext:value-type="float">
            <text:p>47,3</text:p>
          </table:table-cell>
          <table:table-cell table:style-name="ce2021" office:value-type="float" office:value="41.5" calcext:value-type="float">
            <text:p>41,5</text:p>
          </table:table-cell>
          <table:table-cell table:style-name="ce2021" office:value-type="float" office:value="43.2" calcext:value-type="float">
            <text:p>43,2</text:p>
          </table:table-cell>
          <table:table-cell table:style-name="ce2021" office:value-type="float" office:value="31" calcext:value-type="float">
            <text:p>31</text:p>
          </table:table-cell>
          <table:table-cell table:style-name="ce2021" office:value-type="float" office:value="34.8" calcext:value-type="float">
            <text:p>34,8</text:p>
          </table:table-cell>
          <table:table-cell table:style-name="ce2029" office:value-type="float" office:value="27.9" calcext:value-type="float">
            <text:p>27,9</text:p>
          </table:table-cell>
          <table:table-cell table:style-name="ce2021" office:value-type="float" office:value="37.5" calcext:value-type="float">
            <text:p>37,5</text:p>
          </table:table-cell>
          <table:table-cell table:style-name="ce2021" office:value-type="float" office:value="80.4" calcext:value-type="float">
            <text:p>80,4</text:p>
          </table:table-cell>
          <table:table-cell table:style-name="ce2021" table:formula="of:=AVERAGE([.C89:.O89])" office:value-type="float" office:value="39.3153846153846" calcext:value-type="float">
            <text:p>39,32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Februar</text:p>
          </table:table-cell>
          <table:table-cell table:style-name="ce1980" office:value-type="float" office:value="45" calcext:value-type="float">
            <text:p>45</text:p>
          </table:table-cell>
          <table:table-cell table:style-name="ce2021" office:value-type="float" office:value="38.1" calcext:value-type="float">
            <text:p>38,1</text:p>
          </table:table-cell>
          <table:table-cell table:style-name="ce2021" office:value-type="float" office:value="35.7" calcext:value-type="float">
            <text:p>35,7</text:p>
          </table:table-cell>
          <table:table-cell table:style-name="ce2065" office:value-type="float" office:value="46" calcext:value-type="float">
            <text:p>46</text:p>
          </table:table-cell>
          <table:table-cell table:style-name="ce2021" office:value-type="float" office:value="38.1" calcext:value-type="float">
            <text:p>38,1</text:p>
          </table:table-cell>
          <table:table-cell table:style-name="ce2021" office:value-type="float" office:value="43.8" calcext:value-type="float">
            <text:p>43,8</text:p>
          </table:table-cell>
          <table:table-cell table:style-name="ce2021" office:value-type="float" office:value="44.6" calcext:value-type="float">
            <text:p>44,6</text:p>
          </table:table-cell>
          <table:table-cell table:style-name="ce2029" office:value-type="float" office:value="33.7" calcext:value-type="float">
            <text:p>33,7</text:p>
          </table:table-cell>
          <table:table-cell table:style-name="ce2021" office:value-type="float" office:value="41.4" calcext:value-type="float">
            <text:p>41,4</text:p>
          </table:table-cell>
          <table:table-cell table:style-name="ce2021" office:value-type="float" office:value="44" calcext:value-type="float">
            <text:p>44</text:p>
          </table:table-cell>
          <table:table-cell table:style-name="ce2021" office:value-type="float" office:value="35.6" calcext:value-type="float">
            <text:p>35,6</text:p>
          </table:table-cell>
          <table:table-cell table:style-name="ce2021" office:value-type="float" office:value="45.3" calcext:value-type="float">
            <text:p>45,3</text:p>
          </table:table-cell>
          <table:table-cell table:style-name="ce2021" office:value-type="float" office:value="37.5" calcext:value-type="float">
            <text:p>37,5</text:p>
          </table:table-cell>
          <table:table-cell table:style-name="ce2021" office:value-type="float" office:value="39.2" calcext:value-type="float">
            <text:p>39,2</text:p>
          </table:table-cell>
          <table:table-cell table:style-name="ce2021" office:value-type="float" office:value="79.6" calcext:value-type="float">
            <text:p>79,6</text:p>
          </table:table-cell>
          <table:table-cell table:formula="of:=AVERAGE([.C90:.O90])" office:value-type="float" office:value="40.2307692307692" calcext:value-type="float">
            <text:p>40,23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März</text:p>
          </table:table-cell>
          <table:table-cell table:style-name="ce1980" office:value-type="float" office:value="79" calcext:value-type="float">
            <text:p>79</text:p>
          </table:table-cell>
          <table:table-cell table:style-name="ce2021" office:value-type="float" office:value="66.6" calcext:value-type="float">
            <text:p>66,6</text:p>
          </table:table-cell>
          <table:table-cell table:style-name="ce2021" office:value-type="float" office:value="64.4" calcext:value-type="float">
            <text:p>64,4</text:p>
          </table:table-cell>
          <table:table-cell table:style-name="ce2021" office:value-type="float" office:value="80.6" calcext:value-type="float">
            <text:p>80,6</text:p>
          </table:table-cell>
          <table:table-cell table:style-name="ce2021" office:value-type="float" office:value="67.4" calcext:value-type="float">
            <text:p>67,4</text:p>
          </table:table-cell>
          <table:table-cell table:style-name="ce2021" office:value-type="float" office:value="78.4" calcext:value-type="float">
            <text:p>78,4</text:p>
          </table:table-cell>
          <table:table-cell table:style-name="ce2021" office:value-type="float" office:value="74.2" calcext:value-type="float">
            <text:p>74,2</text:p>
          </table:table-cell>
          <table:table-cell table:style-name="ce2021" office:value-type="float" office:value="67.3" calcext:value-type="float">
            <text:p>67,3</text:p>
          </table:table-cell>
          <table:table-cell table:style-name="ce2021" office:value-type="float" office:value="68.3" calcext:value-type="float">
            <text:p>68,3</text:p>
          </table:table-cell>
          <table:table-cell table:style-name="ce2065" office:value-type="float" office:value="81.2" calcext:value-type="float">
            <text:p>81,2</text:p>
          </table:table-cell>
          <table:table-cell table:style-name="ce2021" office:value-type="float" office:value="59.3" calcext:value-type="float">
            <text:p>59,3</text:p>
          </table:table-cell>
          <table:table-cell table:style-name="ce2021" office:value-type="float" office:value="64" calcext:value-type="float">
            <text:p>64</text:p>
          </table:table-cell>
          <table:table-cell table:style-name="ce2029" office:value-type="float" office:value="56.8" calcext:value-type="float">
            <text:p>56,8</text:p>
          </table:table-cell>
          <table:table-cell table:style-name="ce2021" office:value-type="float" office:value="70.1" calcext:value-type="float">
            <text:p>70,1</text:p>
          </table:table-cell>
          <table:table-cell table:style-name="ce2021" office:value-type="float" office:value="132" calcext:value-type="float">
            <text:p>132</text:p>
          </table:table-cell>
          <table:table-cell table:formula="of:=AVERAGE([.C91:.O91])" office:value-type="float" office:value="69.1230769230769" calcext:value-type="float">
            <text:p>69,12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April</text:p>
          </table:table-cell>
          <table:table-cell table:style-name="ce1980" office:value-type="float" office:value="48" calcext:value-type="float">
            <text:p>48</text:p>
          </table:table-cell>
          <table:table-cell table:style-name="ce2029" office:value-type="float" office:value="40.2" calcext:value-type="float">
            <text:p>40,2</text:p>
          </table:table-cell>
          <table:table-cell table:style-name="ce2021" office:value-type="float" office:value="42.1" calcext:value-type="float">
            <text:p>42,1</text:p>
          </table:table-cell>
          <table:table-cell table:style-name="ce2021" office:value-type="float" office:value="47.3" calcext:value-type="float">
            <text:p>47,3</text:p>
          </table:table-cell>
          <table:table-cell table:style-name="ce2021" office:value-type="float" office:value="47.4" calcext:value-type="float">
            <text:p>47,4</text:p>
          </table:table-cell>
          <table:table-cell table:style-name="ce2021" office:value-type="float" office:value="47.8" calcext:value-type="float">
            <text:p>47,8</text:p>
          </table:table-cell>
          <table:table-cell table:style-name="ce2021" office:value-type="float" office:value="45.6" calcext:value-type="float">
            <text:p>45,6</text:p>
          </table:table-cell>
          <table:table-cell table:style-name="ce2021" office:value-type="float" office:value="43.3" calcext:value-type="float">
            <text:p>43,3</text:p>
          </table:table-cell>
          <table:table-cell table:style-name="ce2021" office:value-type="float" office:value="49.8" calcext:value-type="float">
            <text:p>49,8</text:p>
          </table:table-cell>
          <table:table-cell table:style-name="ce2021" office:value-type="float" office:value="45.3" calcext:value-type="float">
            <text:p>45,3</text:p>
          </table:table-cell>
          <table:table-cell table:style-name="ce2021" office:value-type="float" office:value="54.1" calcext:value-type="float">
            <text:p>54,1</text:p>
          </table:table-cell>
          <table:table-cell table:style-name="ce2021" office:value-type="float" office:value="44.9" calcext:value-type="float">
            <text:p>44,9</text:p>
          </table:table-cell>
          <table:table-cell table:style-name="ce2065" office:value-type="float" office:value="55.8" calcext:value-type="float">
            <text:p>55,8</text:p>
          </table:table-cell>
          <table:table-cell table:style-name="ce2021" office:value-type="float" office:value="42.5" calcext:value-type="float">
            <text:p>42,5</text:p>
          </table:table-cell>
          <table:table-cell table:style-name="ce2021" office:value-type="float" office:value="102.4" calcext:value-type="float">
            <text:p>102,4</text:p>
          </table:table-cell>
          <table:table-cell table:formula="of:=AVERAGE([.C92:.O92])" office:value-type="float" office:value="46.6230769230769" calcext:value-type="float">
            <text:p>46,62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Mai</text:p>
          </table:table-cell>
          <table:table-cell table:style-name="ce1980" office:value-type="float" office:value="6.5" calcext:value-type="float">
            <text:p>6,5</text:p>
          </table:table-cell>
          <table:table-cell table:style-name="ce2029" office:value-type="float" office:value="4.9" calcext:value-type="float">
            <text:p>4,9</text:p>
          </table:table-cell>
          <table:table-cell table:style-name="ce2021" office:value-type="float" office:value="5.1" calcext:value-type="float">
            <text:p>5,1</text:p>
          </table:table-cell>
          <table:table-cell table:style-name="ce2021" office:value-type="float" office:value="8.1" calcext:value-type="float">
            <text:p>8,1</text:p>
          </table:table-cell>
          <table:table-cell table:style-name="ce2021" office:value-type="float" office:value="8.6" calcext:value-type="float">
            <text:p>8,6</text:p>
          </table:table-cell>
          <table:table-cell table:style-name="ce2021" office:value-type="float" office:value="6.4" calcext:value-type="float">
            <text:p>6,4</text:p>
          </table:table-cell>
          <table:table-cell table:style-name="ce2021" office:value-type="float" office:value="7.9" calcext:value-type="float">
            <text:p>7,9</text:p>
          </table:table-cell>
          <table:table-cell table:style-name="ce2021" office:value-type="float" office:value="8.1" calcext:value-type="float">
            <text:p>8,1</text:p>
          </table:table-cell>
          <table:table-cell table:style-name="ce2021" office:value-type="float" office:value="6" calcext:value-type="float">
            <text:p>6</text:p>
          </table:table-cell>
          <table:table-cell table:style-name="ce2021" office:value-type="float" office:value="9.1" calcext:value-type="float">
            <text:p>9,1</text:p>
          </table:table-cell>
          <table:table-cell table:style-name="ce2065" office:value-type="float" office:value="9.7" calcext:value-type="float">
            <text:p>9,7</text:p>
          </table:table-cell>
          <table:table-cell table:style-name="ce2021" office:value-type="float" office:value="8.2" calcext:value-type="float">
            <text:p>8,2</text:p>
          </table:table-cell>
          <table:table-cell table:style-name="ce2021" office:value-type="float" office:value="8.3" calcext:value-type="float">
            <text:p>8,3</text:p>
          </table:table-cell>
          <table:table-cell table:style-name="ce2021" office:value-type="float" office:value="6.3" calcext:value-type="float">
            <text:p>6,3</text:p>
          </table:table-cell>
          <table:table-cell table:style-name="ce2021" office:value-type="float" office:value="18.8" calcext:value-type="float">
            <text:p>18,8</text:p>
          </table:table-cell>
          <table:table-cell table:formula="of:=AVERAGE([.C93:.O93])" office:value-type="float" office:value="7.43846153846154" calcext:value-type="float">
            <text:p>7,44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uni</text:p>
          </table:table-cell>
          <table:table-cell table:style-name="ce1980" office:value-type="float" office:value="54" calcext:value-type="float">
            <text:p>54</text:p>
          </table:table-cell>
          <table:table-cell table:style-name="ce2021" office:value-type="float" office:value="50.5" calcext:value-type="float">
            <text:p>50,5</text:p>
          </table:table-cell>
          <table:table-cell table:style-name="ce2021" office:value-type="float" office:value="54.6" calcext:value-type="float">
            <text:p>54,6</text:p>
          </table:table-cell>
          <table:table-cell table:style-name="ce2021" office:value-type="float" office:value="55.7" calcext:value-type="float">
            <text:p>55,7</text:p>
          </table:table-cell>
          <table:table-cell table:style-name="ce2021" office:value-type="float" office:value="53.7" calcext:value-type="float">
            <text:p>53,7</text:p>
          </table:table-cell>
          <table:table-cell table:style-name="ce2021" office:value-type="float" office:value="44.5" calcext:value-type="float">
            <text:p>44,5</text:p>
          </table:table-cell>
          <table:table-cell table:style-name="ce2021" office:value-type="float" office:value="48" calcext:value-type="float">
            <text:p>48</text:p>
          </table:table-cell>
          <table:table-cell table:style-name="ce2029" office:value-type="float" office:value="35.2" calcext:value-type="float">
            <text:p>35,2</text:p>
          </table:table-cell>
          <table:table-cell table:style-name="ce2021" office:value-type="float" office:value="61.8" calcext:value-type="float">
            <text:p>61,8</text:p>
          </table:table-cell>
          <table:table-cell table:style-name="ce2021" office:value-type="float" office:value="49" calcext:value-type="float">
            <text:p>49</text:p>
          </table:table-cell>
          <table:table-cell table:style-name="ce2021" office:value-type="float" office:value="41.2" calcext:value-type="float">
            <text:p>41,2</text:p>
          </table:table-cell>
          <table:table-cell table:style-name="ce2065" office:value-type="float" office:value="62.5" calcext:value-type="float">
            <text:p>62,5</text:p>
          </table:table-cell>
          <table:table-cell table:style-name="ce2021" office:value-type="float" office:value="44.1" calcext:value-type="float">
            <text:p>44,1</text:p>
          </table:table-cell>
          <table:table-cell table:style-name="ce2021" office:value-type="float" office:value="44.4" calcext:value-type="float">
            <text:p>44,4</text:p>
          </table:table-cell>
          <table:table-cell table:style-name="ce2021" office:value-type="float" office:value="109.8" calcext:value-type="float">
            <text:p>109,8</text:p>
          </table:table-cell>
          <table:table-cell table:style-name="ce2021" table:formula="of:=AVERAGE([.C94:.O94])" office:value-type="float" office:value="49.6307692307692" calcext:value-type="float">
            <text:p>49,63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uli</text:p>
          </table:table-cell>
          <table:table-cell table:style-name="ce1980" office:value-type="float" office:value="54.5" calcext:value-type="float">
            <text:p>54,5</text:p>
          </table:table-cell>
          <table:table-cell table:style-name="ce2021" office:value-type="float" office:value="53.5" calcext:value-type="float">
            <text:p>53,5</text:p>
          </table:table-cell>
          <table:table-cell table:style-name="ce2021" office:value-type="float" office:value="49.4" calcext:value-type="float">
            <text:p>49,4</text:p>
          </table:table-cell>
          <table:table-cell table:style-name="ce2021" office:value-type="float" office:value="49" calcext:value-type="float">
            <text:p>49</text:p>
          </table:table-cell>
          <table:table-cell table:style-name="ce2021" office:value-type="float" office:value="71.5" calcext:value-type="float">
            <text:p>71,5</text:p>
          </table:table-cell>
          <table:table-cell table:style-name="ce2021" office:value-type="float" office:value="50.3" calcext:value-type="float">
            <text:p>50,3</text:p>
          </table:table-cell>
          <table:table-cell table:style-name="ce2021" office:value-type="float" office:value="43.6" calcext:value-type="float">
            <text:p>43,6</text:p>
          </table:table-cell>
          <table:table-cell table:style-name="ce2021" office:value-type="float" office:value="44.5" calcext:value-type="float">
            <text:p>44,5</text:p>
          </table:table-cell>
          <table:table-cell table:style-name="ce2065" office:value-type="float" office:value="73" calcext:value-type="float">
            <text:p>73</text:p>
          </table:table-cell>
          <table:table-cell table:style-name="ce2021" office:value-type="float" office:value="51.7" calcext:value-type="float">
            <text:p>51,7</text:p>
          </table:table-cell>
          <table:table-cell table:style-name="ce2021" office:value-type="float" office:value="46.5" calcext:value-type="float">
            <text:p>46,5</text:p>
          </table:table-cell>
          <table:table-cell table:style-name="ce2021" office:value-type="float" office:value="67.5" calcext:value-type="float">
            <text:p>67,5</text:p>
          </table:table-cell>
          <table:table-cell table:style-name="ce2029" office:value-type="float" office:value="32.4" calcext:value-type="float">
            <text:p>32,4</text:p>
          </table:table-cell>
          <table:table-cell table:style-name="ce2021" office:value-type="float" office:value="49.1" calcext:value-type="float">
            <text:p>49,1</text:p>
          </table:table-cell>
          <table:table-cell table:style-name="ce2021" office:value-type="float" office:value="70.2" calcext:value-type="float">
            <text:p>70,2</text:p>
          </table:table-cell>
          <table:table-cell table:formula="of:=AVERAGE([.C95:.O95])" office:value-type="float" office:value="52.4615384615385" calcext:value-type="float">
            <text:p>52,46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August</text:p>
          </table:table-cell>
          <table:table-cell table:style-name="ce1980" office:value-type="float" office:value="91.5" calcext:value-type="float">
            <text:p>91,5</text:p>
          </table:table-cell>
          <table:table-cell table:style-name="ce2021" office:value-type="float" office:value="86.3" calcext:value-type="float">
            <text:p>86,3</text:p>
          </table:table-cell>
          <table:table-cell table:style-name="ce2021" office:value-type="float" office:value="85.2" calcext:value-type="float">
            <text:p>85,2</text:p>
          </table:table-cell>
          <table:table-cell table:style-name="ce2021" office:value-type="float" office:value="100.5" calcext:value-type="float">
            <text:p>100,5</text:p>
          </table:table-cell>
          <table:table-cell table:style-name="ce2021" office:value-type="float" office:value="72.5" calcext:value-type="float">
            <text:p>72,5</text:p>
          </table:table-cell>
          <table:table-cell table:style-name="ce2021" office:value-type="float" office:value="73.4" calcext:value-type="float">
            <text:p>73,4</text:p>
          </table:table-cell>
          <table:table-cell table:style-name="ce2021" office:value-type="float" office:value="69.5" calcext:value-type="float">
            <text:p>69,5</text:p>
          </table:table-cell>
          <table:table-cell table:style-name="ce2021" office:value-type="float" office:value="98.3" calcext:value-type="float">
            <text:p>98,3</text:p>
          </table:table-cell>
          <table:table-cell table:style-name="ce2021" office:value-type="float" office:value="97.8" calcext:value-type="float">
            <text:p>97,8</text:p>
          </table:table-cell>
          <table:table-cell table:style-name="ce2021" office:value-type="float" office:value="90.9" calcext:value-type="float">
            <text:p>90,9</text:p>
          </table:table-cell>
          <table:table-cell table:style-name="ce2021" office:value-type="float" office:value="109.8" calcext:value-type="float">
            <text:p>109,8</text:p>
          </table:table-cell>
          <table:table-cell table:style-name="ce2029" office:value-type="float" office:value="60.2" calcext:value-type="float">
            <text:p>60,2</text:p>
          </table:table-cell>
          <table:table-cell table:style-name="ce1984" office:value-type="float" office:value="198.8" calcext:value-type="float">
            <text:p>198,8</text:p>
          </table:table-cell>
          <table:table-cell table:style-name="ce2021" office:value-type="float" office:value="96.3" calcext:value-type="float">
            <text:p>96,3</text:p>
          </table:table-cell>
          <table:table-cell table:style-name="ce2021" office:value-type="float" office:value="72.6" calcext:value-type="float">
            <text:p>72,6</text:p>
          </table:table-cell>
          <table:table-cell table:formula="of:=AVERAGE([.C96:.O96])" office:value-type="float" office:value="95.3461538461538" calcext:value-type="float">
            <text:p>95,35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September</text:p>
          </table:table-cell>
          <table:table-cell table:style-name="ce1980" office:value-type="float" office:value="9.5" calcext:value-type="float">
            <text:p>9,5</text:p>
          </table:table-cell>
          <table:table-cell table:style-name="ce2029" office:value-type="float" office:value="7.4" calcext:value-type="float">
            <text:p>7,4</text:p>
          </table:table-cell>
          <table:table-cell table:style-name="ce2021" office:value-type="float" office:value="12.7" calcext:value-type="float">
            <text:p>12,7</text:p>
          </table:table-cell>
          <table:table-cell table:style-name="ce2021" office:value-type="float" office:value="13.4" calcext:value-type="float">
            <text:p>13,4</text:p>
          </table:table-cell>
          <table:table-cell table:style-name="ce2021" office:value-type="float" office:value="12.7" calcext:value-type="float">
            <text:p>12,7</text:p>
          </table:table-cell>
          <table:table-cell table:style-name="ce2021" office:value-type="float" office:value="19.5" calcext:value-type="float">
            <text:p>19,5</text:p>
          </table:table-cell>
          <table:table-cell table:style-name="ce2065" office:value-type="float" office:value="20.6" calcext:value-type="float">
            <text:p>20,6</text:p>
          </table:table-cell>
          <table:table-cell table:style-name="ce2021" office:value-type="float" office:value="9.3" calcext:value-type="float">
            <text:p>9,3</text:p>
          </table:table-cell>
          <table:table-cell table:style-name="ce2021" office:value-type="float" office:value="8.5" calcext:value-type="float">
            <text:p>8,5</text:p>
          </table:table-cell>
          <table:table-cell table:style-name="ce2021" office:value-type="float" office:value="20.3" calcext:value-type="float">
            <text:p>20,3</text:p>
          </table:table-cell>
          <table:table-cell table:style-name="ce2021" office:value-type="float" office:value="12.6" calcext:value-type="float">
            <text:p>12,6</text:p>
          </table:table-cell>
          <table:table-cell table:style-name="ce2021" office:value-type="float" office:value="13.6" calcext:value-type="float">
            <text:p>13,6</text:p>
          </table:table-cell>
          <table:table-cell table:style-name="ce2021" office:value-type="float" office:value="11" calcext:value-type="float">
            <text:p>11</text:p>
          </table:table-cell>
          <table:table-cell table:style-name="ce2021" office:value-type="float" office:value="16.3" calcext:value-type="float">
            <text:p>16,3</text:p>
          </table:table-cell>
          <table:table-cell table:style-name="ce2021" office:value-type="float" office:value="12.1" calcext:value-type="float">
            <text:p>12,1</text:p>
          </table:table-cell>
          <table:table-cell table:style-name="ce2021" table:formula="of:=AVERAGE([.C97:.O97])" office:value-type="float" office:value="13.6846153846154" calcext:value-type="float">
            <text:p>13,68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Oktober</text:p>
          </table:table-cell>
          <table:table-cell table:style-name="ce1980" office:value-type="float" office:value="109" calcext:value-type="float">
            <text:p>109</text:p>
          </table:table-cell>
          <table:table-cell table:style-name="ce2021" office:value-type="float" office:value="98.5" calcext:value-type="float">
            <text:p>98,5</text:p>
          </table:table-cell>
          <table:table-cell table:style-name="ce2021" office:value-type="float" office:value="90.8" calcext:value-type="float">
            <text:p>90,8</text:p>
          </table:table-cell>
          <table:table-cell table:style-name="ce2021" office:value-type="float" office:value="103.9" calcext:value-type="float">
            <text:p>103,9</text:p>
          </table:table-cell>
          <table:table-cell table:style-name="ce2021" office:value-type="float" office:value="96" calcext:value-type="float">
            <text:p>96</text:p>
          </table:table-cell>
          <table:table-cell table:style-name="ce2065" office:value-type="float" office:value="107.7" calcext:value-type="float">
            <text:p>107,7</text:p>
          </table:table-cell>
          <table:table-cell table:style-name="ce2021" office:value-type="float" office:value="102.4" calcext:value-type="float">
            <text:p>102,4</text:p>
          </table:table-cell>
          <table:table-cell table:style-name="ce2021" office:value-type="float" office:value="105.6" calcext:value-type="float">
            <text:p>105,6</text:p>
          </table:table-cell>
          <table:table-cell table:style-name="ce2021" office:value-type="float" office:value="104" calcext:value-type="float">
            <text:p>104</text:p>
          </table:table-cell>
          <table:table-cell table:style-name="ce2021" office:value-type="float" office:value="105.7" calcext:value-type="float">
            <text:p>105,7</text:p>
          </table:table-cell>
          <table:table-cell table:style-name="ce2029" office:value-type="float" office:value="85.1" calcext:value-type="float">
            <text:p>85,1</text:p>
          </table:table-cell>
          <table:table-cell table:style-name="ce2021" office:value-type="float" office:value="96" calcext:value-type="float">
            <text:p>96</text:p>
          </table:table-cell>
          <table:table-cell table:style-name="ce2021" office:value-type="float" office:value="91.8" calcext:value-type="float">
            <text:p>91,8</text:p>
          </table:table-cell>
          <table:table-cell table:style-name="ce2021" office:value-type="float" office:value="105" calcext:value-type="float">
            <text:p>105</text:p>
          </table:table-cell>
          <table:table-cell table:style-name="ce2021" office:value-type="float" office:value="96.4" calcext:value-type="float">
            <text:p>96,4</text:p>
          </table:table-cell>
          <table:table-cell table:formula="of:=AVERAGE([.C98:.O98])" office:value-type="float" office:value="99.4230769230769" calcext:value-type="float">
            <text:p>99,42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November</text:p>
          </table:table-cell>
          <table:table-cell table:style-name="ce1980" office:value-type="float" office:value="89" calcext:value-type="float">
            <text:p>89</text:p>
          </table:table-cell>
          <table:table-cell table:style-name="ce2021" office:value-type="float" office:value="73.9" calcext:value-type="float">
            <text:p>73,9</text:p>
          </table:table-cell>
          <table:table-cell table:style-name="ce2021" office:value-type="float" office:value="75.7" calcext:value-type="float">
            <text:p>75,7</text:p>
          </table:table-cell>
          <table:table-cell table:style-name="ce2021" office:value-type="float" office:value="97" calcext:value-type="float">
            <text:p>97</text:p>
          </table:table-cell>
          <table:table-cell table:style-name="ce2021" office:value-type="float" office:value="75.7" calcext:value-type="float">
            <text:p>75,7</text:p>
          </table:table-cell>
          <table:table-cell table:style-name="ce2021" office:value-type="float" office:value="89.3" calcext:value-type="float">
            <text:p>89,3</text:p>
          </table:table-cell>
          <table:table-cell table:style-name="ce2021" office:value-type="float" office:value="86.2" calcext:value-type="float">
            <text:p>86,2</text:p>
          </table:table-cell>
          <table:table-cell table:style-name="ce2021" office:value-type="float" office:value="70.3" calcext:value-type="float">
            <text:p>70,3</text:p>
          </table:table-cell>
          <table:table-cell table:style-name="ce2021" office:value-type="float" office:value="92.3" calcext:value-type="float">
            <text:p>92,3</text:p>
          </table:table-cell>
          <table:table-cell table:style-name="ce2021" office:value-type="float" office:value="98.6" calcext:value-type="float">
            <text:p>98,6</text:p>
          </table:table-cell>
          <table:table-cell table:style-name="ce2029" office:value-type="float" office:value="69.5" calcext:value-type="float">
            <text:p>69,5</text:p>
          </table:table-cell>
          <table:table-cell table:style-name="ce2021" office:value-type="float" office:value="74.1" calcext:value-type="float">
            <text:p>74,1</text:p>
          </table:table-cell>
          <table:table-cell table:style-name="ce2021" office:value-type="float" office:value="75.8" calcext:value-type="float">
            <text:p>75,8</text:p>
          </table:table-cell>
          <table:table-cell table:style-name="ce2021" office:value-type="float" office:value="92.1" calcext:value-type="float">
            <text:p>92,1</text:p>
          </table:table-cell>
          <table:table-cell table:style-name="ce2021" office:value-type="float" office:value="74.8" calcext:value-type="float">
            <text:p>74,8</text:p>
          </table:table-cell>
          <table:table-cell table:formula="of:=AVERAGE([.C99:.O99])" office:value-type="float" office:value="82.3461538461538" calcext:value-type="float">
            <text:p>82,35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Dezember</text:p>
          </table:table-cell>
          <table:table-cell table:style-name="ce1980" office:value-type="float" office:value="116" calcext:value-type="float">
            <text:p>116</text:p>
          </table:table-cell>
          <table:table-cell table:style-name="ce2021" office:value-type="float" office:value="99.1" calcext:value-type="float">
            <text:p>99,1</text:p>
          </table:table-cell>
          <table:table-cell table:style-name="ce2021" office:value-type="float" office:value="106.7" calcext:value-type="float">
            <text:p>106,7</text:p>
          </table:table-cell>
          <table:table-cell table:style-name="ce2021" office:value-type="float" office:value="115.1" calcext:value-type="float">
            <text:p>115,1</text:p>
          </table:table-cell>
          <table:table-cell table:style-name="ce2021" office:value-type="float" office:value="95" calcext:value-type="float">
            <text:p>95</text:p>
          </table:table-cell>
          <table:table-cell table:style-name="ce2021" office:value-type="float" office:value="113.1" calcext:value-type="float">
            <text:p>113,1</text:p>
          </table:table-cell>
          <table:table-cell table:style-name="ce2021" office:value-type="float" office:value="110.5" calcext:value-type="float">
            <text:p>110,5</text:p>
          </table:table-cell>
          <table:table-cell table:style-name="ce2021" office:value-type="float" office:value="116.7" calcext:value-type="float">
            <text:p>116,7</text:p>
          </table:table-cell>
          <table:table-cell table:style-name="ce2021" office:value-type="float" office:value="113.5" calcext:value-type="float">
            <text:p>113,5</text:p>
          </table:table-cell>
          <table:table-cell table:style-name="ce2021" office:value-type="float" office:value="116.3" calcext:value-type="float">
            <text:p>116,3</text:p>
          </table:table-cell>
          <table:table-cell table:style-name="ce2029" office:value-type="float" office:value="89.3" calcext:value-type="float">
            <text:p>89,3</text:p>
          </table:table-cell>
          <table:table-cell table:style-name="ce2021" office:value-type="float" office:value="98.8" calcext:value-type="float">
            <text:p>98,8</text:p>
          </table:table-cell>
          <table:table-cell table:style-name="ce2021" office:value-type="float" office:value="90.4" calcext:value-type="float">
            <text:p>90,4</text:p>
          </table:table-cell>
          <table:table-cell table:style-name="ce2021" office:value-type="float" office:value="118.8" calcext:value-type="float">
            <text:p>118,8</text:p>
          </table:table-cell>
          <table:table-cell table:style-name="ce2021" office:value-type="float" office:value="97.3" calcext:value-type="float">
            <text:p>97,3</text:p>
          </table:table-cell>
          <table:table-cell table:formula="of:=AVERAGE([.C100:.O100])" office:value-type="float" office:value="106.407692307692" calcext:value-type="float">
            <text:p>106,41</text:p>
          </table:table-cell>
          <table:table-cell table:number-columns-repeated="19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974" table:formula="of:=SUM([.B89:.B100])" office:value-type="float" office:value="753.5" calcext:value-type="float">
            <text:p>753,5</text:p>
          </table:table-cell>
          <table:table-cell table:style-name="ce2333" table:formula="of:=SUM([.C89:.C100])" office:value-type="float" office:value="659.3" calcext:value-type="float">
            <text:p>659,3</text:p>
          </table:table-cell>
          <table:table-cell table:style-name="ce1232" table:formula="of:=SUM([.D89:.D100])" office:value-type="float" office:value="672.7" calcext:value-type="float">
            <text:p>672,7</text:p>
          </table:table-cell>
          <table:table-cell table:style-name="ce2335" table:formula="of:=SUM([.E89:.E100])" office:value-type="float" office:value="758.3" calcext:value-type="float">
            <text:p>758,3</text:p>
          </table:table-cell>
          <table:table-cell table:style-name="ce1232" table:formula="of:=SUM([.F89:.F100])" office:value-type="float" office:value="673" calcext:value-type="float">
            <text:p>673</text:p>
          </table:table-cell>
          <table:table-cell table:style-name="ce1232" table:formula="of:=SUM([.G89:.G100])" office:value-type="float" office:value="716.1" calcext:value-type="float">
            <text:p>716,1</text:p>
          </table:table-cell>
          <table:table-cell table:style-name="ce1232" table:formula="of:=SUM([.H89:.H100])" office:value-type="float" office:value="692.4" calcext:value-type="float">
            <text:p>692,4</text:p>
          </table:table-cell>
          <table:table-cell table:style-name="ce1232" table:formula="of:=SUM([.I89:.I100])" office:value-type="float" office:value="679.6" calcext:value-type="float">
            <text:p>679,6</text:p>
          </table:table-cell>
          <table:table-cell table:style-name="ce2054" table:formula="of:=SUM([.J89:.J100])" office:value-type="float" office:value="757.9" calcext:value-type="float">
            <text:p>757,9</text:p>
          </table:table-cell>
          <table:table-cell table:style-name="ce2054" table:formula="of:=SUM([.K89:.K100])" office:value-type="float" office:value="755.3" calcext:value-type="float">
            <text:p>755,3</text:p>
          </table:table-cell>
          <table:table-cell table:style-name="ce2342" table:formula="of:=SUM([.L89:.L100])" office:value-type="float" office:value="643.7" calcext:value-type="float">
            <text:p>643,7</text:p>
          </table:table-cell>
          <table:table-cell table:style-name="ce1232" table:formula="of:=SUM([.M89:.M100])" office:value-type="float" office:value="669.9" calcext:value-type="float">
            <text:p>669,9</text:p>
          </table:table-cell>
          <table:table-cell table:style-name="ce1232" table:formula="of:=SUM([.N89:.N100])" office:value-type="float" office:value="730.6" calcext:value-type="float">
            <text:p>730,6</text:p>
          </table:table-cell>
          <table:table-cell table:style-name="ce1232" table:formula="of:=SUM([.O89:.O100])" office:value-type="float" office:value="717.6" calcext:value-type="float">
            <text:p>717,6</text:p>
          </table:table-cell>
          <table:table-cell table:style-name="ce1232" table:formula="of:=SUM([.P89:.P100])" office:value-type="float" office:value="946.4" calcext:value-type="float">
            <text:p>946,4</text:p>
          </table:table-cell>
          <table:table-cell table:style-name="ce1864" table:formula="of:=AVERAGE([.C101:.O101])" office:value-type="float" office:value="702.030769230769" calcext:value-type="float">
            <text:p>702,03</text:p>
          </table:table-cell>
          <table:table-cell table:number-columns-repeated="19"/>
        </table:table-row>
        <table:table-row table:style-name="ro1">
          <table:table-cell table:style-name="Default" table:number-columns-repeated="15"/>
          <table:table-cell table:style-name="ce1354" office:value-type="string" calcext:value-type="string">
            <text:p>(ohne Rötha)</text:p>
          </table:table-cell>
          <table:table-cell table:style-name="Default"/>
          <table:table-cell table:number-columns-repeated="19"/>
        </table:table-row>
        <table:table-row table:style-name="ro1" table:number-rows-repeated="2">
          <table:table-cell table:style-name="Default" table:number-columns-repeated="17"/>
          <table:table-cell table:number-columns-repeated="19"/>
        </table:table-row>
        <table:table-row table:style-name="ro1">
          <table:table-cell/>
          <table:table-cell table:style-name="ce1896" office:value-type="string" calcext:value-type="string">
            <text:p>eigene Messungen</text:p>
          </table:table-cell>
          <table:table-cell table:number-columns-repeated="3"/>
          <table:table-cell office:value-type="string" calcext:value-type="string">
            <text:p>Talsperre</text:p>
          </table:table-cell>
          <table:table-cell table:number-columns-repeated="4"/>
          <table:table-cell office:value-type="string" calcext:value-type="string">
            <text:p>Glasten /</text:p>
          </table:table-cell>
          <table:table-cell table:number-columns-repeated="4"/>
          <table:table-cell table:style-name="ce1354" office:value-type="string" calcext:value-type="string">
            <text:p>(ohne Rötha)</text:p>
          </table:table-cell>
          <table:table-cell office:value-type="string" calcext:value-type="string">
            <text:p>Leipziger</text:p>
          </table:table-cell>
          <table:table-cell table:number-columns-repeated="19"/>
        </table:table-row>
        <table:table-row table:style-name="ro6">
          <table:table-cell table:style-name="ce1862" office:value-type="float" office:value="2024" calcext:value-type="float">
            <text:p>2024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Taucha</text:p>
          </table:table-cell>
          <table:table-cell office:value-type="string" calcext:value-type="string">
            <text:p>Rötha</text:p>
          </table:table-cell>
          <table:table-cell table:style-name="ce1916" office:value-type="string" calcext:value-type="string">
            <text:p>Land <text:s text:c="3"/>⊘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anuar</text:p>
          </table:table-cell>
          <table:table-cell office:value-type="float" office:value="39.5" calcext:value-type="float">
            <text:p>39,5</text:p>
          </table:table-cell>
          <table:table-cell office:value-type="float" office:value="40.8" calcext:value-type="float">
            <text:p>40,8</text:p>
          </table:table-cell>
          <table:table-cell office:value-type="float" office:value="42.2" calcext:value-type="float">
            <text:p>42,2</text:p>
          </table:table-cell>
          <table:table-cell office:value-type="float" office:value="45.8" calcext:value-type="float">
            <text:p>45,8</text:p>
          </table:table-cell>
          <table:table-cell office:value-type="float" office:value="35.2" calcext:value-type="float">
            <text:p>35,2</text:p>
          </table:table-cell>
          <table:table-cell office:value-type="float" office:value="49.9" calcext:value-type="float">
            <text:p>49,9</text:p>
          </table:table-cell>
          <table:table-cell office:value-type="float" office:value="49.4" calcext:value-type="float">
            <text:p>49,4</text:p>
          </table:table-cell>
          <table:table-cell office:value-type="float" office:value="43.4" calcext:value-type="float">
            <text:p>43,4</text:p>
          </table:table-cell>
          <table:table-cell office:value-type="float" office:value="44.6" calcext:value-type="float">
            <text:p>44,6</text:p>
          </table:table-cell>
          <table:table-cell table:style-name="ce1358" office:value-type="float" office:value="50" calcext:value-type="float">
            <text:p>50</text:p>
          </table:table-cell>
          <table:table-cell office:value-type="float" office:value="36.3" calcext:value-type="float">
            <text:p>36,3</text:p>
          </table:table-cell>
          <table:table-cell office:value-type="float" office:value="37.2" calcext:value-type="float">
            <text:p>37,2</text:p>
          </table:table-cell>
          <table:table-cell table:style-name="ce1345" office:value-type="float" office:value="33.4" calcext:value-type="float">
            <text:p>33,4</text:p>
          </table:table-cell>
          <table:table-cell office:value-type="float" office:value="41.6" calcext:value-type="float">
            <text:p>41,6</text:p>
          </table:table-cell>
          <table:table-cell office:value-type="float" office:value="37.1" calcext:value-type="float">
            <text:p>37,1</text:p>
          </table:table-cell>
          <table:table-cell table:formula="of:=AVERAGE([.C107:.O107])" office:value-type="float" office:value="42.2923076923077" calcext:value-type="float">
            <text:p>42,29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Februar</text:p>
          </table:table-cell>
          <table:table-cell office:value-type="float" office:value="76" calcext:value-type="float">
            <text:p>76</text:p>
          </table:table-cell>
          <table:table-cell office:value-type="float" office:value="69.5" calcext:value-type="float">
            <text:p>69,5</text:p>
          </table:table-cell>
          <table:table-cell table:style-name="ce1345" office:value-type="float" office:value="63.2" calcext:value-type="float">
            <text:p>63,2</text:p>
          </table:table-cell>
          <table:table-cell office:value-type="float" office:value="84.9" calcext:value-type="float">
            <text:p>84,9</text:p>
          </table:table-cell>
          <table:table-cell office:value-type="float" office:value="69.1" calcext:value-type="float">
            <text:p>69,1</text:p>
          </table:table-cell>
          <table:table-cell table:style-name="ce1358" office:value-type="float" office:value="86" calcext:value-type="float">
            <text:p>86</text:p>
          </table:table-cell>
          <table:table-cell office:value-type="float" office:value="81" calcext:value-type="float">
            <text:p>81</text:p>
          </table:table-cell>
          <table:table-cell office:value-type="float" office:value="73.5" calcext:value-type="float">
            <text:p>73,5</text:p>
          </table:table-cell>
          <table:table-cell office:value-type="float" office:value="84" calcext:value-type="float">
            <text:p>84</text:p>
          </table:table-cell>
          <table:table-cell office:value-type="float" office:value="84.4" calcext:value-type="float">
            <text:p>84,4</text:p>
          </table:table-cell>
          <table:table-cell office:value-type="float" office:value="66.6" calcext:value-type="float">
            <text:p>66,6</text:p>
          </table:table-cell>
          <table:table-cell office:value-type="float" office:value="69.9" calcext:value-type="float">
            <text:p>69,9</text:p>
          </table:table-cell>
          <table:table-cell office:value-type="float" office:value="71.1" calcext:value-type="float">
            <text:p>71,1</text:p>
          </table:table-cell>
          <table:table-cell office:value-type="float" office:value="66.6" calcext:value-type="float">
            <text:p>66,6</text:p>
          </table:table-cell>
          <table:table-cell office:value-type="float" office:value="69.1" calcext:value-type="float">
            <text:p>69,1</text:p>
          </table:table-cell>
          <table:table-cell table:formula="of:=AVERAGE([.C108:.O108])" office:value-type="float" office:value="74.6" calcext:value-type="float">
            <text:p>74,6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März</text:p>
          </table:table-cell>
          <table:table-cell office:value-type="float" office:value="23.5" calcext:value-type="float">
            <text:p>23,5</text:p>
          </table:table-cell>
          <table:table-cell office:value-type="float" office:value="20.3" calcext:value-type="float">
            <text:p>20,3</text:p>
          </table:table-cell>
          <table:table-cell office:value-type="float" office:value="17.9" calcext:value-type="float">
            <text:p>17,9</text:p>
          </table:table-cell>
          <table:table-cell office:value-type="float" office:value="25.8" calcext:value-type="float">
            <text:p>25,8</text:p>
          </table:table-cell>
          <table:table-cell table:style-name="ce1345" office:value-type="float" office:value="11.9" calcext:value-type="float">
            <text:p>11,9</text:p>
          </table:table-cell>
          <table:table-cell office:value-type="float" office:value="22.1" calcext:value-type="float">
            <text:p>22,1</text:p>
          </table:table-cell>
          <table:table-cell office:value-type="float" office:value="21.8" calcext:value-type="float">
            <text:p>21,8</text:p>
          </table:table-cell>
          <table:table-cell office:value-type="float" office:value="22" calcext:value-type="float">
            <text:p>22</text:p>
          </table:table-cell>
          <table:table-cell office:value-type="float" office:value="19.5" calcext:value-type="float">
            <text:p>19,5</text:p>
          </table:table-cell>
          <table:table-cell office:value-type="float" office:value="20.9" calcext:value-type="float">
            <text:p>20,9</text:p>
          </table:table-cell>
          <table:table-cell office:value-type="float" office:value="22.7" calcext:value-type="float">
            <text:p>22,7</text:p>
          </table:table-cell>
          <table:table-cell office:value-type="float" office:value="16.3" calcext:value-type="float">
            <text:p>16,3</text:p>
          </table:table-cell>
          <table:table-cell office:value-type="float" office:value="20.9" calcext:value-type="float">
            <text:p>20,9</text:p>
          </table:table-cell>
          <table:table-cell table:style-name="ce1358" office:value-type="float" office:value="28.2" calcext:value-type="float">
            <text:p>28,2</text:p>
          </table:table-cell>
          <table:table-cell office:value-type="float" office:value="12" calcext:value-type="float">
            <text:p>12</text:p>
          </table:table-cell>
          <table:table-cell table:formula="of:=AVERAGE([.C109:.O109])" office:value-type="float" office:value="20.7923076923077" calcext:value-type="float">
            <text:p>20,79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April</text:p>
          </table:table-cell>
          <table:table-cell office:value-type="float" office:value="28.5" calcext:value-type="float">
            <text:p>28,5</text:p>
          </table:table-cell>
          <table:table-cell office:value-type="float" office:value="28.1" calcext:value-type="float">
            <text:p>28,1</text:p>
          </table:table-cell>
          <table:table-cell office:value-type="float" office:value="31.8" calcext:value-type="float">
            <text:p>31,8</text:p>
          </table:table-cell>
          <table:table-cell office:value-type="float" office:value="32.2" calcext:value-type="float">
            <text:p>32,2</text:p>
          </table:table-cell>
          <table:table-cell table:style-name="ce1345" office:value-type="float" office:value="22" calcext:value-type="float">
            <text:p>22</text:p>
          </table:table-cell>
          <table:table-cell table:style-name="ce1358" office:value-type="float" office:value="35.8" calcext:value-type="float">
            <text:p>35,8</text:p>
          </table:table-cell>
          <table:table-cell office:value-type="float" office:value="30.8" calcext:value-type="float">
            <text:p>30,8</text:p>
          </table:table-cell>
          <table:table-cell office:value-type="float" office:value="33.2" calcext:value-type="float">
            <text:p>33,2</text:p>
          </table:table-cell>
          <table:table-cell office:value-type="float" office:value="30.5" calcext:value-type="float">
            <text:p>30,5</text:p>
          </table:table-cell>
          <table:table-cell office:value-type="float" office:value="34.5" calcext:value-type="float">
            <text:p>34,5</text:p>
          </table:table-cell>
          <table:table-cell office:value-type="float" office:value="33.9" calcext:value-type="float">
            <text:p>33,9</text:p>
          </table:table-cell>
          <table:table-cell office:value-type="float" office:value="28" calcext:value-type="float">
            <text:p>28</text:p>
          </table:table-cell>
          <table:table-cell office:value-type="float" office:value="30.6" calcext:value-type="float">
            <text:p>30,6</text:p>
          </table:table-cell>
          <table:table-cell office:value-type="float" office:value="35.7" calcext:value-type="float">
            <text:p>35,7</text:p>
          </table:table-cell>
          <table:table-cell office:value-type="float" office:value="55.9" calcext:value-type="float">
            <text:p>55,9</text:p>
          </table:table-cell>
          <table:table-cell table:formula="of:=AVERAGE([.C110:.O110])" office:value-type="float" office:value="31.3153846153846" calcext:value-type="float">
            <text:p>31,32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Mai</text:p>
          </table:table-cell>
          <table:table-cell office:value-type="float" office:value="76.5" calcext:value-type="float">
            <text:p>76,5</text:p>
          </table:table-cell>
          <table:table-cell office:value-type="float" office:value="73.1" calcext:value-type="float">
            <text:p>73,1</text:p>
          </table:table-cell>
          <table:table-cell table:style-name="ce1345" office:value-type="float" office:value="41.3" calcext:value-type="float">
            <text:p>41,3</text:p>
          </table:table-cell>
          <table:table-cell office:value-type="float" office:value="62" calcext:value-type="float">
            <text:p>62</text:p>
          </table:table-cell>
          <table:table-cell office:value-type="float" office:value="61.5" calcext:value-type="float">
            <text:p>61,5</text:p>
          </table:table-cell>
          <table:table-cell table:style-name="ce1358" office:value-type="float" office:value="79.3" calcext:value-type="float">
            <text:p>79,3</text:p>
          </table:table-cell>
          <table:table-cell office:value-type="float" office:value="70.9" calcext:value-type="float">
            <text:p>70,9</text:p>
          </table:table-cell>
          <table:table-cell office:value-type="float" office:value="50" calcext:value-type="float">
            <text:p>50</text:p>
          </table:table-cell>
          <table:table-cell office:value-type="float" office:value="62.9" calcext:value-type="float">
            <text:p>62,9</text:p>
          </table:table-cell>
          <table:table-cell office:value-type="float" office:value="63.3" calcext:value-type="float">
            <text:p>63,3</text:p>
          </table:table-cell>
          <table:table-cell office:value-type="float" office:value="60.2" calcext:value-type="float">
            <text:p>60,2</text:p>
          </table:table-cell>
          <table:table-cell office:value-type="float" office:value="66.9" calcext:value-type="float">
            <text:p>66,9</text:p>
          </table:table-cell>
          <table:table-cell office:value-type="float" office:value="54.5" calcext:value-type="float">
            <text:p>54,5</text:p>
          </table:table-cell>
          <table:table-cell office:value-type="float" office:value="65.8" calcext:value-type="float">
            <text:p>65,8</text:p>
          </table:table-cell>
          <table:table-cell office:value-type="float" office:value="61.2" calcext:value-type="float">
            <text:p>61,2</text:p>
          </table:table-cell>
          <table:table-cell table:formula="of:=AVERAGE([.C111:.O111])" office:value-type="float" office:value="62.4384615384615" calcext:value-type="float">
            <text:p>62,44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uni</text:p>
          </table:table-cell>
          <table:table-cell office:value-type="float" office:value="35.5" calcext:value-type="float">
            <text:p>35,5</text:p>
          </table:table-cell>
          <table:table-cell table:style-name="ce1345" office:value-type="float" office:value="32" calcext:value-type="float">
            <text:p>32</text:p>
          </table:table-cell>
          <table:table-cell office:value-type="float" office:value="53.9" calcext:value-type="float">
            <text:p>53,9</text:p>
          </table:table-cell>
          <table:table-cell office:value-type="float" office:value="51.7" calcext:value-type="float">
            <text:p>51,7</text:p>
          </table:table-cell>
          <table:table-cell office:value-type="float" office:value="46.5" calcext:value-type="float">
            <text:p>46,5</text:p>
          </table:table-cell>
          <table:table-cell table:style-name="ce1345" office:value-type="float" office:value="31.1" calcext:value-type="float">
            <text:p>31,1</text:p>
          </table:table-cell>
          <table:table-cell office:value-type="float" office:value="64.1" calcext:value-type="float">
            <text:p>64,1</text:p>
          </table:table-cell>
          <table:table-cell office:value-type="float" office:value="71.5" calcext:value-type="float">
            <text:p>71,5</text:p>
          </table:table-cell>
          <table:table-cell office:value-type="float" office:value="35.7" calcext:value-type="float">
            <text:p>35,7</text:p>
          </table:table-cell>
          <table:table-cell office:value-type="float" office:value="34.7" calcext:value-type="float">
            <text:p>34,7</text:p>
          </table:table-cell>
          <table:table-cell table:style-name="ce1358" office:value-type="float" office:value="98.5" calcext:value-type="float">
            <text:p>98,5</text:p>
          </table:table-cell>
          <table:table-cell office:value-type="float" office:value="57.8" calcext:value-type="float">
            <text:p>57,8</text:p>
          </table:table-cell>
          <table:table-cell office:value-type="float" office:value="72.2" calcext:value-type="float">
            <text:p>72,2</text:p>
          </table:table-cell>
          <table:table-cell office:value-type="float" office:value="48.4" calcext:value-type="float">
            <text:p>48,4</text:p>
          </table:table-cell>
          <table:table-cell office:value-type="float" office:value="46.6" calcext:value-type="float">
            <text:p>46,6</text:p>
          </table:table-cell>
          <table:table-cell table:formula="of:=AVERAGE([.C112:.O112])" office:value-type="float" office:value="53.7" calcext:value-type="float">
            <text:p>53,7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Juli</text:p>
          </table:table-cell>
          <table:table-cell office:value-type="float" office:value="79.5" calcext:value-type="float">
            <text:p>79,5</text:p>
          </table:table-cell>
          <table:table-cell office:value-type="float" office:value="66.7" calcext:value-type="float">
            <text:p>66,7</text:p>
          </table:table-cell>
          <table:table-cell office:value-type="float" office:value="78.3" calcext:value-type="float">
            <text:p>78,3</text:p>
          </table:table-cell>
          <table:table-cell office:value-type="float" office:value="87.5" calcext:value-type="float">
            <text:p>87,5</text:p>
          </table:table-cell>
          <table:table-cell office:value-type="float" office:value="79.4" calcext:value-type="float">
            <text:p>79,4</text:p>
          </table:table-cell>
          <table:table-cell table:style-name="ce1345" office:value-type="float" office:value="49.7" calcext:value-type="float">
            <text:p>49,7</text:p>
          </table:table-cell>
          <table:table-cell office:value-type="float" office:value="52" calcext:value-type="float">
            <text:p>52</text:p>
          </table:table-cell>
          <table:table-cell table:style-name="ce1358" office:value-type="float" office:value="99.3" calcext:value-type="float">
            <text:p>99,3</text:p>
          </table:table-cell>
          <table:table-cell office:value-type="float" office:value="64.8" calcext:value-type="float">
            <text:p>64,8</text:p>
          </table:table-cell>
          <table:table-cell office:value-type="float" office:value="62" calcext:value-type="float">
            <text:p>62</text:p>
          </table:table-cell>
          <table:table-cell office:value-type="float" office:value="73.1" calcext:value-type="float">
            <text:p>73,1</text:p>
          </table:table-cell>
          <table:table-cell office:value-type="float" office:value="71.3" calcext:value-type="float">
            <text:p>71,3</text:p>
          </table:table-cell>
          <table:table-cell office:value-type="float" office:value="65.6" calcext:value-type="float">
            <text:p>65,6</text:p>
          </table:table-cell>
          <table:table-cell office:value-type="float" office:value="85.4" calcext:value-type="float">
            <text:p>85,4</text:p>
          </table:table-cell>
          <table:table-cell office:value-type="float" office:value="81.3" calcext:value-type="float">
            <text:p>81,3</text:p>
          </table:table-cell>
          <table:table-cell table:formula="of:=AVERAGE([.C113:.O113])" office:value-type="float" office:value="71.9307692307692" calcext:value-type="float">
            <text:p>71,93</text:p>
          </table:table-cell>
          <table:table-cell table:number-columns-repeated="19"/>
        </table:table-row>
        <table:table-row table:style-name="ro1">
          <table:table-cell office:value-type="string" calcext:value-type="string">
            <text:p>August</text:p>
          </table:table-cell>
          <table:table-cell office:value-type="float" office:value="63" calcext:value-type="float">
            <text:p>63</text:p>
          </table:table-cell>
          <table:table-cell office:value-type="float" office:value="53.9" calcext:value-type="float">
            <text:p>53,9</text:p>
          </table:table-cell>
          <table:table-cell office:value-type="float" office:value="63.5" calcext:value-type="float">
            <text:p>63,5</text:p>
          </table:table-cell>
          <table:table-cell office:value-type="float" office:value="38.3" calcext:value-type="float">
            <text:p>38,3</text:p>
          </table:table-cell>
          <table:table-cell office:value-type="float" office:value="30" calcext:value-type="float">
            <text:p>30</text:p>
          </table:table-cell>
          <table:table-cell office:value-type="float" office:value="75.5" calcext:value-type="float">
            <text:p>75,5</text:p>
          </table:table-cell>
          <table:table-cell office:value-type="float" office:value="62.3" calcext:value-type="float">
            <text:p>62,3</text:p>
          </table:table-cell>
          <table:table-cell office:value-type="float" office:value="61.6" calcext:value-type="float">
            <text:p>61,6</text:p>
          </table:table-cell>
          <table:table-cell office:value-type="float" office:value="41.3" calcext:value-type="float">
            <text:p>41,3</text:p>
          </table:table-cell>
          <table:table-cell table:style-name="ce1358" office:value-type="float" office:value="84" calcext:value-type="float">
            <text:p>84</text:p>
          </table:table-cell>
          <table:table-cell office:value-type="float" office:value="56.9" calcext:value-type="float">
            <text:p>56,9</text:p>
          </table:table-cell>
          <table:table-cell table:style-name="ce1345" office:value-type="float" office:value="21.8" calcext:value-type="float">
            <text:p>21,8</text:p>
          </table:table-cell>
          <table:table-cell office:value-type="float" office:value="58.5" calcext:value-type="float">
            <text:p>58,5</text:p>
          </table:table-cell>
          <table:table-cell office:value-type="float" office:value="48.6" calcext:value-type="float">
            <text:p>48,6</text:p>
          </table:table-cell>
          <table:table-cell office:value-type="float" office:value="30" calcext:value-type="float">
            <text:p>30</text:p>
          </table:table-cell>
          <table:table-cell table:formula="of:=AVERAGE([.C114:.O114])" office:value-type="float" office:value="53.5538461538462" calcext:value-type="float">
            <text:p>53,55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September</text:p>
          </table:table-cell>
          <table:table-cell office:value-type="float" office:value="69.5" calcext:value-type="float">
            <text:p>69,5</text:p>
          </table:table-cell>
          <table:table-cell table:style-name="ce1345" office:value-type="float" office:value="62.6" calcext:value-type="float">
            <text:p>62,6</text:p>
          </table:table-cell>
          <table:table-cell office:value-type="float" office:value="68.8" calcext:value-type="float">
            <text:p>68,8</text:p>
          </table:table-cell>
          <table:table-cell office:value-type="float" office:value="83.3" calcext:value-type="float">
            <text:p>83,3</text:p>
          </table:table-cell>
          <table:table-cell office:value-type="float" office:value="74" calcext:value-type="float">
            <text:p>74</text:p>
          </table:table-cell>
          <table:table-cell office:value-type="float" office:value="94.5" calcext:value-type="float">
            <text:p>94,5</text:p>
          </table:table-cell>
          <table:table-cell office:value-type="float" office:value="91.6" calcext:value-type="float">
            <text:p>91,6</text:p>
          </table:table-cell>
          <table:table-cell office:value-type="float" office:value="69.5" calcext:value-type="float">
            <text:p>69,5</text:p>
          </table:table-cell>
          <table:table-cell office:value-type="float" office:value="76.1" calcext:value-type="float">
            <text:p>76,1</text:p>
          </table:table-cell>
          <table:table-cell table:style-name="ce1358" office:value-type="float" office:value="100.8" calcext:value-type="float">
            <text:p>100,8</text:p>
          </table:table-cell>
          <table:table-cell office:value-type="float" office:value="88.3" calcext:value-type="float">
            <text:p>88,3</text:p>
          </table:table-cell>
          <table:table-cell office:value-type="float" office:value="75.8" calcext:value-type="float">
            <text:p>75,8</text:p>
          </table:table-cell>
          <table:table-cell office:value-type="float" office:value="75.5" calcext:value-type="float">
            <text:p>75,5</text:p>
          </table:table-cell>
          <table:table-cell office:value-type="float" office:value="87.9" calcext:value-type="float">
            <text:p>87,9</text:p>
          </table:table-cell>
          <table:table-cell office:value-type="float" office:value="74.9" calcext:value-type="float">
            <text:p>74,9</text:p>
          </table:table-cell>
          <table:table-cell table:formula="of:=AVERAGE([.C115:.O115])" office:value-type="float" office:value="80.6692307692308" calcext:value-type="float">
            <text:p>80,67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Oktober</text:p>
          </table:table-cell>
          <table:table-cell office:value-type="float" office:value="38" calcext:value-type="float">
            <text:p>38</text:p>
          </table:table-cell>
          <table:table-cell office:value-type="float" office:value="32.2" calcext:value-type="float">
            <text:p>32,2</text:p>
          </table:table-cell>
          <table:table-cell office:value-type="float" office:value="26.7" calcext:value-type="float">
            <text:p>26,7</text:p>
          </table:table-cell>
          <table:table-cell office:value-type="float" office:value="28.2" calcext:value-type="float">
            <text:p>28,2</text:p>
          </table:table-cell>
          <table:table-cell office:value-type="float" office:value="28.5" calcext:value-type="float">
            <text:p>28,5</text:p>
          </table:table-cell>
          <table:table-cell office:value-type="float" office:value="26" calcext:value-type="float">
            <text:p>26</text:p>
          </table:table-cell>
          <table:table-cell table:style-name="ce1345" office:value-type="float" office:value="23.5" calcext:value-type="float">
            <text:p>23,5</text:p>
          </table:table-cell>
          <table:table-cell table:style-name="ce1358" office:value-type="float" office:value="38.4" calcext:value-type="float">
            <text:p>38,4</text:p>
          </table:table-cell>
          <table:table-cell office:value-type="float" office:value="31.4" calcext:value-type="float">
            <text:p>31,4</text:p>
          </table:table-cell>
          <table:table-cell office:value-type="float" office:value="32.2" calcext:value-type="float">
            <text:p>32,2</text:p>
          </table:table-cell>
          <table:table-cell office:value-type="float" office:value="28.3" calcext:value-type="float">
            <text:p>28,3</text:p>
          </table:table-cell>
          <table:table-cell office:value-type="float" office:value="23.8" calcext:value-type="float">
            <text:p>23,8</text:p>
          </table:table-cell>
          <table:table-cell office:value-type="float" office:value="29.2" calcext:value-type="float">
            <text:p>29,2</text:p>
          </table:table-cell>
          <table:table-cell office:value-type="float" office:value="31.1" calcext:value-type="float">
            <text:p>31,1</text:p>
          </table:table-cell>
          <table:table-cell office:value-type="float" office:value="28.8" calcext:value-type="float">
            <text:p>28,8</text:p>
          </table:table-cell>
          <table:table-cell table:formula="of:=AVERAGE([.C116:.O116])" office:value-type="float" office:value="29.1923076923077" calcext:value-type="float">
            <text:p>29,1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November</text:p>
          </table:table-cell>
          <table:table-cell office:value-type="float" office:value="44" calcext:value-type="float">
            <text:p>44</text:p>
          </table:table-cell>
          <table:table-cell table:style-name="ce1345" office:value-type="float" office:value="31.2" calcext:value-type="float">
            <text:p>31,2</text:p>
          </table:table-cell>
          <table:table-cell office:value-type="float" office:value="36.8" calcext:value-type="float">
            <text:p>36,8</text:p>
          </table:table-cell>
          <table:table-cell office:value-type="float" office:value="69.2" calcext:value-type="float">
            <text:p>69,2</text:p>
          </table:table-cell>
          <table:table-cell office:value-type="float" office:value="35.4" calcext:value-type="float">
            <text:p>35,4</text:p>
          </table:table-cell>
          <table:table-cell table:style-name="ce1361" office:value-type="float" office:value="72.3" calcext:value-type="float">
            <text:p>72,3</text:p>
          </table:table-cell>
          <table:table-cell office:value-type="float" office:value="35" calcext:value-type="float">
            <text:p>35</text:p>
          </table:table-cell>
          <table:table-cell table:style-name="ce1361" office:value-type="float" office:value="83.6" calcext:value-type="float">
            <text:p>83,6</text:p>
          </table:table-cell>
          <table:table-cell office:value-type="float" office:value="61.2" calcext:value-type="float">
            <text:p>61,2</text:p>
          </table:table-cell>
          <table:table-cell office:value-type="float" office:value="39.8" calcext:value-type="float">
            <text:p>39,8</text:p>
          </table:table-cell>
          <table:table-cell office:value-type="float" office:value="50.7" calcext:value-type="float">
            <text:p>50,7</text:p>
          </table:table-cell>
          <table:table-cell table:style-name="ce1345" office:value-type="float" office:value="29.1" calcext:value-type="float">
            <text:p>29,1</text:p>
          </table:table-cell>
          <table:table-cell office:value-type="float" office:value="38.9" calcext:value-type="float">
            <text:p>38,9</text:p>
          </table:table-cell>
          <table:table-cell office:value-type="float" office:value="39.5" calcext:value-type="float">
            <text:p>39,5</text:p>
          </table:table-cell>
          <table:table-cell office:value-type="float" office:value="35.8" calcext:value-type="float">
            <text:p>35,8</text:p>
          </table:table-cell>
          <table:table-cell table:formula="of:=AVERAGE([.C117:.O117])" office:value-type="float" office:value="47.9" calcext:value-type="float">
            <text:p>47,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Dezember</text:p>
          </table:table-cell>
          <table:table-cell office:value-type="float" office:value="47" calcext:value-type="float">
            <text:p>47</text:p>
          </table:table-cell>
          <table:table-cell office:value-type="float" office:value="36.7" calcext:value-type="float">
            <text:p>36,7</text:p>
          </table:table-cell>
          <table:table-cell office:value-type="float" office:value="34" calcext:value-type="float">
            <text:p>34</text:p>
          </table:table-cell>
          <table:table-cell office:value-type="float" office:value="39.6" calcext:value-type="float">
            <text:p>39,6</text:p>
          </table:table-cell>
          <table:table-cell office:value-type="float" office:value="35.5" calcext:value-type="float">
            <text:p>35,5</text:p>
          </table:table-cell>
          <table:table-cell table:style-name="ce1358" office:value-type="float" office:value="48.8" calcext:value-type="float">
            <text:p>48,8</text:p>
          </table:table-cell>
          <table:table-cell office:value-type="float" office:value="50.4" calcext:value-type="float">
            <text:p>50,4</text:p>
          </table:table-cell>
          <table:table-cell office:value-type="float" office:value="32.6" calcext:value-type="float">
            <text:p>32,6</text:p>
          </table:table-cell>
          <table:table-cell office:value-type="float" office:value="41.8" calcext:value-type="float">
            <text:p>41,8</text:p>
          </table:table-cell>
          <table:table-cell table:style-name="ce1358" office:value-type="float" office:value="50.8" calcext:value-type="float">
            <text:p>50,8</text:p>
          </table:table-cell>
          <table:table-cell table:style-name="ce1345" office:value-type="float" office:value="28.8" calcext:value-type="float">
            <text:p>28,8</text:p>
          </table:table-cell>
          <table:table-cell office:value-type="float" office:value="34.5" calcext:value-type="float">
            <text:p>34,5</text:p>
          </table:table-cell>
          <table:table-cell table:style-name="ce1345" office:value-type="float" office:value="28.4" calcext:value-type="float">
            <text:p>28,4</text:p>
          </table:table-cell>
          <table:table-cell office:value-type="float" office:value="37.3" calcext:value-type="float">
            <text:p>37,3</text:p>
          </table:table-cell>
          <table:table-cell office:value-type="float" office:value="36" calcext:value-type="float">
            <text:p>36</text:p>
          </table:table-cell>
          <table:table-cell table:formula="of:=AVERAGE([.C118:.O118])" office:value-type="float" office:value="38.4" calcext:value-type="float">
            <text:p>38,4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974" table:formula="of:=SUM([.B107:.B118])" office:value-type="float" office:value="620.5" calcext:value-type="float">
            <text:p>620,5</text:p>
          </table:table-cell>
          <table:table-cell table:style-name="ce1864" table:formula="of:=SUM([.C107:.C118])" office:value-type="float" office:value="547.1" calcext:value-type="float">
            <text:p>547,1</text:p>
          </table:table-cell>
          <table:table-cell table:style-name="ce1864" table:formula="of:=SUM([.D107:.D118])" office:value-type="float" office:value="558.4" calcext:value-type="float">
            <text:p>558,4</text:p>
          </table:table-cell>
          <table:table-cell table:style-name="ce1864" table:formula="of:=SUM([.E107:.E118])" office:value-type="float" office:value="648.5" calcext:value-type="float">
            <text:p>648,5</text:p>
          </table:table-cell>
          <table:table-cell table:style-name="ce1356" table:formula="of:=SUM([.F107:.F118])" office:value-type="float" office:value="529" calcext:value-type="float">
            <text:p>529</text:p>
          </table:table-cell>
          <table:table-cell table:style-name="ce1366" table:formula="of:=SUM([.G107:.G118])" office:value-type="float" office:value="671" calcext:value-type="float">
            <text:p>671</text:p>
          </table:table-cell>
          <table:table-cell table:style-name="ce1864" table:formula="of:=SUM([.H107:.H118])" office:value-type="float" office:value="632.8" calcext:value-type="float">
            <text:p>632,8</text:p>
          </table:table-cell>
          <table:table-cell table:style-name="ce1366" table:formula="of:=SUM([.I107:.I118])" office:value-type="float" office:value="678.6" calcext:value-type="float">
            <text:p>678,6</text:p>
          </table:table-cell>
          <table:table-cell table:style-name="ce1864" table:formula="of:=SUM([.J107:.J118])" office:value-type="float" office:value="593.8" calcext:value-type="float">
            <text:p>593,8</text:p>
          </table:table-cell>
          <table:table-cell table:style-name="ce1864" table:formula="of:=SUM([.K107:.K118])" office:value-type="float" office:value="657.4" calcext:value-type="float">
            <text:p>657,4</text:p>
          </table:table-cell>
          <table:table-cell table:style-name="ce1864" table:formula="of:=SUM([.L107:.L118])" office:value-type="float" office:value="644.3" calcext:value-type="float">
            <text:p>644,3</text:p>
          </table:table-cell>
          <table:table-cell table:style-name="ce1356" table:formula="of:=SUM([.M107:.M118])" office:value-type="float" office:value="532.4" calcext:value-type="float">
            <text:p>532,4</text:p>
          </table:table-cell>
          <table:table-cell table:style-name="ce1864" table:formula="of:=SUM([.N107:.N118])" office:value-type="float" office:value="578.8" calcext:value-type="float">
            <text:p>578,8</text:p>
          </table:table-cell>
          <table:table-cell table:style-name="ce1864" table:formula="of:=SUM([.O107:.O118])" office:value-type="float" office:value="616.1" calcext:value-type="float">
            <text:p>616,1</text:p>
          </table:table-cell>
          <table:table-cell table:style-name="ce1864" table:formula="of:=SUM([.P107:.P118])" office:value-type="float" office:value="568.7" calcext:value-type="float">
            <text:p>568,7</text:p>
          </table:table-cell>
          <table:table-cell table:style-name="ce1864" table:formula="of:=AVERAGE([.C119:.O119])" office:value-type="float" office:value="606.784615384615" calcext:value-type="float">
            <text:p>606,78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 table:number-rows-repeated="2">
          <table:table-cell table:style-name="Default" table:number-columns-repeated="17"/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Default"/>
          <table:table-cell table:style-name="ce1896" office:value-type="string" calcext:value-type="string">
            <text:p>eigene Messungen</text:p>
          </table:table-cell>
          <table:table-cell table:number-columns-repeated="3"/>
          <table:table-cell office:value-type="string" calcext:value-type="string">
            <text:p>Talsperre</text:p>
          </table:table-cell>
          <table:table-cell table:number-columns-repeated="4"/>
          <table:table-cell office:value-type="string" calcext:value-type="string">
            <text:p>Glasten /</text:p>
          </table:table-cell>
          <table:table-cell table:number-columns-repeated="4"/>
          <table:table-cell table:style-name="ce1354"/>
          <table:table-cell office:value-type="string" calcext:value-type="string">
            <text:p>Leipziger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6">
          <table:table-cell table:style-name="ce1862" office:value-type="float" office:value="2025" calcext:value-type="float">
            <text:p>2025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Taucha</text:p>
          </table:table-cell>
          <table:table-cell office:value-type="string" calcext:value-type="string">
            <text:p>Rötha</text:p>
          </table:table-cell>
          <table:table-cell table:style-name="ce1916" office:value-type="string" calcext:value-type="string">
            <text:p>Land <text:s text:c="3"/>⊘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Januar</text:p>
          </table:table-cell>
          <table:table-cell table:style-name="ce1336" office:value-type="float" office:value="55" calcext:value-type="float">
            <text:p>55</text:p>
          </table:table-cell>
          <table:table-cell table:style-name="ce1359" office:value-type="float" office:value="46" calcext:value-type="float">
            <text:p>46</text:p>
          </table:table-cell>
          <table:table-cell table:style-name="ce1971" office:value-type="float" office:value="48.3" calcext:value-type="float">
            <text:p>48,3</text:p>
          </table:table-cell>
          <table:table-cell table:style-name="ce1971" office:value-type="float" office:value="44.2" calcext:value-type="float">
            <text:p>44,2</text:p>
          </table:table-cell>
          <table:table-cell table:style-name="ce1971" office:value-type="float" office:value="51.4" calcext:value-type="float">
            <text:p>51,4</text:p>
          </table:table-cell>
          <table:table-cell table:style-name="ce1971" office:value-type="float" office:value="46.6" calcext:value-type="float">
            <text:p>46,6</text:p>
          </table:table-cell>
          <table:table-cell table:style-name="ce1971" office:value-type="float" office:value="44.4" calcext:value-type="float">
            <text:p>44,4</text:p>
          </table:table-cell>
          <table:table-cell table:style-name="ce1380" office:value-type="float" office:value="56" calcext:value-type="float">
            <text:p>56</text:p>
          </table:table-cell>
          <table:table-cell table:style-name="ce1971" office:value-type="float" office:value="46.5" calcext:value-type="float">
            <text:p>46,5</text:p>
          </table:table-cell>
          <table:table-cell table:style-name="ce1380" office:value-type="float" office:value="52.7" calcext:value-type="float">
            <text:p>52,7</text:p>
          </table:table-cell>
          <table:table-cell table:style-name="ce1381" office:value-type="float" office:value="28.6" calcext:value-type="float">
            <text:p>28,6</text:p>
          </table:table-cell>
          <table:table-cell table:style-name="ce1365" office:value-type="float" office:value="45.7" calcext:value-type="float">
            <text:p>45,7</text:p>
          </table:table-cell>
          <table:table-cell table:style-name="ce1381" office:value-type="float" office:value="36.3" calcext:value-type="float">
            <text:p>36,3</text:p>
          </table:table-cell>
          <table:table-cell table:style-name="ce1971" office:value-type="float" office:value="43.1" calcext:value-type="float">
            <text:p>43,1</text:p>
          </table:table-cell>
          <table:table-cell table:style-name="ce1971" office:value-type="float" office:value="49.8" calcext:value-type="float">
            <text:p>49,8</text:p>
          </table:table-cell>
          <table:table-cell table:formula="of:=AVERAGE([.C124:.P124])" office:value-type="float" office:value="45.6857142857143" calcext:value-type="float">
            <text:p>45,6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Februar</text:p>
          </table:table-cell>
          <table:table-cell table:style-name="ce1336" office:value-type="float" office:value="21" calcext:value-type="float">
            <text:p>21</text:p>
          </table:table-cell>
          <table:table-cell table:style-name="ce1971" office:value-type="float" office:value="16.9" calcext:value-type="float">
            <text:p>16,9</text:p>
          </table:table-cell>
          <table:table-cell table:style-name="ce1971" office:value-type="float" office:value="13.3" calcext:value-type="float">
            <text:p>13,3</text:p>
          </table:table-cell>
          <table:table-cell table:style-name="ce1971" office:value-type="float" office:value="21.2" calcext:value-type="float">
            <text:p>21,2</text:p>
          </table:table-cell>
          <table:table-cell table:style-name="ce1971" office:value-type="float" office:value="18.1" calcext:value-type="float">
            <text:p>18,1</text:p>
          </table:table-cell>
          <table:table-cell table:style-name="ce1365" office:value-type="float" office:value="13.8" calcext:value-type="float">
            <text:p>13,8</text:p>
          </table:table-cell>
          <table:table-cell table:style-name="ce1381" office:value-type="float" office:value="12" calcext:value-type="float">
            <text:p>12</text:p>
          </table:table-cell>
          <table:table-cell table:style-name="ce1971" office:value-type="float" office:value="16.2" calcext:value-type="float">
            <text:p>16,2</text:p>
          </table:table-cell>
          <table:table-cell table:style-name="ce1971" office:value-type="float" office:value="16.9" calcext:value-type="float">
            <text:p>16,9</text:p>
          </table:table-cell>
          <table:table-cell table:style-name="ce1971" office:value-type="float" office:value="19" calcext:value-type="float">
            <text:p>19</text:p>
          </table:table-cell>
          <table:table-cell table:style-name="ce1971" office:value-type="float" office:value="18" calcext:value-type="float">
            <text:p>18</text:p>
          </table:table-cell>
          <table:table-cell table:style-name="ce1380" office:value-type="float" office:value="21.8" calcext:value-type="float">
            <text:p>21,8</text:p>
          </table:table-cell>
          <table:table-cell table:style-name="ce1971" office:value-type="float" office:value="18.4" calcext:value-type="float">
            <text:p>18,4</text:p>
          </table:table-cell>
          <table:table-cell table:style-name="ce1971" office:value-type="float" office:value="16.1" calcext:value-type="float">
            <text:p>16,1</text:p>
          </table:table-cell>
          <table:table-cell table:style-name="ce1971" office:value-type="float" office:value="19.8" calcext:value-type="float">
            <text:p>19,8</text:p>
          </table:table-cell>
          <table:table-cell table:formula="of:=AVERAGE([.C125:.P125])" office:value-type="float" office:value="17.25" calcext:value-type="float">
            <text:p>17,25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März</text:p>
          </table:table-cell>
          <table:table-cell table:style-name="ce1336" office:value-type="float" office:value="28" calcext:value-type="float">
            <text:p>28</text:p>
          </table:table-cell>
          <table:table-cell table:style-name="ce1971" office:value-type="float" office:value="23.6" calcext:value-type="float">
            <text:p>23,6</text:p>
          </table:table-cell>
          <table:table-cell table:style-name="ce1971" office:value-type="float" office:value="24.1" calcext:value-type="float">
            <text:p>24,1</text:p>
          </table:table-cell>
          <table:table-cell table:style-name="ce1971" office:value-type="float" office:value="19.6" calcext:value-type="float">
            <text:p>19,6</text:p>
          </table:table-cell>
          <table:table-cell table:style-name="ce1365" office:value-type="float" office:value="20.4" calcext:value-type="float">
            <text:p>20,4</text:p>
          </table:table-cell>
          <table:table-cell table:style-name="ce1971" office:value-type="float" office:value="22.7" calcext:value-type="float">
            <text:p>22,7</text:p>
          </table:table-cell>
          <table:table-cell table:style-name="ce1971" office:value-type="float" office:value="21.7" calcext:value-type="float">
            <text:p>21,7</text:p>
          </table:table-cell>
          <table:table-cell table:style-name="ce1971" office:value-type="float" office:value="24" calcext:value-type="float">
            <text:p>24</text:p>
          </table:table-cell>
          <table:table-cell table:style-name="ce1971" office:value-type="float" office:value="21.1" calcext:value-type="float">
            <text:p>21,1</text:p>
          </table:table-cell>
          <table:table-cell table:style-name="ce1971" office:value-type="float" office:value="23.9" calcext:value-type="float">
            <text:p>23,9</text:p>
          </table:table-cell>
          <table:table-cell table:style-name="ce1381" office:value-type="float" office:value="12.2" calcext:value-type="float">
            <text:p>12,2</text:p>
          </table:table-cell>
          <table:table-cell table:style-name="ce1971" office:value-type="float" office:value="18.8" calcext:value-type="float">
            <text:p>18,8</text:p>
          </table:table-cell>
          <table:table-cell table:style-name="ce1365" office:value-type="float" office:value="15.1" calcext:value-type="float">
            <text:p>15,1</text:p>
          </table:table-cell>
          <table:table-cell table:style-name="ce1380" office:value-type="float" office:value="25.3" calcext:value-type="float">
            <text:p>25,3</text:p>
          </table:table-cell>
          <table:table-cell table:style-name="ce1971" office:value-type="float" office:value="18.7" calcext:value-type="float">
            <text:p>18,7</text:p>
          </table:table-cell>
          <table:table-cell table:formula="of:=AVERAGE([.C126:.P126])" office:value-type="float" office:value="20.8" calcext:value-type="float">
            <text:p>20,8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April</text:p>
          </table:table-cell>
          <table:table-cell table:style-name="ce1336" office:value-type="float" office:value="45" calcext:value-type="float">
            <text:p>45</text:p>
          </table:table-cell>
          <table:table-cell table:style-name="ce1971" office:value-type="float" office:value="40.7" calcext:value-type="float">
            <text:p>40,7</text:p>
          </table:table-cell>
          <table:table-cell table:style-name="ce1971" office:value-type="float" office:value="39.6" calcext:value-type="float">
            <text:p>39,6</text:p>
          </table:table-cell>
          <table:table-cell table:style-name="ce1971" office:value-type="float" office:value="51.9" calcext:value-type="float">
            <text:p>51,9</text:p>
          </table:table-cell>
          <table:table-cell table:style-name="ce1365" office:value-type="float" office:value="31.6" calcext:value-type="float">
            <text:p>31,6</text:p>
          </table:table-cell>
          <table:table-cell table:style-name="ce1381" office:value-type="float" office:value="25" calcext:value-type="float">
            <text:p>25</text:p>
          </table:table-cell>
          <table:table-cell table:style-name="ce1381" office:value-type="float" office:value="22.9" calcext:value-type="float">
            <text:p>22,9</text:p>
          </table:table-cell>
          <table:table-cell table:style-name="ce1380" office:value-type="float" office:value="67.8" calcext:value-type="float">
            <text:p>67,8</text:p>
          </table:table-cell>
          <table:table-cell table:style-name="ce1971" office:value-type="float" office:value="37.3" calcext:value-type="float">
            <text:p>37,3</text:p>
          </table:table-cell>
          <table:table-cell table:style-name="ce1381" office:value-type="float" office:value="26.3" calcext:value-type="float">
            <text:p>26,3</text:p>
          </table:table-cell>
          <table:table-cell table:style-name="ce1380" office:value-type="float" office:value="66.3" calcext:value-type="float">
            <text:p>66,3</text:p>
          </table:table-cell>
          <table:table-cell table:style-name="ce1971" office:value-type="float" office:value="29.1" calcext:value-type="float">
            <text:p>29,1</text:p>
          </table:table-cell>
          <table:table-cell table:style-name="ce1971" office:value-type="float" office:value="49" calcext:value-type="float">
            <text:p>49</text:p>
          </table:table-cell>
          <table:table-cell table:style-name="ce1380" office:value-type="float" office:value="67.6" calcext:value-type="float">
            <text:p>67,6</text:p>
          </table:table-cell>
          <table:table-cell table:style-name="ce1971" office:value-type="float" office:value="31.6" calcext:value-type="float">
            <text:p>31,6</text:p>
          </table:table-cell>
          <table:table-cell table:formula="of:=AVERAGE([.C127:.P127])" office:value-type="float" office:value="41.9071428571429" calcext:value-type="float">
            <text:p>41,91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Mai</text:p>
          </table:table-cell>
          <table:table-cell table:style-name="ce1336" office:value-type="float" office:value="43" calcext:value-type="float">
            <text:p>43</text:p>
          </table:table-cell>
          <table:table-cell table:style-name="ce1971" office:value-type="float" office:value="44.8" calcext:value-type="float">
            <text:p>44,8</text:p>
          </table:table-cell>
          <table:table-cell table:style-name="ce1381" office:value-type="float" office:value="39.3" calcext:value-type="float">
            <text:p>39,3</text:p>
          </table:table-cell>
          <table:table-cell table:style-name="ce1971" office:value-type="float" office:value="54.5" calcext:value-type="float">
            <text:p>54,5</text:p>
          </table:table-cell>
          <table:table-cell table:style-name="ce1380" office:value-type="float" office:value="60.2" calcext:value-type="float">
            <text:p>60,2</text:p>
          </table:table-cell>
          <table:table-cell table:style-name="ce1365" office:value-type="float" office:value="43.8" calcext:value-type="float">
            <text:p>43,8</text:p>
          </table:table-cell>
          <table:table-cell table:style-name="ce1971" office:value-type="float" office:value="43.8" calcext:value-type="float">
            <text:p>43,8</text:p>
          </table:table-cell>
          <table:table-cell table:style-name="ce1381" office:value-type="float" office:value="40.5" calcext:value-type="float">
            <text:p>40,5</text:p>
          </table:table-cell>
          <table:table-cell table:style-name="ce1971" office:value-type="float" office:value="52.9" calcext:value-type="float">
            <text:p>52,9</text:p>
          </table:table-cell>
          <table:table-cell table:style-name="ce1971" office:value-type="float" office:value="51.7" calcext:value-type="float">
            <text:p>51,7</text:p>
          </table:table-cell>
          <table:table-cell table:style-name="ce1380" office:value-type="float" office:value="56.8" calcext:value-type="float">
            <text:p>56,8</text:p>
          </table:table-cell>
          <table:table-cell table:style-name="ce1971" office:value-type="float" office:value="44.8" calcext:value-type="float">
            <text:p>44,8</text:p>
          </table:table-cell>
          <table:table-cell table:style-name="ce1971" office:value-type="float" office:value="56" calcext:value-type="float">
            <text:p>56</text:p>
          </table:table-cell>
          <table:table-cell table:style-name="ce1971" office:value-type="float" office:value="44.7" calcext:value-type="float">
            <text:p>44,7</text:p>
          </table:table-cell>
          <table:table-cell table:style-name="ce1380" office:value-type="float" office:value="59.8" calcext:value-type="float">
            <text:p>59,8</text:p>
          </table:table-cell>
          <table:table-cell table:formula="of:=AVERAGE([.C128:.P128])" office:value-type="float" office:value="49.5428571428571" calcext:value-type="float">
            <text:p>49,54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Juni</text:p>
          </table:table-cell>
          <table:table-cell table:style-name="ce1336" office:value-type="float" office:value="26" calcext:value-type="float">
            <text:p>26</text:p>
          </table:table-cell>
          <table:table-cell table:style-name="ce1971" office:value-type="float" office:value="24.6" calcext:value-type="float">
            <text:p>24,6</text:p>
          </table:table-cell>
          <table:table-cell table:style-name="ce1971" office:value-type="float" office:value="23.5" calcext:value-type="float">
            <text:p>23,5</text:p>
          </table:table-cell>
          <table:table-cell table:style-name="ce1971" office:value-type="float" office:value="28.9" calcext:value-type="float">
            <text:p>28,9</text:p>
          </table:table-cell>
          <table:table-cell table:style-name="ce1971" office:value-type="float" office:value="41.7" calcext:value-type="float">
            <text:p>41,7</text:p>
          </table:table-cell>
          <table:table-cell table:style-name="ce1380" office:value-type="float" office:value="42.4" calcext:value-type="float">
            <text:p>42,4</text:p>
          </table:table-cell>
          <table:table-cell table:style-name="ce1971" office:value-type="float" office:value="34.5" calcext:value-type="float">
            <text:p>34,5</text:p>
          </table:table-cell>
          <table:table-cell table:style-name="ce1381" office:value-type="float" office:value="16.8" calcext:value-type="float">
            <text:p>16,8</text:p>
          </table:table-cell>
          <table:table-cell table:style-name="ce1380" office:value-type="float" office:value="44.9" calcext:value-type="float">
            <text:p>44,9</text:p>
          </table:table-cell>
          <table:table-cell table:style-name="ce1971" office:value-type="float" office:value="32" calcext:value-type="float">
            <text:p>32</text:p>
          </table:table-cell>
          <table:table-cell table:style-name="ce1365" office:value-type="float" office:value="28.5" calcext:value-type="float">
            <text:p>28,5</text:p>
          </table:table-cell>
          <table:table-cell table:style-name="ce1367" office:value-type="float" office:value="30" calcext:value-type="float">
            <text:p>30</text:p>
          </table:table-cell>
          <table:table-cell table:style-name="ce1367" office:value-type="float" office:value="22.8" calcext:value-type="float">
            <text:p>22,8</text:p>
          </table:table-cell>
          <table:table-cell table:style-name="ce1381" office:value-type="float" office:value="17.4" calcext:value-type="float">
            <text:p>17,4</text:p>
          </table:table-cell>
          <table:table-cell table:style-name="ce1380" office:value-type="float" office:value="42.2" calcext:value-type="float">
            <text:p>42,2</text:p>
          </table:table-cell>
          <table:table-cell table:formula="of:=AVERAGE([.C129:.P129])" office:value-type="float" office:value="30.7285714285714" calcext:value-type="float">
            <text:p>30,73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Juli</text:p>
          </table:table-cell>
          <table:table-cell table:style-name="ce1336" office:value-type="float" office:value="106.5" calcext:value-type="float">
            <text:p>106,5</text:p>
          </table:table-cell>
          <table:table-cell table:style-name="ce1971" office:value-type="float" office:value="99.6" calcext:value-type="float">
            <text:p>99,6</text:p>
          </table:table-cell>
          <table:table-cell table:style-name="ce1971" office:value-type="float" office:value="90.8" calcext:value-type="float">
            <text:p>90,8</text:p>
          </table:table-cell>
          <table:table-cell table:style-name="ce1971" office:value-type="float" office:value="81.4" calcext:value-type="float">
            <text:p>81,4</text:p>
          </table:table-cell>
          <table:table-cell table:style-name="ce1971" office:value-type="float" office:value="81.1" calcext:value-type="float">
            <text:p>81,1</text:p>
          </table:table-cell>
          <table:table-cell table:style-name="ce1380" office:value-type="float" office:value="126.5" calcext:value-type="float">
            <text:p>126,5</text:p>
          </table:table-cell>
          <table:table-cell table:style-name="ce1380" office:value-type="float" office:value="127.1" calcext:value-type="float">
            <text:p>127,1</text:p>
          </table:table-cell>
          <table:table-cell table:style-name="ce1365" office:value-type="float" office:value="77.5" calcext:value-type="float">
            <text:p>77,5</text:p>
          </table:table-cell>
          <table:table-cell table:style-name="ce1971" office:value-type="float" office:value="73.5" calcext:value-type="float">
            <text:p>73,5</text:p>
          </table:table-cell>
          <table:table-cell table:style-name="ce1392" office:value-type="float" office:value="157.8" calcext:value-type="float">
            <text:p>157,8</text:p>
          </table:table-cell>
          <table:table-cell table:style-name="ce1367" office:value-type="float" office:value="97.9" calcext:value-type="float">
            <text:p>97,9</text:p>
          </table:table-cell>
          <table:table-cell table:style-name="ce1367" office:value-type="float" office:value="110.9" calcext:value-type="float">
            <text:p>110,9</text:p>
          </table:table-cell>
          <table:table-cell table:style-name="ce1381" office:value-type="float" office:value="49.6" calcext:value-type="float">
            <text:p>49,6</text:p>
          </table:table-cell>
          <table:table-cell table:style-name="ce1971" office:value-type="float" office:value="101.7" calcext:value-type="float">
            <text:p>101,7</text:p>
          </table:table-cell>
          <table:table-cell table:style-name="ce1971" office:value-type="float" office:value="81.1" calcext:value-type="float">
            <text:p>81,1</text:p>
          </table:table-cell>
          <table:table-cell table:formula="of:=AVERAGE([.C130:.P130])" office:value-type="float" office:value="96.8928571428571" calcext:value-type="float">
            <text:p>96,8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August</text:p>
          </table:table-cell>
          <table:table-cell table:style-name="ce1336" office:value-type="float" office:value="23.5" calcext:value-type="float">
            <text:p>23,5</text:p>
          </table:table-cell>
          <table:table-cell table:style-name="ce1971" office:value-type="float" office:value="21.7" calcext:value-type="float">
            <text:p>21,7</text:p>
          </table:table-cell>
          <table:table-cell table:style-name="ce1381" office:value-type="float" office:value="15.8" calcext:value-type="float">
            <text:p>15,8</text:p>
          </table:table-cell>
          <table:table-cell table:style-name="ce1971" office:value-type="float" office:value="31.2" calcext:value-type="float">
            <text:p>31,2</text:p>
          </table:table-cell>
          <table:table-cell table:style-name="ce1971" office:value-type="float" office:value="20" calcext:value-type="float">
            <text:p>20</text:p>
          </table:table-cell>
          <table:table-cell table:style-name="ce1971" office:value-type="float" office:value="16.7" calcext:value-type="float">
            <text:p>16,7</text:p>
          </table:table-cell>
          <table:table-cell table:style-name="ce1381" office:value-type="float" office:value="15.3" calcext:value-type="float">
            <text:p>15,3</text:p>
          </table:table-cell>
          <table:table-cell table:style-name="ce1367" office:value-type="float" office:value="27.3" calcext:value-type="float">
            <text:p>27,3</text:p>
          </table:table-cell>
          <table:table-cell table:style-name="ce1971" office:value-type="float" office:value="19.9" calcext:value-type="float">
            <text:p>19,9</text:p>
          </table:table-cell>
          <table:table-cell table:style-name="ce1365" office:value-type="float" office:value="20.9" calcext:value-type="float">
            <text:p>20,9</text:p>
          </table:table-cell>
          <table:table-cell table:style-name="ce1380" office:value-type="float" office:value="50.4" calcext:value-type="float">
            <text:p>50,4</text:p>
          </table:table-cell>
          <table:table-cell table:style-name="ce1365" office:value-type="float" office:value="20.5" calcext:value-type="float">
            <text:p>20,5</text:p>
          </table:table-cell>
          <table:table-cell table:style-name="ce1380" office:value-type="float" office:value="42.2" calcext:value-type="float">
            <text:p>42,2</text:p>
          </table:table-cell>
          <table:table-cell table:style-name="ce1971" office:value-type="float" office:value="26" calcext:value-type="float">
            <text:p>26</text:p>
          </table:table-cell>
          <table:table-cell table:style-name="ce1971" office:value-type="float" office:value="20.6" calcext:value-type="float">
            <text:p>20,6</text:p>
          </table:table-cell>
          <table:table-cell table:formula="of:=AVERAGE([.C131:.P131])" office:value-type="float" office:value="24.8928571428571" calcext:value-type="float">
            <text:p>24,8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September</text:p>
          </table:table-cell>
          <table:table-cell table:style-name="ce1336" office:value-type="float" office:value="60" calcext:value-type="float">
            <text:p>60</text:p>
          </table:table-cell>
          <table:table-cell table:style-name="ce1381" office:value-type="float" office:value="49.8" calcext:value-type="float">
            <text:p>49,8</text:p>
          </table:table-cell>
          <table:table-cell table:style-name="ce1971" office:value-type="float" office:value="60" calcext:value-type="float">
            <text:p>60</text:p>
          </table:table-cell>
          <table:table-cell table:style-name="ce1971" office:value-type="float" office:value="58.3" calcext:value-type="float">
            <text:p>58,3</text:p>
          </table:table-cell>
          <table:table-cell table:style-name="ce1367" office:value-type="float" office:value="60.7" calcext:value-type="float">
            <text:p>60,7</text:p>
          </table:table-cell>
          <table:table-cell table:style-name="ce1367" office:value-type="float" office:value="65.4" calcext:value-type="float">
            <text:p>65,4</text:p>
          </table:table-cell>
          <table:table-cell table:style-name="ce1367" office:value-type="float" office:value="63.2" calcext:value-type="float">
            <text:p>63,2</text:p>
          </table:table-cell>
          <table:table-cell table:style-name="ce1367" office:value-type="float" office:value="55.9" calcext:value-type="float">
            <text:p>55,9</text:p>
          </table:table-cell>
          <table:table-cell table:style-name="ce1971" office:value-type="float" office:value="64.4" calcext:value-type="float">
            <text:p>64,4</text:p>
          </table:table-cell>
          <table:table-cell table:style-name="ce1380" office:value-type="float" office:value="71.9" calcext:value-type="float">
            <text:p>71,9</text:p>
          </table:table-cell>
          <table:table-cell table:style-name="ce1367" office:value-type="float" office:value="54.7" calcext:value-type="float">
            <text:p>54,7</text:p>
          </table:table-cell>
          <table:table-cell table:number-columns-repeated="2" table:style-name="ce1367" office:value-type="float" office:value="63.6" calcext:value-type="float">
            <text:p>63,6</text:p>
          </table:table-cell>
          <table:table-cell table:style-name="ce1971" office:value-type="float" office:value="55.5" calcext:value-type="float">
            <text:p>55,5</text:p>
          </table:table-cell>
          <table:table-cell table:style-name="ce1971" office:value-type="float" office:value="65.4" calcext:value-type="float">
            <text:p>65,4</text:p>
          </table:table-cell>
          <table:table-cell table:formula="of:=AVERAGE([.C132:.P132])" office:value-type="float" office:value="60.8857142857143" calcext:value-type="float">
            <text:p>60,8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Oktober</text:p>
          </table:table-cell>
          <table:table-cell table:style-name="ce1336" office:value-type="float" office:value="52.5" calcext:value-type="float">
            <text:p>52,5</text:p>
          </table:table-cell>
          <table:table-cell table:style-name="ce1971" office:value-type="float" office:value="41.1" calcext:value-type="float">
            <text:p>41,1</text:p>
          </table:table-cell>
          <table:table-cell table:style-name="ce1380" office:value-type="float" office:value="52.2" calcext:value-type="float">
            <text:p>52,2</text:p>
          </table:table-cell>
          <table:table-cell table:style-name="ce1971" office:value-type="float" office:value="45" calcext:value-type="float">
            <text:p>45</text:p>
          </table:table-cell>
          <table:table-cell table:style-name="ce1381" office:value-type="float" office:value="37.2" calcext:value-type="float">
            <text:p>37,2</text:p>
          </table:table-cell>
          <table:table-cell table:style-name="ce1367" office:value-type="float" office:value="45.6" calcext:value-type="float">
            <text:p>45,6</text:p>
          </table:table-cell>
          <table:table-cell table:style-name="ce1365" office:value-type="float" office:value="48.6" calcext:value-type="float">
            <text:p>48,6</text:p>
          </table:table-cell>
          <table:table-cell table:style-name="ce1380" office:value-type="float" office:value="54.6" calcext:value-type="float">
            <text:p>54,6</text:p>
          </table:table-cell>
          <table:table-cell table:style-name="ce1971" office:value-type="float" office:value="42.9" calcext:value-type="float">
            <text:p>42,9</text:p>
          </table:table-cell>
          <table:table-cell table:style-name="ce1380" office:value-type="float" office:value="55.6" calcext:value-type="float">
            <text:p>55,6</text:p>
          </table:table-cell>
          <table:table-cell table:style-name="ce1367" office:value-type="float" office:value="47.9" calcext:value-type="float">
            <text:p>47,9</text:p>
          </table:table-cell>
          <table:table-cell table:style-name="ce1367" office:value-type="float" office:value="43" calcext:value-type="float">
            <text:p>43</text:p>
          </table:table-cell>
          <table:table-cell table:style-name="ce1381" office:value-type="float" office:value="33.1" calcext:value-type="float">
            <text:p>33,1</text:p>
          </table:table-cell>
          <table:table-cell table:style-name="ce1971" office:value-type="float" office:value="50.6" calcext:value-type="float">
            <text:p>50,6</text:p>
          </table:table-cell>
          <table:table-cell table:style-name="ce1381" office:value-type="float" office:value="38.5" calcext:value-type="float">
            <text:p>38,5</text:p>
          </table:table-cell>
          <table:table-cell table:formula="of:=AVERAGE([.C133:.P133])" office:value-type="float" office:value="45.4214285714286" calcext:value-type="float">
            <text:p>45,42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November</text:p>
          </table:table-cell>
          <table:table-cell table:style-name="ce1336" office:value-type="float" office:value="27" calcext:value-type="float">
            <text:p>27</text:p>
          </table:table-cell>
          <table:table-cell table:style-name="ce1971" office:value-type="float" office:value="21.2" calcext:value-type="float">
            <text:p>21,2</text:p>
          </table:table-cell>
          <table:table-cell table:style-name="ce1381" office:value-type="float" office:value="18.7" calcext:value-type="float">
            <text:p>18,7</text:p>
          </table:table-cell>
          <table:table-cell table:style-name="ce1971" office:value-type="float" office:value="21.8" calcext:value-type="float">
            <text:p>21,8</text:p>
          </table:table-cell>
          <table:table-cell table:style-name="ce1367" office:value-type="float" office:value="20.6" calcext:value-type="float">
            <text:p>20,6</text:p>
          </table:table-cell>
          <table:table-cell table:style-name="ce1365" office:value-type="float" office:value="20.3" calcext:value-type="float">
            <text:p>20,3</text:p>
          </table:table-cell>
          <table:table-cell table:style-name="ce1381" office:value-type="float" office:value="18.6" calcext:value-type="float">
            <text:p>18,6</text:p>
          </table:table-cell>
          <table:table-cell table:style-name="ce1365" office:value-type="float" office:value="23.9" calcext:value-type="float">
            <text:p>23,9</text:p>
          </table:table-cell>
          <table:table-cell table:style-name="ce1971" office:value-type="float" office:value="22.4" calcext:value-type="float">
            <text:p>22,4</text:p>
          </table:table-cell>
          <table:table-cell table:style-name="ce1367" office:value-type="float" office:value="23" calcext:value-type="float">
            <text:p>23</text:p>
          </table:table-cell>
          <table:table-cell table:style-name="ce1380" office:value-type="float" office:value="26.7" calcext:value-type="float">
            <text:p>26,7</text:p>
          </table:table-cell>
          <table:table-cell table:style-name="ce1365" office:value-type="float" office:value="22.4" calcext:value-type="float">
            <text:p>22,4</text:p>
          </table:table-cell>
          <table:table-cell table:style-name="ce1367" office:value-type="float" office:value="21.9" calcext:value-type="float">
            <text:p>21,9</text:p>
          </table:table-cell>
          <table:table-cell table:style-name="ce1971" office:value-type="float" office:value="23.9" calcext:value-type="float">
            <text:p>23,9</text:p>
          </table:table-cell>
          <table:table-cell table:style-name="ce1971" office:value-type="float" office:value="20.8" calcext:value-type="float">
            <text:p>20,8</text:p>
          </table:table-cell>
          <table:table-cell table:formula="of:=AVERAGE([.C134:.P134])" office:value-type="float" office:value="21.8714285714286" calcext:value-type="float">
            <text:p>21,87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Dezember</text:p>
          </table:table-cell>
          <table:table-cell table:style-name="ce1336" office:value-type="float" office:value="17" calcext:value-type="float">
            <text:p>17</text:p>
          </table:table-cell>
          <table:table-cell table:style-name="ce1971" office:value-type="float" office:value="13.6" calcext:value-type="float">
            <text:p>13,6</text:p>
          </table:table-cell>
          <table:table-cell table:style-name="ce1381" office:value-type="float" office:value="13" calcext:value-type="float">
            <text:p>13</text:p>
          </table:table-cell>
          <table:table-cell table:style-name="ce1971" office:value-type="float" office:value="17.7" calcext:value-type="float">
            <text:p>17,7</text:p>
          </table:table-cell>
          <table:table-cell table:style-name="ce1367" office:value-type="float" office:value="15.8" calcext:value-type="float">
            <text:p>15,8</text:p>
          </table:table-cell>
          <table:table-cell table:style-name="ce1365" office:value-type="float" office:value="15.2" calcext:value-type="float">
            <text:p>15,2</text:p>
          </table:table-cell>
          <table:table-cell table:style-name="ce1367" office:value-type="float" office:value="16.3" calcext:value-type="float">
            <text:p>16,3</text:p>
          </table:table-cell>
          <table:table-cell table:style-name="ce1367" office:value-type="float" office:value="13.1" calcext:value-type="float">
            <text:p>13,1</text:p>
          </table:table-cell>
          <table:table-cell table:style-name="ce1971" office:value-type="float" office:value="16.9" calcext:value-type="float">
            <text:p>16,9</text:p>
          </table:table-cell>
          <table:table-cell table:style-name="ce1380" office:value-type="float" office:value="22.6" calcext:value-type="float">
            <text:p>22,6</text:p>
          </table:table-cell>
          <table:table-cell table:style-name="ce1365" office:value-type="float" office:value="17.2" calcext:value-type="float">
            <text:p>17,2</text:p>
          </table:table-cell>
          <table:table-cell table:style-name="ce1367" office:value-type="float" office:value="15.3" calcext:value-type="float">
            <text:p>15,3</text:p>
          </table:table-cell>
          <table:table-cell table:style-name="ce1365" office:value-type="float" office:value="15.5" calcext:value-type="float">
            <text:p>15,5</text:p>
          </table:table-cell>
          <table:table-cell table:style-name="ce1971" office:value-type="float" office:value="17.5" calcext:value-type="float">
            <text:p>17,5</text:p>
          </table:table-cell>
          <table:table-cell table:style-name="ce1971" office:value-type="float" office:value="15.9" calcext:value-type="float">
            <text:p>15,9</text:p>
          </table:table-cell>
          <table:table-cell table:formula="of:=AVERAGE([.C135:.P135])" office:value-type="float" office:value="16.1142857142857" calcext:value-type="float">
            <text:p>16,11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420" table:formula="of:=SUM([.B124:.B135])" office:value-type="float" office:value="504.5" calcext:value-type="float">
            <text:p>504,5</text:p>
          </table:table-cell>
          <table:table-cell table:style-name="ce1434" table:formula="of:=SUM([.C124:.C135])" office:value-type="float" office:value="443.6" calcext:value-type="float">
            <text:p>443,6</text:p>
          </table:table-cell>
          <table:table-cell table:style-name="ce1438" table:formula="of:=SUM([.D124:.D135])" office:value-type="float" office:value="438.6" calcext:value-type="float">
            <text:p>438,6</text:p>
          </table:table-cell>
          <table:table-cell table:style-name="ce1434" table:formula="of:=SUM([.E124:.E135])" office:value-type="float" office:value="475.7" calcext:value-type="float">
            <text:p>475,7</text:p>
          </table:table-cell>
          <table:table-cell table:style-name="ce1447" table:formula="of:=SUM([.F124:.F135])" office:value-type="float" office:value="458.8" calcext:value-type="float">
            <text:p>458,8</text:p>
          </table:table-cell>
          <table:table-cell table:style-name="ce1447" table:formula="of:=SUM([.G124:.G135])" office:value-type="float" office:value="484" calcext:value-type="float">
            <text:p>484</text:p>
          </table:table-cell>
          <table:table-cell table:style-name="ce1458" table:formula="of:=SUM([.H124:.H135])" office:value-type="float" office:value="468.4" calcext:value-type="float">
            <text:p>468,4</text:p>
          </table:table-cell>
          <table:table-cell table:style-name="ce1447" table:formula="of:=SUM([.I124:.I135])" office:value-type="float" office:value="473.6" calcext:value-type="float">
            <text:p>473,6</text:p>
          </table:table-cell>
          <table:table-cell table:style-name="ce1434" table:formula="of:=SUM([.J124:.J135])" office:value-type="float" office:value="459.6" calcext:value-type="float">
            <text:p>459,6</text:p>
          </table:table-cell>
          <table:table-cell table:style-name="ce1460" table:formula="of:=SUM([.K124:.K135])" office:value-type="float" office:value="557.4" calcext:value-type="float">
            <text:p>557,4</text:p>
          </table:table-cell>
          <table:table-cell table:style-name="ce1460" table:formula="of:=SUM([.L124:.L135])" office:value-type="float" office:value="505.2" calcext:value-type="float">
            <text:p>505,2</text:p>
          </table:table-cell>
          <table:table-cell table:style-name="ce1447" table:formula="of:=SUM([.M124:.M135])" office:value-type="float" office:value="465.9" calcext:value-type="float">
            <text:p>465,9</text:p>
          </table:table-cell>
          <table:table-cell table:style-name="ce1438" table:formula="of:=SUM([.N124:.N135])" office:value-type="float" office:value="423.5" calcext:value-type="float">
            <text:p>423,5</text:p>
          </table:table-cell>
          <table:table-cell table:style-name="ce1434" table:formula="of:=SUM([.O124:.O135])" office:value-type="float" office:value="489.4" calcext:value-type="float">
            <text:p>489,4</text:p>
          </table:table-cell>
          <table:table-cell table:style-name="ce1434" table:formula="of:=SUM([.P124:.P135])" office:value-type="float" office:value="464.2" calcext:value-type="float">
            <text:p>464,2</text:p>
          </table:table-cell>
          <table:table-cell table:style-name="ce1864" table:formula="of:=AVERAGE([.C136:.P136])" office:value-type="float" office:value="471.992857142857" calcext:value-type="float">
            <text:p>471,9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Default" table:number-columns-repeated="17"/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Default" table:number-columns-repeated="9"/>
          <table:table-cell table:style-name="Default" office:value-type="string" calcext:value-type="string">
            <text:p><text:s/></text:p>
          </table:table-cell>
          <table:table-cell table:style-name="Default" table:number-columns-repeated="7"/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Default"/>
          <table:table-cell table:style-name="ce1896" office:value-type="string" calcext:value-type="string">
            <text:p>eigene Messungen</text:p>
          </table:table-cell>
          <table:table-cell table:number-columns-repeated="3"/>
          <table:table-cell office:value-type="string" calcext:value-type="string">
            <text:p>Talsperre</text:p>
          </table:table-cell>
          <table:table-cell table:number-columns-repeated="4"/>
          <table:table-cell office:value-type="string" calcext:value-type="string">
            <text:p>Glasten /</text:p>
          </table:table-cell>
          <table:table-cell table:number-columns-repeated="4"/>
          <table:table-cell table:style-name="ce1354"/>
          <table:table-cell office:value-type="string" calcext:value-type="string">
            <text:p>Leipziger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6">
          <table:table-cell table:style-name="ce1862" office:value-type="float" office:value="2026" calcext:value-type="float">
            <text:p>2026</text:p>
          </table:table-cell>
          <table:table-cell table:style-name="ce1867" office:value-type="string" calcext:value-type="string">
            <text:p>Brandis</text:p>
          </table:table-cell>
          <table:table-cell office:value-type="string" calcext:value-type="string">
            <text:p>Brandis</text:p>
          </table:table-cell>
          <table:table-cell office:value-type="string" calcext:value-type="string">
            <text:p>Wurzen</text:p>
          </table:table-cell>
          <table:table-cell office:value-type="string" calcext:value-type="string">
            <text:p>Holzhausen</text:p>
          </table:table-cell>
          <table:table-cell office:value-type="string" calcext:value-type="string">
            <text:p>Rötha</text:p>
          </table:table-cell>
          <table:table-cell office:value-type="string" calcext:value-type="string">
            <text:p>Grimma</text:p>
          </table:table-cell>
          <table:table-cell office:value-type="string" calcext:value-type="string">
            <text:p>Sermuth</text:p>
          </table:table-cell>
          <table:table-cell office:value-type="string" calcext:value-type="string">
            <text:p>Eilenburg</text:p>
          </table:table-cell>
          <table:table-cell office:value-type="string" calcext:value-type="string">
            <text:p>Belgershain</text:p>
          </table:table-cell>
          <table:table-cell office:value-type="string" calcext:value-type="string">
            <text:p>Bad Lausick</text:p>
          </table:table-cell>
          <table:table-cell office:value-type="string" calcext:value-type="string">
            <text:p>Schkeuditz</text:p>
          </table:table-cell>
          <table:table-cell office:value-type="string" calcext:value-type="string">
            <text:p>Witznitz</text:p>
          </table:table-cell>
          <table:table-cell office:value-type="string" calcext:value-type="string">
            <text:p>Markranstätt</text:p>
          </table:table-cell>
          <table:table-cell office:value-type="string" calcext:value-type="string">
            <text:p>Taucha</text:p>
          </table:table-cell>
          <table:table-cell office:value-type="string" calcext:value-type="string">
            <text:p>Rötha</text:p>
          </table:table-cell>
          <table:table-cell table:style-name="ce1916" office:value-type="string" calcext:value-type="string">
            <text:p>Land <text:s text:c="3"/>⊘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Januar</text:p>
          </table:table-cell>
          <table:table-cell table:style-name="ce1423" office:value-type="float" office:value="32.5" calcext:value-type="float">
            <text:p>32,5</text:p>
          </table:table-cell>
          <table:table-cell table:style-name="ce1442" office:value-type="float" office:value="30.1" calcext:value-type="float">
            <text:p>30,1</text:p>
          </table:table-cell>
          <table:table-cell table:style-name="ce1367" office:value-type="float" office:value="24.3" calcext:value-type="float">
            <text:p>24,3</text:p>
          </table:table-cell>
          <table:table-cell table:style-name="ce1380" office:value-type="float" office:value="34.5" calcext:value-type="float">
            <text:p>34,5</text:p>
          </table:table-cell>
          <table:table-cell table:style-name="ce1367" office:value-type="float" office:value="23.1" calcext:value-type="float">
            <text:p>23,1</text:p>
          </table:table-cell>
          <table:table-cell table:style-name="ce1367" office:value-type="float" office:value="27.5" calcext:value-type="float">
            <text:p>27,5</text:p>
          </table:table-cell>
          <table:table-cell table:style-name="ce1367" office:value-type="float" office:value="24.4" calcext:value-type="float">
            <text:p>24,4</text:p>
          </table:table-cell>
          <table:table-cell table:style-name="ce1365" office:value-type="float" office:value="27.9" calcext:value-type="float">
            <text:p>27,9</text:p>
          </table:table-cell>
          <table:table-cell table:style-name="ce1367" office:value-type="float" office:value="31.4" calcext:value-type="float">
            <text:p>31,4</text:p>
          </table:table-cell>
          <table:table-cell table:style-name="ce1365" office:value-type="float" office:value="29.3" calcext:value-type="float">
            <text:p>29,3</text:p>
          </table:table-cell>
          <table:table-cell table:style-name="ce1381" office:value-type="float" office:value="17.8" calcext:value-type="float">
            <text:p>17,8</text:p>
          </table:table-cell>
          <table:table-cell table:style-name="ce1365" office:value-type="float" office:value="32.7" calcext:value-type="float">
            <text:p>32,7</text:p>
          </table:table-cell>
          <table:table-cell table:style-name="ce1365"/>
          <table:table-cell table:style-name="ce1367" office:value-type="float" office:value="32.4" calcext:value-type="float">
            <text:p>32,4</text:p>
          </table:table-cell>
          <table:table-cell table:style-name="ce1367" office:value-type="float" office:value="24.5" calcext:value-type="float">
            <text:p>24,5</text:p>
          </table:table-cell>
          <table:table-cell table:formula="of:=AVERAGE([.C141:.P141])" office:value-type="float" office:value="27.6846153846154" calcext:value-type="float">
            <text:p>27,68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Februar</text:p>
          </table:table-cell>
          <table:table-cell table:style-name="ce1423" office:value-type="float" office:value="52" calcext:value-type="float">
            <text:p>52</text:p>
          </table:table-cell>
          <table:table-cell table:style-name="ce1367" office:value-type="float" office:value="44.1" calcext:value-type="float">
            <text:p>44,1</text:p>
          </table:table-cell>
          <table:table-cell table:style-name="ce1367" office:value-type="float" office:value="39.9" calcext:value-type="float">
            <text:p>39,9</text:p>
          </table:table-cell>
          <table:table-cell table:style-name="ce1367" office:value-type="float" office:value="46.1" calcext:value-type="float">
            <text:p>46,1</text:p>
          </table:table-cell>
          <table:table-cell table:style-name="ce1381" office:value-type="float" office:value="34.6" calcext:value-type="float">
            <text:p>34,6</text:p>
          </table:table-cell>
          <table:table-cell table:style-name="ce1365" office:value-type="float" office:value="49" calcext:value-type="float">
            <text:p>49</text:p>
          </table:table-cell>
          <table:table-cell table:style-name="ce1365" office:value-type="float" office:value="42.2" calcext:value-type="float">
            <text:p>42,2</text:p>
          </table:table-cell>
          <table:table-cell table:style-name="ce1367" office:value-type="float" office:value="45.2" calcext:value-type="float">
            <text:p>45,2</text:p>
          </table:table-cell>
          <table:table-cell table:style-name="ce1380" office:value-type="float" office:value="49.7" calcext:value-type="float">
            <text:p>49,7</text:p>
          </table:table-cell>
          <table:table-cell table:style-name="ce1380" office:value-type="float" office:value="49.8" calcext:value-type="float">
            <text:p>49,8</text:p>
          </table:table-cell>
          <table:table-cell table:style-name="ce1367" office:value-type="float" office:value="37.5" calcext:value-type="float">
            <text:p>37,5</text:p>
          </table:table-cell>
          <table:table-cell table:style-name="ce1365" office:value-type="float" office:value="48" calcext:value-type="float">
            <text:p>48</text:p>
          </table:table-cell>
          <table:table-cell table:style-name="ce1367"/>
          <table:table-cell table:style-name="ce1367" office:value-type="float" office:value="43.7" calcext:value-type="float">
            <text:p>43,7</text:p>
          </table:table-cell>
          <table:table-cell table:style-name="ce1381" office:value-type="float" office:value="33.9" calcext:value-type="float">
            <text:p>33,9</text:p>
          </table:table-cell>
          <table:table-cell table:style-name="ce2021" table:formula="of:=AVERAGE([.C142:.P142])" office:value-type="float" office:value="43.3615384615385" calcext:value-type="float">
            <text:p>43,36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März</text:p>
          </table:table-cell>
          <table:table-cell table:style-name="ce1423" office:value-type="float" office:value="33" calcext:value-type="float">
            <text:p>33</text:p>
          </table:table-cell>
          <table:table-cell table:style-name="ce1367" office:value-type="float" office:value="28.2" calcext:value-type="float">
            <text:p>28,2</text:p>
          </table:table-cell>
          <table:table-cell table:style-name="ce1367" office:value-type="float" office:value="25.2" calcext:value-type="float">
            <text:p>25,2</text:p>
          </table:table-cell>
          <table:table-cell table:style-name="ce1380" office:value-type="float" office:value="31" calcext:value-type="float">
            <text:p>31</text:p>
          </table:table-cell>
          <table:table-cell table:style-name="ce1365" office:value-type="float" office:value="27.8" calcext:value-type="float">
            <text:p>27,8</text:p>
          </table:table-cell>
          <table:table-cell table:style-name="ce1365" office:value-type="float" office:value="29.4" calcext:value-type="float">
            <text:p>29,4</text:p>
          </table:table-cell>
          <table:table-cell table:style-name="ce1381" office:value-type="float" office:value="22.9" calcext:value-type="float">
            <text:p>22,9</text:p>
          </table:table-cell>
          <table:table-cell table:style-name="ce1367" office:value-type="float" office:value="26.8" calcext:value-type="float">
            <text:p>26,8</text:p>
          </table:table-cell>
          <table:table-cell table:style-name="ce1365" office:value-type="float" office:value="28.6" calcext:value-type="float">
            <text:p>28,6</text:p>
          </table:table-cell>
          <table:table-cell table:style-name="ce1367" office:value-type="float" office:value="27.2" calcext:value-type="float">
            <text:p>27,2</text:p>
          </table:table-cell>
          <table:table-cell table:style-name="ce1365" office:value-type="float" office:value="23.9" calcext:value-type="float">
            <text:p>23,9</text:p>
          </table:table-cell>
          <table:table-cell table:style-name="ce1367" office:value-type="float" office:value="25.5" calcext:value-type="float">
            <text:p>25,5</text:p>
          </table:table-cell>
          <table:table-cell table:style-name="ce1365"/>
          <table:table-cell table:style-name="ce1365" office:value-type="float" office:value="28.3" calcext:value-type="float">
            <text:p>28,3</text:p>
          </table:table-cell>
          <table:table-cell table:style-name="ce1367" office:value-type="float" office:value="27.4" calcext:value-type="float">
            <text:p>27,4</text:p>
          </table:table-cell>
          <table:table-cell table:style-name="ce2021" table:formula="of:=AVERAGE([.C143:.P143])" office:value-type="float" office:value="27.0923076923077" calcext:value-type="float">
            <text:p>27,09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April</text:p>
          </table:table-cell>
          <table:table-cell table:style-name="ce1423" office:value-type="float" office:value="45" calcext:value-type="float">
            <text:p>45</text:p>
          </table:table-cell>
          <table:table-cell table:style-name="ce1367" office:value-type="float" office:value="40.9" calcext:value-type="float">
            <text:p>40,9</text:p>
          </table:table-cell>
          <table:table-cell table:style-name="ce1381" office:value-type="float" office:value="32.1" calcext:value-type="float">
            <text:p>32,1</text:p>
          </table:table-cell>
          <table:table-cell table:style-name="ce1380" office:value-type="float" office:value="48.7" calcext:value-type="float">
            <text:p>48,7</text:p>
          </table:table-cell>
          <table:table-cell table:style-name="ce1365" office:value-type="float" office:value="37.3" calcext:value-type="float">
            <text:p>37,3</text:p>
          </table:table-cell>
          <table:table-cell table:style-name="ce1365" office:value-type="float" office:value="34.8" calcext:value-type="float">
            <text:p>34,8</text:p>
          </table:table-cell>
          <table:table-cell table:style-name="ce1365" office:value-type="float" office:value="33.6" calcext:value-type="float">
            <text:p>33,6</text:p>
          </table:table-cell>
          <table:table-cell table:style-name="ce1381" office:value-type="float" office:value="30.1" calcext:value-type="float">
            <text:p>30,1</text:p>
          </table:table-cell>
          <table:table-cell table:style-name="ce1367" office:value-type="float" office:value="39.8" calcext:value-type="float">
            <text:p>39,8</text:p>
          </table:table-cell>
          <table:table-cell table:style-name="ce1365" office:value-type="float" office:value="42.5" calcext:value-type="float">
            <text:p>42,5</text:p>
          </table:table-cell>
          <table:table-cell table:style-name="ce1380" office:value-type="float" office:value="47.5" calcext:value-type="float">
            <text:p>47,5</text:p>
          </table:table-cell>
          <table:table-cell table:style-name="ce1367" office:value-type="float" office:value="37.4" calcext:value-type="float">
            <text:p>37,4</text:p>
          </table:table-cell>
          <table:table-cell table:style-name="ce1367" office:value-type="string" calcext:value-type="string">
            <text:p><text:s/></text:p>
          </table:table-cell>
          <table:table-cell table:style-name="ce1365" office:value-type="float" office:value="44.8" calcext:value-type="float">
            <text:p>44,8</text:p>
          </table:table-cell>
          <table:table-cell table:style-name="ce1367" office:value-type="float" office:value="38.6" calcext:value-type="float">
            <text:p>38,6</text:p>
          </table:table-cell>
          <table:table-cell table:style-name="ce2021" table:formula="of:=AVERAGE([.C144:.P144])" office:value-type="float" office:value="39.0846153846154" calcext:value-type="float">
            <text:p>39,08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Mai</text:p>
          </table:table-cell>
          <table:table-cell table:style-name="ce1423" office:value-type="float" office:value="62.5" calcext:value-type="float">
            <text:p>62,5</text:p>
          </table:table-cell>
          <table:table-cell table:style-name="ce1381" office:value-type="float" office:value="56.7" calcext:value-type="float">
            <text:p>56,7</text:p>
          </table:table-cell>
          <table:table-cell table:style-name="ce1365" office:value-type="float" office:value="73.3" calcext:value-type="float">
            <text:p>73,3</text:p>
          </table:table-cell>
          <table:table-cell table:style-name="ce1367" office:value-type="float" office:value="74.2" calcext:value-type="float">
            <text:p>74,2</text:p>
          </table:table-cell>
          <table:table-cell table:style-name="ce1365" office:value-type="float" office:value="85.4" calcext:value-type="float">
            <text:p>85,4</text:p>
          </table:table-cell>
          <table:table-cell table:style-name="ce1365" office:value-type="float" office:value="71.5" calcext:value-type="float">
            <text:p>71,5</text:p>
          </table:table-cell>
          <table:table-cell table:style-name="ce1367" office:value-type="float" office:value="59.4" calcext:value-type="float">
            <text:p>59,4</text:p>
          </table:table-cell>
          <table:table-cell table:style-name="ce1365" office:value-type="float" office:value="74.7" calcext:value-type="float">
            <text:p>74,7</text:p>
          </table:table-cell>
          <table:table-cell table:style-name="ce1367" office:value-type="float" office:value="70.8" calcext:value-type="float">
            <text:p>70,8</text:p>
          </table:table-cell>
          <table:table-cell table:style-name="ce1367" office:value-type="float" office:value="70.9" calcext:value-type="float">
            <text:p>70,9</text:p>
          </table:table-cell>
          <table:table-cell table:style-name="ce1365" office:value-type="float" office:value="69.4" calcext:value-type="float">
            <text:p>69,4</text:p>
          </table:table-cell>
          <table:table-cell table:style-name="ce1380" office:value-type="float" office:value="89" calcext:value-type="float">
            <text:p>89</text:p>
          </table:table-cell>
          <table:table-cell table:style-name="ce1367"/>
          <table:table-cell table:style-name="ce1367" office:value-type="float" office:value="79.9" calcext:value-type="float">
            <text:p>79,9</text:p>
          </table:table-cell>
          <table:table-cell table:style-name="ce1365" office:value-type="float" office:value="84.5" calcext:value-type="float">
            <text:p>84,5</text:p>
          </table:table-cell>
          <table:table-cell table:style-name="ce2021" table:formula="of:=AVERAGE([.C145:.P145])" office:value-type="float" office:value="73.8230769230769" calcext:value-type="float">
            <text:p>73,82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Juni</text:p>
          </table:table-cell>
          <table:table-cell table:style-name="ce1423" office:value-type="float" office:value="39.5" calcext:value-type="float">
            <text:p>39,5</text:p>
          </table:table-cell>
          <table:table-cell table:style-name="ce1367" office:value-type="float" office:value="36.3" calcext:value-type="float">
            <text:p>36,3</text:p>
          </table:table-cell>
          <table:table-cell table:style-name="ce1367" office:value-type="float" office:value="25.4" calcext:value-type="float">
            <text:p>25,4</text:p>
          </table:table-cell>
          <table:table-cell table:style-name="ce1367" office:value-type="float" office:value="24.9" calcext:value-type="float">
            <text:p>24,9</text:p>
          </table:table-cell>
          <table:table-cell table:style-name="ce1367" office:value-type="float" office:value="27.8" calcext:value-type="float">
            <text:p>27,8</text:p>
          </table:table-cell>
          <table:table-cell table:style-name="ce1365" office:value-type="float" office:value="25.2" calcext:value-type="float">
            <text:p>25,2</text:p>
          </table:table-cell>
          <table:table-cell table:style-name="ce1367" office:value-type="float" office:value="24.4" calcext:value-type="float">
            <text:p>24,4</text:p>
          </table:table-cell>
          <table:table-cell table:style-name="ce1381" office:value-type="float" office:value="20.4" calcext:value-type="float">
            <text:p>20,4</text:p>
          </table:table-cell>
          <table:table-cell table:style-name="ce1365" office:value-type="float" office:value="27.6" calcext:value-type="float">
            <text:p>27,6</text:p>
          </table:table-cell>
          <table:table-cell table:style-name="ce1367" office:value-type="float" office:value="26.9" calcext:value-type="float">
            <text:p>26,9</text:p>
          </table:table-cell>
          <table:table-cell table:style-name="ce1365" office:value-type="float" office:value="38.2" calcext:value-type="float">
            <text:p>38,2</text:p>
          </table:table-cell>
          <table:table-cell table:style-name="ce1367" office:value-type="float" office:value="24.4" calcext:value-type="float">
            <text:p>24,4</text:p>
          </table:table-cell>
          <table:table-cell table:style-name="ce1367"/>
          <table:table-cell table:style-name="ce1380" office:value-type="float" office:value="40.8" calcext:value-type="float">
            <text:p>40,8</text:p>
          </table:table-cell>
          <table:table-cell table:style-name="ce1365" office:value-type="float" office:value="27.4" calcext:value-type="float">
            <text:p>27,4</text:p>
          </table:table-cell>
          <table:table-cell table:style-name="ce2021" table:formula="of:=AVERAGE([.C146:.P146])" office:value-type="float" office:value="28.4384615384615" calcext:value-type="float">
            <text:p>28,44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Juli</text:p>
          </table:table-cell>
          <table:table-cell table:style-name="ce1423" office:value-type="float" office:value="70.5" calcext:value-type="float">
            <text:p>70,5</text:p>
          </table:table-cell>
          <table:table-cell table:style-name="ce1367" office:value-type="float" office:value="62.2" calcext:value-type="float">
            <text:p>62,2</text:p>
          </table:table-cell>
          <table:table-cell table:style-name="ce1367" office:value-type="float" office:value="55.7" calcext:value-type="float">
            <text:p>55,7</text:p>
          </table:table-cell>
          <table:table-cell table:style-name="ce1367" office:value-type="float" office:value="47.4" calcext:value-type="float">
            <text:p>47,4</text:p>
          </table:table-cell>
          <table:table-cell table:style-name="ce1367" office:value-type="float" office:value="69" calcext:value-type="float">
            <text:p>69</text:p>
          </table:table-cell>
          <table:table-cell table:style-name="ce1365" office:value-type="float" office:value="40.2" calcext:value-type="float">
            <text:p>40,2</text:p>
          </table:table-cell>
          <table:table-cell table:style-name="ce1365" office:value-type="float" office:value="43.9" calcext:value-type="float">
            <text:p>43,9</text:p>
          </table:table-cell>
          <table:table-cell table:style-name="ce1381" office:value-type="float" office:value="39.1" calcext:value-type="float">
            <text:p>39,1</text:p>
          </table:table-cell>
          <table:table-cell table:style-name="ce1380" office:value-type="float" office:value="71.7" calcext:value-type="float">
            <text:p>71,7</text:p>
          </table:table-cell>
          <table:table-cell table:style-name="ce1365" office:value-type="float" office:value="49.8" calcext:value-type="float">
            <text:p>49,8</text:p>
          </table:table-cell>
          <table:table-cell table:style-name="ce1381" office:value-type="float" office:value="36.2" calcext:value-type="float">
            <text:p>36,2</text:p>
          </table:table-cell>
          <table:table-cell table:style-name="ce1367" office:value-type="float" office:value="52.8" calcext:value-type="float">
            <text:p>52,8</text:p>
          </table:table-cell>
          <table:table-cell table:style-name="ce1365" office:value-type="string" calcext:value-type="string">
            <text:p><text:s/></text:p>
          </table:table-cell>
          <table:table-cell table:style-name="ce1380" office:value-type="float" office:value="83.8" calcext:value-type="float">
            <text:p>83,8</text:p>
          </table:table-cell>
          <table:table-cell table:style-name="ce1367" office:value-type="float" office:value="69.2" calcext:value-type="float">
            <text:p>69,2</text:p>
          </table:table-cell>
          <table:table-cell table:style-name="ce2021" table:formula="of:=AVERAGE([.C147:.P147])" office:value-type="float" office:value="55.4615384615385" calcext:value-type="float">
            <text:p>55,46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August</text:p>
          </table:table-cell>
          <table:table-cell table:style-name="ce1423"/>
          <table:table-cell table:style-name="ce1367"/>
          <table:table-cell table:style-name="ce1365"/>
          <table:table-cell table:style-name="ce1367" table:number-columns-repeated="3"/>
          <table:table-cell table:style-name="ce1365"/>
          <table:table-cell table:style-name="ce1367" table:number-columns-repeated="2"/>
          <table:table-cell table:style-name="ce1365" table:number-columns-repeated="4"/>
          <table:table-cell table:style-name="ce1367" table:number-columns-repeated="2"/>
          <table:table-cell table:style-name="ce2021" table:formula="of:=AVERAGE([.C148:.P148])" office:value-type="string" office:string-value="" calcext:value-type="error">
            <text:p>#DIV/0!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September</text:p>
          </table:table-cell>
          <table:table-cell table:style-name="ce1423"/>
          <table:table-cell table:style-name="ce1365"/>
          <table:table-cell table:style-name="ce1367" table:number-columns-repeated="7"/>
          <table:table-cell table:style-name="ce1365"/>
          <table:table-cell table:style-name="ce1367" table:number-columns-repeated="5"/>
          <table:table-cell table:style-name="ce2021" table:formula="of:=AVERAGE([.C149:.P149])" office:value-type="string" office:string-value="" calcext:value-type="error">
            <text:p>#DIV/0!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Oktober</text:p>
          </table:table-cell>
          <table:table-cell table:style-name="ce1423"/>
          <table:table-cell table:style-name="ce1367"/>
          <table:table-cell table:style-name="ce1365"/>
          <table:table-cell table:style-name="ce1367"/>
          <table:table-cell table:style-name="ce1365"/>
          <table:table-cell table:style-name="ce1367"/>
          <table:table-cell table:style-name="ce1365" table:number-columns-repeated="2"/>
          <table:table-cell table:style-name="ce1367"/>
          <table:table-cell table:style-name="ce1365"/>
          <table:table-cell table:style-name="ce1367" table:number-columns-repeated="2"/>
          <table:table-cell table:style-name="ce1365"/>
          <table:table-cell table:style-name="ce1367"/>
          <table:table-cell table:style-name="ce1365"/>
          <table:table-cell table:style-name="ce2021" table:formula="of:=AVERAGE([.C150:.P150])" office:value-type="string" office:string-value="" calcext:value-type="error">
            <text:p>#DIV/0!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November</text:p>
          </table:table-cell>
          <table:table-cell table:style-name="ce1423"/>
          <table:table-cell table:style-name="ce1367"/>
          <table:table-cell table:style-name="ce1365"/>
          <table:table-cell table:style-name="ce1367" table:number-columns-repeated="2"/>
          <table:table-cell table:style-name="ce1365" table:number-columns-repeated="3"/>
          <table:table-cell table:style-name="ce1367" table:number-columns-repeated="2"/>
          <table:table-cell table:style-name="ce1365" table:number-columns-repeated="2"/>
          <table:table-cell table:style-name="ce1367" table:number-columns-repeated="3"/>
          <table:table-cell table:style-name="ce2021" table:formula="of:=AVERAGE([.C151:.P151])" office:value-type="string" office:string-value="" calcext:value-type="error">
            <text:p>#DIV/0!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office:value-type="string" calcext:value-type="string">
            <text:p>Dezember</text:p>
          </table:table-cell>
          <table:table-cell table:style-name="ce1423"/>
          <table:table-cell table:style-name="ce1367"/>
          <table:table-cell table:style-name="ce1365"/>
          <table:table-cell table:style-name="ce1367" table:number-columns-repeated="2"/>
          <table:table-cell table:style-name="ce1365"/>
          <table:table-cell table:style-name="ce1367" table:number-columns-repeated="3"/>
          <table:table-cell table:style-name="ce1365" table:number-columns-repeated="2"/>
          <table:table-cell table:style-name="ce1367"/>
          <table:table-cell table:style-name="ce1365"/>
          <table:table-cell table:style-name="ce1367" table:number-columns-repeated="2"/>
          <table:table-cell table:style-name="ce2021" table:formula="of:=AVERAGE([.C152:.P152])" office:value-type="string" office:string-value="" calcext:value-type="error">
            <text:p>#DIV/0!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ce1867" office:value-type="string" calcext:value-type="string">
            <text:p>Summe</text:p>
          </table:table-cell>
          <table:table-cell table:style-name="ce1424" table:formula="of:=SUM([.B141:.B152])" office:value-type="float" office:value="335" calcext:value-type="float">
            <text:p>335</text:p>
          </table:table-cell>
          <table:table-cell table:style-name="ce1458" table:formula="of:=SUM([.C141:.C152])" office:value-type="float" office:value="298.5" calcext:value-type="float">
            <text:p>298,5</text:p>
          </table:table-cell>
          <table:table-cell table:style-name="ce1447" table:formula="of:=SUM([.D141:.D152])" office:value-type="float" office:value="275.9" calcext:value-type="float">
            <text:p>275,9</text:p>
          </table:table-cell>
          <table:table-cell table:style-name="ce1458" table:formula="of:=SUM([.E141:.E152])" office:value-type="float" office:value="306.8" calcext:value-type="float">
            <text:p>306,8</text:p>
          </table:table-cell>
          <table:table-cell table:style-name="ce1447" table:formula="of:=SUM([.F141:.F152])" office:value-type="float" office:value="305" calcext:value-type="float">
            <text:p>305</text:p>
          </table:table-cell>
          <table:table-cell table:style-name="ce1447" table:formula="of:=SUM([.G141:.G152])" office:value-type="float" office:value="277.6" calcext:value-type="float">
            <text:p>277,6</text:p>
          </table:table-cell>
          <table:table-cell table:style-name="ce1458" table:formula="of:=SUM([.H141:.H152])" office:value-type="float" office:value="250.8" calcext:value-type="float">
            <text:p>250,8</text:p>
          </table:table-cell>
          <table:table-cell table:style-name="ce1447" table:formula="of:=SUM([.I141:.I152])" office:value-type="float" office:value="264.2" calcext:value-type="float">
            <text:p>264,2</text:p>
          </table:table-cell>
          <table:table-cell table:style-name="ce1458" table:formula="of:=SUM([.J141:.J152])" office:value-type="float" office:value="319.6" calcext:value-type="float">
            <text:p>319,6</text:p>
          </table:table-cell>
          <table:table-cell table:style-name="ce1447" table:formula="of:=SUM([.K141:.K152])" office:value-type="float" office:value="296.4" calcext:value-type="float">
            <text:p>296,4</text:p>
          </table:table-cell>
          <table:table-cell table:style-name="ce1447" table:formula="of:=SUM([.L141:.L152])" office:value-type="float" office:value="270.5" calcext:value-type="float">
            <text:p>270,5</text:p>
          </table:table-cell>
          <table:table-cell table:style-name="ce1447" table:formula="of:=SUM([.M141:.M152])" office:value-type="float" office:value="309.8" calcext:value-type="float">
            <text:p>309,8</text:p>
          </table:table-cell>
          <table:table-cell table:style-name="ce1447"/>
          <table:table-cell table:style-name="ce1458" table:formula="of:=SUM([.O141:.O152])" office:value-type="float" office:value="353.7" calcext:value-type="float">
            <text:p>353,7</text:p>
          </table:table-cell>
          <table:table-cell table:style-name="ce1458" table:formula="of:=SUM([.P141:.P152])" office:value-type="float" office:value="305.5" calcext:value-type="float">
            <text:p>305,5</text:p>
          </table:table-cell>
          <table:table-cell table:style-name="ce1232" table:formula="of:=AVERAGE([.C153:.P153])" office:value-type="float" office:value="294.946153846154" calcext:value-type="float">
            <text:p>294,95</text:p>
          </table:table-cell>
          <table:table-cell table:number-columns-repeated="2"/>
          <table:table-cell table:style-name="Default"/>
          <table:table-cell table:number-columns-repeated="16"/>
        </table:table-row>
        <table:table-row table:style-name="ro1">
          <table:table-cell table:style-name="Default"/>
          <table:table-cell table:style-name="ce1425" table:number-columns-repeated="16"/>
          <table:table-cell table:number-columns-repeated="2"/>
          <table:table-cell table:style-name="Default"/>
          <table:table-cell table:number-columns-repeated="16"/>
        </table:table-row>
      </table:table>
      <table:table table:name="Tabelle4" table:style-name="ta1">
        <table:table-column table:style-name="co6" table:default-cell-style-name="Default"/>
        <table:table-row table:style-name="ro1" table:number-rows-repeated="9">
          <table:table-cell/>
        </table:table-row>
        <table:table-row table:style-name="ro4" table:number-rows-repeated="2">
          <table:table-cell/>
        </table:table-row>
        <table:table-row table:style-name="ro4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el" svg:font-family="Ariel"/>
    <style:font-face style:name="DejaVu Sans" svg:font-family="'DejaVu Sans'" style:font-family-generic="swiss" style:font-pitch="variable"/>
    <style:font-face style:name="DejaVu Sans Condensed" svg:font-family="'DejaVu Sans Condensed'" style:font-family-generic="swiss"/>
    <style:font-face style:name="DejaVu Sans Condensed1" svg:font-family="'DejaVu Sans Condensed'"/>
    <style:font-face style:name="DejaVu Sans Condensed2" svg:font-family="'DejaVu Sans Condensed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wiss"/>
    <style:font-face style:name="DejaVu Sans2" svg:font-family="'DejaVu Sans'"/>
    <style:font-face style:name="DejaVu Sans3" svg:font-family="'DejaVu Sans'" style:font-family-generic="system" style:font-pitch="variable"/>
    <style:font-face style:name="DejaVu Serif" svg:font-family="'DejaVu Serif'" style:font-family-generic="roman"/>
    <style:font-face style:name="DejaVu Serif Condensed" svg:font-family="'DejaVu Serif Condensed'"/>
    <style:font-face style:name="DejaVu Serif Condensed1" svg:font-family="'DejaVu Serif Condensed'" style:font-family-generic="roman"/>
    <style:font-face style:name="DejaVu Serif Condensed2" svg:font-family="'DejaVu Serif Condensed'" style:font-family-generic="roman" style:font-pitch="variable"/>
    <style:font-face style:name="DejaVu Serif1" svg:font-family="'DejaVu Serif'"/>
    <style:font-face style:name="DejaVu Serif2" svg:font-family="'DejaVu Serif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Lucida Sans Unicode1" svg:font-family="'Lucida Sans Unicode'" style:font-family-generic="swiss" style:font-pitch="variable"/>
    <style:font-face style:name="Mangal" svg:font-family="Mangal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, Tahoma, 'Arial Unicode MS', 'Lucida Sans Unicode', 'DejaVu Sans', 'Albany AMT', Albany, Arial, 'Nimbus Sans L', 'Interface User', Geneva, Dialog, Lucida, Helvetica, Helmet, 'Interface System', 'Sans Serif'" style:font-family-generic="swiss"/>
    <style:font-face style:name="Tahoma" svg:font-family="Tahoma" style:font-family-generic="system" style:font-pitch="variable"/>
    <style:font-face style:name="Thannhaeuser-fett" svg:font-family="Thannhaeuser-fett" style:font-pitch="variable"/>
    <style:font-face style:name="Wingdings" svg:font-family="Wingdings" style:font-pitch="variable" style:font-charset="x-symbol"/>
    <style:font-face style:name="arial" svg:font-family="arial" style:font-family-generic="swiss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Lucida Sans Unicode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de" fo:country="DE" style:letter-kerning="true" style:font-name-asian="DejaVu Sans3" style:font-size-asian="12pt" style:language-asian="zxx" style:country-asian="none" style:font-name-complex="DejaVu Sans3" style:font-size-complex="12pt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number-style style:name="N109">
      <number:number number:decimal-places="1" number:min-decimal-places="1" number:min-integer-digits="1"/>
    </number:number-style>
    <number:number-style style:name="N110">
      <number:number number:decimal-places="1" number:min-decimal-places="1" number:min-integer-digits="0"/>
    </number:number-style>
    <style:style style:name="Default" style:family="table-cell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style:page-layout style:name="Mpm1">
      <style:page-layout-properties fo:page-width="29.7cm" fo:page-height="21.001cm" style:num-format="1" style:print-orientation="landscape" fo:margin-top="0cm" fo:margin-bottom="0cm" fo:margin-left="0cm" fo:margin-right="0cm" style:scale-to="95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0-11-02T01:01:10.40</meta:creation-date>
    <dc:date>2026-08-03T02:16:34.141570196</dc:date>
    <meta:editing-duration>P10DT23H12M52S</meta:editing-duration>
    <meta:editing-cycles>607</meta:editing-cycles>
    <meta:generator>LibreOffice/7.4.7.2$Linux_X86_64 LibreOffice_project/40$Build-2</meta:generator>
    <meta:document-statistic meta:table-count="4" meta:cell-count="7726" meta:object-count="231"/>
  </office:meta>
</office:document-meta>
</file>